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3.175cm" fo:margin-left="3.175cm">
        <style:tab-stops>
          <style:tab-stop style:type="left" style:leader-style="none" style:position="-1.274cm"/>
          <style:tab-stop style:type="left" style:leader-style="none" style:position="-0.557cm"/>
          <style:tab-stop style:type="left" style:leader-style="none" style:position="0.924cm"/>
        </style:tab-stops>
      </style:paragraph-properties>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P2" style:family="paragraph" style:parent-style-name="_30_31-">
      <style:paragraph-properties fo:text-indent="-3.175cm" fo:margin-left="3.175cm">
        <style:tab-stops>
          <style:tab-stop style:type="left" style:leader-style="none" style:position="-1.274cm"/>
          <style:tab-stop style:type="left" style:leader-style="none" style:position="-0.557cm"/>
          <style:tab-stop style:type="left" style:leader-style="none" style:position="0.924cm"/>
        </style:tab-stops>
      </style:paragraph-properties>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P3" style:family="paragraph" style:parent-style-name="_30_31-">
      <style:paragraph-properties fo:text-indent="-3.175cm" fo:margin-left="3.175cm">
        <style:tab-stops>
          <style:tab-stop style:type="left" style:leader-style="none" style:position="-1.274cm"/>
          <style:tab-stop style:type="left" style:leader-style="none" style:position="-0.557cm"/>
          <style:tab-stop style:type="left" style:leader-style="none" style:position="0.924cm"/>
        </style:tab-stops>
      </style:paragraph-properties>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size-asian="10pt" style:font-size-complex="10pt"/>
    </style:style>
    <style:style style:name="T3_3" style:family="text">
      <style:text-properties fo:color="#333333" fo:font-size="10pt" style:font-size-asian="10pt" style:font-size-complex="10pt"/>
    </style:style>
    <style:style style:name="P4" style:family="paragraph" style:parent-style-name="_30_13">
      <style:paragraph-properties fo:text-indent="-1.164cm" fo:margin-left="1.164cm"/>
    </style:style>
    <style:style style:name="T4_1" style:family="text">
      <style:text-properties fo:color="#333333" style:font-name="Times New Roman" fo:font-size="10pt" style:font-size-asian="10pt" style:font-name-complex="Times New Roman" style:font-size-complex="10pt" style:letter-kerning="true"/>
    </style:style>
    <style:style style:name="FR1" style:family="graphic" style:parent-style-name="_30_13">
      <style:graphic-properties draw:stroke="none" draw:fill="none" fo:border-top="none" fo:border-bottom="none" fo:border-left="none" fo:border-right="none" style:flow-with-text="false" style:run-through="foreground" draw:auto-grow-height="false" draw:auto-grow-width="false"/>
    </style:style>
    <style:style style:name="P5" style:family="paragraph" style:parent-style-name="Normal"/>
  </office:automatic-styles>
  <office:body>
    <office:text>
      <text:p text:style-name="P1"><text:span text:style-name="T1_1">第一百七十四條之一</text:span><text:span text:style-name="T1_2"><text:tab/><text:tab/></text:span><text:span text:style-name="T1_3">機器腳踏車優先車道標線，用以指示汽缸總排氣量未滿五百五十立方公分之機器腳踏車優先行駛之車道，其他車種除起步、準備停車、臨時停車或轉向外，不得橫跨或占用行駛。</text:span></text:p>
      <text:p text:style-name="P2"><text:span text:style-name="T2_1"><text:tab/><text:tab/><text:tab/><text:tab/><text:tab/><text:tab/><text:tab/><text:tab/>　　</text:span><text:span text:style-name="T2_2">本標線以白色實線及機器腳踏車圖形劃設之，每過交岔路口處均應標繪之，並於兩機器腳踏車圖形間，縱向標寫白色「機器腳踏車優先」標字配合使用</text:span><text:span text:style-name="T2_3"><text:tab/>。</text:span></text:p>
      <text:p text:style-name="P3"><text:span text:style-name="T3_1"><text:tab/><text:tab/><text:tab/><text:tab/><text:tab/><text:tab/><text:tab/><text:tab/>　　</text:span><text:span text:style-name="T3_2">「機器腳踏車優先車道線」設置圖例如下</text:span><text:span text:style-name="T3_3"><text:tab/>：</text:span></text:p>
      <text:p text:style-name="P4"><text:span text:style-name="T4_1">　　　　　　　　　　　<text:s/></text:span><draw:frame svg:x="0cm" svg:y="0cm" svg:width="5.342cm" svg:height="9.815cm" draw:style-name="FR1" text:anchor-type="as-char" draw:z-index="0"><draw:image xlink:href="Pictures/image1.png" xlink:type="simple" xlink:show="embed" xlink:actuate="onLoad"/></draw:frame></text:p>
      <text:p text:style-name="P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style:style style:name="_30_31-6" style:display-name="031-6"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style:style style:name="_30_31-7" style:display-name="031-7" style:family="paragraph" style:parent-style-name="Normal">
      <style:paragraph-properties fo:margin-top="0.494cm" fo:margin-bottom="0.494cm" fo:orphans="2" fo:widows="2"/>
      <style:text-properties style:font-name="新細明體" style:font-name-complex="新細明體"/>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55:00</meta:creation-date>
    <dc:creator>lex</dc:creator>
    <dc:date>2007-09-20T07:55:00</dc:date>
    <meta:editing-cycles>2</meta:editing-cycles>
    <meta:document-statistic meta:page-count="1" meta:paragraph-count="1" meta:row-count="2" meta:word-count="53" meta:character-count="360" meta:non-whitespace-character-count="308"/>
  </office:meta>
</office:document-meta>
</file>