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Arial Unicode MS" svg:font-family="Arial Unicode MS" style:font-pitch="variable" style:font-family-generic="swiss"/>
  </office:font-face-decls>
  <office:automatic-styles>
    <style:style style:name="P1" style:family="paragraph" style:parent-style-name="Normal" style:master-page-name="Standard"/>
    <style:style style:name="T1_1" style:family="text">
      <style:text-properties fo:letter-spacing="-0.018cm" style:font-name="標楷體" fo:font-size="14pt" style:font-name-asian="標楷體" style:font-size-asian="14pt" style:font-size-complex="14pt" fo:font-weight="bold" style:font-weight-asian="bold"/>
    </style:style>
    <style:style style:name="Table1" style:family="table">
      <style:table-properties table:align="left" style:width="16.619cm" fo:margin-left="0cm"/>
    </style:style>
    <style:style style:name="Column1" style:family="table-column">
      <style:table-column-properties style:column-width="5.539cm" style:use-optimal-column-width="false"/>
    </style:style>
    <style:style style:name="Column2" style:family="table-column">
      <style:table-column-properties style:column-width="5.54cm" style:use-optimal-column-width="false"/>
    </style:style>
    <style:style style:name="Column3" style:family="table-column">
      <style:table-column-properties style:column-width="5.54cm" style:use-optimal-column-width="false"/>
    </style:style>
    <style:style style:name="Row1" style:family="table-row">
      <style:table-row-properties style:min-row-height="1.199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564cm" fo:margin-left="0.423cm" fo:margin-right="0.423cm"/>
    </style:style>
    <style:style style:name="T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564cm" fo:margin-left="0.423cm" fo:margin-right="0.423cm"/>
    </style:style>
    <style:style style:name="T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564cm" fo:margin-left="0.423cm" fo:margin-right="0.423cm"/>
    </style:style>
    <style:style style:name="T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64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 style:family="paragraph" style:parent-style-name="Normal">
      <style:paragraph-properties fo:text-indent="0.988cm"/>
    </style:style>
    <style:style style:name="T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6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 style:family="paragraph" style:parent-style-name="Normal">
      <style:paragraph-properties fo:text-align="justify" fo:text-indent="0.988cm"/>
    </style:style>
    <style:style style:name="T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 style:family="paragraph" style:parent-style-name="Normal">
      <style:paragraph-properties fo:text-align="justify" fo:text-indent="0.988cm"/>
    </style:style>
    <style:style style:name="T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 style:family="paragraph" style:parent-style-name="Body_20_Text_20_Indent">
      <style:paragraph-properties fo:text-align="justify" fo:text-indent="0.912cm"/>
    </style:style>
    <style:style style:name="T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9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0" style:family="paragraph" style:parent-style-name="Normal">
      <style:paragraph-properties fo:text-align="justify" fo:text-indent="0.988cm"/>
    </style:style>
    <style:style style:name="T1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1" style:family="paragraph" style:parent-style-name="Body_20_Text_20_2">
      <style:paragraph-properties fo:text-align="justify" fo:text-indent="0.988cm"/>
    </style:style>
    <style:style style:name="T1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 style:family="paragraph" style:parent-style-name="Normal">
      <style:paragraph-properties fo:text-align="justify" fo:text-indent="0.988cm"/>
    </style:style>
    <style:style style:name="T12_1"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 style:family="paragraph" style:parent-style-name="Normal">
      <style:paragraph-properties fo:text-align="justify" fo:text-indent="0.988cm"/>
    </style:style>
    <style:style style:name="T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4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Body_20_Text_20_2">
      <style:paragraph-properties fo:text-align="justify" fo:text-indent="0.988cm"/>
    </style:style>
    <style:style style:name="T1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6" style:family="paragraph" style:parent-style-name="Body_20_Text_20_2">
      <style:paragraph-properties fo:text-align="justify" fo:text-indent="0.988cm"/>
    </style:style>
    <style:style style:name="T1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7" style:family="paragraph" style:parent-style-name="Body_20_Text_20_Indent">
      <style:paragraph-properties fo:text-align="justify" fo:text-indent="0.912cm"/>
    </style:style>
    <style:style style:name="T1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justify" fo:text-indent="0.988cm"/>
    </style:style>
    <style:style style:name="T1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text-align="justify" fo:text-indent="0.988cm"/>
    </style:style>
    <style:style style:name="T1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64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2"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_1"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2_2"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22_3"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2_4"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2_5"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22_6"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P23" style:family="paragraph" style:parent-style-name="Normal">
      <style:paragraph-properties fo:text-align="justify" fo:text-indent="0.988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5_1"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5_2"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25_3"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5_4"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T25_5"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text-underline-style="solid" style:text-underline-color="font-color"/>
    </style:style>
    <style:style style:name="T25_6" style:family="text">
      <style:text-properties fo:color="#000000" style:font-name="標楷體" fo:font-size="14pt" style:font-name-asian="標楷體" style:font-size-asian="14pt" style:font-name-complex="Arial Unicode MS" style:font-size-complex="14pt" fo:language="en" fo:language-asian="zh" fo:language-complex="ar" fo:country="US" fo:country-asian="TW" fo:country-complex="SA"/>
    </style:style>
    <style:style style:name="P26" style:family="paragraph" style:parent-style-name="Normal">
      <style:paragraph-properties fo:text-align="justify" fo:text-indent="0.988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4" style:family="text">
      <style:text-properties fo:letter-spacing="-0.007cm" style:font-name="標楷體" fo:font-size="14pt" style:font-name-asian="標楷體" style:font-size-asian="14pt" style:font-size-complex="14pt" fo:language="en" fo:language-asian="zh" fo:language-complex="ar" fo:country="US" fo:country-asian="TW" fo:country-complex="SA" style:letter-kerning="true"/>
    </style:style>
    <style:style style:name="T27_5" style:family="text">
      <style:text-properties fo:letter-spacing="-0.007cm" style:font-name="標楷體" fo:font-size="14pt" style:font-name-asian="標楷體" style:font-size-asian="14pt" style:font-size-complex="14pt" fo:language="en" fo:language-asian="zh" fo:language-complex="ar" fo:country="US" fo:country-asian="TW" fo:country-complex="SA" style:letter-kerning="true"/>
    </style:style>
    <style:style style:name="T27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0.649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Body_20_Text_20_3">
      <style:paragraph-properties fo:text-align="justify" fo:text-indent="1.235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Body_20_Text_20_3">
      <style:paragraph-properties fo:text-align="justify" fo:text-indent="0.988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0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Normal">
      <style:paragraph-properties fo:text-align="justify" fo:text-indent="0.988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Body_20_Text_20_3">
      <style:paragraph-properties fo:text-align="justify" fo:text-indent="0.988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Body_20_Text_20_3">
      <style:paragraph-properties fo:text-align="justify" fo:text-indent="0.988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4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justify" fo:text-indent="0.988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margin-left="0.002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0.649cm"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justify" fo:text-indent="0.988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Body_20_Text_20_3">
      <style:paragraph-properties fo:text-align="justify" fo:text-indent="0.988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justify" fo:text-indent="0.988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Normal">
      <style:paragraph-properties fo:text-align="justify" fo:text-indent="0.903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2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Body_20_Text_20_3">
      <style:paragraph-properties fo:text-align="justify" fo:text-indent="0.988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4" style:family="paragraph" style:parent-style-name="Normal">
      <style:paragraph-properties fo:text-align="justify" fo:text-indent="0.988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0.649cm"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7" style:family="paragraph" style:parent-style-name="Normal">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47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47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47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7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7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7_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7_8"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7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47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48"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49" style:family="paragraph" style:parent-style-name="Body_20_Text_20_Indent_20_3">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0" style:family="paragraph" style:parent-style-name="Normal">
      <style:paragraph-properties fo:text-align="justify" fo:text-indent="0.988cm"/>
    </style:style>
    <style:style style:name="T50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0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51" style:family="paragraph" style:parent-style-name="Normal">
      <style:paragraph-properties fo:text-align="justify" fo:text-indent="0.988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8"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9"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0"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51_18"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3" style:family="paragraph" style:parent-style-name="Normal">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3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53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4"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54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5"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55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5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P56"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56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56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7" style:family="paragraph" style:parent-style-name="Normal">
      <style:paragraph-properties fo:text-align="justify" fo:text-indent="0.988cm"/>
    </style:style>
    <style:style style:name="T5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7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988cm" fo:margin-left="0.988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9" style:family="paragraph" style:parent-style-name="Normal">
      <style:paragraph-properties fo:text-align="justify" fo:text-indent="-0.988cm" fo:margin-left="0.988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0" style:family="paragraph" style:parent-style-name="Normal">
      <style:paragraph-properties fo:text-align="justify" fo:text-indent="-0.804cm" fo:margin-left="0.914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0.649cm"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2" style:family="paragraph" style:parent-style-name="Normal">
      <style:paragraph-properties fo:text-align="justify" fo:text-indent="0.988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2_8"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2_9"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2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2_1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2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3"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5" style:family="paragraph" style:parent-style-name="Normal">
      <style:paragraph-properties fo:text-align="justify" fo:text-indent="0.988cm"/>
    </style:style>
    <style:style style:name="T65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5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5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5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5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5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5_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65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6" style:family="paragraph" style:parent-style-name="Normal">
      <style:paragraph-properties fo:text-align="justify" fo:text-indent="0.968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Body_20_Text_20_Indent_20_2">
      <style:paragraph-properties fo:text-align="justify" fo:text-indent="-0.822cm" fo:margin-left="0.822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8" style:family="paragraph" style:parent-style-name="Normal">
      <style:paragraph-properties fo:text-align="justify" fo:text-indent="-0.988cm" fo:margin-left="0.988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649cm"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paragraph-properties fo:text-align="justify" fo:text-indent="0.988cm"/>
    </style:style>
    <style:style style:name="T7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0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1" style:family="paragraph" style:parent-style-name="Normal">
      <style:paragraph-properties fo:text-align="justify" fo:text-indent="0.988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2"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style>
    <style:style style:name="T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4" style:family="paragraph" style:parent-style-name="Normal">
      <style:paragraph-properties fo:text-align="justify" fo:text-indent="0.988cm"/>
    </style:style>
    <style:style style:name="T74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4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5" style:family="paragraph" style:parent-style-name="Normal">
      <style:paragraph-properties fo:text-align="justify" fo:text-indent="0.988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5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5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84cm" fo:margin-left="0.84cm"/>
    </style:style>
    <style:style style:name="T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7" style:family="paragraph" style:parent-style-name="Normal">
      <style:paragraph-properties fo:text-align="justify"/>
    </style:style>
    <style:style style:name="T7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649cm"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9" style:family="paragraph" style:parent-style-name="Normal">
      <style:paragraph-properties fo:text-align="justify" fo:text-indent="0.988cm"/>
    </style:style>
    <style:style style:name="T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9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9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9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9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1" style:family="paragraph" style:parent-style-name="Normal">
      <style:paragraph-properties fo:text-align="justify" fo:text-indent="0.988cm"/>
    </style:style>
    <style:style style:name="T8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1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649cm"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Normal">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4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4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4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4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4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85"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5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5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5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5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P86"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6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6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6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6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6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P87"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7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P88"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89" style:family="paragraph" style:parent-style-name="Normal">
      <style:paragraph-properties fo:text-align="justify" fo:text-indent="0.988cm"/>
    </style:style>
    <style:style style:name="T89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9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9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9_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89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89_1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89_1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89_13"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1" style:family="paragraph" style:parent-style-name="Normal">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1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style>
    <style:style style:name="T91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92"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2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93" style:family="paragraph" style:parent-style-name="Normal">
      <style:paragraph-properties fo:text-align="justify" fo:text-indent="-0.988cm" fo:margin-left="0.988cm" fo:orphans="2" fo:widows="2">
        <style:tab-stops>
          <style:tab-stop style:type="left" style:leader-style="none" style:position="0.628cm"/>
          <style:tab-stop style:type="left" style:leader-style="none" style:position="2.244cm"/>
          <style:tab-stop style:type="left" style:leader-style="none" style:position="3.859cm"/>
          <style:tab-stop style:type="left" style:leader-style="none" style:position="5.475cm"/>
          <style:tab-stop style:type="left" style:leader-style="none" style:position="7.091cm"/>
          <style:tab-stop style:type="left" style:leader-style="none" style:position="8.707cm"/>
          <style:tab-stop style:type="left" style:leader-style="none" style:position="10.322cm"/>
          <style:tab-stop style:type="left" style:leader-style="none" style:position="11.938cm"/>
          <style:tab-stop style:type="left" style:leader-style="none" style:position="13.554cm"/>
          <style:tab-stop style:type="left" style:leader-style="none" style:position="15.169cm"/>
          <style:tab-stop style:type="left" style:leader-style="none" style:position="16.785cm"/>
          <style:tab-stop style:type="left" style:leader-style="none" style:position="18.401cm"/>
          <style:tab-stop style:type="left" style:leader-style="none" style:position="20.017cm"/>
          <style:tab-stop style:type="left" style:leader-style="none" style:position="21.632cm"/>
          <style:tab-stop style:type="left" style:leader-style="none" style:position="23.248cm"/>
          <style:tab-stop style:type="left" style:leader-style="none" style:position="24.864cm"/>
        </style:tab-stops>
      </style:paragraph-properties>
    </style:style>
    <style:style style:name="T93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94"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4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95"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95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96" style:family="paragraph" style:parent-style-name="Normal">
      <style:paragraph-properties fo:text-align="justify" fo:text-indent="0.988cm"/>
    </style:style>
    <style:style style:name="T96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6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indent="-0.889cm" fo:margin-left="0.889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8" style:family="paragraph" style:parent-style-name="Normal">
      <style:paragraph-properties fo:text-align="justify" fo:text-indent="-0.988cm" fo:margin-left="0.988cm"/>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649cm"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0" style:family="paragraph" style:parent-style-name="Normal">
      <style:paragraph-properties fo:text-align="justify" fo:text-indent="0.988cm"/>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1" style:family="paragraph" style:parent-style-name="Normal">
      <style:paragraph-properties fo:text-align="justify" fo:text-indent="0.988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1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1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1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3" style:family="paragraph" style:parent-style-name="Normal">
      <style:paragraph-properties fo:text-align="justify" fo:text-indent="0.988cm"/>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4" style:family="paragraph" style:parent-style-name="Normal">
      <style:paragraph-properties fo:text-align="justify" fo:text-indent="0.988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4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4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4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0.649cm"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7" style:family="paragraph" style:parent-style-name="Normal">
      <style:paragraph-properties fo:text-align="justify" fo:text-indent="0.988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7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7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07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8" style:family="paragraph" style:parent-style-name="Normal">
      <style:paragraph-properties fo:text-align="justify" fo:text-indent="0.988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0" style:family="paragraph" style:parent-style-name="Normal">
      <style:paragraph-properties fo:text-align="justify" fo:text-indent="0.988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1" style:family="paragraph" style:parent-style-name="Normal">
      <style:paragraph-properties fo:text-align="justify" fo:text-indent="0.988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649cm"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4" style:family="paragraph" style:parent-style-name="Normal">
      <style:paragraph-properties fo:text-align="justify" fo:text-indent="0.834cm"/>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5" style:family="paragraph" style:parent-style-name="Normal">
      <style:paragraph-properties fo:text-align="justify" fo:text-indent="0.988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7"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8"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9"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10"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1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1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1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5_1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align="justify" fo:text-indent="0.988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7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7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Body_20_Text_20_Indent_20_2">
      <style:paragraph-properties fo:text-align="justify" fo:text-indent="-0.84cm" fo:margin-left="0.84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9" style:family="paragraph" style:parent-style-name="Normal">
      <style:paragraph-properties fo:text-align="justify" fo:text-indent="-0.79cm" fo:margin-left="0.79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0" style:family="paragraph" style:parent-style-name="Normal"/>
  </office:automatic-styles>
  <office:body>
    <office:text>
      <text:p text:style-name="P1"><text:span text:style-name="T1_1">公證法施行細則第九條、第十條、第十七條、第四十九條、第六十條至第六十四條、第六十六條、第八十條及第九十七條修正條文對照表<text:s/></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九條</text:span></text:p>
            <text:p text:style-name="P6"><text:span text:style-name="T6_1">公證人職章，角質、木質或用橡皮刻製，正方形，其尺度為闊</text:span><text:span text:style-name="T6_2">二點四公分</text:span><text:span text:style-name="T6_3">，長</text:span><text:span text:style-name="T6_4">二點四公分</text:span><text:span text:style-name="T6_5">，邊寬</text:span><text:span text:style-name="T6_6">零點一公分</text:span><text:span text:style-name="T6_7">，印文「公證人</text:span><text:span text:style-name="T6_8">OOO</text:span><text:span text:style-name="T6_9">」，以正楷或隸書刻製（附式一）。</text:span></text:p>
            <text:p text:style-name="P7"><text:span text:style-name="T7_1">公證人中式簽名章，以第一項材質依公證人親筆簽名刻製，長方形，其尺度為長</text:span><text:span text:style-name="T7_2">七公分</text:span><text:span text:style-name="T7_3">，闊</text:span><text:span text:style-name="T7_4">二公分</text:span><text:span text:style-name="T7_5">；直接註記認證用中文簽字章，橫式，長</text:span><text:span text:style-name="T7_6">二點五公分</text:span><text:span text:style-name="T7_7">，闊</text:span><text:span text:style-name="T7_8">一點五公分</text:span><text:span text:style-name="T7_9">。</text:span></text:p>
            <text:p text:style-name="P8"><text:span text:style-name="T8_1">地方法院公證處及其分處鋼印，銅質、圓形、直徑</text:span><text:span text:style-name="T8_2">四點四公分</text:span><text:span text:style-name="T8_3">，用陽文方字體；由司法院製發使用，並由使用法院指定專人保管。法院公證人作成之公證文書須蓋鋼印時，蓋用本項鋼印，不另蓋用或鑄製法院公證人鋼印。</text:span></text:p>
            <text:p text:style-name="P9"><text:span text:style-name="T9_1">民間公證人鋼印，鋼製、圓形、圓周直徑</text:span><text:span text:style-name="T9_2">四點四公分</text:span><text:span text:style-name="T9_3">，用陽文方體字，印文與職章同，另加鑄事務所英文名稱（附式二）。</text:span></text:p>
            <text:p text:style-name="P10"><text:span text:style-name="T10_1">章戳及鋼印，法院公證人由所屬法院製發使用，民間公證人自行製用；公證人應自行或指定專人保管之。</text:span></text:p>
            <text:p text:style-name="P11"><text:span text:style-name="T11_1">法院應將公證人職章、鋼印之印鑑及簽名式一式十一份送外交部；公證人職務異動時，亦應通知外交部。</text:span></text:p>
            <text:p text:style-name="P12"><text:span text:style-name="T12_1">民間公證人辦理數頁或有附件連綴之公證文書，以其他文字或符號之密碼蓋章機為連續之表示時，該密碼蓋章機之文字或符號應與所屬法院之密碼蓋章機之文字或符號相同。</text:span></text:p>
          </table:table-cell>
          <table:table-cell table:style-name="Cell5">
            <text:p text:style-name="P13"><text:span text:style-name="T13_1">第九條</text:span></text:p>
            <text:p text:style-name="P14"><text:span text:style-name="T14_1">公證人職章，角質、木質或用橡皮刻製，正方形，其尺度為闊</text:span><text:span text:style-name="T14_2">二點四公分</text:span><text:span text:style-name="T14_3">，長</text:span><text:span text:style-name="T14_4">二點四公分</text:span><text:span text:style-name="T14_5">，邊寬</text:span><text:span text:style-name="T14_6">零點一公分</text:span><text:span text:style-name="T14_7">，印文「公證人</text:span><text:span text:style-name="T14_8">OOO</text:span><text:span text:style-name="T14_9">」，以正楷或隸書刻製（附式一）。</text:span></text:p>
            <text:p text:style-name="P15"><text:span text:style-name="T15_1">公證人中式簽名章，以第一項材質依公證人親筆簽名刻製，長方形，其尺度為長</text:span><text:span text:style-name="T15_2">七公分</text:span><text:span text:style-name="T15_3">，闊</text:span><text:span text:style-name="T15_4">二公分</text:span><text:span text:style-name="T15_5">；直接註記認證用中文簽字章，橫式，長</text:span><text:span text:style-name="T15_6">二點五公分</text:span><text:span text:style-name="T15_7">，闊</text:span><text:span text:style-name="T15_8">一點五公分</text:span><text:span text:style-name="T15_9">。</text:span></text:p>
            <text:p text:style-name="P16"><text:span text:style-name="T16_1">地方法院公證處及其分處鋼印，銅質、圓形、直徑</text:span><text:span text:style-name="T16_2">四點四公分</text:span><text:span text:style-name="T16_3">，用陽文方字體；由司法院製發使用，並由使用法院指定專人保管。法院公證人作成之公證文書須蓋鋼印時，蓋用本項鋼印，不另蓋用或鑄製法院公證人鋼印。</text:span></text:p>
            <text:p text:style-name="P17"><text:span text:style-name="T17_1">民間公證人鋼印，鋼製、圓形、圓周直徑</text:span><text:span text:style-name="T17_2">四點四公分</text:span><text:span text:style-name="T17_3">，用陽文方體字，印文與職章同，另加鑄事務所英文名稱（附式二）。</text:span></text:p>
            <text:p text:style-name="P18"><text:span text:style-name="T18_1">章戳及鋼印，法院公證人由所屬法院製發使用，民間公證人自行製用；公證人應自行或指定專人保管之。</text:span></text:p>
            <text:p text:style-name="P19"><text:span text:style-name="T19_1">法院應將公證人職章、鋼印之印鑑及簽名式一式十一份送外交部；公證人職務異動時，亦應通知外交部。</text:span></text:p>
          </table:table-cell>
          <table:table-cell table:style-name="Cell6">
            <text:p text:style-name="P20"><text:span text:style-name="T20_1">公證人辦理公證文書有數頁或有附件連綴時，應於騎縫處蓋章或按指印，或以其他方法表示其為連續，公證法第八十四條第三項、第八十五條第一項、第九十七條第一項、第一百零五條第三項均有相關規定。在實務上，民間公證人辦理前開規定之公證文書時，常使用與所屬法院相同文字或符號之密碼蓋章機為表示連續之方法。民間公證人遷移事務所至其他法院轄區執行職務，如仍使用前開文字或符號之密碼蓋章機於數頁或有附件連綴之公證文書上，容易造成驗證機關或外交部辨識時產生誤認，進而損害關係人之權益。為避免前開情事發生，民間公證人辦理數頁或有附件連綴之公證文書，以其他文字或符號之密碼蓋章機為連續之表示時，應使用與目前所屬法院之密碼蓋章機相同之文字或符號，俾利</text:span><text:span text:style-name="T20_2">驗</text:span><text:span text:style-name="T20_3">證機關或外交部辨識，爰增訂第七項。</text:span></text:p>
          </table:table-cell>
        </table:table-row>
        <table:table-row table:style-name="Row3">
          <table:table-cell table:style-name="Cell7">
            <text:p text:style-name="P21"><text:span text:style-name="T21_1">第十條</text:span></text:p>
            <text:p text:style-name="P22"><text:span text:style-name="T22_1">公證書類，應使用縱二九七</text:span><text:span text:style-name="T22_2">毫米</text:span><text:span text:style-name="T22_3">，寬二一</text:span><text:span text:style-name="T22_4">０</text:span><text:span text:style-name="T22_5">毫米</text:span><text:span text:style-name="T22_6"><text:s/>(A4尺寸)，每平方公尺七十公克重白色紙張；公、認證書用紙應加印法院公證處、民間公證人事務所、僅辦認證民間公證人事務所或候補公證人事務所名稱字樣。</text:span></text:p>
            <text:p text:style-name="P23"><text:span text:style-name="T23_1">中、英文結婚</text:span><text:span text:style-name="T23_2">書面</text:span><text:span text:style-name="T23_3">公證書，應使用尺寸、加印字樣同前，每平方公尺八十公克重，加印寬</text:span><text:span text:style-name="T23_4">零點五公分</text:span><text:span text:style-name="T23_5">「雙喜」、玫瑰花、紅心或其他表徵幸福喜氣圖案之淺粉紅色紙張。</text:span></text:p>
          </table:table-cell>
          <table:table-cell table:style-name="Cell8">
            <text:p text:style-name="P24"><text:span text:style-name="T24_1">第十條</text:span></text:p>
            <text:p text:style-name="P25"><text:span text:style-name="T25_1">公證書類，應使用縱二九七</text:span><text:span text:style-name="T25_2">公釐</text:span><text:span text:style-name="T25_3">，寬二一</text:span><text:span text:style-name="T25_4">０</text:span><text:span text:style-name="T25_5">公釐</text:span><text:span text:style-name="T25_6"><text:s/>(A4尺寸)，每平方公尺七十公克重白色紙張；公、認證書用紙應加印法院公證處、民間公證人事務所、僅辦認證民間公證人事務所或候補公證人事務所名稱字樣。</text:span></text:p>
            <text:p text:style-name="P26"><text:span text:style-name="T26_1">中、英文結婚公證書，應使用尺寸、加印字樣同前，每平方公尺八十公克重，加印寬</text:span><text:span text:style-name="T26_2">零點五公分</text:span><text:span text:style-name="T26_3">「雙喜」、玫瑰花、紅心或其他表徵幸福喜氣圖案之淺粉紅色紙張。</text:span></text:p>
          </table:table-cell>
          <table:table-cell table:style-name="Cell9">
            <text:p text:style-name="P27"><text:span text:style-name="T27_1">依度量衡法第十條及第十一條規定，法定度量衡單位，以國際單位制之單位為準。但主管機關得就國際單位制以外之通用單位，指定為法定度量衡單位；國際單位制之單位，分為基本單位及導出單位。前開法定度量衡單位及其所用倍數、分數之名稱、定義及代號，由主管機關公告之。經濟部於七十四年三月七日經（七四）技</text:span><text:span text:style-name="T27_2">O</text:span><text:span text:style-name="T27_3">八九七四號公告訂定法定度量衡單位及其所用之倍數、分數名稱、定義及代號，復於九十二年六月十三日公告修正。其中長度公尺代號m，又稱米，公釐為</text:span><text:span text:style-name="T27_4">公尺（米）之千分之一，即10</text:span><text:span text:style-name="T27_5">¯</text:span><text:span text:style-name="T27_6">³</text:span><text:span text:style-name="T27_7">。因法定度量衡分數10</text:span><text:span text:style-name="T27_8">¯³</text:span><text:span text:style-name="T27_9">名稱為「毫」，則米之10</text:span><text:span text:style-name="T27_10">¯³</text:span><text:span text:style-name="T27_11">單位名稱為毫米。為配合法定度量衡之法制，將有關「公釐」文字修正為「毫米」，爰修正第一項。</text:span></text:p>
          </table:table-cell>
        </table:table-row>
        <table:table-row table:style-name="Row4">
          <table:table-cell table:style-name="Cell10">
            <text:p text:style-name="P28"><text:span text:style-name="T28_1">第十七條</text:span></text:p>
            <text:p text:style-name="P29"><text:span text:style-name="T29_1">依本法第二十二條第三項規定兼充公證人者，得由地方法院院長派兼後，層報司法院備查。</text:span></text:p>
            <text:p text:style-name="P30"><text:span text:style-name="T30_1">法院公證人臨時因故不能執行職務而該院無其他法院公證人代理時，由院長指定</text:span><text:span text:style-name="T30_2">前項規定之人員</text:span><text:span text:style-name="T30_3">兼代之。</text:span></text:p>
            <text:p text:style-name="P31"><text:span text:style-name="T31_1">前二項兼任人員辦理公證事務時，應以法院公證人名義行之。</text:span></text:p>
          </table:table-cell>
          <table:table-cell table:style-name="Cell11">
            <text:p text:style-name="P32"><text:span text:style-name="T32_1">第十七條</text:span></text:p>
            <text:p text:style-name="P33"><text:span text:style-name="T33_1">依本法第二十二條第三項規定兼充公證人者，得由地方法院院長派兼後，層報司法院備查。</text:span></text:p>
            <text:p text:style-name="P34"><text:span text:style-name="T34_1">法院公證人臨時因故不能執行職務而該院無其他法院公證人代理時，由院長指定</text:span><text:span text:style-name="T34_2">法官</text:span><text:span text:style-name="T34_3">兼代之。</text:span></text:p>
            <text:p text:style-name="P35"><text:span text:style-name="T35_1">前二項兼任人員辦理公證事務時，應以法院公證人名義行之。</text:span></text:p>
          </table:table-cell>
          <table:table-cell table:style-name="Cell12">
            <text:p text:style-name="P36"><text:span text:style-name="T36_1">公證法第二十二條規定於九十六年十二月二十六日修正公布，具該條第一項資格之司法事務官得兼充公證人。基此，具該項資格之司法事務官亦得代理臨時因故不能執行職務之公證人，爰修正第二項。</text:span></text:p>
          </table:table-cell>
        </table:table-row>
        <table:table-row table:style-name="Row5">
          <table:table-cell table:style-name="Cell13">
            <text:p text:style-name="P37"><text:span text:style-name="T37_1">第四十九條</text:span></text:p>
            <text:p text:style-name="P38"><text:span text:style-name="T38_1">公證或認證請求書(附式三)<text:s/>，應依式逐項填明並</text:span><text:span text:style-name="T38_2">由請求人或其代理人</text:span><text:span text:style-name="T38_3">簽名，</text:span><text:span text:style-name="T38_4">其</text:span><text:span text:style-name="T38_5">不能簽名者，得使他人代書姓名，由請求人或其代理人蓋章或按指印，並由代書人記明其事由及簽名。</text:span></text:p>
            <text:p text:style-name="P39"><text:span text:style-name="T39_1">以言詞請求者，筆錄應記載請求書規定之事項，並當場向請求人或其代理人朗讀或令其閱覽，經其承認無誤後，由請求人或其代理人簽名，其不能簽名者，準用前項規定。</text:span></text:p>
            <text:p text:style-name="P40"><text:span text:style-name="T40_1">第二項規定，於請求閱覽或交付公證文書正本、繕本、影本或節本者，準用之。</text:span></text:p>
          </table:table-cell>
          <table:table-cell table:style-name="Cell14">
            <text:p text:style-name="P41"><text:span text:style-name="T41_1">第四十九條</text:span></text:p>
            <text:p text:style-name="P42"><text:span text:style-name="T42_1">公證或認證請求書(附式三)<text:s/>，應</text:span><text:span text:style-name="T42_2">由請求人或其代理人</text:span><text:span text:style-name="T42_3">依式逐項填明並簽名，其不能簽名者，得使他人代書姓名，由請求人或其代理人蓋章或按指印，並由代書人記明其事由及簽名。</text:span></text:p>
            <text:p text:style-name="P43"><text:span text:style-name="T43_1">以言詞請求者，筆錄應記載請求書規定之事項，並當場向請求人或其代理人朗讀或令其閱覽，經其承認無誤後，由請求人或其代理人簽名，其不能簽名者，準用前項規定。</text:span></text:p>
            <text:p text:style-name="P44"><text:span text:style-name="T44_1">第二項規定，於請求閱覽或交付公證文書正本、繕本、影本或節本者，準用之。</text:span></text:p>
          </table:table-cell>
          <table:table-cell table:style-name="Cell15">
            <text:p text:style-name="P45"><text:span text:style-name="T45_1">公證法第三條第二項規定，公證或認證請求書，應由請求人或其代理人簽名；其以言詞請求者，由公證人、佐理員或助理人作成筆錄並簽名後，由請求人或其代理人簽名。依前開規定，公證或認證請求書由請求人或其代理人簽名即可，至該請求書由何人書寫，並無限制。惟本條第一項規定，易使人誤認為須由請求人或其代理人依式逐項親自書寫並簽名，爰修正第一項。</text:span></text:p>
          </table:table-cell>
        </table:table-row>
        <table:table-row table:style-name="Row6">
          <table:table-cell table:style-name="Cell16">
            <text:p text:style-name="P46"><text:span text:style-name="T46_1">第六十條</text:span></text:p>
            <text:p text:style-name="P47"><text:span text:style-name="T47_1">結婚</text:span><text:span text:style-name="T47_2">書面之</text:span><text:span text:style-name="T47_3">公證，</text:span><text:span text:style-name="T47_4">結婚之男女當事人</text:span><text:span text:style-name="T47_5">應偕同</text:span><text:span text:style-name="T47_6">證人攜帶身分證明文件親自到場，並在結婚書</text:span><text:span text:style-name="T47_7">面</text:span><text:span text:style-name="T47_8">上簽名</text:span><text:span text:style-name="T47_9">。</text:span><text:span text:style-name="T47_10">請求人應提出婚姻狀況證明文件；有下列情形之一者，並應提出各該文件：</text:span></text:p>
            <text:p text:style-name="P48"><text:span text:style-name="T48_1">一、未成年人而其法定代理人不能到場者，已得其法定代理人同意或允許之證明文件。</text:span></text:p>
            <text:p text:style-name="P49"><text:span text:style-name="T49_1">二、外國人、外國軍人，依其本國法須經核准始得結婚者，其本國主管長官核准結婚之證明文件。</text:span></text:p>
            <text:p text:style-name="P50"><text:span text:style-name="T50_1">前項證明文件如係境外出具者，應經駐外館處或有權機關授權團體證明；</text:span><text:span text:style-name="T50_2">由外國駐華使領館或授權代表機構出具者，應經外交部證明。</text:span></text:p>
            <text:p text:style-name="P51"><text:span text:style-name="T51_1">公證人應</text:span><text:span text:style-name="T51_2">詢問</text:span><text:span text:style-name="T51_3">結婚</text:span><text:span text:style-name="T51_4">當事</text:span><text:span text:style-name="T51_5">人有無結婚之真意，</text:span><text:span text:style-name="T51_6">並</text:span><text:span text:style-name="T51_7">說明</text:span><text:span text:style-name="T51_8">未向戶政機關辦</text:span><text:span text:style-name="T51_9">妥結</text:span><text:span text:style-name="T51_10">婚登記前，</text:span><text:span text:style-name="T51_11">其結婚</text:span><text:span text:style-name="T51_12">尚</text:span><text:span text:style-name="T51_13">不生</text:span><text:span text:style-name="T51_14">效</text:span><text:span text:style-name="T51_15">力</text:span><text:span text:style-name="T51_16">之旨，並於公證書</text:span><text:span text:style-name="T51_17">註記前開說明</text:span><text:span text:style-name="T51_18">。</text:span></text:p>
          </table:table-cell>
          <table:table-cell table:style-name="Cell17">
            <text:p text:style-name="P52"><text:span text:style-name="T52_1">第六十條</text:span></text:p>
            <text:p text:style-name="P53"><text:span text:style-name="T53_1">請求公證</text:span><text:span text:style-name="T53_2">結婚，應提出婚姻狀況證明文件；請求人有下列情形之一者，並應提出各該文件：</text:span></text:p>
            <text:p text:style-name="P54"><text:span text:style-name="T54_1">一、未成年人而其法定代理人不能到場者，已得其法定代理人同意或允許之證明文件。</text:span></text:p>
            <text:p text:style-name="P55"><text:span text:style-name="T55_1">二、</text:span><text:span text:style-name="T55_2">現役軍人者，軍事主管長官核准或視同核准結婚之證明文件。</text:span></text:p>
            <text:p text:style-name="P56"><text:span text:style-name="T56_1">三、</text:span><text:span text:style-name="T56_2">外國人、外國軍人，依其本國法須經核准始得結婚者，其本國主管長官核准結婚之證明文件。</text:span></text:p>
            <text:p text:style-name="P57"><text:span text:style-name="T57_1">前項證明文件如係境外出具者，應經駐外館處或有權機關授權團體證明；</text:span><text:span text:style-name="T57_2">由外國駐華使領館或授權代表機構出具者，應經外交部證明。</text:span></text:p>
          </table:table-cell>
          <table:table-cell table:style-name="Cell18">
            <text:p text:style-name="P58"><text:span text:style-name="T58_1">一、民法第九百八十二條修正規定，結婚應以書面為之；又前開書面，依公證法第二條規定，得請求作成公證書，惟為避免民眾產生誤解，條文不宜使用「公證結婚」文字，爰修正第一項。</text:span></text:p>
            <text:p text:style-name="P59"><text:span text:style-name="T59_1">二、軍人婚姻條例於</text:span><text:span text:style-name="T59_2">民國九十四年十二月七日</text:span><text:span text:style-name="T59_3">廢止，第一項第二款規定已失所依據，應予刪除，並由第三款移列第二款。</text:span></text:p>
            <text:p text:style-name="P60"><text:span text:style-name="T60_1">三、依公證法第七十一條規定，公證人作成公證書應探求請求人之真意，且結婚制度自九十七年五月二十三日起，改採「登記婚」，是公證人除詢問結婚當事人真意外，尚應向當事人說明民法第九百八十二條修正規定意旨，並於公證書上註記未向戶政機關辦妥結婚登記前，尚不發生結婚效力字句，爰增訂第三項</text:span><text:span text:style-name="T60_2">。</text:span></text:p>
          </table:table-cell>
        </table:table-row>
        <table:table-row table:style-name="Row7">
          <table:table-cell table:style-name="Cell19">
            <text:p text:style-name="P61"><text:span text:style-name="T61_1">第六十一條</text:span></text:p>
            <text:p text:style-name="P62"><text:span text:style-name="T62_1">結婚當事人得請求於結婚書面公證同時舉行結婚儀式。</text:span><text:span text:style-name="T62_2">當事人</text:span><text:span text:style-name="T62_3">為</text:span><text:span text:style-name="T62_4">未成年</text:span><text:span text:style-name="T62_5">者</text:span><text:span text:style-name="T62_6">，其法定代理人</text:span><text:span text:style-name="T62_7">應攜</text:span><text:span text:style-name="T62_8">帶</text:span><text:span text:style-name="T62_9">身分證明文件親自到場</text:span><text:span text:style-name="T62_10">，不能到場者，應提出前條第</text:span><text:span text:style-name="T62_11">二</text:span><text:span text:style-name="T62_12">項第一款之證明文件。</text:span></text:p>
            <text:p text:style-name="P63"/>
          </table:table-cell>
          <table:table-cell table:style-name="Cell20">
            <text:p text:style-name="P64"><text:span text:style-name="T64_1">第六十一條</text:span></text:p>
            <text:p text:style-name="P65"><text:span text:style-name="T65_1">舉行公證結婚典禮時，請求公證結婚之男女當事人及證人，應攜</text:span><text:span text:style-name="T65_2">帶</text:span><text:span text:style-name="T65_3">身分證明文件親自到場，並在公證結婚證書上簽名；</text:span><text:span text:style-name="T65_4">當事人未成年時，其法定代理人</text:span><text:span text:style-name="T65_5">亦同</text:span><text:span text:style-name="T65_6">，不能到場者，應提出前條第</text:span><text:span text:style-name="T65_7">一</text:span><text:span text:style-name="T65_8">項第一款之證明文件。</text:span></text:p>
            <text:p text:style-name="P66"><text:span text:style-name="T66_1">公證人應當場詢問結婚人有無結婚之真意。</text:span></text:p>
          </table:table-cell>
          <table:table-cell table:style-name="Cell21">
            <text:p text:style-name="P67"><text:span text:style-name="T67_1">一、為建立溫暖而有人性化之公證制度，是依前條規定請求結婚書面公證之當事人，得請求同時舉行主持結婚儀式，爰修正第一項。</text:span></text:p>
            <text:p text:style-name="P68"><text:span text:style-name="T68_1">二、因結婚書面公證及結婚儀式同時進行，自應依第六十條第四項規定踐行探求結婚真意之程序，爰刪除第二項規定。</text:span></text:p>
          </table:table-cell>
        </table:table-row>
        <table:table-row table:style-name="Row8">
          <table:table-cell table:style-name="Cell22">
            <text:p text:style-name="P69"><text:span text:style-name="T69_1">第六十二條</text:span></text:p>
            <text:p text:style-name="P70"><text:span text:style-name="T70_1">結婚</text:span><text:span text:style-name="T70_2">儀式</text:span><text:span text:style-name="T70_3">應於公證處</text:span><text:span text:style-name="T70_4">或民間之公證人事務所之</text:span><text:span text:style-name="T70_5">禮堂或其他適當處所公開舉行，公證處禮堂之佈置應喜氣、溫馨，並揭示其進行程序<text:s/>(附式六)。</text:span></text:p>
            <text:p text:style-name="P71"><text:span text:style-name="T71_1">結婚</text:span><text:span text:style-name="T71_2">儀式</text:span><text:span text:style-name="T71_3">，除公證人預先聲明係舉行集團結婚儀式或經當事人同意者外，不得合併舉行。</text:span></text:p>
            <text:p text:style-name="P72"/>
          </table:table-cell>
          <table:table-cell table:style-name="Cell23">
            <text:p text:style-name="P73"><text:span text:style-name="T73_1">第六十二條</text:span></text:p>
            <text:p text:style-name="P74"><text:span text:style-name="T74_1">公證</text:span><text:span text:style-name="T74_2">結婚儀式，應於公證處禮堂或其他適當處所公開舉行，公證處禮堂之佈置應喜氣、溫馨，並揭示其進行程序<text:s/>(附式六)<text:s/></text:span><text:span text:style-name="T74_3">；於其他處所舉行時，應注意民法第九百八十二條第一項所定公開儀式之要件</text:span><text:span text:style-name="T74_4">。</text:span></text:p>
            <text:p text:style-name="P75"><text:span text:style-name="T75_1">公證</text:span><text:span text:style-name="T75_2">結婚儀式，除</text:span><text:span text:style-name="T75_3">法院公證結婚或</text:span><text:span text:style-name="T75_4">公證人預先聲明係舉行集團結婚儀式或經當事人同意者外，不得合併舉行。</text:span></text:p>
          </table:table-cell>
          <table:table-cell table:style-name="Cell24">
            <text:p text:style-name="P76"><text:span text:style-name="T76_1">一、</text:span><text:span text:style-name="T76_2">九十年四月二十三日</text:span><text:span text:style-name="T76_3">實施法院及民間之公證人雙軌並行制度，二者適用規範應求一致；又民法九百八十二條修正規定，公開儀式已非結婚生效之要件，應刪除第一項後段文字，爰修正第一項。</text:span></text:p>
            <text:p text:style-name="P77"><text:span text:style-name="T77_1">二、第二項作文字修正。</text:span></text:p>
          </table:table-cell>
        </table:table-row>
        <table:table-row table:style-name="Row9">
          <table:table-cell table:style-name="Cell25">
            <text:p text:style-name="P78"><text:span text:style-name="T78_1">第六十三條</text:span></text:p>
            <text:p text:style-name="P79"><text:span text:style-name="T79_1">公證人主持結婚</text:span><text:span text:style-name="T79_2">儀式</text:span><text:span text:style-name="T79_3">，應著黑色紅邊制服<text:s/>(如附圖)；宣讀結婚</text:span><text:span text:style-name="T79_4">書</text:span><text:span text:style-name="T79_5">面公證書</text:span><text:span text:style-name="T79_6">及致詞，應態度懇切、言詞清晰、快慢適度，致詞應以祝賀及增進家庭幸福為內容。</text:span></text:p>
          </table:table-cell>
          <table:table-cell table:style-name="Cell26">
            <text:p text:style-name="P80"><text:span text:style-name="T80_1">第六十三條</text:span></text:p>
            <text:p text:style-name="P81"><text:span text:style-name="T81_1">公證人主持結婚典禮，應著黑色紅邊制服<text:s/>(如附圖)；宣讀結婚</text:span><text:span text:style-name="T81_2">公證書</text:span><text:span text:style-name="T81_3">及致詞，應態度懇切、言詞清晰、快慢適度，致詞應以祝賀及增進家庭幸福為內容。</text:span></text:p>
          </table:table-cell>
          <table:table-cell table:style-name="Cell27">
            <text:p text:style-name="P82"><text:span text:style-name="T82_1">本條作文字修正。</text:span></text:p>
          </table:table-cell>
        </table:table-row>
        <table:table-row table:style-name="Row10">
          <table:table-cell table:style-name="Cell28">
            <text:p text:style-name="P83"><text:span text:style-name="T83_1">第六十四條</text:span></text:p>
            <text:p text:style-name="P84"><text:span text:style-name="T84_1">收養</text:span><text:span text:style-name="T84_2">契約</text:span><text:span text:style-name="T84_3">之公證</text:span><text:span text:style-name="T84_4">，收養者與被收養者應親自到場，被收養者未滿七歲時，其法定代理人應親自到場，並</text:span><text:span text:style-name="T84_5">應依下列規定辦理：</text:span></text:p>
            <text:p text:style-name="P85"><text:span text:style-name="T85_1">一、有配偶者收養子女時，應與其配偶共同為請求人</text:span><text:span text:style-name="T85_2">。</text:span><text:span text:style-name="T85_3">但有民法第一千零七十四條但書情形者，不在此限</text:span><text:span text:style-name="T85_4">。</text:span></text:p>
            <text:p text:style-name="P86"><text:span text:style-name="T86_1">二、</text:span><text:span text:style-name="T86_2">子女</text:span><text:span text:style-name="T86_3">被收養</text:span><text:span text:style-name="T86_4">時，應提出父母同意出養之公證書面，但父母已親自到場提出同意書面併請求公證或有民法第一千零七十六條之一第一項但書各款情形之一者，不在此限</text:span><text:span text:style-name="T86_5">。</text:span></text:p>
            <text:p text:style-name="P87"><text:span text:style-name="T87_1">三、有配偶者被收養時，應得其配偶之同意。</text:span><text:span text:style-name="T87_2">但有民法第一千零七十六條但書情形者，不在此限。</text:span></text:p>
            <text:p text:style-name="P88"><text:span text:style-name="T88_1">四、收養關係之一方為外國人者，應提出收養合乎其本國法之證明文件。</text:span></text:p>
            <text:p text:style-name="P89"><text:span text:style-name="T89_1">前</text:span><text:span text:style-name="T89_2">項公證，公證人應說明</text:span><text:span text:style-name="T89_3">收養</text:span><text:span text:style-name="T89_4">契約</text:span><text:span text:style-name="T89_5">之法律效果及</text:span><text:span text:style-name="T89_6">未經</text:span><text:span text:style-name="T89_7">法院認可前，</text:span><text:span text:style-name="T89_8">該</text:span><text:span text:style-name="T89_9">契約</text:span><text:span text:style-name="T89_10">不生效力之旨，並於</text:span><text:span text:style-name="T89_11">公證書記載上開說明</text:span><text:span text:style-name="T89_12">及</text:span><text:span text:style-name="T89_13">當事人就此所為之表示。</text:span></text:p>
          </table:table-cell>
          <table:table-cell table:style-name="Cell29">
            <text:p text:style-name="P90"><text:span text:style-name="T90_1">第六十四條</text:span></text:p>
            <text:p text:style-name="P91"><text:span text:style-name="T91_1">收養意思表示書面之公證</text:span><text:span text:style-name="T91_2">應依下列規定辦理：</text:span></text:p>
            <text:p text:style-name="P92"><text:span text:style-name="T92_1">一、有配偶者收養子女時，應與其配偶共同為請求人。</text:span></text:p>
            <text:p text:style-name="P93"><text:span text:style-name="T93_1">二、被收養者為未成年人時，除本人親自到場外，應由其父母或監護人親自到場簽名同意。</text:span></text:p>
            <text:p text:style-name="P94"><text:span text:style-name="T94_1">三、有配偶者被收養時，應得其配偶之同意。</text:span></text:p>
            <text:p text:style-name="P95"><text:span text:style-name="T95_1">四、收養關係之一方為外國人者，應提出收養合乎其本國法之證明文件。</text:span></text:p>
            <text:p text:style-name="P96"><text:span text:style-name="T96_1">前項公證，公證人應說明未經法院認可前，收養契約不生效力之旨，並於</text:span><text:span text:style-name="T96_2">公證書記載上開說明及當事人就此所為之表示。</text:span></text:p>
          </table:table-cell>
          <table:table-cell table:style-name="Cell30">
            <text:p text:style-name="P97"><text:span text:style-name="T97_1">一、為求用語一致，有關「收養意思表示書面」文字修正為「收養契約」，並配合民法第一千零七十四條、第一千零七十六條及第一千零七十六條之一規定，爰修正第一項。</text:span></text:p>
            <text:p text:style-name="P98"><text:span text:style-name="T98_1">二、為保障被收養者及其父母、收養者之權益，公證人應說明收養契約之法律效果，爰修正第二項。</text:span></text:p>
          </table:table-cell>
        </table:table-row>
        <table:table-row table:style-name="Row11">
          <table:table-cell table:style-name="Cell31">
            <text:p text:style-name="P99"><text:span text:style-name="T99_1">第六十六條</text:span></text:p>
            <text:p text:style-name="P100"><text:span text:style-name="T100_1">兩願離婚書面</text:span><text:span text:style-name="T100_2">公證</text:span><text:span text:style-name="T100_3">，應由雙方當事人為共同請求人，並偕同證人兩人到場，請求人為未成年人者，應得其法定代理人之同意，並應共同到場於公證書上簽名。</text:span></text:p>
            <text:p text:style-name="P101"><text:span text:style-name="T101_1">公證人應審酌離婚協議內容是否符合當事人真意，向當事人說明未向戶政機關辦</text:span><text:span text:style-name="T101_2">妥</text:span><text:span text:style-name="T101_3">離婚登記前，兩願離婚尚</text:span><text:span text:style-name="T101_4">不生效力</text:span><text:span text:style-name="T101_5">之旨，並於公證書記載上開說明及當事人就此所為之表示。</text:span></text:p>
          </table:table-cell>
          <table:table-cell table:style-name="Cell32">
            <text:p text:style-name="P102"><text:span text:style-name="T102_1">第六十六條</text:span></text:p>
            <text:p text:style-name="P103"><text:span text:style-name="T103_1">公證</text:span><text:span text:style-name="T103_2">兩願離婚書面，應由雙方當事人為共同請求人，並偕同證人兩人到場，請求人為未成年人者，應得其法定代理人之同意，並應共同到場於公證書上簽名。</text:span></text:p>
            <text:p text:style-name="P104"><text:span text:style-name="T104_1">公證人應審酌離婚協議內容是否符合當事人真意，向當事人說明未向戶政機關辦</text:span><text:span text:style-name="T104_2">畢</text:span><text:span text:style-name="T104_3">離婚登記前，兩願離婚尚未</text:span><text:span text:style-name="T104_4">有效成立</text:span><text:span text:style-name="T104_5">之旨，並於公證書記載上開說明及當事人就此所為之表示。</text:span></text:p>
          </table:table-cell>
          <table:table-cell table:style-name="Cell33">
            <text:p text:style-name="P105"><text:span text:style-name="T105_1">為求私文書公證之用語一致，爰修正第一項。</text:span></text:p>
          </table:table-cell>
        </table:table-row>
        <table:table-row table:style-name="Row12">
          <table:table-cell table:style-name="Cell34">
            <text:p text:style-name="P106"><text:span text:style-name="T106_1">第八十條</text:span></text:p>
            <text:p text:style-name="P107"><text:span text:style-name="T107_1">結婚證書</text:span><text:span text:style-name="T107_2">或結婚書面</text:span><text:span text:style-name="T107_3">之認證，應由男女當事人及於結婚證書</text:span><text:span text:style-name="T107_4">或結婚書面</text:span><text:span text:style-name="T107_5">上簽名或蓋章之證人二人，攜帶身分證明文件親自到場簽名。</text:span></text:p>
            <text:p text:style-name="P108"><text:span text:style-name="T108_1">第六十條及第六十一條規定，於前項情形準用之。</text:span></text:p>
          </table:table-cell>
          <table:table-cell table:style-name="Cell35">
            <text:p text:style-name="P109"><text:span text:style-name="T109_1">第八十條</text:span></text:p>
            <text:p text:style-name="P110"><text:span text:style-name="T110_1">結婚證書之認證，應由男女當事人及於結婚證書上簽名或蓋章之證人二人，攜帶身分證明文件親自到場簽名。</text:span></text:p>
            <text:p text:style-name="P111"><text:span text:style-name="T111_1">第六十條及第六十一條規定，於前項情形準用之。</text:span></text:p>
          </table:table-cell>
          <table:table-cell table:style-name="Cell36">
            <text:p text:style-name="P112"><text:span text:style-name="T112_1">民法第九百八十二條修正規定之結婚書面，具有私文書性質，依公證法第二條規定，得請求私文書之認證，爰修正第一項。</text:span></text:p>
          </table:table-cell>
        </table:table-row>
        <table:table-row table:style-name="Row13">
          <table:table-cell table:style-name="Cell37">
            <text:p text:style-name="P113"><text:span text:style-name="T113_1">第九十七條</text:span></text:p>
            <text:p text:style-name="P114"><text:span text:style-name="T114_1">本細則自</text:span><text:span text:style-name="T114_2">中華民國九十年四月二十三日</text:span><text:span text:style-name="T114_3">施行。</text:span></text:p>
            <text:p text:style-name="P115"><text:span text:style-name="T115_1">本細則修正條文第九條、第十條、第十七條、第四十九條、第六十四條及第六十六條自公布日施行，</text:span><text:span text:style-name="T115_2">第</text:span><text:span text:style-name="T115_3">六十條至第六十三</text:span><text:span text:style-name="T115_4">條及第</text:span><text:span text:style-name="T115_5">八</text:span><text:span text:style-name="T115_6">十條之規定，自</text:span><text:span text:style-name="T115_7">中華民國九十</text:span><text:span text:style-name="T115_8">七</text:span><text:span text:style-name="T115_9">年</text:span><text:span text:style-name="T115_10">五</text:span><text:span text:style-name="T115_11">月</text:span><text:span text:style-name="T115_12">二十三</text:span><text:span text:style-name="T115_13">日</text:span><text:span text:style-name="T115_14">施行。</text:span></text:p>
          </table:table-cell>
          <table:table-cell table:style-name="Cell38">
            <text:p text:style-name="P116"><text:span text:style-name="T116_1">第九十七條</text:span></text:p>
            <text:p text:style-name="P117"><text:span text:style-name="T117_1">本細則自</text:span><text:span text:style-name="T117_2">中華民國九十年四月二十三日</text:span><text:span text:style-name="T117_3">施行。</text:span><text:span text:style-name="T117_4">但第十條用紙、第三十四條至第三十八條各簿及應載事項、第四十九條第一項附式三請求書、第五十三條第一項附式四處分書、第五十六條附式五公證書原本及第七十二條附式七認證書之規定法院公證處自</text:span><text:span text:style-name="T117_5">中華民國九十一年七月一日</text:span><text:span text:style-name="T117_6">施行。</text:span></text:p>
          </table:table-cell>
          <table:table-cell table:style-name="Cell39">
            <text:p text:style-name="P118"><text:span text:style-name="T118_1">一、原但書之特別規定，因業已施行，無繼續規範之必要，爰刪除之。</text:span></text:p>
            <text:p text:style-name="P119"><text:span text:style-name="T119_1">二、配合民法第九百八十二條修正規定於九十七年五月二十三日起施行，有關結婚書面之公證及公證人主持結婚儀式規定之修正亦應自九十七年五月二十三日起施行，其餘修正條文則自公布日施行，爰增訂第二項。</text:span></text:p>
          </table:table-cell>
        </table:table-row>
      </table:table>
      <text:p text:style-name="P1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第一項" style:family="paragraph" style:parent-style-name="Normal">
      <style:paragraph-properties fo:text-align="justify" fo:text-indent="0.353cm" fo:line-height="0.706cm" fo:margin-left="0.132cm" fo:margin-right="0.101cm"/>
      <style:text-properties style:font-name="標楷體" fo:font-size="14pt" style:font-name-asian="雅真中楷" style:font-size-asian="14pt"/>
    </style:style>
    <style:style style:name="第一款" style:family="paragraph" style:parent-style-name="第一項">
      <style:paragraph-properties fo:text-indent="-0.34cm" fo:margin-left="0.605cm"/>
    </style:style>
    <style:style style:name="Body_20_Text_20_2" style:display-name="Body Text 2" style:family="paragraph" style:parent-style-name="Normal">
      <style:paragraph-properties fo:text-align="justify"/>
      <style:text-properties fo:color="#000000" style:font-name="標楷體"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Arial Unicode MS" fo:font-size="10pt" style:font-name-asian="Arial Unicode MS" style:font-size-asian="10pt" style:font-name-complex="Arial Unicode MS" style:font-size-complex="10pt"/>
    </style:style>
    <style:style style:name="Body_20_Text_20_3" style:display-name="Body Text 3" style:family="paragraph" style:parent-style-name="Normal">
      <style:paragraph-properties fo:text-align="justify"/>
      <style:text-properties style:font-name-asian="標楷體"/>
    </style:style>
    <style:style style:name="Body_20_Text_20_Indent_20_2" style:display-name="Body Text Indent 2" style:family="paragraph" style:parent-style-name="Normal">
      <style:paragraph-properties fo:text-indent="-0.84cm" fo:margin-left="0.84cm"/>
      <style:text-properties style:font-name="標楷體" fo:font-size="13pt" style:font-name-asian="標楷體" style:font-size-asian="13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align="justify" fo:text-indent="0.912cm"/>
      <style:text-properties fo:color="#000000" style:font-name="標楷體" fo:font-size="14pt" style:font-name-asian="標楷體" style:font-size-asian="14pt" style:font-size-complex="14pt"/>
    </style:style>
    <style:style style:name="Body_20_Text_20_Indent_20_3" style:display-name="Body Text Indent 3"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text-properties style:font-name="標楷體" fo:font-size="14pt" style:font-name-asian="標楷體" style:font-size-asian="14pt" style:font-size-complex="14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3cm" fo:padding-right="0cm" fo:margin-right="2.3cm"/>
      <style:footer-style>
        <style:header-footer-properties fo:min-height="0.751cm" style:dynamic-spacing="true"/>
      </style:footer-style>
    </style:page-layout>
    <style:style style:name="P1" style:family="paragraph" style:parent-style-name="Footer" style:master-page-name="Standard"/>
    <style:style style:name="T1_1" style:family="text">
      <style:text-properties/>
    </style:style>
    <style:style style:name="T1_2" style:family="text">
      <style:text-properties/>
    </style:style>
    <style:style style:name="T1_3" style:family="text">
      <style:text-properties/>
    </style:style>
  </office:automatic-styles>
  <office:master-styles>
    <style:master-page style:name="Standard" style:page-layout-name="pm1">
      <style:footer>
        <text:p text:style-name="P1"><text:span text:style-name="T1_1"><text:tab/>-<text:s/></text:span><text:span text:style-name="T1_2"><text:page-number text:select-page="current"/></text:span><text:span text:style-name="T1_3"><text:s/>-</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證法施行細則修正第九條、第十條、第十七條、第四十九條、第六十條至第六十四條、第六十六條、第八十條及第九十七條條文對照表</dc:title>
    <meta:initial-creator>user</meta:initial-creator>
    <meta:creation-date>2008-04-28T08:22:00</meta:creation-date>
    <dc:creator>lex</dc:creator>
    <dc:date>2008-04-28T08:22:00</dc:date>
    <meta:print-date>2008-04-15T09:04:00</meta:print-date>
    <meta:editing-cycles>2</meta:editing-cycles>
    <meta:document-statistic meta:page-count="1" meta:paragraph-count="12" meta:row-count="42" meta:word-count="897" meta:character-count="6004" meta:non-whitespace-character-count="5119"/>
  </office:meta>
</office:document-meta>
</file>