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  <manifest:file-entry manifest:media-type="image/png" manifest:full-path="Pictures/image2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811cm" svg:height="24.867cm" draw:style-name="FR1" text:anchor-type="as-char" draw:z-index="0"><draw:image xlink:href="Pictures/image1.png" xlink:type="simple" xlink:show="embed" xlink:actuate="onLoad"/></draw:frame></text:p>
      <text:p text:style-name="P2"><draw:frame svg:x="0cm" svg:y="0cm" svg:width="14.811cm" svg:height="24.308cm" draw:style-name="FR2" text:anchor-type="as-char" draw:z-index="0"><draw:image xlink:href="Pictures/image2.pn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cm" fo:padding-right="0cm" fo:margin-right="3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yj</meta:initial-creator>
    <meta:creation-date>2006-06-19T03:15:00</meta:creation-date>
    <dc:creator>tyj</dc:creator>
    <dc:date>2006-06-19T03:20:00</dc:date>
    <meta:editing-cycles>1</meta:editing-cycles>
    <meta:editing-duration>PT5M</meta:editing-duration>
    <meta:document-statistic meta:page-count="1" meta:paragraph-count="1" meta:row-count="1" meta:word-count="0" meta:character-count="3" meta:non-whitespace-character-count="3"/>
  </office:meta>
</office:document-meta>
</file>