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811cm" svg:height="24.308cm" draw:style-name="FR1" text:anchor-type="as-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cm" fo:padding-right="0cm" fo:margin-right="3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yj</meta:initial-creator>
    <meta:creation-date>2005-12-29T03:14:00</meta:creation-date>
    <dc:creator>tyj</dc:creator>
    <dc:date>2005-12-29T03:15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