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indent="-1.164cm" fo:margin-bottom="0.494cm" fo:margin-left="1.164cm" fo:orphans="2" fo:widows="2"/>
    </style:style>
    <style:style style:name="T1_1" style:family="text">
      <style:text-properties fo:color="#333333" fo:font-size="10pt" style:font-size-asian="10pt" style:font-name-complex="新細明體" style:font-size-complex="10pt" fo:font-weight="bold" style:font-weight-asian="bold" style:font-weight-complex="bold"/>
    </style:style>
    <style:style style:name="Table1" style:family="table">
      <style:table-properties table:align="left" style:width="16.025cm" fo:margin-left="0.049cm"/>
    </style:style>
    <style:style style:name="Column1" style:family="table-column">
      <style:table-column-properties style:column-width="5.629cm" style:use-optimal-column-width="false"/>
    </style:style>
    <style:style style:name="Column2" style:family="table-column">
      <style:table-column-properties style:column-width="5.63cm" style:use-optimal-column-width="false"/>
    </style:style>
    <style:style style:name="Column3" style:family="table-column">
      <style:table-column-properties style:column-width="4.766cm" style:use-optimal-column-width="false"/>
    </style:style>
    <style:style style:name="Row1" style:family="table-row">
      <style:table-row-properties style:min-row-height="0.199cm" style:use-optimal-row-height="false"/>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line-height-at-least="0.199cm" fo:margin-left="0.085cm" fo:margin-right="0.085cm" fo:orphans="2" fo:widows="2"/>
    </style:style>
    <style:style style:name="T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line-height-at-least="0.199cm" fo:margin-left="0.085cm" fo:margin-right="0.085cm" fo:orphans="2" fo:widows="2"/>
    </style:style>
    <style:style style:name="T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line-height-at-least="0.199cm" fo:margin-left="0.085cm" fo:margin-right="0.085cm" fo:orphans="2" fo:widows="2"/>
    </style:style>
    <style:style style:name="T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2" style:family="table-row">
      <style:table-row-properties style:min-row-height="0.199cm" style:use-optimal-row-height="fals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indent="-0.388cm" fo:margin-left="0.473cm" fo:margin-right="0.085cm" fo:orphans="2" fo:widows="2"/>
    </style:style>
    <style:style style:name="T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6" style:family="paragraph" style:parent-style-name="Normal">
      <style:paragraph-properties fo:text-indent="-0.78cm" fo:margin-left="1.266cm" fo:margin-right="0.085cm" fo:orphans="2" fo:widows="2"/>
    </style:style>
    <style:style style:name="T6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6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6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6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7" style:family="paragraph" style:parent-style-name="Normal">
      <style:paragraph-properties fo:text-indent="-0.78cm" fo:margin-left="1.266cm" fo:margin-right="0.085cm" fo:orphans="2" fo:widows="2"/>
    </style:style>
    <style:style style:name="T7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7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7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7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8" style:family="paragraph" style:parent-style-name="Normal">
      <style:paragraph-properties fo:text-indent="-0.78cm" fo:margin-left="1.266cm" fo:margin-right="0.085cm" fo:orphans="2" fo:widows="2"/>
    </style:style>
    <style:style style:name="T8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8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8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8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9" style:family="paragraph" style:parent-style-name="Normal">
      <style:paragraph-properties fo:text-indent="-0.78cm" fo:margin-left="1.266cm" fo:margin-right="0.085cm" fo:orphans="2" fo:widows="2"/>
    </style:style>
    <style:style style:name="T9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9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9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9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0" style:family="paragraph" style:parent-style-name="Normal">
      <style:paragraph-properties fo:text-indent="-0.78cm" fo:margin-left="1.266cm" fo:margin-right="0.085cm" fo:orphans="2" fo:widows="2"/>
    </style:style>
    <style:style style:name="T10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0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0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0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1" style:family="paragraph" style:parent-style-name="Normal">
      <style:paragraph-properties fo:text-indent="-0.78cm" fo:margin-left="1.266cm" fo:margin-right="0.085cm" fo:orphans="2" fo:widows="2"/>
    </style:style>
    <style:style style:name="T11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1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1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1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2" style:family="paragraph" style:parent-style-name="Normal">
      <style:paragraph-properties fo:text-indent="-0.78cm" fo:margin-left="1.266cm" fo:margin-right="0.085cm" fo:orphans="2" fo:widows="2"/>
    </style:style>
    <style:style style:name="T12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2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2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2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3" style:family="paragraph" style:parent-style-name="Normal">
      <style:paragraph-properties fo:text-indent="-0.78cm" fo:margin-left="1.266cm" fo:margin-right="0.085cm" fo:orphans="2" fo:widows="2"/>
    </style:style>
    <style:style style:name="T13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3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3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3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4" style:family="paragraph" style:parent-style-name="Normal">
      <style:paragraph-properties fo:text-indent="-0.78cm" fo:margin-left="1.266cm" fo:margin-right="0.085cm" fo:orphans="2" fo:widows="2"/>
    </style:style>
    <style:style style:name="T14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4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4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4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5" style:family="paragraph" style:parent-style-name="Normal">
      <style:paragraph-properties fo:text-indent="-0.78cm" fo:margin-left="1.266cm" fo:margin-right="0.085cm" fo:orphans="2" fo:widows="2"/>
    </style:style>
    <style:style style:name="T15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5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5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5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6" style:family="paragraph" style:parent-style-name="Normal">
      <style:paragraph-properties fo:text-indent="-1.062cm" fo:margin-left="1.062cm" fo:margin-right="0.085cm" fo:orphans="2" fo:widows="2"/>
    </style:style>
    <style:style style:name="T16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6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6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6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7" style:family="paragraph" style:parent-style-name="Normal">
      <style:paragraph-properties fo:text-indent="-1.062cm" fo:margin-left="1.062cm" fo:margin-right="0.085cm" fo:orphans="2" fo:widows="2"/>
    </style:style>
    <style:style style:name="T17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7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7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7_4"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text-underline-style="solid" style:text-underline-color="font-color"/>
    </style:style>
    <style:style style:name="T17_5"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7_6"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8" style:family="paragraph" style:parent-style-name="Normal">
      <style:paragraph-properties fo:text-indent="-1.062cm" fo:margin-left="1.062cm" fo:margin-right="0.085cm" fo:orphans="2" fo:widows="2"/>
    </style:style>
    <style:style style:name="T18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8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8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8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9" style:family="paragraph" style:parent-style-name="Normal">
      <style:paragraph-properties fo:text-indent="-1.062cm" fo:margin-left="1.062cm" fo:margin-right="0.085cm" fo:orphans="2" fo:widows="2"/>
    </style:style>
    <style:style style:name="T19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9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20" style:family="paragraph" style:parent-style-name="Normal">
      <style:paragraph-properties fo:text-indent="-1.062cm" fo:margin-left="1.062cm" fo:margin-right="0.085cm" fo:orphans="2" fo:widows="2"/>
    </style:style>
    <style:style style:name="T20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20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20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20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21" style:family="paragraph" style:parent-style-name="Normal">
      <style:paragraph-properties fo:text-indent="-1.062cm" fo:margin-left="1.062cm" fo:margin-right="0.085cm" fo:orphans="2" fo:widows="2"/>
    </style:style>
    <style:style style:name="T21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21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21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21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22" style:family="paragraph" style:parent-style-name="Normal">
      <style:paragraph-properties fo:text-indent="0.776cm" fo:margin-left="0.487cm" fo:margin-right="0.085cm" fo:orphans="2" fo:widows="2"/>
    </style:style>
    <style:style style:name="T2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3" style:family="paragraph" style:parent-style-name="Normal">
      <style:paragraph-properties fo:text-indent="0.776cm" style:line-height-at-least="0.199cm" fo:margin-left="0.487cm" fo:margin-right="0.085cm" fo:orphans="2" fo:widows="2"/>
    </style:style>
    <style:style style:name="T23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23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indent="-0.388cm" fo:margin-left="0.473cm" fo:margin-right="0.085cm" fo:orphans="2" fo:widows="2"/>
    </style:style>
    <style:style style:name="T24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24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25" style:family="paragraph" style:parent-style-name="Normal">
      <style:paragraph-properties fo:text-indent="-0.78cm" fo:margin-left="1.266cm" fo:margin-right="0.085cm" fo:orphans="2" fo:widows="2"/>
    </style:style>
    <style:style style:name="T2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5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5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6" style:family="paragraph" style:parent-style-name="Normal">
      <style:paragraph-properties fo:text-indent="-0.78cm" fo:margin-left="1.266cm" fo:margin-right="0.085cm" fo:orphans="2" fo:widows="2"/>
    </style:style>
    <style:style style:name="T26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26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26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26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27" style:family="paragraph" style:parent-style-name="Normal">
      <style:paragraph-properties fo:text-indent="-0.78cm" fo:margin-left="1.266cm" fo:margin-right="0.085cm" fo:orphans="2" fo:widows="2"/>
    </style:style>
    <style:style style:name="T27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27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27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27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28" style:family="paragraph" style:parent-style-name="Normal">
      <style:paragraph-properties fo:text-indent="-0.78cm" fo:margin-left="1.266cm" fo:margin-right="0.085cm" fo:orphans="2" fo:widows="2"/>
    </style:style>
    <style:style style:name="T28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28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28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28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29" style:family="paragraph" style:parent-style-name="Normal">
      <style:paragraph-properties fo:text-indent="-0.78cm" fo:margin-left="1.266cm" fo:margin-right="0.085cm" fo:orphans="2" fo:widows="2"/>
    </style:style>
    <style:style style:name="T29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29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29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29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30" style:family="paragraph" style:parent-style-name="Normal">
      <style:paragraph-properties fo:text-indent="-0.78cm" fo:margin-left="1.266cm" fo:margin-right="0.085cm" fo:orphans="2" fo:widows="2"/>
    </style:style>
    <style:style style:name="T30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30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30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30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31" style:family="paragraph" style:parent-style-name="Normal">
      <style:paragraph-properties fo:text-indent="-0.78cm" fo:margin-left="1.266cm" fo:margin-right="0.085cm" fo:orphans="2" fo:widows="2"/>
    </style:style>
    <style:style style:name="T31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31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31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31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2" style:family="paragraph" style:parent-style-name="Normal">
      <style:paragraph-properties fo:text-indent="-0.78cm" fo:margin-left="1.266cm" fo:margin-right="0.085cm" fo:orphans="2" fo:widows="2"/>
    </style:style>
    <style:style style:name="T32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32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32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32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33" style:family="paragraph" style:parent-style-name="Normal">
      <style:paragraph-properties fo:text-indent="-0.78cm" fo:margin-left="1.266cm" fo:margin-right="0.085cm" fo:orphans="2" fo:widows="2"/>
    </style:style>
    <style:style style:name="T33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33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33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33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34" style:family="paragraph" style:parent-style-name="Normal">
      <style:paragraph-properties fo:text-indent="-0.78cm" fo:margin-left="1.266cm" fo:margin-right="0.085cm" fo:orphans="2" fo:widows="2"/>
    </style:style>
    <style:style style:name="T34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34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34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34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35" style:family="paragraph" style:parent-style-name="Normal">
      <style:paragraph-properties fo:text-indent="-1.062cm" fo:margin-left="1.062cm" fo:margin-right="0.085cm" fo:orphans="2" fo:widows="2"/>
    </style:style>
    <style:style style:name="T35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35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35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35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36" style:family="paragraph" style:parent-style-name="Normal">
      <style:paragraph-properties fo:text-indent="-1.062cm" fo:margin-left="1.062cm" fo:margin-right="0.085cm" fo:orphans="2" fo:widows="2"/>
    </style:style>
    <style:style style:name="T36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36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36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36_4"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text-underline-style="solid" style:text-underline-color="font-color"/>
    </style:style>
    <style:style style:name="T36_5"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36_6"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37" style:family="paragraph" style:parent-style-name="Normal">
      <style:paragraph-properties fo:text-indent="-1.062cm" fo:margin-left="1.062cm" fo:margin-right="0.085cm" fo:orphans="2" fo:widows="2"/>
    </style:style>
    <style:style style:name="T37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37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37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37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38" style:family="paragraph" style:parent-style-name="Normal">
      <style:paragraph-properties fo:text-indent="-1.062cm" fo:margin-left="1.062cm" fo:margin-right="0.085cm" fo:orphans="2" fo:widows="2"/>
    </style:style>
    <style:style style:name="T38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38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38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38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39" style:family="paragraph" style:parent-style-name="Normal">
      <style:paragraph-properties fo:text-indent="-1.062cm" fo:margin-left="1.062cm" fo:margin-right="0.085cm" fo:orphans="2" fo:widows="2"/>
    </style:style>
    <style:style style:name="T39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39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39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39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40" style:family="paragraph" style:parent-style-name="Normal">
      <style:paragraph-properties fo:text-indent="-1.062cm" fo:margin-left="1.062cm" fo:margin-right="0.085cm" fo:orphans="2" fo:widows="2"/>
    </style:style>
    <style:style style:name="T40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40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40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40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41" style:family="paragraph" style:parent-style-name="Normal">
      <style:paragraph-properties fo:text-indent="0.776cm" fo:margin-left="0.487cm" fo:margin-right="0.085cm" fo:orphans="2" fo:widows="2"/>
    </style:style>
    <style:style style:name="T41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41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42" style:family="paragraph" style:parent-style-name="Normal">
      <style:paragraph-properties fo:text-indent="0.776cm" style:line-height-at-least="0.199cm" fo:margin-left="0.487cm" fo:margin-right="0.085cm" fo:orphans="2" fo:widows="2"/>
    </style:style>
    <style:style style:name="T42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42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style:line-height-at-least="0.199cm" fo:margin-left="0.085cm" fo:margin-right="0.085cm" fo:orphans="2" fo:widows="2"/>
    </style:style>
    <style:style style:name="T4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3" style:family="table-row">
      <style:table-row-properties style:min-row-height="0.199cm" style:use-optimal-row-height="fals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indent="-0.388cm" fo:margin-left="0.473cm" fo:margin-right="0.085cm" fo:orphans="2" fo:widows="2"/>
    </style:style>
    <style:style style:name="T44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44_2"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44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44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45" style:family="paragraph" style:parent-style-name="Normal">
      <style:paragraph-properties fo:text-indent="0.776cm" style:line-height-at-least="0.199cm" fo:margin-left="0.487cm" fo:margin-right="0.085cm" fo:orphans="2" fo:widows="2"/>
    </style:style>
    <style:style style:name="T45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45_2"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text-underline-style="solid" style:text-underline-color="font-color"/>
    </style:style>
    <style:style style:name="T45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45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indent="-0.388cm" fo:margin-left="0.473cm" fo:margin-right="0.085cm" fo:orphans="2" fo:widows="2"/>
    </style:style>
    <style:style style:name="T46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46_2"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46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46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47" style:family="paragraph" style:parent-style-name="Normal">
      <style:paragraph-properties fo:text-indent="0.776cm" style:line-height-at-least="0.199cm" fo:margin-left="0.487cm" fo:margin-right="0.085cm" fo:orphans="2" fo:widows="2"/>
    </style:style>
    <style:style style:name="T47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47_2"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text-underline-style="solid" style:text-underline-color="font-color"/>
    </style:style>
    <style:style style:name="T47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47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style:line-height-at-least="0.199cm" fo:margin-left="0.085cm" fo:margin-right="0.085cm" fo:orphans="2" fo:widows="2"/>
    </style:style>
    <style:style style:name="T4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8_2" style:family="text">
      <style:text-properties style:text-line-through-type="double" style:text-line-through-style="none"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4" style:family="table-row">
      <style:table-row-properties style:min-row-height="0.199cm" style:use-optimal-row-height="false"/>
    </style:style>
    <style:style style:name="Cell10" style:family="table-cell">
      <style:table-cell-properties style:vertical-align="top" fo:border-top="#000000 0.018cm solid" fo:padding-left="0.049cm" fo:border-left="#000000 0.018cm solid" fo:padding-right="0.049cm" fo:border-right="#000000 0.018cm solid" fo:wrap-option="wrap"/>
    </style:style>
    <style:style style:name="P49" style:family="paragraph" style:parent-style-name="Normal">
      <style:paragraph-properties fo:text-indent="-0.388cm" fo:margin-left="0.473cm" fo:margin-right="0.085cm" fo:orphans="2" fo:widows="2"/>
    </style:style>
    <style:style style:name="T49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49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50" style:family="paragraph" style:parent-style-name="Normal">
      <style:paragraph-properties fo:text-indent="-0.78cm" fo:margin-left="1.266cm" fo:margin-right="0.085cm" fo:orphans="2" fo:widows="2"/>
    </style:style>
    <style:style style:name="T5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0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0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1" style:family="paragraph" style:parent-style-name="Normal">
      <style:paragraph-properties fo:text-indent="-0.78cm" fo:margin-left="1.266cm" fo:margin-right="0.085cm" fo:orphans="2" fo:widows="2"/>
    </style:style>
    <style:style style:name="T5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1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1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2" style:family="paragraph" style:parent-style-name="Normal">
      <style:paragraph-properties fo:text-indent="0.776cm" style:line-height-at-least="0.199cm" fo:margin-left="0.487cm" fo:margin-right="0.085cm" fo:orphans="2" fo:widows="2"/>
    </style:style>
    <style:style style:name="T52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52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Cell11" style:family="table-cell">
      <style:table-cell-properties style:vertical-align="top" fo:border-top="#000000 0.018cm solid" fo:padding-left="0.049cm" fo:border-left="#000000 0.018cm solid" fo:padding-right="0.049cm" fo:border-right="#000000 0.018cm solid" fo:wrap-option="wrap"/>
    </style:style>
    <style:style style:name="P53" style:family="paragraph" style:parent-style-name="Normal">
      <style:paragraph-properties fo:text-indent="-0.388cm" fo:margin-left="0.473cm" fo:margin-right="0.085cm" fo:orphans="2" fo:widows="2"/>
    </style:style>
    <style:style style:name="T53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53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54" style:family="paragraph" style:parent-style-name="Normal">
      <style:paragraph-properties fo:text-indent="-0.78cm" fo:margin-left="1.266cm" fo:margin-right="0.085cm" fo:orphans="2" fo:widows="2"/>
    </style:style>
    <style:style style:name="T5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4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4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5" style:family="paragraph" style:parent-style-name="Normal">
      <style:paragraph-properties fo:text-indent="-0.78cm" fo:margin-left="1.266cm" fo:margin-right="0.085cm" fo:orphans="2" fo:widows="2"/>
    </style:style>
    <style:style style:name="T5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5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5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6" style:family="paragraph" style:parent-style-name="Normal">
      <style:paragraph-properties fo:text-indent="0.776cm" style:line-height-at-least="0.199cm" fo:margin-left="0.487cm" fo:margin-right="0.085cm" fo:orphans="2" fo:widows="2"/>
    </style:style>
    <style:style style:name="T56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56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margin-left="0.085cm" fo:margin-right="0.085cm" fo:orphans="2" fo:widows="2"/>
    </style:style>
    <style:style style:name="T5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8" style:family="paragraph" style:parent-style-name="Normal">
      <style:paragraph-properties style:line-height-at-least="0.199cm" fo:margin-left="0.085cm" fo:margin-right="0.085cm" fo:orphans="2" fo:widows="2"/>
    </style:style>
    <style:style style:name="T58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5" style:family="table-row">
      <style:table-row-properties style:min-row-height="0.199cm" style:use-optimal-row-height="false"/>
    </style:style>
    <style:style style:name="Cell13" style:family="table-cell">
      <style:table-cell-properties style:vertical-align="top" fo:padding-top="0.049cm" fo:border-bottom="#000000 0.018cm solid" fo:padding-left="0.049cm" fo:border-left="#000000 0.018cm solid" fo:padding-right="0.049cm" fo:border-right="#000000 0.018cm solid" fo:wrap-option="wrap"/>
    </style:style>
    <style:style style:name="Table2" style:family="table">
      <style:table-properties table:align="left" style:width="5.498cm" fo:margin-left="0cm"/>
    </style:style>
    <style:style style:name="Column4" style:family="table-column">
      <style:table-column-properties style:column-width="1.843cm" style:use-optimal-column-width="false"/>
    </style:style>
    <style:style style:name="Column5" style:family="table-column">
      <style:table-column-properties style:column-width="1.827cm" style:use-optimal-column-width="false"/>
    </style:style>
    <style:style style:name="Column6" style:family="table-column">
      <style:table-column-properties style:column-width="1.827cm" style:use-optimal-column-width="false"/>
    </style:style>
    <style:style style:name="Row6" style:family="table-row">
      <style:table-row-properties style:min-row-height="0.199cm" style:use-optimal-row-height="fals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fo:margin-left="0.085cm" fo:margin-right="0.085cm" fo:orphans="2" fo:widows="2"/>
    </style:style>
    <style:style style:name="T5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60" style:family="paragraph" style:parent-style-name="Normal">
      <style:paragraph-properties fo:text-align="center" style:line-height-at-least="0.199cm" fo:margin-left="0.085cm" fo:margin-right="0.085cm" fo:orphans="2" fo:widows="2"/>
    </style:style>
    <style:style style:name="T6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fo:margin-left="0.085cm" fo:margin-right="0.085cm" fo:orphans="2" fo:widows="2"/>
    </style:style>
    <style:style style:name="T6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62" style:family="paragraph" style:parent-style-name="Normal">
      <style:paragraph-properties fo:text-align="center" style:line-height-at-least="0.199cm" fo:margin-left="0.085cm" fo:margin-right="0.085cm" fo:orphans="2" fo:widows="2"/>
    </style:style>
    <style:style style:name="T6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7" style:family="table-row">
      <style:table-row-properties style:min-row-height="0.199cm" style:use-optimal-row-height="fals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orphans="2" fo:widows="2"/>
      <style:text-properties fo:color="#333333" style:font-name="新細明體" fo:font-size="9pt" style:font-name-asian="新細明體" style:font-size-asian="9pt" style:font-name-complex="新細明體" style:font-size-complex="9pt" fo:language="en" fo:language-asian="zh" fo:language-complex="ar" fo:country="US" fo:country-asian="TW" fo:country-complex="SA"/>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line-height-at-least="0.199cm" fo:margin-left="0.085cm" fo:margin-right="0.085cm" fo:orphans="2" fo:widows="2"/>
    </style:style>
    <style:style style:name="T6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line-height-at-least="0.199cm" fo:margin-left="0.085cm" fo:margin-right="0.085cm" fo:orphans="2" fo:widows="2"/>
    </style:style>
    <style:style style:name="T6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8" style:family="table-row">
      <style:table-row-properties style:min-row-height="0.199cm" style:use-optimal-row-height="fals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fo:margin-left="0.085cm" fo:margin-right="0.085cm" fo:orphans="2" fo:widows="2"/>
    </style:style>
    <style:style style:name="T6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67" style:family="paragraph" style:parent-style-name="Normal">
      <style:paragraph-properties fo:text-align="center" fo:margin-left="0.085cm" fo:margin-right="0.085cm" fo:orphans="2" fo:widows="2"/>
    </style:style>
    <style:style style:name="T6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68" style:family="paragraph" style:parent-style-name="Normal">
      <style:paragraph-properties fo:text-align="center" fo:margin-left="0.085cm" fo:margin-right="0.085cm" fo:orphans="2" fo:widows="2"/>
    </style:style>
    <style:style style:name="T6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69" style:family="paragraph" style:parent-style-name="Normal">
      <style:paragraph-properties fo:text-align="center" fo:margin-left="0.085cm" fo:margin-right="0.085cm" fo:orphans="2" fo:widows="2"/>
    </style:style>
    <style:style style:name="T6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0" style:family="paragraph" style:parent-style-name="Normal">
      <style:paragraph-properties fo:text-align="center" fo:margin-left="0.085cm" fo:margin-right="0.085cm" fo:orphans="2" fo:widows="2"/>
    </style:style>
    <style:style style:name="T7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1" style:family="paragraph" style:parent-style-name="Normal">
      <style:paragraph-properties fo:text-align="center" style:line-height-at-least="0.199cm" fo:margin-left="0.085cm" fo:margin-right="0.085cm" fo:orphans="2" fo:widows="2"/>
    </style:style>
    <style:style style:name="T7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fo:margin-left="0.085cm" fo:margin-right="0.085cm" fo:orphans="2" fo:widows="2"/>
    </style:style>
    <style:style style:name="T7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3" style:family="paragraph" style:parent-style-name="Normal">
      <style:paragraph-properties fo:text-align="center" fo:margin-left="0.085cm" fo:margin-right="0.085cm" fo:orphans="2" fo:widows="2"/>
    </style:style>
    <style:style style:name="T7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4" style:family="paragraph" style:parent-style-name="Normal">
      <style:paragraph-properties fo:text-align="center" fo:margin-left="0.085cm" fo:margin-right="0.085cm" fo:orphans="2" fo:widows="2"/>
    </style:style>
    <style:style style:name="T7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5" style:family="paragraph" style:parent-style-name="Normal">
      <style:paragraph-properties fo:text-align="center" fo:margin-left="0.085cm" fo:margin-right="0.085cm" fo:orphans="2" fo:widows="2"/>
    </style:style>
    <style:style style:name="T7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6" style:family="paragraph" style:parent-style-name="Normal">
      <style:paragraph-properties fo:text-align="center" fo:margin-left="0.085cm" fo:margin-right="0.085cm" fo:orphans="2" fo:widows="2"/>
    </style:style>
    <style:style style:name="T7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7" style:family="paragraph" style:parent-style-name="Normal">
      <style:paragraph-properties fo:text-align="center" style:line-height-at-least="0.199cm" fo:margin-left="0.085cm" fo:margin-right="0.085cm" fo:orphans="2" fo:widows="2"/>
    </style:style>
    <style:style style:name="T7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fo:margin-left="0.085cm" fo:margin-right="0.085cm" fo:orphans="2" fo:widows="2"/>
    </style:style>
    <style:style style:name="T7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9" style:family="paragraph" style:parent-style-name="Normal">
      <style:paragraph-properties fo:text-align="center" fo:margin-left="0.085cm" fo:margin-right="0.085cm" fo:orphans="2" fo:widows="2"/>
    </style:style>
    <style:style style:name="T7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80" style:family="paragraph" style:parent-style-name="Normal">
      <style:paragraph-properties fo:text-align="center" fo:margin-left="0.085cm" fo:margin-right="0.085cm" fo:orphans="2" fo:widows="2"/>
    </style:style>
    <style:style style:name="T8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81" style:family="paragraph" style:parent-style-name="Normal">
      <style:paragraph-properties fo:text-align="center" fo:margin-left="0.085cm" fo:margin-right="0.085cm" fo:orphans="2" fo:widows="2"/>
    </style:style>
    <style:style style:name="T8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82" style:family="paragraph" style:parent-style-name="Normal">
      <style:paragraph-properties fo:text-align="center" fo:margin-left="0.085cm" fo:margin-right="0.085cm" fo:orphans="2" fo:widows="2"/>
    </style:style>
    <style:style style:name="T8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83" style:family="paragraph" style:parent-style-name="Normal">
      <style:paragraph-properties fo:text-align="center" style:line-height-at-least="0.199cm" fo:margin-left="0.085cm" fo:margin-right="0.085cm" fo:orphans="2" fo:widows="2"/>
    </style:style>
    <style:style style:name="T8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84" style:family="paragraph" style:parent-style-name="Normal">
      <style:paragraph-properties fo:text-indent="0.776cm" fo:margin-left="0.487cm" fo:margin-right="0.085cm" fo:orphans="2" fo:widows="2"/>
    </style:style>
    <style:style style:name="T84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85" style:family="paragraph" style:parent-style-name="Normal">
      <style:paragraph-properties fo:text-indent="0.776cm" fo:margin-left="0.487cm" fo:margin-right="0.085cm" fo:orphans="2" fo:widows="2"/>
    </style:style>
    <style:style style:name="T8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5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86" style:family="paragraph" style:parent-style-name="Normal">
      <style:paragraph-properties fo:text-indent="0.776cm" style:line-height-at-least="0.199cm" fo:margin-left="0.487cm" fo:margin-right="0.085cm" fo:orphans="2" fo:widows="2"/>
    </style:style>
    <style:style style:name="T86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86_2"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86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86_4"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text-underline-style="solid" style:text-underline-color="font-color"/>
    </style:style>
    <style:style style:name="T86_5"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86_6"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Cell22" style:family="table-cell">
      <style:table-cell-properties style:vertical-align="top" fo:padding-top="0.049cm" fo:border-bottom="#000000 0.018cm solid" fo:padding-left="0.049cm" fo:border-left="#000000 0.018cm solid" fo:padding-right="0.049cm" fo:border-right="#000000 0.018cm solid" fo:wrap-option="wrap"/>
    </style:style>
    <style:style style:name="Table3" style:family="table">
      <style:table-properties table:align="left" style:width="5.48cm" fo:margin-left="0.018cm"/>
    </style:style>
    <style:style style:name="Column7" style:family="table-column">
      <style:table-column-properties style:column-width="1.852cm" style:use-optimal-column-width="false"/>
    </style:style>
    <style:style style:name="Column8" style:family="table-column">
      <style:table-column-properties style:column-width="1.813cm" style:use-optimal-column-width="false"/>
    </style:style>
    <style:style style:name="Column9" style:family="table-column">
      <style:table-column-properties style:column-width="1.815cm" style:use-optimal-column-width="false"/>
    </style:style>
    <style:style style:name="Row9" style:family="table-row">
      <style:table-row-properties style:min-row-height="0.199cm" style:use-optimal-row-height="fals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fo:margin-left="0.085cm" fo:margin-right="0.085cm" fo:orphans="2" fo:widows="2"/>
    </style:style>
    <style:style style:name="T8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88" style:family="paragraph" style:parent-style-name="Normal">
      <style:paragraph-properties fo:text-align="center" style:line-height-at-least="0.199cm" fo:margin-left="0.085cm" fo:margin-right="0.085cm" fo:orphans="2" fo:widows="2"/>
    </style:style>
    <style:style style:name="T8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fo:margin-left="0.085cm" fo:margin-right="0.085cm" fo:orphans="2" fo:widows="2"/>
    </style:style>
    <style:style style:name="T8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90" style:family="paragraph" style:parent-style-name="Normal">
      <style:paragraph-properties fo:text-align="center" style:line-height-at-least="0.199cm" fo:margin-left="0.085cm" fo:margin-right="0.085cm" fo:orphans="2" fo:widows="2"/>
    </style:style>
    <style:style style:name="T9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10" style:family="table-row">
      <style:table-row-properties style:min-row-height="0.199cm" style:use-optimal-row-height="fals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orphans="2" fo:widows="2"/>
      <style:text-properties fo:color="#333333" style:font-name="新細明體" fo:font-size="9pt" style:font-name-asian="新細明體" style:font-size-asian="9pt" style:font-name-complex="新細明體" style:font-size-complex="9pt" fo:language="en" fo:language-asian="zh" fo:language-complex="ar" fo:country="US" fo:country-asian="TW" fo:country-complex="SA"/>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line-height-at-least="0.199cm" fo:margin-left="0.085cm" fo:margin-right="0.085cm" fo:orphans="2" fo:widows="2"/>
    </style:style>
    <style:style style:name="T9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line-height-at-least="0.199cm" fo:margin-left="0.085cm" fo:margin-right="0.085cm" fo:orphans="2" fo:widows="2"/>
    </style:style>
    <style:style style:name="T9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11" style:family="table-row">
      <style:table-row-properties style:min-row-height="0.199cm" style:use-optimal-row-height="fals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fo:margin-left="0.085cm" fo:margin-right="0.085cm" fo:orphans="2" fo:widows="2"/>
    </style:style>
    <style:style style:name="T9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95" style:family="paragraph" style:parent-style-name="Normal">
      <style:paragraph-properties fo:text-align="center" fo:margin-left="0.085cm" fo:margin-right="0.085cm" fo:orphans="2" fo:widows="2"/>
    </style:style>
    <style:style style:name="T9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96" style:family="paragraph" style:parent-style-name="Normal">
      <style:paragraph-properties fo:text-align="center" fo:margin-left="0.085cm" fo:margin-right="0.085cm" fo:orphans="2" fo:widows="2"/>
    </style:style>
    <style:style style:name="T9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97" style:family="paragraph" style:parent-style-name="Normal">
      <style:paragraph-properties fo:text-align="center" fo:margin-left="0.085cm" fo:margin-right="0.085cm" fo:orphans="2" fo:widows="2"/>
    </style:style>
    <style:style style:name="T9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98" style:family="paragraph" style:parent-style-name="Normal">
      <style:paragraph-properties fo:text-align="center" fo:margin-left="0.085cm" fo:margin-right="0.085cm" fo:orphans="2" fo:widows="2"/>
    </style:style>
    <style:style style:name="T9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99" style:family="paragraph" style:parent-style-name="Normal">
      <style:paragraph-properties fo:text-align="center" style:line-height-at-least="0.199cm" fo:margin-left="0.085cm" fo:margin-right="0.085cm" fo:orphans="2" fo:widows="2"/>
    </style:style>
    <style:style style:name="T9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fo:margin-left="0.085cm" fo:margin-right="0.085cm" fo:orphans="2" fo:widows="2"/>
    </style:style>
    <style:style style:name="T10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01" style:family="paragraph" style:parent-style-name="Normal">
      <style:paragraph-properties fo:text-align="center" fo:margin-left="0.085cm" fo:margin-right="0.085cm" fo:orphans="2" fo:widows="2"/>
    </style:style>
    <style:style style:name="T10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02" style:family="paragraph" style:parent-style-name="Normal">
      <style:paragraph-properties fo:text-align="center" fo:margin-left="0.085cm" fo:margin-right="0.085cm" fo:orphans="2" fo:widows="2"/>
    </style:style>
    <style:style style:name="T10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03" style:family="paragraph" style:parent-style-name="Normal">
      <style:paragraph-properties fo:text-align="center" fo:margin-left="0.085cm" fo:margin-right="0.085cm" fo:orphans="2" fo:widows="2"/>
    </style:style>
    <style:style style:name="T10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04" style:family="paragraph" style:parent-style-name="Normal">
      <style:paragraph-properties fo:text-align="center" fo:margin-left="0.085cm" fo:margin-right="0.085cm" fo:orphans="2" fo:widows="2"/>
    </style:style>
    <style:style style:name="T10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05" style:family="paragraph" style:parent-style-name="Normal">
      <style:paragraph-properties fo:text-align="center" style:line-height-at-least="0.199cm" fo:margin-left="0.085cm" fo:margin-right="0.085cm" fo:orphans="2" fo:widows="2"/>
    </style:style>
    <style:style style:name="T10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fo:margin-left="0.085cm" fo:margin-right="0.085cm" fo:orphans="2" fo:widows="2"/>
    </style:style>
    <style:style style:name="T10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07" style:family="paragraph" style:parent-style-name="Normal">
      <style:paragraph-properties fo:text-align="center" fo:margin-left="0.085cm" fo:margin-right="0.085cm" fo:orphans="2" fo:widows="2"/>
    </style:style>
    <style:style style:name="T10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08" style:family="paragraph" style:parent-style-name="Normal">
      <style:paragraph-properties fo:text-align="center" fo:margin-left="0.085cm" fo:margin-right="0.085cm" fo:orphans="2" fo:widows="2"/>
    </style:style>
    <style:style style:name="T10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09" style:family="paragraph" style:parent-style-name="Normal">
      <style:paragraph-properties fo:text-align="center" fo:margin-left="0.085cm" fo:margin-right="0.085cm" fo:orphans="2" fo:widows="2"/>
    </style:style>
    <style:style style:name="T10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10" style:family="paragraph" style:parent-style-name="Normal">
      <style:paragraph-properties fo:text-align="center" fo:margin-left="0.085cm" fo:margin-right="0.085cm" fo:orphans="2" fo:widows="2"/>
    </style:style>
    <style:style style:name="T11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11" style:family="paragraph" style:parent-style-name="Normal">
      <style:paragraph-properties fo:text-align="center" style:line-height-at-least="0.199cm" fo:margin-left="0.085cm" fo:margin-right="0.085cm" fo:orphans="2" fo:widows="2"/>
    </style:style>
    <style:style style:name="T11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12" style:family="paragraph" style:parent-style-name="Normal">
      <style:paragraph-properties fo:text-indent="0.776cm" fo:margin-left="0.487cm" fo:margin-right="0.085cm" fo:orphans="2" fo:widows="2"/>
    </style:style>
    <style:style style:name="T112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13" style:family="paragraph" style:parent-style-name="Normal">
      <style:paragraph-properties fo:text-indent="0.776cm" fo:margin-left="0.487cm" fo:margin-right="0.085cm" fo:orphans="2" fo:widows="2"/>
    </style:style>
    <style:style style:name="T11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3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14" style:family="paragraph" style:parent-style-name="Normal">
      <style:paragraph-properties fo:text-indent="0.776cm" style:line-height-at-least="0.199cm" fo:margin-left="0.487cm" fo:margin-right="0.085cm" fo:orphans="2" fo:widows="2"/>
    </style:style>
    <style:style style:name="T114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14_2"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14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14_4"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text-underline-style="solid" style:text-underline-color="font-color"/>
    </style:style>
    <style:style style:name="T114_5"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14_6"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orphans="2" fo:widows="2"/>
      <style:text-properties fo:color="#333333" style:font-name="新細明體" fo:font-size="9pt" style:font-name-asian="新細明體" style:font-size-asian="9pt" style:font-name-complex="新細明體" style:font-size-complex="9pt" fo:language="en" fo:language-asian="zh" fo:language-complex="ar" fo:country="US" fo:country-asian="TW" fo:country-complex="SA"/>
    </style:style>
    <style:style style:name="Row12" style:family="table-row">
      <style:table-row-properties style:min-row-height="0.199cm" style:use-optimal-row-height="fals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indent="-0.388cm" fo:margin-left="0.473cm" fo:margin-right="0.085cm" fo:orphans="2" fo:widows="2"/>
    </style:style>
    <style:style style:name="T11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6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17" style:family="paragraph" style:parent-style-name="Normal">
      <style:paragraph-properties fo:text-indent="-0.78cm" fo:margin-left="1.266cm" fo:margin-right="0.085cm" fo:orphans="2" fo:widows="2"/>
    </style:style>
    <style:style style:name="T11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17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7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7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7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7_7"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7_8"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7_9"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7_10"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7_1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7_1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18" style:family="paragraph" style:parent-style-name="Normal">
      <style:paragraph-properties fo:text-indent="-0.78cm" fo:margin-left="1.266cm" fo:margin-right="0.085cm" fo:orphans="2" fo:widows="2"/>
    </style:style>
    <style:style style:name="T118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18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18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18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19" style:family="paragraph" style:parent-style-name="Normal">
      <style:paragraph-properties fo:text-indent="-0.78cm" fo:margin-left="1.266cm" fo:margin-right="0.085cm" fo:orphans="2" fo:widows="2"/>
    </style:style>
    <style:style style:name="T119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19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19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19_4"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text-underline-style="solid" style:text-underline-color="font-color"/>
    </style:style>
    <style:style style:name="T119_5"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19_6"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text-underline-style="solid" style:text-underline-color="font-color"/>
    </style:style>
    <style:style style:name="P120" style:family="paragraph" style:parent-style-name="Normal">
      <style:paragraph-properties fo:text-indent="-0.78cm" fo:margin-left="1.266cm" fo:margin-right="0.085cm" fo:orphans="2" fo:widows="2"/>
    </style:style>
    <style:style style:name="T120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20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20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20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21" style:family="paragraph" style:parent-style-name="Normal">
      <style:paragraph-properties fo:text-indent="-0.78cm" fo:margin-left="1.266cm" fo:margin-right="0.085cm" fo:orphans="2" fo:widows="2"/>
    </style:style>
    <style:style style:name="T121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21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21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21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22" style:family="paragraph" style:parent-style-name="Normal">
      <style:paragraph-properties fo:text-indent="-0.78cm" fo:margin-left="1.266cm" fo:margin-right="0.085cm" fo:orphans="2" fo:widows="2"/>
    </style:style>
    <style:style style:name="T122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22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22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22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23" style:family="paragraph" style:parent-style-name="Normal">
      <style:paragraph-properties fo:text-indent="0.776cm" fo:margin-left="0.487cm" fo:margin-right="0.085cm" fo:orphans="2" fo:widows="2"/>
    </style:style>
    <style:style style:name="T123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23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24" style:family="paragraph" style:parent-style-name="Normal">
      <style:paragraph-properties fo:text-indent="0.776cm" style:line-height-at-least="0.199cm" fo:margin-left="0.487cm" fo:margin-right="0.085cm" fo:orphans="2" fo:widows="2"/>
    </style:style>
    <style:style style:name="T124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24_2"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text-underline-style="solid" style:text-underline-color="font-color"/>
    </style:style>
    <style:style style:name="T124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24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indent="-0.388cm" fo:margin-left="0.473cm" fo:margin-right="0.085cm" fo:orphans="2" fo:widows="2"/>
    </style:style>
    <style:style style:name="T125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25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26" style:family="paragraph" style:parent-style-name="Normal">
      <style:paragraph-properties fo:text-indent="-0.78cm" fo:margin-left="1.266cm" fo:margin-right="0.085cm" fo:orphans="2" fo:widows="2"/>
    </style:style>
    <style:style style:name="T12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26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6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6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6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6_7"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6_8"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6_9"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6_10"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6_1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6_1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27" style:family="paragraph" style:parent-style-name="Normal">
      <style:paragraph-properties fo:text-indent="-0.78cm" fo:margin-left="1.266cm" fo:margin-right="0.085cm" fo:orphans="2" fo:widows="2"/>
    </style:style>
    <style:style style:name="T127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27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27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27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28" style:family="paragraph" style:parent-style-name="Normal">
      <style:paragraph-properties fo:text-indent="-0.78cm" fo:margin-left="1.266cm" fo:margin-right="0.085cm" fo:orphans="2" fo:widows="2"/>
    </style:style>
    <style:style style:name="T128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28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28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28_4"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text-underline-style="solid" style:text-underline-color="font-color"/>
    </style:style>
    <style:style style:name="T128_5"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28_6"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text-underline-style="solid" style:text-underline-color="font-color"/>
    </style:style>
    <style:style style:name="P129" style:family="paragraph" style:parent-style-name="Normal">
      <style:paragraph-properties fo:text-indent="-0.78cm" fo:margin-left="1.266cm" fo:margin-right="0.085cm" fo:orphans="2" fo:widows="2"/>
    </style:style>
    <style:style style:name="T129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29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29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29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30" style:family="paragraph" style:parent-style-name="Normal">
      <style:paragraph-properties fo:text-indent="-0.78cm" fo:margin-left="1.266cm" fo:margin-right="0.085cm" fo:orphans="2" fo:widows="2"/>
    </style:style>
    <style:style style:name="T130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30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30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30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31" style:family="paragraph" style:parent-style-name="Normal">
      <style:paragraph-properties fo:text-indent="-0.78cm" fo:margin-left="1.266cm" fo:margin-right="0.085cm" fo:orphans="2" fo:widows="2"/>
    </style:style>
    <style:style style:name="T131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31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31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31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32" style:family="paragraph" style:parent-style-name="Normal">
      <style:paragraph-properties fo:text-indent="0.776cm" fo:margin-left="0.487cm" fo:margin-right="0.085cm" fo:orphans="2" fo:widows="2"/>
    </style:style>
    <style:style style:name="T132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32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33" style:family="paragraph" style:parent-style-name="Normal">
      <style:paragraph-properties fo:text-indent="0.776cm" style:line-height-at-least="0.199cm" fo:margin-left="0.487cm" fo:margin-right="0.085cm" fo:orphans="2" fo:widows="2"/>
    </style:style>
    <style:style style:name="T133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33_2"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text-underline-style="solid" style:text-underline-color="font-color"/>
    </style:style>
    <style:style style:name="T133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33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style:line-height-at-least="0.199cm" fo:margin-left="0.085cm" fo:margin-right="0.085cm" fo:orphans="2" fo:widows="2"/>
    </style:style>
    <style:style style:name="T13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13" style:family="table-row">
      <style:table-row-properties style:min-row-height="0.199cm" style:use-optimal-row-height="fals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indent="-0.388cm" fo:margin-left="0.473cm" fo:margin-right="0.085cm" fo:orphans="2" fo:widows="2"/>
    </style:style>
    <style:style style:name="T135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35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36" style:family="paragraph" style:parent-style-name="Normal">
      <style:paragraph-properties fo:text-indent="-0.78cm" fo:margin-left="1.266cm" fo:margin-right="0.085cm" fo:orphans="2" fo:widows="2"/>
    </style:style>
    <style:style style:name="T136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36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36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36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37" style:family="paragraph" style:parent-style-name="Normal">
      <style:paragraph-properties fo:text-indent="-0.78cm" fo:margin-left="1.266cm" fo:margin-right="0.085cm" fo:orphans="2" fo:widows="2"/>
    </style:style>
    <style:style style:name="T137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37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37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37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38" style:family="paragraph" style:parent-style-name="Normal">
      <style:paragraph-properties fo:text-indent="-0.78cm" fo:margin-left="1.266cm" fo:margin-right="0.085cm" fo:orphans="2" fo:widows="2"/>
    </style:style>
    <style:style style:name="T138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38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38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38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39" style:family="paragraph" style:parent-style-name="Normal">
      <style:paragraph-properties fo:text-indent="-0.78cm" fo:margin-left="1.266cm" fo:margin-right="0.085cm" fo:orphans="2" fo:widows="2"/>
    </style:style>
    <style:style style:name="T139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39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39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39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40" style:family="paragraph" style:parent-style-name="Normal">
      <style:paragraph-properties fo:text-indent="-0.78cm" fo:margin-left="1.266cm" fo:margin-right="0.085cm" fo:orphans="2" fo:widows="2"/>
    </style:style>
    <style:style style:name="T140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40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40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40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41" style:family="paragraph" style:parent-style-name="Normal">
      <style:paragraph-properties fo:text-indent="-0.78cm" fo:margin-left="1.266cm" fo:margin-right="0.085cm" fo:orphans="2" fo:widows="2"/>
    </style:style>
    <style:style style:name="T141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41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41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41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42" style:family="paragraph" style:parent-style-name="Normal">
      <style:paragraph-properties fo:text-indent="-0.78cm" fo:margin-left="1.266cm" fo:margin-right="0.085cm" fo:orphans="2" fo:widows="2"/>
    </style:style>
    <style:style style:name="T142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42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43" style:family="paragraph" style:parent-style-name="Normal">
      <style:paragraph-properties fo:text-indent="-0.78cm" fo:margin-left="1.266cm" fo:margin-right="0.085cm" fo:orphans="2" fo:widows="2"/>
    </style:style>
    <style:style style:name="T143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43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43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43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44" style:family="paragraph" style:parent-style-name="Normal">
      <style:paragraph-properties fo:text-indent="-0.78cm" fo:margin-left="1.266cm" fo:margin-right="0.085cm" fo:orphans="2" fo:widows="2"/>
    </style:style>
    <style:style style:name="T144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44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44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44_4"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44_5"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44_6"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45" style:family="paragraph" style:parent-style-name="Normal">
      <style:paragraph-properties fo:text-indent="-0.78cm" fo:margin-left="1.266cm" fo:margin-right="0.085cm" fo:orphans="2" fo:widows="2"/>
    </style:style>
    <style:style style:name="T145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45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45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45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46" style:family="paragraph" style:parent-style-name="Normal">
      <style:paragraph-properties fo:text-indent="-1.062cm" fo:margin-left="1.062cm" fo:margin-right="0.085cm" fo:orphans="2" fo:widows="2"/>
    </style:style>
    <style:style style:name="T146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46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46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46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47" style:family="paragraph" style:parent-style-name="Normal">
      <style:paragraph-properties fo:text-indent="-1.062cm" fo:margin-left="1.062cm" fo:margin-right="0.085cm" fo:orphans="2" fo:widows="2"/>
    </style:style>
    <style:style style:name="T147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47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47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47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48" style:family="paragraph" style:parent-style-name="Normal">
      <style:paragraph-properties fo:text-indent="-1.062cm" fo:margin-left="1.062cm" fo:margin-right="0.085cm" fo:orphans="2" fo:widows="2"/>
    </style:style>
    <style:style style:name="T148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48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48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48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49" style:family="paragraph" style:parent-style-name="Normal">
      <style:paragraph-properties fo:text-indent="-1.062cm" fo:margin-left="1.062cm" fo:margin-right="0.085cm" fo:orphans="2" fo:widows="2"/>
    </style:style>
    <style:style style:name="T149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49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49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49_4" style:family="text">
      <style:text-properties fo:color="#333333" style:font-name="新細明體" fo:font-size="10pt" style:font-name-asian="新細明體" style:font-size-asian="10pt" style:font-name-complex="新細明體" style:font-size-complex="7.5pt" fo:language="en" fo:language-asian="zh" fo:language-complex="ar" fo:country="US" fo:country-asian="TW" fo:country-complex="SA"/>
    </style:style>
    <style:style style:name="P150" style:family="paragraph" style:parent-style-name="Normal">
      <style:paragraph-properties fo:text-indent="0.776cm" style:line-height-at-least="0.199cm" fo:margin-left="0.487cm" fo:margin-right="0.085cm" fo:orphans="2" fo:widows="2"/>
    </style:style>
    <style:style style:name="T150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50_2"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text-underline-style="solid" style:text-underline-color="font-color"/>
    </style:style>
    <style:style style:name="T150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50_4"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text-underline-style="solid" style:text-underline-color="font-color"/>
    </style:style>
    <style:style style:name="T150_5"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50_6"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indent="-0.388cm" fo:margin-left="0.473cm" fo:margin-right="0.085cm" fo:orphans="2" fo:widows="2"/>
    </style:style>
    <style:style style:name="T151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51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52" style:family="paragraph" style:parent-style-name="Normal">
      <style:paragraph-properties fo:text-indent="-0.78cm" fo:margin-left="1.266cm" fo:margin-right="0.085cm" fo:orphans="2" fo:widows="2"/>
    </style:style>
    <style:style style:name="T152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52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52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52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53" style:family="paragraph" style:parent-style-name="Normal">
      <style:paragraph-properties fo:text-indent="-0.78cm" fo:margin-left="1.266cm" fo:margin-right="0.085cm" fo:orphans="2" fo:widows="2"/>
    </style:style>
    <style:style style:name="T153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53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53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53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54" style:family="paragraph" style:parent-style-name="Normal">
      <style:paragraph-properties fo:text-indent="-0.78cm" fo:margin-left="1.266cm" fo:margin-right="0.085cm" fo:orphans="2" fo:widows="2"/>
    </style:style>
    <style:style style:name="T154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54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54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54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55" style:family="paragraph" style:parent-style-name="Normal">
      <style:paragraph-properties fo:text-indent="-0.78cm" fo:margin-left="1.266cm" fo:margin-right="0.085cm" fo:orphans="2" fo:widows="2"/>
    </style:style>
    <style:style style:name="T155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55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55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55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56" style:family="paragraph" style:parent-style-name="Normal">
      <style:paragraph-properties fo:text-indent="-0.78cm" fo:margin-left="1.266cm" fo:margin-right="0.085cm" fo:orphans="2" fo:widows="2"/>
    </style:style>
    <style:style style:name="T156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56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56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56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57" style:family="paragraph" style:parent-style-name="Normal">
      <style:paragraph-properties fo:text-indent="-0.78cm" fo:margin-left="1.266cm" fo:margin-right="0.085cm" fo:orphans="2" fo:widows="2"/>
    </style:style>
    <style:style style:name="T157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57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57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57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58" style:family="paragraph" style:parent-style-name="Normal">
      <style:paragraph-properties fo:text-indent="-0.78cm" fo:margin-left="1.266cm" fo:margin-right="0.085cm" fo:orphans="2" fo:widows="2"/>
    </style:style>
    <style:style style:name="T158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58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59" style:family="paragraph" style:parent-style-name="Normal">
      <style:paragraph-properties fo:text-indent="-0.78cm" fo:margin-left="1.266cm" fo:margin-right="0.085cm" fo:orphans="2" fo:widows="2"/>
    </style:style>
    <style:style style:name="T159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59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59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59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60" style:family="paragraph" style:parent-style-name="Normal">
      <style:paragraph-properties fo:text-indent="-0.78cm" fo:margin-left="1.266cm" fo:margin-right="0.085cm" fo:orphans="2" fo:widows="2"/>
    </style:style>
    <style:style style:name="T160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60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60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60_4"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60_5"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60_6"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61" style:family="paragraph" style:parent-style-name="Normal">
      <style:paragraph-properties fo:text-indent="-0.78cm" fo:margin-left="1.266cm" fo:margin-right="0.085cm" fo:orphans="2" fo:widows="2"/>
    </style:style>
    <style:style style:name="T161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61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61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61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62" style:family="paragraph" style:parent-style-name="Normal">
      <style:paragraph-properties fo:text-indent="-1.062cm" fo:margin-left="1.062cm" fo:margin-right="0.085cm" fo:orphans="2" fo:widows="2"/>
    </style:style>
    <style:style style:name="T162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62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62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62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63" style:family="paragraph" style:parent-style-name="Normal">
      <style:paragraph-properties fo:text-indent="-1.062cm" fo:margin-left="1.062cm" fo:margin-right="0.085cm" fo:orphans="2" fo:widows="2"/>
    </style:style>
    <style:style style:name="T163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63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63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63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64" style:family="paragraph" style:parent-style-name="Normal">
      <style:paragraph-properties fo:text-indent="-1.062cm" fo:margin-left="1.062cm" fo:margin-right="0.085cm" fo:orphans="2" fo:widows="2"/>
    </style:style>
    <style:style style:name="T164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64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64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64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65" style:family="paragraph" style:parent-style-name="Normal">
      <style:paragraph-properties fo:text-indent="-1.062cm" fo:margin-left="1.062cm" fo:margin-right="0.085cm" fo:orphans="2" fo:widows="2"/>
    </style:style>
    <style:style style:name="T165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65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65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65_4" style:family="text">
      <style:text-properties fo:color="#333333" style:font-name="新細明體" fo:font-size="10pt" style:font-name-asian="新細明體" style:font-size-asian="10pt" style:font-name-complex="新細明體" style:font-size-complex="7.5pt" fo:language="en" fo:language-asian="zh" fo:language-complex="ar" fo:country="US" fo:country-asian="TW" fo:country-complex="SA"/>
    </style:style>
    <style:style style:name="P166" style:family="paragraph" style:parent-style-name="Normal">
      <style:paragraph-properties fo:text-indent="0.776cm" style:line-height-at-least="0.199cm" fo:margin-left="0.487cm" fo:margin-right="0.085cm" fo:orphans="2" fo:widows="2"/>
    </style:style>
    <style:style style:name="T166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66_2"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text-underline-style="solid" style:text-underline-color="font-color"/>
    </style:style>
    <style:style style:name="T166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66_4"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text-underline-style="solid" style:text-underline-color="font-color"/>
    </style:style>
    <style:style style:name="T166_5"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66_6"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text-underline-style="solid" style:text-underline-color="font-color"/>
    </style:style>
    <style:style style:name="T166_7"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66_8"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text-underline-style="solid" style:text-underline-color="font-color"/>
    </style:style>
    <style:style style:name="T166_9"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66_10"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indent="-0.78cm" fo:margin-left="0.864cm" fo:margin-right="0.085cm" fo:orphans="2" fo:widows="2"/>
    </style:style>
    <style:style style:name="T16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6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67_3" style:family="text">
      <style:text-properties fo:letter-spacing="-0.004cm" fo:color="#333333" fo:font-size="10pt" style:font-name-asian="新細明體" style:font-size-asian="10pt" style:font-name-complex="新細明體" style:font-size-complex="10pt" fo:language="en" fo:language-asian="zh" fo:language-complex="ar" fo:country="US" fo:country-asian="TW" fo:country-complex="SA"/>
    </style:style>
    <style:style style:name="T167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68" style:family="paragraph" style:parent-style-name="Normal">
      <style:paragraph-properties fo:text-indent="-0.78cm" fo:margin-left="0.864cm" fo:margin-right="0.085cm" fo:orphans="2" fo:widows="2"/>
    </style:style>
    <style:style style:name="T16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6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68_3" style:family="text">
      <style:text-properties fo:letter-spacing="-0.004cm" fo:color="#333333" fo:font-size="10pt" style:font-name-asian="新細明體" style:font-size-asian="10pt" style:font-name-complex="新細明體" style:font-size-complex="10pt" fo:language="en" fo:language-asian="zh" fo:language-complex="ar" fo:country="US" fo:country-asian="TW" fo:country-complex="SA"/>
    </style:style>
    <style:style style:name="T168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69" style:family="paragraph" style:parent-style-name="Normal">
      <style:paragraph-properties fo:text-indent="-0.78cm" style:line-height-at-least="0.199cm" fo:margin-left="0.864cm" fo:margin-right="0.085cm" fo:orphans="2" fo:widows="2"/>
    </style:style>
    <style:style style:name="T16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6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69_3" style:family="text">
      <style:text-properties fo:letter-spacing="-0.004cm" fo:color="#333333" fo:font-size="10pt" style:font-name-asian="新細明體" style:font-size-asian="10pt" style:font-name-complex="新細明體" style:font-size-complex="10pt" fo:language="en" fo:language-asian="zh" fo:language-complex="ar" fo:country="US" fo:country-asian="TW" fo:country-complex="SA"/>
    </style:style>
    <style:style style:name="T169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69_5"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Row14" style:family="table-row">
      <style:table-row-properties style:min-row-height="0.199cm" style:use-optimal-row-height="fals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indent="-0.388cm" fo:margin-left="0.473cm" fo:margin-right="0.085cm" fo:orphans="2" fo:widows="2"/>
    </style:style>
    <style:style style:name="T170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70_2"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font-weight-complex="bold"/>
    </style:style>
    <style:style style:name="T170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70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71" style:family="paragraph" style:parent-style-name="Normal">
      <style:paragraph-properties fo:text-indent="0.776cm" style:line-height-at-least="0.199cm" fo:margin-left="0.487cm" fo:margin-right="0.085cm" fo:orphans="2" fo:widows="2"/>
    </style:style>
    <style:style style:name="T171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71_2"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text-underline-style="solid" style:text-underline-color="font-color"/>
    </style:style>
    <style:style style:name="T171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71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indent="-0.388cm" fo:margin-left="0.473cm" fo:margin-right="0.085cm" fo:orphans="2" fo:widows="2"/>
    </style:style>
    <style:style style:name="T172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72_2"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font-weight-complex="bold"/>
    </style:style>
    <style:style style:name="T172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72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73" style:family="paragraph" style:parent-style-name="Normal">
      <style:paragraph-properties fo:text-indent="0.776cm" style:line-height-at-least="0.199cm" fo:margin-left="0.487cm" fo:margin-right="0.085cm" fo:orphans="2" fo:widows="2"/>
    </style:style>
    <style:style style:name="T173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73_2"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text-underline-style="solid" style:text-underline-color="font-color"/>
    </style:style>
    <style:style style:name="T173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73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style:line-height-at-least="0.199cm" fo:margin-left="0.085cm" fo:margin-right="0.085cm" fo:orphans="2" fo:widows="2"/>
    </style:style>
    <style:style style:name="T17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15" style:family="table-row">
      <style:table-row-properties style:min-row-height="0.199cm" style:use-optimal-row-height="fals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indent="-0.388cm" fo:margin-left="0.473cm" fo:margin-right="0.085cm" fo:orphans="2" fo:widows="2"/>
    </style:style>
    <style:style style:name="T175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75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76" style:family="paragraph" style:parent-style-name="Normal">
      <style:paragraph-properties fo:text-indent="-0.78cm" fo:margin-left="1.266cm" fo:margin-right="0.085cm" fo:orphans="2" fo:widows="2"/>
    </style:style>
    <style:style style:name="T176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76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77" style:family="paragraph" style:parent-style-name="Normal">
      <style:paragraph-properties fo:text-indent="-0.78cm" fo:margin-left="1.266cm" fo:margin-right="0.085cm" fo:orphans="2" fo:widows="2"/>
    </style:style>
    <style:style style:name="T177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77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77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77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77_5"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77_6"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78" style:family="paragraph" style:parent-style-name="Normal">
      <style:paragraph-properties fo:text-indent="-0.78cm" fo:margin-left="1.266cm" fo:margin-right="0.085cm" fo:orphans="2" fo:widows="2"/>
    </style:style>
    <style:style style:name="T178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78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78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78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79" style:family="paragraph" style:parent-style-name="Normal">
      <style:paragraph-properties fo:text-indent="-0.674cm" fo:margin-left="1.55cm" fo:margin-right="0.085cm" fo:orphans="2" fo:widows="2"/>
    </style:style>
    <style:style style:name="T179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79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9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79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9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9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9_7"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80" style:family="paragraph" style:parent-style-name="Normal">
      <style:paragraph-properties fo:text-indent="-0.674cm" style:line-height-at-least="0.199cm" fo:margin-left="1.55cm" fo:margin-right="0.085cm" fo:orphans="2" fo:widows="2"/>
    </style:style>
    <style:style style:name="T180_1"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80_2"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80_3"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80_4"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80_5"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indent="-0.388cm" fo:margin-left="0.473cm" fo:margin-right="0.085cm" fo:orphans="2" fo:widows="2"/>
    </style:style>
    <style:style style:name="T181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81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82" style:family="paragraph" style:parent-style-name="Normal">
      <style:paragraph-properties fo:text-indent="-0.78cm" fo:margin-left="1.266cm" fo:margin-right="0.085cm" fo:orphans="2" fo:widows="2"/>
    </style:style>
    <style:style style:name="T182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82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83" style:family="paragraph" style:parent-style-name="Normal">
      <style:paragraph-properties fo:text-indent="-0.78cm" fo:margin-left="1.266cm" fo:margin-right="0.085cm" fo:orphans="2" fo:widows="2"/>
    </style:style>
    <style:style style:name="T183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83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83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83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84" style:family="paragraph" style:parent-style-name="Normal">
      <style:paragraph-properties fo:text-indent="-0.78cm" fo:margin-left="1.266cm" fo:margin-right="0.085cm" fo:orphans="2" fo:widows="2"/>
    </style:style>
    <style:style style:name="T184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84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84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84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85" style:family="paragraph" style:parent-style-name="Normal">
      <style:paragraph-properties fo:text-indent="-0.674cm" fo:margin-left="1.55cm" fo:margin-right="0.085cm" fo:orphans="2" fo:widows="2"/>
    </style:style>
    <style:style style:name="T185_1"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85_2"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85_3"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85_4"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85_5"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85_6"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85_7"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86" style:family="paragraph" style:parent-style-name="Normal">
      <style:paragraph-properties fo:text-indent="-0.674cm" style:line-height-at-least="0.199cm" fo:margin-left="1.55cm" fo:margin-right="0.085cm" fo:orphans="2" fo:widows="2"/>
    </style:style>
    <style:style style:name="T186_1"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86_2"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86_3"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86_4"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86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style:line-height-at-least="0.199cm" fo:margin-left="0.085cm" fo:margin-right="0.085cm" fo:orphans="2" fo:widows="2"/>
    </style:style>
    <style:style style:name="T18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87_2"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87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87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Row16" style:family="table-row">
      <style:table-row-properties style:min-row-height="0.199cm" style:use-optimal-row-height="fals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indent="-0.388cm" fo:margin-left="0.473cm" fo:margin-right="0.085cm" fo:orphans="2" fo:widows="2"/>
    </style:style>
    <style:style style:name="T188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88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89" style:family="paragraph" style:parent-style-name="Normal">
      <style:paragraph-properties fo:text-indent="-0.78cm" fo:margin-left="1.266cm" fo:margin-right="0.085cm" fo:orphans="2" fo:widows="2"/>
    </style:style>
    <style:style style:name="T189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89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89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89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90" style:family="paragraph" style:parent-style-name="Normal">
      <style:paragraph-properties fo:text-indent="-0.78cm" fo:margin-left="1.266cm" fo:margin-right="0.085cm" fo:orphans="2" fo:widows="2"/>
    </style:style>
    <style:style style:name="T190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0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90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0_4"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0_5"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0_6"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91" style:family="paragraph" style:parent-style-name="Normal">
      <style:paragraph-properties fo:text-indent="-0.78cm" fo:margin-left="1.266cm" fo:margin-right="0.085cm" fo:orphans="2" fo:widows="2"/>
    </style:style>
    <style:style style:name="T191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1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91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1_4"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1_5"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1_6"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1_7"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1_8"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92" style:family="paragraph" style:parent-style-name="Normal">
      <style:paragraph-properties fo:text-indent="-0.78cm" style:line-height-at-least="0.199cm" fo:margin-left="1.266cm" fo:margin-right="0.085cm" fo:orphans="2" fo:widows="2"/>
    </style:style>
    <style:style style:name="T192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2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92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2_4"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2_5"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2_6"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2_7"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2_8"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text-underline-style="solid" style:text-underline-color="font-color"/>
    </style:style>
    <style:style style:name="T192_9"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text-underline-style="solid" style:text-underline-color="font-color"/>
    </style:style>
    <style:style style:name="T192_10"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text-underline-style="solid" style:text-underline-color="font-color"/>
    </style:style>
    <style:style style:name="T192_1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2_12"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2_1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2_14"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2_15"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2_16"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indent="-0.388cm" fo:margin-left="0.473cm" fo:margin-right="0.085cm" fo:orphans="2" fo:widows="2"/>
    </style:style>
    <style:style style:name="T193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3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94" style:family="paragraph" style:parent-style-name="Normal">
      <style:paragraph-properties fo:text-indent="-0.78cm" fo:margin-left="1.266cm" fo:margin-right="0.085cm" fo:orphans="2" fo:widows="2"/>
    </style:style>
    <style:style style:name="T194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4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94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4_4"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95" style:family="paragraph" style:parent-style-name="Normal">
      <style:paragraph-properties fo:text-indent="-0.78cm" fo:margin-left="1.266cm" fo:margin-right="0.085cm" fo:orphans="2" fo:widows="2"/>
    </style:style>
    <style:style style:name="T195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5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95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5_4"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5_5"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5_6"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96" style:family="paragraph" style:parent-style-name="Normal">
      <style:paragraph-properties fo:text-indent="-0.78cm" fo:margin-left="1.266cm" fo:margin-right="0.085cm" fo:orphans="2" fo:widows="2"/>
    </style:style>
    <style:style style:name="T196_1"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6_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T196_3"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6_4"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6_5"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6_6"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6_7"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6_8"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P197" style:family="paragraph" style:parent-style-name="Normal">
      <style:paragraph-properties fo:text-indent="-0.78cm" style:line-height-at-least="0.199cm" fo:margin-left="1.266cm" fo:margin-right="0.085cm" fo:orphans="2" fo:widows="2"/>
    </style:style>
    <style:style style:name="T19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97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7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7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7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7_7"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7_8"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7_9"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7_10"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7_1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7_12" style:family="text">
      <style:text-properties fo:color="#333333" style:font-name="新細明體" fo:font-size="10pt" style:font-name-asian="新細明體" style:font-size-asian="10pt" style:font-name-complex="新細明體" style:font-size-complex="11pt" fo:language="en" fo:language-asian="zh" fo:language-complex="ar" fo:country="US" fo:country-asian="TW" fo:country-complex="SA"/>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style:line-height-at-least="0.199cm" fo:margin-left="0.085cm" fo:margin-right="0.085cm" fo:orphans="2" fo:widows="2"/>
    </style:style>
    <style:style style:name="T19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8_2"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8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8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8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8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8_7"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8_8" style:family="text">
      <style:text-properties fo:color="#333333" fo:font-size="10pt" style:font-name-asian="新細明體" style:font-size-asian="10pt" style:font-name-complex="新細明體" style:font-size-complex="11pt" fo:language="en" fo:language-asian="zh" fo:language-complex="ar" fo:country="US" fo:country-asian="TW" fo:country-complex="SA"/>
    </style:style>
    <style:style style:name="T198_9"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8_10"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8_1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99" style:family="paragraph" style:parent-style-name="Normal"/>
  </office:automatic-styles>
  <office:body>
    <office:text>
      <text:p text:style-name="P1"><text:span text:style-name="T1_1">高速公路及快速公路交通管制規則部分條文修正條文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　正　條　文</text:span><text:span text:style-name="T2_2"><text:s/></text:span></text:p>
          </table:table-cell>
          <table:table-cell table:style-name="Cell2">
            <text:p text:style-name="P3"><text:span text:style-name="T3_1">現　行　條　文</text:span><text:span text:style-name="T3_2"><text:s/></text:span></text:p>
          </table:table-cell>
          <table:table-cell table:style-name="Cell3">
            <text:p text:style-name="P4"><text:span text:style-name="T4_1">說　　　　　明</text:span><text:span text:style-name="T4_2"><text:s/></text:span></text:p>
          </table:table-cell>
        </table:table-row>
        <table:table-row table:style-name="Row2">
          <table:table-cell table:style-name="Cell4">
            <text:p text:style-name="P5"><text:span text:style-name="T5_1">第二條　本規則所用名詞，釋義如下：</text:span><text:span text:style-name="T5_2"><text:s/></text:span></text:p>
            <text:p text:style-name="P6"><text:span text:style-name="T6_1">一、</text:span><text:span text:style-name="T6_2"><text:tab/></text:span><text:span text:style-name="T6_3">高速公路︰指其出入口完全控制，中央分隔雙向行駛，除起迄點外，並與其他道路立體相交，專供汽車行駛之公路。</text:span><text:span text:style-name="T6_4"><text:s/></text:span></text:p>
            <text:p text:style-name="P7"><text:span text:style-name="T7_1">二、</text:span><text:span text:style-name="T7_2"><text:tab/></text:span><text:span text:style-name="T7_3">快速公路：指除高速公路外，其出入口完全或部分控制，中央分隔雙向行駛，除起迄點外，並與主要道路立體相交、次要道路得平面相交，專供汽車行駛之公路。</text:span><text:span text:style-name="T7_4"><text:s/></text:span></text:p>
            <text:p text:style-name="P8"><text:span text:style-name="T8_1">三、</text:span><text:span text:style-name="T8_2"><text:tab/></text:span><text:span text:style-name="T8_3">主線車道︰指車道中可供汽車直駛之車道。</text:span><text:span text:style-name="T8_4"><text:s/></text:span></text:p>
            <text:p text:style-name="P9"><text:span text:style-name="T9_1">四、</text:span><text:span text:style-name="T9_2"><text:tab/></text:span><text:span text:style-name="T9_3">外側車道︰指主線車道中之最右側車道。</text:span><text:span text:style-name="T9_4"><text:s/></text:span></text:p>
            <text:p text:style-name="P10"><text:span text:style-name="T10_1">五、</text:span><text:span text:style-name="T10_2"><text:tab/></text:span><text:span text:style-name="T10_3">內側車道︰指主線車道中之最左側車道。</text:span><text:span text:style-name="T10_4"><text:s/></text:span></text:p>
            <text:p text:style-name="P11"><text:span text:style-name="T11_1">六、</text:span><text:span text:style-name="T11_2"><text:tab/></text:span><text:span text:style-name="T11_3">中線車道︰指同向三車道或五車道中之中間車道。</text:span><text:span text:style-name="T11_4"><text:s/></text:span></text:p>
            <text:p text:style-name="P12"><text:span text:style-name="T12_1">七、</text:span><text:span text:style-name="T12_2"><text:tab/></text:span><text:span text:style-name="T12_3">中外車道︰指同向四車道或五車道中鄰接外側車道之車道。</text:span><text:span text:style-name="T12_4"><text:s/></text:span></text:p>
            <text:p text:style-name="P13"><text:span text:style-name="T13_1">八、</text:span><text:span text:style-name="T13_2"><text:tab/></text:span><text:span text:style-name="T13_3">中內車道︰指同向四車道或五車道中鄰接內側車道之車道。</text:span><text:span text:style-name="T13_4"><text:s/></text:span></text:p>
            <text:p text:style-name="P14"><text:span text:style-name="T14_1">九、</text:span><text:span text:style-name="T14_2"><text:tab/></text:span><text:span text:style-name="T14_3">加速車道︰指設於匝道與主線車道之間，專供汽車由匝道駛入主線車道前加速之車道。</text:span><text:span text:style-name="T14_4"><text:s/></text:span></text:p>
            <text:p text:style-name="P15"><text:span text:style-name="T15_1">十、</text:span><text:span text:style-name="T15_2"><text:tab/></text:span><text:span text:style-name="T15_3">減速車道︰指設於主線車道與匝道之間，專供汽車駛離主線車道進入匝道前減速之車道。</text:span><text:span text:style-name="T15_4"><text:s/></text:span></text:p>
            <text:p text:style-name="P16"><text:span text:style-name="T16_1">十一、</text:span><text:span text:style-name="T16_2"><text:tab/><text:tab/></text:span><text:span text:style-name="T16_3">輔助車道：指設於主線車道外側，銜接相鄰兩交流道間加、減速車道，專供車輛進出高速公路及快速公路使用之車道。</text:span><text:span text:style-name="T16_4"><text:s/></text:span></text:p>
            <text:p text:style-name="P17"><text:span text:style-name="T17_1">十二、</text:span><text:span text:style-name="T17_2"><text:tab/></text:span><text:span text:style-name="T17_3">交流道︰指高速公路</text:span><text:span text:style-name="T17_4">、</text:span><text:span text:style-name="T17_5">快速公路間或與其他道路連接，以匝道構成立體相交之部分。</text:span><text:span text:style-name="T17_6"><text:s/></text:span></text:p>
            <text:p text:style-name="P18"><text:span text:style-name="T18_1">十三、</text:span><text:span text:style-name="T18_2"><text:tab/></text:span><text:span text:style-name="T18_3">匝道︰指交流道中為加減速車道及主線車道與其他道路間之連接部分。</text:span><text:span text:style-name="T18_4"><text:s/></text:span></text:p>
            <text:p text:style-name="P19"><text:span text:style-name="T19_1">十四、</text:span><text:span text:style-name="T19_2"><text:tab/></text:span><text:span text:style-name="T19_3">爬坡道︰指設於上坡路段主線車道外側，供爬坡時速低於最低速限之車輛行駛之車道。</text:span><text:span text:style-name="T19_4"><text:s/></text:span></text:p>
            <text:p text:style-name="P20"><text:span text:style-name="T20_1">十五、</text:span><text:span text:style-name="T20_2"><text:tab/></text:span><text:span text:style-name="T20_3">中央分隔帶︰指隔離雙向行車之中間界區。</text:span><text:span text:style-name="T20_4"><text:s/></text:span></text:p>
            <text:p text:style-name="P21"><text:span text:style-name="T21_1">十六、</text:span><text:span text:style-name="T21_2"><text:tab/></text:span><text:span text:style-name="T21_3">路肩︰指設於車道之外側，路面邊線與護欄或邊溝間之部分。</text:span><text:span text:style-name="T21_4"><text:s/></text:span></text:p>
            <text:p text:style-name="P22"><text:span text:style-name="T22_1">前項第一款、第二款之高速公路及快速公路，由中央公路主管機關公告之。汽缸總排氣量五百五十立方公分以上之大型重型機器腳踏車不受第十九條第一項第四款不得行駛及進入快速公路之限制。但另有禁止其進入或行駛規定者，該管公路管理機關應公告之，並設置必要之標誌、標線或號誌。</text:span><text:span text:style-name="T22_2"><text:s/></text:span></text:p>
            <text:p text:style-name="P23"><text:span text:style-name="T23_1">快速公路與次要道路平面相交之路口，行駛通過次要道路之車輛，不受本規則規範。</text:span><text:span text:style-name="T23_2"><text:s/></text:span></text:p>
          </table:table-cell>
          <table:table-cell table:style-name="Cell5">
            <text:p text:style-name="P24"><text:span text:style-name="T24_1">第二條　本規則所用名詞，釋義如下：</text:span><text:span text:style-name="T24_2"><text:s/></text:span></text:p>
            <text:p text:style-name="P25"><text:span text:style-name="T25_1">一、</text:span><text:span text:style-name="T25_2"><text:tab/></text:span><text:span text:style-name="T25_3">高速公路︰指其出入口完全控制，中央分隔雙向行駛，除起迄點外，並與其他道路立體相交，專供汽車行駛之公路。</text:span><text:span text:style-name="T25_4"><text:s/></text:span></text:p>
            <text:p text:style-name="P26"><text:span text:style-name="T26_1">二、</text:span><text:span text:style-name="T26_2"><text:tab/></text:span><text:span text:style-name="T26_3">快速公路：指除高速公路外，其出入口完全或部分控制，中央分隔雙向行駛，除起迄點外，並與主要道路立體相交、次要道路得平面相交，專供汽車行駛之公路。</text:span><text:span text:style-name="T26_4"><text:s/></text:span></text:p>
            <text:p text:style-name="P27"><text:span text:style-name="T27_1">三、</text:span><text:span text:style-name="T27_2"><text:tab/></text:span><text:span text:style-name="T27_3">主線車道︰指車道中可供汽車直駛之車道。</text:span><text:span text:style-name="T27_4"><text:s/></text:span></text:p>
            <text:p text:style-name="P28"><text:span text:style-name="T28_1">四、</text:span><text:span text:style-name="T28_2"><text:tab/></text:span><text:span text:style-name="T28_3">外側車道︰指主線車道中之最右側車道。</text:span><text:span text:style-name="T28_4"><text:s/></text:span></text:p>
            <text:p text:style-name="P29"><text:span text:style-name="T29_1">五、</text:span><text:span text:style-name="T29_2"><text:tab/></text:span><text:span text:style-name="T29_3">內側車道︰指主線車道中之最左側車道。</text:span><text:span text:style-name="T29_4"><text:s/></text:span></text:p>
            <text:p text:style-name="P30"><text:span text:style-name="T30_1">六、</text:span><text:span text:style-name="T30_2"><text:tab/></text:span><text:span text:style-name="T30_3">中線車道︰指同向三車道或五車道中之中間車道。</text:span><text:span text:style-name="T30_4"><text:s/></text:span></text:p>
            <text:p text:style-name="P31"><text:span text:style-name="T31_1">七、</text:span><text:span text:style-name="T31_2"><text:tab/></text:span><text:span text:style-name="T31_3">中外車道︰指同向四車道或五車道中鄰接外側車道之車道。</text:span><text:span text:style-name="T31_4"><text:s/></text:span></text:p>
            <text:p text:style-name="P32"><text:span text:style-name="T32_1">八、</text:span><text:span text:style-name="T32_2"><text:tab/></text:span><text:span text:style-name="T32_3">中內車道︰指同向四車道或五車道中鄰接內側車道之車道。</text:span><text:span text:style-name="T32_4"><text:s/></text:span></text:p>
            <text:p text:style-name="P33"><text:span text:style-name="T33_1">九、</text:span><text:span text:style-name="T33_2"><text:tab/></text:span><text:span text:style-name="T33_3">加速車道︰指設於匝道與主線車道之間，專供汽車由匝道駛入主線車道前加速之車道。</text:span><text:span text:style-name="T33_4"><text:s/></text:span></text:p>
            <text:p text:style-name="P34"><text:span text:style-name="T34_1">十、</text:span><text:span text:style-name="T34_2"><text:tab/></text:span><text:span text:style-name="T34_3">減速車道︰指設於主線車道與匝道之間，專供汽車駛離主線車道進入匝道前減速之車道。</text:span><text:span text:style-name="T34_4"><text:s/></text:span></text:p>
            <text:p text:style-name="P35"><text:span text:style-name="T35_1">十一、</text:span><text:span text:style-name="T35_2"><text:tab/></text:span><text:span text:style-name="T35_3">輔助車道：指設於主線車道外側，銜接相鄰兩交流道間加、減速車道，專供車輛進出高速公路及快速公路使用之車道。</text:span><text:span text:style-name="T35_4"><text:s/></text:span></text:p>
            <text:p text:style-name="P36"><text:span text:style-name="T36_1">十二、</text:span><text:span text:style-name="T36_2"><text:tab/></text:span><text:span text:style-name="T36_3">交流道︰指高速公路</text:span><text:span text:style-name="T36_4">及</text:span><text:span text:style-name="T36_5">快速公路間或與其他道路連接，以匝道構成立體相交之部分。</text:span><text:span text:style-name="T36_6"><text:s/></text:span></text:p>
            <text:p text:style-name="P37"><text:span text:style-name="T37_1">十三、</text:span><text:span text:style-name="T37_2"><text:tab/></text:span><text:span text:style-name="T37_3">匝道︰指交流道中為加減速車道及主線車道與其他道路間之連接部分。</text:span><text:span text:style-name="T37_4"><text:s/></text:span></text:p>
            <text:p text:style-name="P38"><text:span text:style-name="T38_1">十四、</text:span><text:span text:style-name="T38_2"><text:tab/></text:span><text:span text:style-name="T38_3">爬坡道︰指設於上坡路段主線車道外側，供爬坡時速低於最低速限之車輛行駛之車道。</text:span><text:span text:style-name="T38_4"><text:s/></text:span></text:p>
            <text:p text:style-name="P39"><text:span text:style-name="T39_1">十五、</text:span><text:span text:style-name="T39_2"><text:tab/></text:span><text:span text:style-name="T39_3">中央分隔帶︰指隔離雙向行車之中間界區。</text:span><text:span text:style-name="T39_4"><text:s/></text:span></text:p>
            <text:p text:style-name="P40"><text:span text:style-name="T40_1">十六、</text:span><text:span text:style-name="T40_2"><text:tab/><text:tab/></text:span><text:span text:style-name="T40_3">路肩︰指設於車道之外側，路面邊線與護欄或邊溝間之部分。</text:span><text:span text:style-name="T40_4"><text:s/></text:span></text:p>
            <text:p text:style-name="P41"><text:span text:style-name="T41_1">前項第一款、第二款之高速公路及快速公路，由中央公路主管機關公告之。汽缸總排氣量五百五十立方公分以上之大型重型機器腳踏車不受第十九條第一項第四款不得行駛及進入快速公路之限制。但另有禁止其進入或行駛規定者，該管公路管理機關應公告之，並設置必要之標誌、標線或號誌。</text:span><text:span text:style-name="T41_2"><text:s/></text:span></text:p>
            <text:p text:style-name="P42"><text:span text:style-name="T42_1">快速公路與次要道路平面相交之路口，行駛通過次要道路之車輛，不受本規則規範。</text:span><text:span text:style-name="T42_2"><text:s/></text:span></text:p>
          </table:table-cell>
          <table:table-cell table:style-name="Cell6">
            <text:p text:style-name="P43"><text:span text:style-name="T43_1">現行條文中「及」字部分，易有誤導之虞，可能解讀為其前後主詞於相關條文條件須同時成立，爰修正現行條文第十二款改以「、」符號代替。</text:span><text:span text:style-name="T43_2"><text:s/></text:span></text:p>
          </table:table-cell>
        </table:table-row>
        <table:table-row table:style-name="Row3">
          <table:table-cell table:style-name="Cell7">
            <text:p text:style-name="P44"><text:span text:style-name="T44_1">第五條　汽車行駛高速公路及快速公路，應依速限標誌指示。但遇有濃霧、濃煙、強風、大雨或其他特殊狀況，致能見度甚低時，其時速應低於</text:span><text:span text:style-name="T44_2">四十公里</text:span><text:span text:style-name="T44_3">或暫停路肩，並顯示危險警告燈。</text:span><text:span text:style-name="T44_4"><text:s/></text:span></text:p>
            <text:p text:style-name="P45"><text:span text:style-name="T45_1">在高速公路及快速公路上執行任務之救護車、消防車、警備車、工程車及救濟車，其行車速率不受前項規定之限制</text:span><text:span text:style-name="T45_2">。</text:span><text:span text:style-name="T45_3">但應依規定裝置明顯警示標識。</text:span><text:span text:style-name="T45_4"><text:s/></text:span></text:p>
          </table:table-cell>
          <table:table-cell table:style-name="Cell8">
            <text:p text:style-name="P46"><text:span text:style-name="T46_1">第五條　汽車行駛高速公路及快速公路，應依速限標誌指示。但遇有濃霧、濃煙、強風、大雨或其他特殊狀況，致能見度甚低時，其時速應低於</text:span><text:span text:style-name="T46_2">四十公里</text:span><text:span text:style-name="T46_3">或暫停路肩，並顯示危險警告燈。</text:span><text:span text:style-name="T46_4"><text:s/></text:span></text:p>
            <text:p text:style-name="P47"><text:span text:style-name="T47_1">在高速公路及快速公路上執行任務之救護車、消防車、警備車、工程車及救濟車，其行車速率不受前項規定之限制</text:span><text:span text:style-name="T47_2">，</text:span><text:span text:style-name="T47_3">但應依規定裝置明顯警示標識。</text:span><text:span text:style-name="T47_4"><text:s/></text:span></text:p>
          </table:table-cell>
          <table:table-cell table:style-name="Cell9">
            <text:p text:style-name="P48"><text:span text:style-name="T48_1">依法制文字使用規定，修正第二項但書規定前之標點符號。</text:span><text:span text:style-name="T48_2"><text:s/></text:span></text:p>
          </table:table-cell>
        </table:table-row>
        <table:table-row table:style-name="Row4">
          <table:table-cell table:style-name="Cell10">
            <text:p text:style-name="P49"><text:span text:style-name="T49_1">第六條　汽車行駛高速公路及快速公路，前後兩車間之行車安全距離，在正常天候狀況下，依下列規定：</text:span><text:span text:style-name="T49_2"><text:s/></text:span></text:p>
            <text:p text:style-name="P50"><text:span text:style-name="T50_1">一、</text:span><text:span text:style-name="T50_2"><text:tab/></text:span><text:span text:style-name="T50_3">小型車：車輛速率之每小時公里數值除以二，單位為公尺。</text:span><text:span text:style-name="T50_4"><text:s/></text:span></text:p>
            <text:p text:style-name="P51"><text:span text:style-name="T51_1">二、</text:span><text:span text:style-name="T51_2"><text:tab/></text:span><text:span text:style-name="T51_3">大型車：車輛速率之每小時公里數值減二十，單位為公尺。</text:span><text:span text:style-name="T51_4"><text:s/></text:span></text:p>
            <text:p text:style-name="P52"><text:span text:style-name="T52_1">前項規定例示如下：</text:span><text:span text:style-name="T52_2"><text:s/></text:span></text:p>
          </table:table-cell>
          <table:table-cell table:style-name="Cell11">
            <text:p text:style-name="P53"><text:span text:style-name="T53_1">第六條　汽車行駛高速公路及快速公路，前後兩車間之行車安全距離，在正常天候狀況下，依下列規定：</text:span><text:span text:style-name="T53_2"><text:s/></text:span></text:p>
            <text:p text:style-name="P54"><text:span text:style-name="T54_1">一、</text:span><text:span text:style-name="T54_2"><text:tab/></text:span><text:span text:style-name="T54_3">小型車：車輛速率之每小時公里數值除以二，單位為公尺。</text:span><text:span text:style-name="T54_4"><text:s/></text:span></text:p>
            <text:p text:style-name="P55"><text:span text:style-name="T55_1">二、</text:span><text:span text:style-name="T55_2"><text:tab/></text:span><text:span text:style-name="T55_3">大型車：車輛速率之每小時公里數值減二十，單位為公尺。</text:span><text:span text:style-name="T55_4"><text:s/></text:span></text:p>
            <text:p text:style-name="P56"><text:span text:style-name="T56_1">前項規定例示如下：</text:span><text:span text:style-name="T56_2"><text:s/></text:span></text:p>
          </table:table-cell>
          <table:table-cell table:style-name="Cell12" table:number-rows-spanned="2">
            <text:p text:style-name="P57"><text:span text:style-name="T57_1">配合第十六條規定，修正第四項援引第十六條規定之款次。</text:span><text:span text:style-name="T57_2"><text:s/></text:span></text:p>
            <text:p text:style-name="P58"><text:span text:style-name="T58_1"> <text:s/></text:span></text:p>
          </table:table-cell>
        </table:table-row>
        <table:table-row table:style-name="Row5">
          <table:table-cell table:style-name="Cell13">
            <table:table table:style-name="Table2">
              <table:table-column table:style-name="Column4"/>
              <table:table-column table:style-name="Column5"/>
              <table:table-column table:style-name="Column6"/>
              <table:table-row table:style-name="Row6">
                <table:table-cell table:style-name="Cell14" table:number-rows-spanned="2">
                  <text:p text:style-name="P59"><text:span text:style-name="T59_1">車速</text:span><text:span text:style-name="T59_2"><text:s/></text:span></text:p>
                  <text:p text:style-name="P60"><text:span text:style-name="T60_1">（公里／小時）</text:span><text:span text:style-name="T60_2"><text:s/></text:span></text:p>
                </table:table-cell>
                <table:table-cell table:style-name="Cell15" table:number-columns-spanned="2">
                  <text:p text:style-name="P61"><text:span text:style-name="T61_1">最小距離</text:span><text:span text:style-name="T61_2"><text:s/></text:span></text:p>
                  <text:p text:style-name="P62"><text:span text:style-name="T62_1">（公尺）</text:span><text:span text:style-name="T62_2"><text:s/></text:span></text:p>
                </table:table-cell>
                <table:covered-table-cell/>
              </table:table-row>
              <table:table-row table:style-name="Row7">
                <table:covered-table-cell table:style-name="Cell16">
                  <text:p text:style-name="P63"/>
                </table:covered-table-cell>
                <table:table-cell table:style-name="Cell17">
                  <text:p text:style-name="P64"><text:span text:style-name="T64_1">大型車</text:span><text:span text:style-name="T64_2"><text:s/></text:span></text:p>
                </table:table-cell>
                <table:table-cell table:style-name="Cell18">
                  <text:p text:style-name="P65"><text:span text:style-name="T65_1">小型車</text:span><text:span text:style-name="T65_2"><text:s/></text:span></text:p>
                </table:table-cell>
              </table:table-row>
              <table:table-row table:style-name="Row8">
                <table:table-cell table:style-name="Cell19">
                  <text:p text:style-name="P66"><text:span text:style-name="T66_1">六十</text:span><text:span text:style-name="T66_2"><text:s/></text:span></text:p>
                  <text:p text:style-name="P67"><text:span text:style-name="T67_1">七十</text:span><text:span text:style-name="T67_2"><text:s/></text:span></text:p>
                  <text:p text:style-name="P68"><text:span text:style-name="T68_1">八十</text:span><text:span text:style-name="T68_2"><text:s/></text:span></text:p>
                  <text:p text:style-name="P69"><text:span text:style-name="T69_1">九十</text:span><text:span text:style-name="T69_2"><text:s/></text:span></text:p>
                  <text:p text:style-name="P70"><text:span text:style-name="T70_1">一百</text:span><text:span text:style-name="T70_2"><text:s/></text:span></text:p>
                  <text:p text:style-name="P71"><text:span text:style-name="T71_1">一百一十</text:span><text:span text:style-name="T71_2"><text:s/></text:span></text:p>
                </table:table-cell>
                <table:table-cell table:style-name="Cell20">
                  <text:p text:style-name="P72"><text:span text:style-name="T72_1">四十</text:span><text:span text:style-name="T72_2"><text:s/></text:span></text:p>
                  <text:p text:style-name="P73"><text:span text:style-name="T73_1">五十</text:span><text:span text:style-name="T73_2"><text:s/></text:span></text:p>
                  <text:p text:style-name="P74"><text:span text:style-name="T74_1">六十</text:span><text:span text:style-name="T74_2"><text:s/></text:span></text:p>
                  <text:p text:style-name="P75"><text:span text:style-name="T75_1">七十</text:span><text:span text:style-name="T75_2"><text:s/></text:span></text:p>
                  <text:p text:style-name="P76"><text:span text:style-name="T76_1">八十</text:span><text:span text:style-name="T76_2"><text:s/></text:span></text:p>
                  <text:p text:style-name="P77"><text:span text:style-name="T77_1">九十</text:span><text:span text:style-name="T77_2"><text:s/></text:span></text:p>
                </table:table-cell>
                <table:table-cell table:style-name="Cell21">
                  <text:p text:style-name="P78"><text:span text:style-name="T78_1">三十</text:span><text:span text:style-name="T78_2"><text:s/></text:span></text:p>
                  <text:p text:style-name="P79"><text:span text:style-name="T79_1">三五</text:span><text:span text:style-name="T79_2"><text:s/></text:span></text:p>
                  <text:p text:style-name="P80"><text:span text:style-name="T80_1">四十</text:span><text:span text:style-name="T80_2"><text:s/></text:span></text:p>
                  <text:p text:style-name="P81"><text:span text:style-name="T81_1">四五</text:span><text:span text:style-name="T81_2"><text:s/></text:span></text:p>
                  <text:p text:style-name="P82"><text:span text:style-name="T82_1">五十</text:span><text:span text:style-name="T82_2"><text:s/></text:span></text:p>
                  <text:p text:style-name="P83"><text:span text:style-name="T83_1">五五</text:span><text:span text:style-name="T83_2"><text:s/></text:span></text:p>
                </table:table-cell>
              </table:table-row>
            </table:table>
            <text:p text:style-name="P84"><text:span text:style-name="T84_1"> <text:s/></text:span></text:p>
            <text:p text:style-name="P85"><text:span text:style-name="T85_1">第一項規定如遇濃霧、濃煙、強風、大雨、夜間行車或其他特殊狀況時，其安全距離應酌量增加，並保持隨時可以煞停之距離。</text:span><text:span text:style-name="T85_2"><text:s/></text:span></text:p>
            <text:p text:style-name="P86"><text:span text:style-name="T86_1">汽車行駛於長度</text:span><text:span text:style-name="T86_2">四公里</text:span><text:span text:style-name="T86_3">以上或經管理機關公告之隧道時，其行車安全距離應依第十六條</text:span><text:span text:style-name="T86_4">第四款</text:span><text:span text:style-name="T86_5">規定。</text:span><text:span text:style-name="T86_6"><text:s/></text:span></text:p>
          </table:table-cell>
          <table:table-cell table:style-name="Cell22">
            <table:table table:style-name="Table3">
              <table:table-column table:style-name="Column7"/>
              <table:table-column table:style-name="Column8"/>
              <table:table-column table:style-name="Column9"/>
              <table:table-row table:style-name="Row9">
                <table:table-cell table:style-name="Cell23" table:number-rows-spanned="2">
                  <text:p text:style-name="P87"><text:span text:style-name="T87_1">車速</text:span><text:span text:style-name="T87_2"><text:s/></text:span></text:p>
                  <text:p text:style-name="P88"><text:span text:style-name="T88_1">（公里／小時）</text:span><text:span text:style-name="T88_2"><text:s/></text:span></text:p>
                </table:table-cell>
                <table:table-cell table:style-name="Cell24" table:number-columns-spanned="2">
                  <text:p text:style-name="P89"><text:span text:style-name="T89_1">最小距離</text:span><text:span text:style-name="T89_2"><text:s/></text:span></text:p>
                  <text:p text:style-name="P90"><text:span text:style-name="T90_1">（公尺）</text:span><text:span text:style-name="T90_2"><text:s/></text:span></text:p>
                </table:table-cell>
                <table:covered-table-cell/>
              </table:table-row>
              <table:table-row table:style-name="Row10">
                <table:covered-table-cell table:style-name="Cell25">
                  <text:p text:style-name="P91"/>
                </table:covered-table-cell>
                <table:table-cell table:style-name="Cell26">
                  <text:p text:style-name="P92"><text:span text:style-name="T92_1">大型車</text:span><text:span text:style-name="T92_2"><text:s/></text:span></text:p>
                </table:table-cell>
                <table:table-cell table:style-name="Cell27">
                  <text:p text:style-name="P93"><text:span text:style-name="T93_1">小型車</text:span><text:span text:style-name="T93_2"><text:s/></text:span></text:p>
                </table:table-cell>
              </table:table-row>
              <table:table-row table:style-name="Row11">
                <table:table-cell table:style-name="Cell28">
                  <text:p text:style-name="P94"><text:span text:style-name="T94_1">六十</text:span><text:span text:style-name="T94_2"><text:s/></text:span></text:p>
                  <text:p text:style-name="P95"><text:span text:style-name="T95_1">七十</text:span><text:span text:style-name="T95_2"><text:s/></text:span></text:p>
                  <text:p text:style-name="P96"><text:span text:style-name="T96_1">八十</text:span><text:span text:style-name="T96_2"><text:s/></text:span></text:p>
                  <text:p text:style-name="P97"><text:span text:style-name="T97_1">九十</text:span><text:span text:style-name="T97_2"><text:s/></text:span></text:p>
                  <text:p text:style-name="P98"><text:span text:style-name="T98_1">一百</text:span><text:span text:style-name="T98_2"><text:s/></text:span></text:p>
                  <text:p text:style-name="P99"><text:span text:style-name="T99_1">一百一十</text:span><text:span text:style-name="T99_2"><text:s/></text:span></text:p>
                </table:table-cell>
                <table:table-cell table:style-name="Cell29">
                  <text:p text:style-name="P100"><text:span text:style-name="T100_1">四十</text:span><text:span text:style-name="T100_2"><text:s/></text:span></text:p>
                  <text:p text:style-name="P101"><text:span text:style-name="T101_1">五十</text:span><text:span text:style-name="T101_2"><text:s/></text:span></text:p>
                  <text:p text:style-name="P102"><text:span text:style-name="T102_1">六十</text:span><text:span text:style-name="T102_2"><text:s/></text:span></text:p>
                  <text:p text:style-name="P103"><text:span text:style-name="T103_1">七十</text:span><text:span text:style-name="T103_2"><text:s/></text:span></text:p>
                  <text:p text:style-name="P104"><text:span text:style-name="T104_1">八十</text:span><text:span text:style-name="T104_2"><text:s/></text:span></text:p>
                  <text:p text:style-name="P105"><text:span text:style-name="T105_1">九十</text:span><text:span text:style-name="T105_2"><text:s/></text:span></text:p>
                </table:table-cell>
                <table:table-cell table:style-name="Cell30">
                  <text:p text:style-name="P106"><text:span text:style-name="T106_1">三十</text:span><text:span text:style-name="T106_2"><text:s/></text:span></text:p>
                  <text:p text:style-name="P107"><text:span text:style-name="T107_1">三五</text:span><text:span text:style-name="T107_2"><text:s/></text:span></text:p>
                  <text:p text:style-name="P108"><text:span text:style-name="T108_1">四十</text:span><text:span text:style-name="T108_2"><text:s/></text:span></text:p>
                  <text:p text:style-name="P109"><text:span text:style-name="T109_1">四五</text:span><text:span text:style-name="T109_2"><text:s/></text:span></text:p>
                  <text:p text:style-name="P110"><text:span text:style-name="T110_1">五十</text:span><text:span text:style-name="T110_2"><text:s/></text:span></text:p>
                  <text:p text:style-name="P111"><text:span text:style-name="T111_1">五五</text:span><text:span text:style-name="T111_2"><text:s/></text:span></text:p>
                </table:table-cell>
              </table:table-row>
            </table:table>
            <text:p text:style-name="P112"><text:span text:style-name="T112_1"> <text:s/></text:span></text:p>
            <text:p text:style-name="P113"><text:span text:style-name="T113_1">第一項規定如遇濃霧、濃煙、強風、大雨、夜間行車或其他特殊狀況時，其安全距離應酌量增加，並保持隨時可以煞停之距離。</text:span><text:span text:style-name="T113_2"><text:s/></text:span></text:p>
            <text:p text:style-name="P114"><text:span text:style-name="T114_1">汽車行駛於長度</text:span><text:span text:style-name="T114_2">四公里</text:span><text:span text:style-name="T114_3">以上或經管理機關公告之隧道時，其行車安全距離應依第十六條</text:span><text:span text:style-name="T114_4">第三款</text:span><text:span text:style-name="T114_5">規定。</text:span><text:span text:style-name="T114_6"><text:s/></text:span></text:p>
          </table:table-cell>
          <table:covered-table-cell table:style-name="Cell31">
            <text:p text:style-name="P115"/>
          </table:covered-table-cell>
        </table:table-row>
        <table:table-row table:style-name="Row12">
          <table:table-cell table:style-name="Cell32">
            <text:p text:style-name="P116"><text:span text:style-name="T116_1">第八條　汽車行駛高速公路及快速公路，其車道之使用，除因交通事故及道路施工依臨時或可移動標誌指示或交通勤務警察指揮外，應依設置之交通標誌、標線或號誌之規定，無設置者，應依下列規定︰</text:span><text:span text:style-name="T116_2"><text:s/></text:span></text:p>
            <text:p text:style-name="P117"><text:span text:style-name="T117_1">一、</text:span><text:span text:style-name="T117_2"><text:tab/></text:span><text:span text:style-name="T117_3">在高速公路最高速限每小時</text:span><text:span text:style-name="T117_4">九十公里</text:span><text:span text:style-name="T117_5">以上之路段，行駛速率低於每小時</text:span><text:span text:style-name="T117_6">八十公里</text:span><text:span text:style-name="T117_7">之較慢速小型車，或在快速公路最高速限每小時</text:span><text:span text:style-name="T117_8">八十公里</text:span><text:span text:style-name="T117_9">以上之路段，行駛速率低於每小時</text:span><text:span text:style-name="T117_10">七十公里</text:span><text:span text:style-name="T117_11">之較慢速小型車，應行駛於外側車道，並得暫時利用緊臨外側車道之車道超越前車。</text:span><text:span text:style-name="T117_12"><text:s/></text:span></text:p>
            <text:p text:style-name="P118"><text:span text:style-name="T118_1">二、</text:span><text:span text:style-name="T118_2"><text:tab/></text:span><text:span text:style-name="T118_3">大型車應行駛於外側車道，並得暫時利用緊臨外側車道之車道超越前車。</text:span><text:span text:style-name="T118_4"><text:s/></text:span></text:p>
            <text:p text:style-name="P119"><text:span text:style-name="T119_1">三、</text:span><text:span text:style-name="T119_2"><text:tab/></text:span><text:span text:style-name="T119_3">內側車道為超車道</text:span><text:span text:style-name="T119_4">。</text:span><text:span text:style-name="T119_5">但小型車於不堵塞行車之狀況下，得以該路段容許之最高速限行駛於內側車道。</text:span><text:span text:style-name="T119_6"><text:s/></text:span></text:p>
            <text:p text:style-name="P120"><text:span text:style-name="T120_1">四、</text:span><text:span text:style-name="T120_2"><text:tab/></text:span><text:span text:style-name="T120_3">載重之大貨車、大客貨兩用車、聯結車行駛於長陡坡之下坡路段，除有特殊狀況外，應行駛外側車道，並禁止變換車道。</text:span><text:span text:style-name="T120_4"><text:s/></text:span></text:p>
            <text:p text:style-name="P121"><text:span text:style-name="T121_1">五、</text:span><text:span text:style-name="T121_2"><text:tab/></text:span><text:span text:style-name="T121_3">車輛行駛於設有爬坡道之長陡坡路段，其時速低於最低速限時，除有特殊狀況外，應行駛爬坡道，並禁止變換車道。</text:span><text:span text:style-name="T121_4"><text:s/></text:span></text:p>
            <text:p text:style-name="P122"><text:span text:style-name="T122_1">六、</text:span><text:span text:style-name="T122_2"><text:tab/></text:span><text:span text:style-name="T122_3">拖吊車輛於執行拖吊任務時，除有特殊狀況外，應行駛外側車道，並禁止變換車道。</text:span><text:span text:style-name="T122_4"><text:s/></text:span></text:p>
            <text:p text:style-name="P123"><text:span text:style-name="T123_1">在交通壅塞時，小型車得不受前項第一款及第三款之限制。</text:span><text:span text:style-name="T123_2"><text:s/></text:span></text:p>
            <text:p text:style-name="P124"><text:span text:style-name="T124_1">執行任務之救護車、消防車、警備車、工程車及救濟車，必要時得不受車道使用之限制</text:span><text:span text:style-name="T124_2">。</text:span><text:span text:style-name="T124_3">但應依規定裝置明顯警示標識。</text:span><text:span text:style-name="T124_4"><text:s/></text:span></text:p>
          </table:table-cell>
          <table:table-cell table:style-name="Cell33">
            <text:p text:style-name="P125"><text:span text:style-name="T125_1">第八條　汽車行駛高速公路及快速公路，其車道之使用，除因交通事故及道路施工依臨時或可移動標誌指示或交通勤務警察指揮外，應依設置之交通標誌、標線或號誌之規定，無設置者，應依下列規定︰</text:span><text:span text:style-name="T125_2"><text:s/></text:span></text:p>
            <text:p text:style-name="P126"><text:span text:style-name="T126_1">一、</text:span><text:span text:style-name="T126_2"><text:tab/></text:span><text:span text:style-name="T126_3">在高速公路最高速限每小時</text:span><text:span text:style-name="T126_4">九十公里</text:span><text:span text:style-name="T126_5">以上之路段，行駛速率低於每小時</text:span><text:span text:style-name="T126_6">八十公里</text:span><text:span text:style-name="T126_7">之較慢速小型車，或在快速公路最高速限每小時</text:span><text:span text:style-name="T126_8">八十公里</text:span><text:span text:style-name="T126_9">以上之路段，行駛速率低於每小時</text:span><text:span text:style-name="T126_10">七十公里</text:span><text:span text:style-name="T126_11">之較慢速小型車，應行駛於外側車道，並得暫時利用緊臨外側車道之車道超越前車。</text:span><text:span text:style-name="T126_12"><text:s/></text:span></text:p>
            <text:p text:style-name="P127"><text:span text:style-name="T127_1">二、</text:span><text:span text:style-name="T127_2"><text:tab/></text:span><text:span text:style-name="T127_3">大型車應行駛於外側車道，並得暫時利用緊臨外側車道之車道超越前車。</text:span><text:span text:style-name="T127_4"><text:s/></text:span></text:p>
            <text:p text:style-name="P128"><text:span text:style-name="T128_1">三、</text:span><text:span text:style-name="T128_2"><text:tab/></text:span><text:span text:style-name="T128_3">內側車道為超車道</text:span><text:span text:style-name="T128_4">，</text:span><text:span text:style-name="T128_5">但小型車於不堵塞行車之狀況下，得以該路段容許之最高速限行駛於內側車道。</text:span><text:span text:style-name="T128_6"><text:s/></text:span></text:p>
            <text:p text:style-name="P129"><text:span text:style-name="T129_1">四、</text:span><text:span text:style-name="T129_2"><text:tab/></text:span><text:span text:style-name="T129_3">載重之大貨車、大客貨兩用車、聯結車行駛於長陡坡之下坡路段，除有特殊狀況外，應行駛外側車道，並禁止變換車道。</text:span><text:span text:style-name="T129_4"><text:s/></text:span></text:p>
            <text:p text:style-name="P130"><text:span text:style-name="T130_1">五、</text:span><text:span text:style-name="T130_2"><text:tab/></text:span><text:span text:style-name="T130_3">車輛行駛於設有爬坡道之長陡坡路段，其時速低於最低速限時，除有特殊狀況外，應行駛爬坡道，並禁止變換車道。</text:span><text:span text:style-name="T130_4"><text:s/></text:span></text:p>
            <text:p text:style-name="P131"><text:span text:style-name="T131_1">六、</text:span><text:span text:style-name="T131_2"><text:tab/></text:span><text:span text:style-name="T131_3">拖吊車輛於執行拖吊任務時，除有特殊狀況外，應行駛外側車道，並禁止變換車道。</text:span><text:span text:style-name="T131_4"><text:s/></text:span></text:p>
            <text:p text:style-name="P132"><text:span text:style-name="T132_1">在交通壅塞時，小型車得不受前項第一款及第三款之限制。</text:span><text:span text:style-name="T132_2"><text:s/></text:span></text:p>
            <text:p text:style-name="P133"><text:span text:style-name="T133_1">執行任務之救護車、消防車、警備車、工程車及救濟車，必要時得不受車道使用之限制</text:span><text:span text:style-name="T133_2">，</text:span><text:span text:style-name="T133_3">但應依規定裝置明顯警示標識。</text:span><text:span text:style-name="T133_4"><text:s/></text:span></text:p>
          </table:table-cell>
          <table:table-cell table:style-name="Cell34">
            <text:p text:style-name="P134"><text:span text:style-name="T134_1">依法制文字使用規定，修正第三項但書規定前之標點符號。</text:span><text:span text:style-name="T134_2"><text:s/></text:span></text:p>
          </table:table-cell>
        </table:table-row>
        <table:table-row table:style-name="Row13">
          <table:table-cell table:style-name="Cell35">
            <text:p text:style-name="P135"><text:span text:style-name="T135_1">第九條　汽車行駛高速公路及快速公路，不得有下列行為：</text:span><text:span text:style-name="T135_2"><text:s/></text:span></text:p>
            <text:p text:style-name="P136"><text:span text:style-name="T136_1">一、</text:span><text:span text:style-name="T136_2"><text:tab/></text:span><text:span text:style-name="T136_3">跨行車道、迴轉、倒車或逆向行駛。</text:span><text:span text:style-name="T136_4"><text:s/></text:span></text:p>
            <text:p text:style-name="P137"><text:span text:style-name="T137_1">二、</text:span><text:span text:style-name="T137_2"><text:tab/></text:span><text:span text:style-name="T137_3">在路肩上行駛，或利用路肩超越前車或倒車。</text:span><text:span text:style-name="T137_4"><text:s/></text:span></text:p>
            <text:p text:style-name="P138"><text:span text:style-name="T138_1">三、</text:span><text:span text:style-name="T138_2"><text:tab/></text:span><text:span text:style-name="T138_3">在加速車道、減速車道或單車道之匝道上超越前車或倒車。</text:span><text:span text:style-name="T138_4"><text:s/></text:span></text:p>
            <text:p text:style-name="P139"><text:span text:style-name="T139_1">四、</text:span><text:span text:style-name="T139_2"><text:tab/></text:span><text:span text:style-name="T139_3">由主線車道變換車道至加速車道、減速車道、輔助車道或爬坡道超越前車。</text:span><text:span text:style-name="T139_4"><text:s/></text:span></text:p>
            <text:p text:style-name="P140"><text:span text:style-name="T140_1">五、</text:span><text:span text:style-name="T140_2"><text:tab/></text:span><text:span text:style-name="T140_3">擅自開啟或穿越中央分隔帶分向設施。</text:span><text:span text:style-name="T140_4"><text:s/></text:span></text:p>
            <text:p text:style-name="P141"><text:span text:style-name="T141_1">六、</text:span><text:span text:style-name="T141_2"><text:tab/></text:span><text:span text:style-name="T141_3">四輪以上汽車之駕駛人或前座乘客未繫安全帶。</text:span><text:span text:style-name="T141_4"><text:s/></text:span></text:p>
            <text:p text:style-name="P142"><text:span text:style-name="T142_1">七、<text:s/>大型客車站立乘客。</text:span><text:span text:style-name="T142_2"><text:s/></text:span></text:p>
            <text:p text:style-name="P143"><text:span text:style-name="T143_1">八、</text:span><text:span text:style-name="T143_2"><text:tab/></text:span><text:span text:style-name="T143_3">車輛輪胎粘附泥沙致污染路面行駛。</text:span><text:span text:style-name="T143_4"><text:s/></text:span></text:p>
            <text:p text:style-name="P144"><text:span text:style-name="T144_1">九、</text:span><text:span text:style-name="T144_2"><text:tab/></text:span><text:span text:style-name="T144_3">車輛夜間行車時未使用燈光，或同向前方</text:span><text:span text:style-name="T144_4">一百公尺</text:span><text:span text:style-name="T144_5">內有車輛行駛，仍使用遠光燈。</text:span><text:span text:style-name="T144_6"><text:s/></text:span></text:p>
            <text:p text:style-name="P145"><text:span text:style-name="T145_1">十、</text:span><text:span text:style-name="T145_2"><text:tab/></text:span><text:span text:style-name="T145_3">拖拉故障車輛，使用非鋼質連杆。</text:span><text:span text:style-name="T145_4"><text:s/></text:span></text:p>
            <text:p text:style-name="P146"><text:span text:style-name="T146_1">十一、</text:span><text:span text:style-name="T146_2"><text:tab/></text:span><text:span text:style-name="T146_3">連續密集按鳴喇叭、變換燈光或其他方式迫使前車讓道。</text:span><text:span text:style-name="T146_4"><text:s/></text:span></text:p>
            <text:p text:style-name="P147"><text:span text:style-name="T147_1">十二、</text:span><text:span text:style-name="T147_2"><text:tab/></text:span><text:span text:style-name="T147_3">於日間或夜間遇道路施工時，未按布設之施工安全設施指示行駛。</text:span><text:span text:style-name="T147_4"><text:s/></text:span></text:p>
            <text:p text:style-name="P148"><text:span text:style-name="T148_1">十三、</text:span><text:span text:style-name="T148_2"><text:tab/></text:span><text:span text:style-name="T148_3">不服從交通勤務警察或依法執行交通稽查任務人員之指揮或稽查取締而逃逸。</text:span><text:span text:style-name="T148_4"><text:s/></text:span></text:p>
            <text:p text:style-name="P149"><text:span text:style-name="T149_1">十四、</text:span><text:span text:style-name="T149_2"><text:tab/></text:span><text:span text:style-name="T149_3">向車外丟棄物品或廢棄物。</text:span><text:span text:style-name="T149_4"><text:s/></text:span></text:p>
            <text:p text:style-name="P150"><text:span text:style-name="T150_1">執行任務之救護車、消防車、警備車、工程車、救濟車及吊車得不受前項第一款至第五款之限制。經高速公路</text:span><text:span text:style-name="T150_2">、</text:span><text:span text:style-name="T150_3">快速公路管理機關核准之拖吊車輛，於執行拖吊任務時，得不受前項第二款及第三款之限制</text:span><text:span text:style-name="T150_4">。</text:span><text:span text:style-name="T150_5">但應依規定裝置明顯警示標識或由警備車引導。</text:span><text:span text:style-name="T150_6"><text:s/></text:span></text:p>
          </table:table-cell>
          <table:table-cell table:style-name="Cell36">
            <text:p text:style-name="P151"><text:span text:style-name="T151_1">第九條　汽車行駛高速公路及快速公路，不得有下列行為：</text:span><text:span text:style-name="T151_2"><text:s/></text:span></text:p>
            <text:p text:style-name="P152"><text:span text:style-name="T152_1">一、</text:span><text:span text:style-name="T152_2"><text:tab/></text:span><text:span text:style-name="T152_3">跨行車道、迴轉、倒車或逆向行駛。</text:span><text:span text:style-name="T152_4"><text:s/></text:span></text:p>
            <text:p text:style-name="P153"><text:span text:style-name="T153_1">二、</text:span><text:span text:style-name="T153_2"><text:tab/></text:span><text:span text:style-name="T153_3">在路肩上行駛，或利用路肩超越前車或倒車。</text:span><text:span text:style-name="T153_4"><text:s/></text:span></text:p>
            <text:p text:style-name="P154"><text:span text:style-name="T154_1">三、</text:span><text:span text:style-name="T154_2"><text:tab/></text:span><text:span text:style-name="T154_3">在加速車道、減速車道或單車道之匝道上超越前車或倒車。</text:span><text:span text:style-name="T154_4"><text:s/></text:span></text:p>
            <text:p text:style-name="P155"><text:span text:style-name="T155_1">四、</text:span><text:span text:style-name="T155_2"><text:tab/></text:span><text:span text:style-name="T155_3">由主線車道變換車道至加速車道、減速車道、輔助車道或爬坡道超越前車。</text:span><text:span text:style-name="T155_4"><text:s/></text:span></text:p>
            <text:p text:style-name="P156"><text:span text:style-name="T156_1">五、</text:span><text:span text:style-name="T156_2"><text:tab/></text:span><text:span text:style-name="T156_3">擅自開啟或穿越中央分隔帶分向設施。</text:span><text:span text:style-name="T156_4"><text:s/></text:span></text:p>
            <text:p text:style-name="P157"><text:span text:style-name="T157_1">六、</text:span><text:span text:style-name="T157_2"><text:tab/></text:span><text:span text:style-name="T157_3">四輪以上汽車之駕駛人或前座乘客未繫安全帶。</text:span><text:span text:style-name="T157_4"><text:s/></text:span></text:p>
            <text:p text:style-name="P158"><text:span text:style-name="T158_1">七、<text:s/>大型客車站立乘客。</text:span><text:span text:style-name="T158_2"><text:s/></text:span></text:p>
            <text:p text:style-name="P159"><text:span text:style-name="T159_1">八、</text:span><text:span text:style-name="T159_2"><text:tab/></text:span><text:span text:style-name="T159_3">車輛輪胎粘附泥沙致污染路面行駛。</text:span><text:span text:style-name="T159_4"><text:s/></text:span></text:p>
            <text:p text:style-name="P160"><text:span text:style-name="T160_1">九、</text:span><text:span text:style-name="T160_2"><text:tab/></text:span><text:span text:style-name="T160_3">車輛夜間行車時未使用燈光，或同向前方</text:span><text:span text:style-name="T160_4">一百公尺</text:span><text:span text:style-name="T160_5">內有車輛行駛，仍使用遠光燈。</text:span><text:span text:style-name="T160_6"><text:s/></text:span></text:p>
            <text:p text:style-name="P161"><text:span text:style-name="T161_1">十、</text:span><text:span text:style-name="T161_2"><text:tab/></text:span><text:span text:style-name="T161_3">拖拉故障車輛，使用非鋼質連杆。</text:span><text:span text:style-name="T161_4"><text:s/></text:span></text:p>
            <text:p text:style-name="P162"><text:span text:style-name="T162_1">十一、</text:span><text:span text:style-name="T162_2"><text:tab/></text:span><text:span text:style-name="T162_3">連續密集按鳴喇叭、變換燈光或其他方式迫使前車讓道。</text:span><text:span text:style-name="T162_4"><text:s/></text:span></text:p>
            <text:p text:style-name="P163"><text:span text:style-name="T163_1">十二、</text:span><text:span text:style-name="T163_2"><text:tab/></text:span><text:span text:style-name="T163_3">於日間或夜間遇道路施工時，未按布設之施工安全設施指示行駛。</text:span><text:span text:style-name="T163_4"><text:s/></text:span></text:p>
            <text:p text:style-name="P164"><text:span text:style-name="T164_1">十三、</text:span><text:span text:style-name="T164_2"><text:tab/></text:span><text:span text:style-name="T164_3">不服從交通勤務警察或依法執行交通稽查任務人員之指揮或稽查取締而逃逸。</text:span><text:span text:style-name="T164_4"><text:s/></text:span></text:p>
            <text:p text:style-name="P165"><text:span text:style-name="T165_1">十四、</text:span><text:span text:style-name="T165_2"><text:tab/></text:span><text:span text:style-name="T165_3">向車外丟棄物品或廢棄物。</text:span><text:span text:style-name="T165_4"><text:s/></text:span></text:p>
            <text:p text:style-name="P166"><text:span text:style-name="T166_1">執行任務之救護車、消防車、警備車、工程車、救濟車及吊車得不受前項第一款至第五款之限制。經高速公路</text:span><text:span text:style-name="T166_2">及</text:span><text:span text:style-name="T166_3">快速公路管理機關核准之</text:span><text:span text:style-name="T166_4">檢修及</text:span><text:span text:style-name="T166_5">拖吊車輛，於執行</text:span><text:span text:style-name="T166_6">檢修或</text:span><text:span text:style-name="T166_7">拖吊任務時，得不受前項第二款及第三款之限制</text:span><text:span text:style-name="T166_8">，</text:span><text:span text:style-name="T166_9">但應依規定裝置明顯警示標識或由警備車引導。</text:span><text:span text:style-name="T166_10"><text:s/></text:span></text:p>
          </table:table-cell>
          <table:table-cell table:style-name="Cell37">
            <text:p text:style-name="P167"><text:span text:style-name="T167_1">一、</text:span><text:span text:style-name="T167_2"><text:tab/></text:span><text:span text:style-name="T167_3">鑑於現行已無核准在高速公路辦理檢修業務及其使用之車輛，爰刪除第二項有關「檢修」之文字，以符實際。</text:span><text:span text:style-name="T167_4"><text:s/></text:span></text:p>
            <text:p text:style-name="P168"><text:span text:style-name="T168_1">二、</text:span><text:span text:style-name="T168_2"><text:tab/></text:span><text:span text:style-name="T168_3">現行條文中「及」字部分，易有誤導之虞，可能解讀為其前後主詞於相關條文條件須同時成立，爰修正現行條文第二項改以「、」符號代替。</text:span><text:span text:style-name="T168_4"><text:s/></text:span></text:p>
            <text:p text:style-name="P169"><text:span text:style-name="T169_1">三、</text:span><text:span text:style-name="T169_2"><text:tab/></text:span><text:span text:style-name="T169_3">依法制文字使用規定，</text:span><text:span text:style-name="T169_4">修正第二項但書規定前之標點符號。</text:span><text:span text:style-name="T169_5"><text:s/></text:span></text:p>
          </table:table-cell>
        </table:table-row>
        <table:table-row table:style-name="Row14">
          <table:table-cell table:style-name="Cell38">
            <text:p text:style-name="P170"><text:span text:style-name="T170_1">第十二條</text:span><text:span text:style-name="T170_2">　</text:span><text:span text:style-name="T170_3">汽車行駛高速公路及快速公路，除於規定之停車處外，不得在路肩及路肩外、中央分隔帶、隧道內、交流道或收費站區停車。但遇有濃霧、濃煙、強風、大雨等特殊狀況嚴重影響行車安全時，得在路肩暫停，並應顯示危險警告燈，視線清晰時，應即恢復行駛。</text:span><text:span text:style-name="T170_4"><text:s/></text:span></text:p>
            <text:p text:style-name="P171"><text:span text:style-name="T171_1">執行任務之救護車、消防車、警備車、工程車、救濟車及經高速公路、快速公路管理機關核准之拖吊車輛，得不受前項之限制</text:span><text:span text:style-name="T171_2">。</text:span><text:span text:style-name="T171_3">但應依規定裝置明顯標識。</text:span><text:span text:style-name="T171_4"><text:s/></text:span></text:p>
          </table:table-cell>
          <table:table-cell table:style-name="Cell39">
            <text:p text:style-name="P172"><text:span text:style-name="T172_1">第十二條</text:span><text:span text:style-name="T172_2">　</text:span><text:span text:style-name="T172_3">汽車行駛高速公路及快速公路，除於規定之停車處外，不得在路肩及路肩外、中央分隔帶、隧道內、交流道或收費站區停車。但遇有濃霧、濃煙、強風、大雨等特殊狀況嚴重影響行車安全時，得在路肩暫停，並應顯示危險警告燈，視線清晰時，應即恢復行駛。</text:span><text:span text:style-name="T172_4"><text:s/></text:span></text:p>
            <text:p text:style-name="P173"><text:span text:style-name="T173_1">執行任務之救護車、消防車、警備車、工程車、救濟車及經高速公路、快速公路管理機關核准之拖吊車輛，得不受前項之限制</text:span><text:span text:style-name="T173_2">，</text:span><text:span text:style-name="T173_3">但應依規定裝置明顯標識。</text:span><text:span text:style-name="T173_4"><text:s/></text:span></text:p>
          </table:table-cell>
          <table:table-cell table:style-name="Cell40">
            <text:p text:style-name="P174"><text:span text:style-name="T174_1">依法制文字使用規定，修正第二項但書規定前之標點符號。</text:span><text:span text:style-name="T174_2"><text:s/></text:span></text:p>
          </table:table-cell>
        </table:table-row>
        <table:table-row table:style-name="Row15">
          <table:table-cell table:style-name="Cell41">
            <text:p text:style-name="P175"><text:span text:style-name="T175_1">第十四條　汽車行駛高速公路及快速公路前，應妥為檢查車輛，在行駛途中不得有下列情形：</text:span><text:span text:style-name="T175_2"><text:s/></text:span></text:p>
            <text:p text:style-name="P176"><text:span text:style-name="T176_1">一、<text:s/>缺水、缺電或缺燃料。</text:span><text:span text:style-name="T176_2"><text:s/></text:span></text:p>
            <text:p text:style-name="P177"><text:span text:style-name="T177_1">二、</text:span><text:span text:style-name="T177_2"><text:tab/></text:span><text:span text:style-name="T177_3">車輪</text:span><text:span text:style-name="T177_4">、輪胎膠皮或車輛機件脫落</text:span><text:span text:style-name="T177_5">。</text:span><text:span text:style-name="T177_6"><text:s/></text:span></text:p>
            <text:p text:style-name="P178"><text:span text:style-name="T178_1">三、</text:span><text:span text:style-name="T178_2"><text:tab/></text:span><text:span text:style-name="T178_3">輪胎任一點胎紋深度不足：</text:span><text:span text:style-name="T178_4"><text:s/></text:span></text:p>
            <text:p text:style-name="P179"><text:span text:style-name="T179_1">(</text:span><text:span text:style-name="T179_2">一</text:span><text:span text:style-name="T179_3">)<text:tab/></text:span><text:span text:style-name="T179_4">四輪以上汽車：一</text:span><text:span text:style-name="T179_5">‧</text:span><text:span text:style-name="T179_6">六公釐。</text:span><text:span text:style-name="T179_7"><text:s/></text:span></text:p>
            <text:p text:style-name="P180"><text:span text:style-name="T180_1">(</text:span><text:span text:style-name="T180_2">二</text:span><text:span text:style-name="T180_3">)<text:tab/></text:span><text:span text:style-name="T180_4">汽缸總排氣量五百五十立方公分以上之大型重型機器腳踏車：一公釐。</text:span><text:span text:style-name="T180_5"><text:s/></text:span></text:p>
          </table:table-cell>
          <table:table-cell table:style-name="Cell42">
            <text:p text:style-name="P181"><text:span text:style-name="T181_1">第十四條　汽車行駛高速公路及快速公路前，應妥為檢查車輛，在行駛途中不得有下列情形：</text:span><text:span text:style-name="T181_2"><text:s/></text:span></text:p>
            <text:p text:style-name="P182"><text:span text:style-name="T182_1">一、<text:s/>缺水、缺電或缺燃料。</text:span><text:span text:style-name="T182_2"><text:s/></text:span></text:p>
            <text:p text:style-name="P183"><text:span text:style-name="T183_1">二、</text:span><text:span text:style-name="T183_2"><text:tab/></text:span><text:span text:style-name="T183_3">車輪脫落或輪胎膠皮脫落。</text:span><text:span text:style-name="T183_4"><text:s/></text:span></text:p>
            <text:p text:style-name="P184"><text:span text:style-name="T184_1">三、</text:span><text:span text:style-name="T184_2"><text:tab/></text:span><text:span text:style-name="T184_3">輪胎任一點胎紋深度不足：</text:span><text:span text:style-name="T184_4"><text:s/></text:span></text:p>
            <text:p text:style-name="P185"><text:span text:style-name="T185_1">(</text:span><text:span text:style-name="T185_2">一</text:span><text:span text:style-name="T185_3">)<text:tab/></text:span><text:span text:style-name="T185_4">四輪以上汽車：一</text:span><text:span text:style-name="T185_5">‧</text:span><text:span text:style-name="T185_6">六公釐</text:span><text:span text:style-name="T185_7">。<text:s/></text:span></text:p>
            <text:p text:style-name="P186"><text:span text:style-name="T186_1">(</text:span><text:span text:style-name="T186_2">二</text:span><text:span text:style-name="T186_3">)<text:tab/></text:span><text:span text:style-name="T186_4">汽缸總排氣量五百五十立方公分以上之大型重型機器腳踏車：一公釐</text:span><text:span text:style-name="T186_5">。<text:s/></text:span></text:p>
          </table:table-cell>
          <table:table-cell table:style-name="Cell43">
            <text:p text:style-name="P187"><text:span text:style-name="T187_1">鑑於現行於高速公路及快速公路屢發生車輛之保險桿、輪圈蓋、照後鏡等車輛機件脫落致生意外事故，為利加強車輛行駛前之妥善檢查，俾確保行車安全，爰修正第二款增列</text:span><text:span text:style-name="T187_2">汽車行駛高速公路及快速公路途中</text:span><text:span text:style-name="T187_3">不得有車輛機件脫落之情形。</text:span><text:span text:style-name="T187_4"><text:s/></text:span></text:p>
          </table:table-cell>
        </table:table-row>
        <table:table-row table:style-name="Row16">
          <table:table-cell table:style-name="Cell44">
            <text:p text:style-name="P188"><text:span text:style-name="T188_1">第十六條　汽車行駛於高速公路及快速公路，行經隧道路段，應遵守下列規定：</text:span><text:span text:style-name="T188_2"><text:s/></text:span></text:p>
            <text:p text:style-name="P189"><text:span text:style-name="T189_1">一、</text:span><text:span text:style-name="T189_2"><text:tab/></text:span><text:span text:style-name="T189_3">行駛於隧道內，應開亮頭燈。</text:span><text:span text:style-name="T189_4"><text:s/></text:span></text:p>
            <text:p text:style-name="P190"><text:span text:style-name="T190_1">二、</text:span><text:span text:style-name="T190_2"><text:tab/></text:span><text:span text:style-name="T190_3">行駛隧道內，因機件故障或其他緊急情況無法繼續行駛時，應先顯示方向燈逐漸減速停於緊急停車彎或緊靠路側停車待援。待援期間應將車輛熄火、顯示危險警告燈，並在緊急停車彎入口處之人行步道上或故障車輛後方</text:span><text:span text:style-name="T190_4">一百公尺</text:span><text:span text:style-name="T190_5">處設置車輛故障標誌警示之，並立即通知該管公路管理機關或警察機關協助處理，駕駛人應協助乘客退至安全處所。</text:span><text:span text:style-name="T190_6"><text:s/></text:span></text:p>
            <text:p text:style-name="P191"><text:span text:style-name="T191_1">三、</text:span><text:span text:style-name="T191_2"><text:tab/></text:span><text:span text:style-name="T191_3">汽缸總排氣量五百五十立方公分以上之大型重型機器腳踏車行駛隧道內，因機件故障或其他緊急情況無法繼續行駛時，應顯示危險警告燈，牽移離開車道，在故障車輛後方</text:span><text:span text:style-name="T191_4">一百公尺</text:span><text:span text:style-name="T191_5">處設置可於夜間距離</text:span><text:span text:style-name="T191_6">二百公尺</text:span><text:span text:style-name="T191_7">處辨識之車輛故障警示設施，及立即通知該管公路管理機關或警察機關協助處理，駕駛人並應協助乘客退至安全處所。</text:span><text:span text:style-name="T191_8"><text:s/></text:span></text:p>
            <text:p text:style-name="P192"><text:span text:style-name="T192_1">四、</text:span><text:span text:style-name="T192_2"><text:tab/></text:span><text:span text:style-name="T192_3">行駛於長度</text:span><text:span text:style-name="T192_4">四公里</text:span><text:span text:style-name="T192_5">以上或經管理機關公告之隧道，應保持</text:span><text:span text:style-name="T192_6">五十公尺</text:span><text:span text:style-name="T192_7">以上之行車安全距離</text:span><text:span text:style-name="T192_8">。但大型車時速超過每小時</text:span><text:span text:style-name="T192_9">七十公里</text:span><text:span text:style-name="T192_10">以上時，應依第六條第一項第二款規定</text:span><text:span text:style-name="T192_11">。如因隧道內道路壅塞、事故或其他特殊狀況導致車速低於每小時</text:span><text:span text:style-name="T192_12">二十公里</text:span><text:span text:style-name="T192_13">或停止時，仍應保持</text:span><text:span text:style-name="T192_14">二十公尺</text:span><text:span text:style-name="T192_15">以上之安全距離。</text:span><text:span text:style-name="T192_16"><text:s/></text:span></text:p>
          </table:table-cell>
          <table:table-cell table:style-name="Cell45">
            <text:p text:style-name="P193"><text:span text:style-name="T193_1">第十六條　汽車行駛於高速公路及快速公路，行經隧道路段，應遵守下列規定：</text:span><text:span text:style-name="T193_2"><text:s/></text:span></text:p>
            <text:p text:style-name="P194"><text:span text:style-name="T194_1">一、</text:span><text:span text:style-name="T194_2"><text:tab/></text:span><text:span text:style-name="T194_3">行駛於隧道內，應開亮頭燈。</text:span><text:span text:style-name="T194_4"><text:s/></text:span></text:p>
            <text:p text:style-name="P195"><text:span text:style-name="T195_1">二、</text:span><text:span text:style-name="T195_2"><text:tab/></text:span><text:span text:style-name="T195_3">行駛隧道內，因機件故障或其他緊急情況無法繼續行駛時，應先顯示方向燈逐漸減速停於緊急停車彎或緊靠路側停車待援。待援期間應將車輛熄火、顯示危險警告燈，並在緊急停車彎入口處之人行步道上或故障車輛後方</text:span><text:span text:style-name="T195_4">一百公尺</text:span><text:span text:style-name="T195_5">處設置車輛故障標誌警示之，並立即通知該管公路管理機關或警察機關協助處理，駕駛人應協助乘客退至安全處所。</text:span><text:span text:style-name="T195_6"><text:s/></text:span></text:p>
            <text:p text:style-name="P196"><text:span text:style-name="T196_1">三、</text:span><text:span text:style-name="T196_2"><text:tab/></text:span><text:span text:style-name="T196_3">汽缸總排氣量五百五十立方公分以上之大型重型機器腳踏車行駛隧道內，因機件故障或其他緊急情況無法繼續行駛時，應顯示危險警告燈，牽移離開車道，在故障車輛後方</text:span><text:span text:style-name="T196_4">一百公尺</text:span><text:span text:style-name="T196_5">處設置可於夜間距離</text:span><text:span text:style-name="T196_6">二百公尺</text:span><text:span text:style-name="T196_7">處辨識之車輛故障警示設施，及立即通知該管公路管理機關或警察機關協助處理，駕駛人並應協助乘客退至安全處所。</text:span><text:span text:style-name="T196_8"><text:s/></text:span></text:p>
            <text:p text:style-name="P197"><text:span text:style-name="T197_1">四、</text:span><text:span text:style-name="T197_2"><text:tab/></text:span><text:span text:style-name="T197_3">行駛於長度</text:span><text:span text:style-name="T197_4">四公里</text:span><text:span text:style-name="T197_5">以上或經管理機關公告之隧道，應保持</text:span><text:span text:style-name="T197_6">五十公尺</text:span><text:span text:style-name="T197_7">以上之行車安全距離。如因隧道內道路壅塞、事故或其他特殊狀況導致車速低於每小時</text:span><text:span text:style-name="T197_8">二十公里</text:span><text:span text:style-name="T197_9">或停止時，仍應保持</text:span><text:span text:style-name="T197_10">二十公尺</text:span><text:span text:style-name="T197_11">以上之安全距離。</text:span><text:span text:style-name="T197_12"><text:s/></text:span></text:p>
          </table:table-cell>
          <table:table-cell table:style-name="Cell46">
            <text:p text:style-name="P198"><text:span text:style-name="T198_1">為維護汽車行駛長隧道之安全，本條原另有規定應保持較一般路段高之行車安全距離</text:span><text:span text:style-name="T198_2">；惟</text:span><text:span text:style-name="T198_3">自九十七年三月十六日起國道五號雪山隧道內最高時速限制由</text:span><text:span text:style-name="T198_4">七十公里</text:span><text:span text:style-name="T198_5">調高為</text:span><text:span text:style-name="T198_6">八十公里</text:span><text:span text:style-name="T198_7">後，依原規定大型車行車安全距離規定</text:span><text:span text:style-name="T198_8">反較一般路段規定低，為符實際行車安全管理需要，修正</text:span><text:span text:style-name="T198_9">第一項第四款規定超過每小時</text:span><text:span text:style-name="T198_10">七十公里</text:span><text:span text:style-name="T198_11">時，大型車行車安全距離應依第六條第一項</text:span></text:p>
          </table:table-cell>
        </table:table-row>
      </table:table>
      <text:p text:style-name="P19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30_13" style:display-name="013" style:family="paragraph" style:parent-style-name="Normal">
      <style:paragraph-properties fo:margin-top="0.494cm" fo:margin-bottom="0.494cm" fo:orphans="2" fo:widows="2"/>
      <style:text-properties style:font-name="新細明體" style:font-name-complex="新細明體"/>
    </style:style>
    <style:style style:name="_30_45-2" style:display-name="045-2" style:family="paragraph" style:parent-style-name="Normal">
      <style:paragraph-properties fo:margin-top="0.494cm" fo:margin-bottom="0.494cm" fo:orphans="2" fo:widows="2"/>
      <style:text-properties style:font-name="新細明體" style:font-name-complex="新細明體"/>
    </style:style>
    <style:style style:name="_30_41-" style:display-name="041-" style:family="paragraph" style:parent-style-name="Normal">
      <style:paragraph-properties fo:margin-top="0.494cm" fo:margin-bottom="0.494cm" fo:orphans="2" fo:widows="2"/>
      <style:text-properties style:font-name="新細明體" style:font-name-complex="新細明體"/>
    </style:style>
    <style:style style:name="_30_42-" style:display-name="042-" style:family="paragraph" style:parent-style-name="Normal">
      <style:paragraph-properties fo:margin-top="0.494cm" fo:margin-bottom="0.494cm" fo:orphans="2" fo:widows="2"/>
      <style:text-properties style:font-name="新細明體" style:font-name-complex="新細明體"/>
    </style:style>
    <style:style style:name="_30_43-" style:display-name="043-" style:family="paragraph" style:parent-style-name="Normal">
      <style:paragraph-properties fo:margin-top="0.494cm" fo:margin-bottom="0.494cm" fo:orphans="2" fo:widows="2"/>
      <style:text-properties style:font-name="新細明體" style:font-name-complex="新細明體"/>
    </style:style>
    <style:style style:name="_30_44-1" style:display-name="044-1" style:family="paragraph" style:parent-style-name="Normal">
      <style:paragraph-properties fo:margin-top="0.494cm" fo:margin-bottom="0.494cm" fo:orphans="2" fo:widows="2"/>
      <style:text-properties style:font-name="新細明體" style:font-name-complex="新細明體"/>
    </style:style>
    <style:style style:name="_30_42-0" style:display-name="042-0" style:family="paragraph" style:parent-style-name="Normal">
      <style:paragraph-properties fo:margin-top="0.494cm" fo:margin-bottom="0.494cm" fo:orphans="2" fo:widows="2"/>
      <style:text-properties style:font-name="新細明體" style:font-name-complex="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高速公路及快速公路交通管制規則部分條文修正條文對照表</dc:title>
    <meta:initial-creator>tony</meta:initial-creator>
    <meta:creation-date>2009-03-11T02:50:00</meta:creation-date>
    <dc:creator>tony</dc:creator>
    <dc:date>2009-03-11T02:51:00</dc:date>
    <meta:editing-cycles>1</meta:editing-cycles>
    <meta:editing-duration>PT1M</meta:editing-duration>
    <meta:document-statistic meta:page-count="8" meta:paragraph-count="14" meta:row-count="49" meta:word-count="1047" meta:character-count="7001" meta:non-whitespace-character-count="5968"/>
  </office:meta>
</office:document-meta>
</file>