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6cm" svg:height="18.65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4.601cm" svg:height="6.764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32:00</meta:creation-date>
    <dc:creator>tony</dc:creator>
    <dc:date>2009-05-25T08:32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