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" manifest:full-path="ObjectReplacements/"/>
  <manifest:file-entry manifest:media-type="application/vnd.sun.star.oleobject" manifest:full-path="Object 1"/>
  <manifest:file-entry manifest:media-type="" manifest:full-path="ObjectReplacements/Object 1"/>
  <manifest:file-entry manifest:media-type="application/vnd.sun.star.oleobject" manifest:full-path="Object 2"/>
  <manifest:file-entry manifest:media-type="" manifest:full-path="ObjectReplacements/Object 2"/>
  <manifest:file-entry manifest:media-type="application/vnd.sun.star.oleobject" manifest:full-path="Object 3"/>
  <manifest:file-entry manifest:media-type="" manifest:full-path="ObjectReplacements/Object 3"/>
  <manifest:file-entry manifest:media-type="application/vnd.sun.star.oleobject" manifest:full-path="Object 4"/>
  <manifest:file-entry manifest:media-type="" manifest:full-path="ObjectReplacements/Object 4"/>
  <manifest:file-entry manifest:media-type="application/vnd.sun.star.oleobject" manifest:full-path="Object 5"/>
  <manifest:file-entry manifest:media-type="" manifest:full-path="ObjectReplacements/Object 5"/>
  <manifest:file-entry manifest:media-type="application/vnd.sun.star.oleobject" manifest:full-path="Object 6"/>
  <manifest:file-entry manifest:media-type="" manifest:full-path="ObjectReplacements/Object 6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華康細明體" svg:font-family="華康細明體" style:font-pitch="fixed" style:font-family-generic="modern"/>
    <style:font-face style:name="華康中明體" svg:font-family="華康中明體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justify" fo:text-indent="0.847cm" style:page-number="1"/>
    </style:style>
    <style:style style:name="T1_1" style:family="text">
      <style:text-properties fo:color="#000000" fo:font-size="20pt" style:font-size-asian="20pt" fo:font-weight="normal" style:font-weight-asian="normal" style:font-weight-complex="bold"/>
    </style:style>
    <style:style style:name="Table1" style:family="table">
      <style:table-properties table:align="left" style:width="16.7cm" fo:margin-left="0cm"/>
    </style:style>
    <style:style style:name="Column1" style:family="table-column">
      <style:table-column-properties style:column-width="8.516cm" style:use-optimal-column-width="false"/>
    </style:style>
    <style:style style:name="Column2" style:family="table-column">
      <style:table-column-properties style:column-width="8.184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表格第一列_28_文字分散_29_">
      <style:paragraph-properties style:text-autospace="none" fo:text-align="center" fo:line-height="0.556cm" fo:margin-left="0.282cm" fo:margin-right="0.282cm" style:punctuation-wrap="simple" style:vertical-align="middle"/>
    </style:style>
    <style:style style:name="T2_1" style:family="text">
      <style:text-properties fo:color="#000000" style:font-name="華康細明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表格第一列_28_文字分散_29_">
      <style:paragraph-properties style:text-autospace="none" fo:text-align="center" fo:line-height="0.556cm" fo:margin-left="0.282cm" fo:margin-right="0.282cm" style:punctuation-wrap="simple" style:vertical-align="middle"/>
    </style:style>
    <style:style style:name="T3_1" style:family="text">
      <style:text-properties fo:color="#000000" style:font-name="華康細明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Row2" style:family="table-row">
      <style:table-row-properties style:use-optimal-row-height="fals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text-indent="-0.512cm" fo:margin-left="0.512cm"/>
    </style:style>
    <style:style style:name="T4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/>
    </style:style>
    <style:style style:name="T5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Row3" style:family="table-row">
      <style:table-row-properties style:use-optimal-row-height="fals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text-indent="-0.423cm" fo:margin-left="0.423cm"/>
    </style:style>
    <style:style style:name="T6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P7" style:family="paragraph" style:parent-style-name="法條的款">
      <style:paragraph-properties fo:text-align="justify" fo:text-indent="-0.901cm" fo:line-height="100%" fo:margin-left="1.411cm"/>
    </style:style>
    <style:style style:name="T7_1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7_2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7_3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P8" style:family="paragraph" style:parent-style-name="法條的款">
      <style:paragraph-properties fo:text-align="justify" fo:text-indent="-0.901cm" fo:line-height="100%" fo:margin-left="1.411cm"/>
    </style:style>
    <style:style style:name="T8_1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8_2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8_3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P9" style:family="paragraph" style:parent-style-name="法條的款">
      <style:paragraph-properties fo:text-align="justify" fo:text-indent="-0.901cm" fo:line-height="100%" fo:margin-left="1.411cm"/>
    </style:style>
    <style:style style:name="T9_1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9_2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9_3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9_4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9_5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P10" style:family="paragraph" style:parent-style-name="法條的款">
      <style:paragraph-properties fo:text-align="justify" fo:text-indent="-0.901cm" fo:line-height="100%" fo:margin-left="1.411cm"/>
    </style:style>
    <style:style style:name="T10_1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P11" style:family="paragraph" style:parent-style-name="法條的款">
      <style:paragraph-properties fo:text-align="justify" fo:text-indent="-0.337cm" fo:line-height="100%" fo:margin-left="0.847cm"/>
    </style:style>
    <style:style style:name="T11_1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P12" style:family="paragraph" style:parent-style-name="法條的款">
      <style:paragraph-properties fo:text-align="justify" fo:text-indent="-1.129cm" fo:line-height="100%" fo:margin-left="2.258cm"/>
    </style:style>
    <style:style style:name="T12_1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P13" style:family="paragraph" style:parent-style-name="法條的款">
      <style:paragraph-properties fo:text-align="justify" fo:text-indent="-1.129cm" fo:line-height="100%" fo:margin-left="2.258cm"/>
    </style:style>
    <style:style style:name="T13_1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P14" style:family="paragraph" style:parent-style-name="法條的款">
      <style:paragraph-properties fo:text-align="justify" fo:text-indent="-1.129cm" fo:line-height="100%" fo:margin-left="2.258cm"/>
    </style:style>
    <style:style style:name="T14_1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P15" style:family="paragraph" style:parent-style-name="法條的款">
      <style:paragraph-properties fo:text-align="justify" fo:text-indent="-1.129cm" fo:line-height="100%" fo:margin-left="2.258cm"/>
    </style:style>
    <style:style style:name="T15_1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P16" style:family="paragraph" style:parent-style-name="法條的款">
      <style:paragraph-properties fo:text-align="justify" fo:text-indent="-0.901cm" fo:line-height="100%" fo:margin-left="1.411cm"/>
    </style:style>
    <style:style style:name="T16_1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P17" style:family="paragraph" style:parent-style-name="法條的款">
      <style:paragraph-properties fo:text-align="justify" fo:text-indent="-0.901cm" fo:line-height="100%" fo:margin-left="1.411cm"/>
    </style:style>
    <style:style style:name="T17_1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17_2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17_3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17_4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17_5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17_6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P18" style:family="paragraph" style:parent-style-name="法條的款">
      <style:paragraph-properties fo:text-align="justify" fo:text-indent="-0.901cm" fo:line-height="100%" fo:margin-left="1.411cm"/>
    </style:style>
    <style:style style:name="T18_1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P19" style:family="paragraph" style:parent-style-name="法條的款">
      <style:paragraph-properties fo:text-align="justify" fo:text-indent="-0.901cm" fo:line-height="100%" fo:margin-left="1.411cm"/>
    </style:style>
    <style:style style:name="T19_1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P20" style:family="paragraph" style:parent-style-name="法條的款">
      <style:paragraph-properties fo:text-align="justify" fo:text-indent="-0.901cm" fo:line-height="100%" fo:margin-left="1.411cm"/>
    </style:style>
    <style:style style:name="T20_1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P21" style:family="paragraph" style:parent-style-name="法條的款">
      <style:paragraph-properties fo:text-align="justify" fo:text-indent="-1.184cm" fo:line-height="100%" fo:margin-left="1.693cm"/>
    </style:style>
    <style:style style:name="T21_1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21_2" style:family="text">
      <style:text-properties fo:letter-spacing="0cm" style:text-position="sub 58%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21_3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P22" style:family="paragraph" style:parent-style-name="法條的款">
      <style:paragraph-properties fo:text-align="justify" fo:text-indent="0.847cm" fo:line-height="100%" fo:margin-left="0.847cm"/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FR1" style:family="graphic" style:parent-style-name="法條的款">
      <style:graphic-properties draw:stroke="none" draw:fill-color="#ffffff" fo:background-color="#ffffff" fo:border-top="none" fo:border-bottom="none" fo:border-left="none" fo:border-right="none" style:flow-with-text="false" style:run-through="foreground" draw:auto-grow-height="false" draw:auto-grow-width="false"/>
    </style:style>
    <style:style style:name="P23" style:family="paragraph" style:parent-style-name="法條的款">
      <style:paragraph-properties fo:text-align="justify" fo:text-indent="0.847cm" fo:line-height="100%" fo:margin-left="0.847cm"/>
    </style:style>
    <style:style style:name="T23_1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P24" style:family="paragraph" style:parent-style-name="法條的款">
      <style:paragraph-properties fo:text-align="justify" fo:text-indent="0.847cm" fo:line-height="100%" fo:margin-left="0.847cm"/>
    </style:style>
    <style:style style:name="T24_1" style:family="text">
      <style:text-properties fo:letter-spacing="0.035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24_2" style:family="text">
      <style:text-properties fo:letter-spacing="0.035cm" style:text-position="sub 58%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24_3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24_4" style:family="text">
      <style:text-properties fo:letter-spacing="0.035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P25" style:family="paragraph" style:parent-style-name="法條的款">
      <style:paragraph-properties fo:text-align="justify" fo:text-indent="0.847cm" fo:line-height="100%" fo:margin-left="0.841cm"/>
    </style:style>
    <style:style style:name="T25_1" style:family="text">
      <style:text-properties fo:letter-spacing="0.035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25_2" style:family="text">
      <style:text-properties fo:letter-spacing="0.035cm" style:text-position="sub 58%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25_3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25_4" style:family="text">
      <style:text-properties fo:letter-spacing="0.035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25_5" style:family="text">
      <style:text-properties fo:letter-spacing="0.035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P26" style:family="paragraph" style:parent-style-name="法條的款">
      <style:paragraph-properties fo:text-align="justify" fo:text-indent="-1.184cm" fo:line-height="100%" fo:margin-left="1.693cm"/>
    </style:style>
    <style:style style:name="T26_1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26_2" style:family="text">
      <style:text-properties fo:letter-spacing="0cm" style:text-position="sub 58%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26_3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P27" style:family="paragraph" style:parent-style-name="法條的款">
      <style:paragraph-properties fo:text-align="justify" fo:text-indent="0cm" fo:line-height="100%" fo:margin-left="1.693cm"/>
    </style:style>
    <style:style style:name="T27_1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P28" style:family="paragraph" style:parent-style-name="法條的款">
      <style:paragraph-properties fo:text-align="justify" fo:text-indent="0cm" fo:line-height="100%" fo:margin-left="1.693cm"/>
    </style:style>
    <style:style style:name="T28_1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P29" style:family="paragraph" style:parent-style-name="法條的款">
      <style:paragraph-properties fo:text-align="justify" fo:text-indent="0.847cm" fo:line-height="100%" fo:margin-left="0.847cm"/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FR2" style:family="graphic" style:parent-style-name="法條的款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0" style:family="paragraph" style:parent-style-name="法條的款">
      <style:paragraph-properties fo:text-align="justify" fo:text-indent="-0.568cm" fo:line-height="100%" fo:margin-left="2.256cm"/>
    </style:style>
    <style:style style:name="T30_1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P31" style:family="paragraph" style:parent-style-name="法條的款">
      <style:paragraph-properties fo:text-align="justify" fo:text-indent="-0.568cm" fo:line-height="100%" fo:margin-left="2.256cm"/>
    </style:style>
    <style:style style:name="FR3" style:family="graphic" style:parent-style-name="法條的款">
      <style:graphic-properties draw:stroke="none" draw:fill-color="#ffffff" fo:background-color="#ffffff" fo:border-top="none" fo:border-bottom="none" fo:border-left="none" fo:border-right="none" style:flow-with-text="false" style:run-through="foreground" draw:auto-grow-height="false" draw:auto-grow-width="false"/>
    </style:style>
    <style:style style:name="T31_1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31_2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31_3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31_4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31_5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31_6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31_7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31_8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31_9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31_10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31_11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31_12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P32" style:family="paragraph" style:parent-style-name="法條的款">
      <style:paragraph-properties fo:text-align="justify" fo:text-indent="-0.148cm" fo:line-height="100%" fo:margin-left="2.05cm"/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FR4" style:family="graphic" style:parent-style-name="法條的款">
      <style:graphic-properties draw:stroke="none" draw:fill-color="#ffffff" fo:background-color="#ffffff" fo:border-top="none" fo:border-bottom="none" fo:border-left="none" fo:border-right="none" style:flow-with-text="false" style:run-through="foreground" draw:auto-grow-height="false" draw:auto-grow-width="false"/>
    </style:style>
    <style:style style:name="P33" style:family="paragraph" style:parent-style-name="法條的款">
      <style:paragraph-properties fo:text-align="justify" fo:text-indent="-0.568cm" fo:line-height="100%" fo:margin-left="2.256cm"/>
    </style:style>
    <style:style style:name="T33_1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33_2" style:family="text">
      <style:text-properties fo:letter-spacing="0cm" style:text-position="sub 58%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33_3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P34" style:family="paragraph" style:parent-style-name="法條的款">
      <style:paragraph-properties fo:text-align="justify" fo:text-indent="-0.568cm" fo:line-height="100%" fo:margin-left="2.256cm"/>
    </style:style>
    <style:style style:name="T34_1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34_2" style:family="text">
      <style:text-properties fo:letter-spacing="0cm" style:text-position="sub 58%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34_3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34_4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34_5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P35" style:family="paragraph" style:parent-style-name="法條的款">
      <style:paragraph-properties fo:text-align="justify" fo:text-indent="-0.568cm" fo:line-height="100%" fo:margin-left="2.256cm"/>
    </style:style>
    <style:style style:name="T35_1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35_2" style:family="text">
      <style:text-properties fo:letter-spacing="0cm" style:text-position="sub 58%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35_3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35_4" style:family="text">
      <style:text-properties fo:letter-spacing="0cm" style:text-position="sub 58%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35_5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P36" style:family="paragraph" style:parent-style-name="法條的款">
      <style:paragraph-properties fo:text-align="justify" fo:text-indent="-0.568cm" fo:line-height="100%" fo:margin-left="2.256cm"/>
    </style:style>
    <style:style style:name="T36_1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36_2" style:family="text">
      <style:text-properties fo:letter-spacing="0cm" style:text-position="sub 58%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36_3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P37" style:family="paragraph" style:parent-style-name="法條的款">
      <style:paragraph-properties fo:text-align="justify" fo:text-indent="-0.568cm" fo:line-height="100%" fo:margin-left="2.256cm"/>
    </style:style>
    <style:style style:name="T37_1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37_2" style:family="text">
      <style:text-properties fo:letter-spacing="0cm" style:text-position="sub 58%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37_3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37_4" style:family="text">
      <style:text-properties fo:letter-spacing="0cm" fo:color="#000000" style:font-name="標楷體" fo:font-size="12pt" style:font-name-asian="標楷體" style:font-size-asian="12pt" style:font-name-complex="Arial" fo:language="en" fo:language-asian="zh" fo:language-complex="ar" fo:country="US" fo:country-asian="TW" fo:country-complex="SA" fo:font-weight="normal" style:font-weight-asian="normal" style:font-weight-complex="bold"/>
    </style:style>
    <style:style style:name="P38" style:family="paragraph" style:parent-style-name="法條的款">
      <style:paragraph-properties fo:text-align="justify" fo:text-indent="-0.337cm" fo:line-height="100%" fo:margin-left="0.847cm"/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FR5" style:family="graphic" style:parent-style-name="法條的款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9" style:family="paragraph" style:parent-style-name="法條的款">
      <style:paragraph-properties fo:text-align="justify" fo:text-indent="-1.129cm" fo:line-height="100%" fo:margin-left="2.54cm"/>
    </style:style>
    <style:style style:name="T39_1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39_2" style:family="text">
      <style:text-properties fo:letter-spacing="0cm" style:text-position="sub 58%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39_3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39_4" style:family="text">
      <style:text-properties fo:letter-spacing="0cm" style:text-position="sub 58%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39_5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P40" style:family="paragraph" style:parent-style-name="法條的款">
      <style:paragraph-properties fo:text-align="justify" fo:text-indent="-0.487cm" fo:line-height="100%" fo:margin-left="3.022cm"/>
    </style:style>
    <style:style style:name="T40_1" style:family="text">
      <style:text-properties fo:letter-spacing="0.035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/>
    </style:style>
    <style:style style:name="T40_2" style:family="text">
      <style:text-properties fo:letter-spacing="0.035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40_3" style:family="text">
      <style:text-properties fo:letter-spacing="0.035cm" style:text-position="sub 58%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40_4" style:family="text">
      <style:text-properties fo:letter-spacing="0.035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40_5" style:family="text">
      <style:text-properties fo:letter-spacing="0.035cm" style:text-position="sub 58%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40_6" style:family="text">
      <style:text-properties fo:letter-spacing="0.035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/>
    </style:style>
    <style:style style:name="T40_7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40_8" style:family="text">
      <style:text-properties fo:letter-spacing="0.035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/>
    </style:style>
    <style:style style:name="T40_9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P41" style:family="paragraph" style:parent-style-name="法條的款">
      <style:paragraph-properties fo:text-align="justify" fo:text-indent="-0.487cm" fo:line-height="100%" fo:margin-left="3.022cm"/>
    </style:style>
    <style:style style:name="T41_1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41_2" style:family="text">
      <style:text-properties fo:letter-spacing="0.035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/>
    </style:style>
    <style:style style:name="P42" style:family="paragraph" style:parent-style-name="法條的款">
      <style:paragraph-properties fo:text-align="justify" fo:text-indent="-1.129cm" fo:line-height="100%" fo:margin-left="2.54cm"/>
    </style:style>
    <style:style style:name="T42_1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42_2" style:family="text">
      <style:text-properties fo:letter-spacing="0cm" style:text-position="sub 58%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42_3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42_4" style:family="text">
      <style:text-properties fo:letter-spacing="0cm" style:text-position="sub 58%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42_5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P43" style:family="paragraph" style:parent-style-name="法條的款">
      <style:paragraph-properties fo:text-align="justify" fo:text-indent="-1.129cm" fo:line-height="100%" fo:margin-left="2.54cm"/>
    </style:style>
    <style:style style:name="T43_1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FR6" style:family="graphic" style:parent-style-name="法條的款">
      <style:graphic-properties draw:stroke="none" draw:fill-color="#ffffff" fo:background-color="#ffffff" fo:border-top="none" fo:border-bottom="none" fo:border-left="none" fo:border-right="none" style:flow-with-text="false" style:run-through="foreground" draw:auto-grow-height="false" draw:auto-grow-width="false"/>
    </style:style>
    <style:style style:name="T43_2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43_3" style:family="text">
      <style:text-properties fo:letter-spacing="0cm" fo:color="#000000" style:font-name="標楷體" fo:font-size="12pt" style:font-name-asian="標楷體" style:font-size-asian="12pt" style:font-name-complex="Arial" fo:language="en" fo:language-asian="zh" fo:language-complex="ar" fo:country="US" fo:country-asian="TW" fo:country-complex="SA" fo:font-weight="normal" style:font-weight-asian="normal" style:font-weight-complex="bold"/>
    </style:style>
    <style:style style:name="T43_4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P44" style:family="paragraph" style:parent-style-name="法條的款">
      <style:paragraph-properties fo:text-align="justify" fo:text-indent="-1.184cm" fo:line-height="100%" fo:margin-left="1.693cm"/>
    </style:style>
    <style:style style:name="T44_1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44_2" style:family="text">
      <style:text-properties fo:letter-spacing="0cm" style:text-position="sub 58%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44_3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44_4" style:family="text">
      <style:text-properties fo:letter-spacing="0cm" style:text-position="sub 58%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44_5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P45" style:family="paragraph" style:parent-style-name="法條的款">
      <style:paragraph-properties fo:text-align="justify" fo:text-indent="0cm" fo:line-height="100%" fo:margin-left="1.411cm"/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FR7" style:family="graphic" style:parent-style-name="法條的款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46" style:family="paragraph" style:parent-style-name="法條的款">
      <style:paragraph-properties fo:text-align="justify" fo:text-indent="-1.748cm" fo:line-height="100%" fo:margin-left="2.258cm"/>
    </style:style>
    <style:style style:name="T46_1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46_2" style:family="text">
      <style:text-properties fo:letter-spacing="0cm" style:text-position="sub 58%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46_3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P47" style:family="paragraph" style:parent-style-name="法條的款">
      <style:paragraph-properties fo:text-align="justify" fo:text-indent="-0.572cm" fo:line-height="100%" fo:margin-left="1.977cm"/>
    </style:style>
    <style:style style:name="T47_1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P48" style:family="paragraph" style:parent-style-name="法條的款">
      <style:paragraph-properties fo:text-align="justify" fo:text-indent="-1.184cm" fo:line-height="100%" fo:margin-left="1.693cm"/>
    </style:style>
    <style:style style:name="T48_1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fo:text-indent="-0.796cm" fo:margin-left="0.796cm"/>
    </style:style>
    <style:style style:name="T49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P50" style:family="paragraph" style:parent-style-name="Normal">
      <style:paragraph-properties fo:text-align="justify" fo:text-indent="-0.796cm" fo:margin-left="0.796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P51" style:family="paragraph" style:parent-style-name="Normal">
      <style:paragraph-properties fo:text-align="justify" fo:text-indent="-0.796cm" fo:margin-left="0.796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Row4" style:family="table-row">
      <style:table-row-properties style:use-optimal-row-height="fals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justify" fo:text-indent="-0.512cm" fo:margin-left="0.512cm"/>
    </style:style>
    <style:style style:name="T52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P53" style:family="paragraph" style:parent-style-name="法條的款">
      <style:paragraph-properties fo:text-align="justify" fo:text-indent="-0.901cm" fo:line-height="100%" fo:margin-left="1.411cm"/>
    </style:style>
    <style:style style:name="T53_1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53_2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53_3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53_4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53_5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53_6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53_7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P54" style:family="paragraph" style:parent-style-name="法條的款">
      <style:paragraph-properties fo:text-align="justify" fo:text-indent="-0.901cm" fo:line-height="100%" fo:margin-left="1.411cm"/>
    </style:style>
    <style:style style:name="T54_1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54_2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54_3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54_4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P55" style:family="paragraph" style:parent-style-name="法條的款">
      <style:paragraph-properties fo:text-align="justify" fo:text-indent="-0.901cm" fo:line-height="100%" fo:margin-left="1.411cm"/>
    </style:style>
    <style:style style:name="T55_1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P56" style:family="paragraph" style:parent-style-name="法條的款">
      <style:paragraph-properties fo:text-align="justify" fo:text-indent="-1.129cm" fo:line-height="100%" fo:margin-left="2.258cm"/>
    </style:style>
    <style:style style:name="T56_1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56_2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56_3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P57" style:family="paragraph" style:parent-style-name="法條的款">
      <style:paragraph-properties fo:text-align="justify" fo:text-indent="-1.129cm" fo:line-height="100%" fo:margin-left="2.258cm"/>
    </style:style>
    <style:style style:name="T57_1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57_2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57_3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57_4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57_5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57_6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57_7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P58" style:family="paragraph" style:parent-style-name="法條的款">
      <style:paragraph-properties fo:text-align="justify" fo:text-indent="-1.129cm" fo:line-height="100%" fo:margin-left="2.258cm"/>
    </style:style>
    <style:style style:name="T58_1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P59" style:family="paragraph" style:parent-style-name="法條的款">
      <style:paragraph-properties fo:text-align="justify" fo:text-indent="-0.901cm" fo:line-height="100%" fo:margin-left="1.411cm"/>
    </style:style>
    <style:style style:name="T59_1" style:family="text">
      <style:text-properties fo:letter-spacing="0cm" fo:color="#000000" style:font-name="Arial" fo:font-size="12pt" style:font-name-asian="標楷體" style:font-size-asian="12pt" style:font-name-complex="Arial" fo:language="en" fo:language-asian="zh" fo:language-complex="ar" fo:country="US" fo:country-asian="TW" fo:country-complex="SA" fo:font-weight="normal" style:font-weight-asian="normal" style:font-weight-complex="bold"/>
    </style:style>
    <style:style style:name="P60" style:family="paragraph" style:parent-style-name="法條的款">
      <style:paragraph-properties fo:text-align="justify" fo:text-indent="-1.129cm" fo:line-height="100%" fo:margin-left="2.258cm"/>
    </style:style>
    <style:style style:name="T60_1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P61" style:family="paragraph" style:parent-style-name="法條的款">
      <style:paragraph-properties fo:text-align="justify" fo:text-indent="-1.129cm" fo:line-height="100%" fo:margin-left="2.258cm"/>
    </style:style>
    <style:style style:name="T61_1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P62" style:family="paragraph" style:parent-style-name="法條的款">
      <style:paragraph-properties fo:text-align="justify" fo:text-indent="-0.901cm" fo:line-height="100%" fo:margin-left="1.411cm"/>
    </style:style>
    <style:style style:name="T62_1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P63" style:family="paragraph" style:parent-style-name="法條的款">
      <style:paragraph-properties fo:text-align="justify" fo:text-indent="-1.129cm" fo:line-height="100%" fo:margin-left="2.258cm"/>
    </style:style>
    <style:style style:name="T63_1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P64" style:family="paragraph" style:parent-style-name="法條的款">
      <style:paragraph-properties fo:text-align="justify" fo:text-indent="-1.129cm" fo:line-height="100%" fo:margin-left="2.258cm"/>
    </style:style>
    <style:style style:name="T64_1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P65" style:family="paragraph" style:parent-style-name="法條的款">
      <style:paragraph-properties fo:text-align="justify" fo:text-indent="-0.901cm" fo:line-height="100%" fo:margin-left="1.411cm"/>
    </style:style>
    <style:style style:name="T65_1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P66" style:family="paragraph" style:parent-style-name="法條的款">
      <style:paragraph-properties fo:text-align="justify" fo:text-indent="-1.129cm" fo:line-height="100%" fo:margin-left="2.258cm"/>
    </style:style>
    <style:style style:name="T66_1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66_2" style:family="text">
      <style:text-properties fo:letter-spacing="0cm" fo:color="#000000" style:font-name="標楷體" fo:font-size="12pt" style:font-name-asian="標楷體" style:font-size-asian="12pt" style:font-name-complex="Arial" fo:language="en" fo:language-asian="zh" fo:language-complex="ar" fo:country="US" fo:country-asian="TW" fo:country-complex="SA" fo:font-weight="normal" style:font-weight-asian="normal" style:font-weight-complex="bold"/>
    </style:style>
    <style:style style:name="T66_3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66_4" style:family="text">
      <style:text-properties fo:letter-spacing="0cm" style:text-position="sub 58%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66_5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P67" style:family="paragraph" style:parent-style-name="法條的款">
      <style:paragraph-properties fo:text-align="justify" fo:text-indent="-1.129cm" fo:line-height="100%" fo:margin-left="2.258cm"/>
    </style:style>
    <style:style style:name="T67_1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67_2" style:family="text">
      <style:text-properties fo:letter-spacing="0cm" fo:color="#000000" style:font-name="標楷體" fo:font-size="12pt" style:font-name-asian="標楷體" style:font-size-asian="12pt" style:font-name-complex="Arial" fo:language="en" fo:language-asian="zh" fo:language-complex="ar" fo:country="US" fo:country-asian="TW" fo:country-complex="SA" fo:font-weight="normal" style:font-weight-asian="normal" style:font-weight-complex="bold"/>
    </style:style>
    <style:style style:name="T67_3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67_4" style:family="text">
      <style:text-properties fo:letter-spacing="0cm" style:text-position="sub 58%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67_5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67_6" style:family="text">
      <style:text-properties fo:letter-spacing="0cm" fo:color="#000000" style:font-name="標楷體" fo:font-size="12pt" style:font-name-asian="標楷體" style:font-size-asian="12pt" style:font-name-complex="Arial" fo:language="en" fo:language-asian="zh" fo:language-complex="ar" fo:country="US" fo:country-asian="TW" fo:country-complex="SA" fo:font-weight="normal" style:font-weight-asian="normal" style:font-weight-complex="bold"/>
    </style:style>
    <style:style style:name="T67_7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67_8" style:family="text">
      <style:text-properties fo:letter-spacing="0cm" style:text-position="sub 58%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67_9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67_10" style:family="text">
      <style:text-properties fo:letter-spacing="0cm" fo:color="#000000" style:font-name="標楷體" fo:font-size="12pt" style:font-name-asian="標楷體" style:font-size-asian="12pt" style:font-name-complex="Arial" fo:language="en" fo:language-asian="zh" fo:language-complex="ar" fo:country="US" fo:country-asian="TW" fo:country-complex="SA" fo:font-weight="normal" style:font-weight-asian="normal" style:font-weight-complex="bold"/>
    </style:style>
    <style:style style:name="P68" style:family="paragraph" style:parent-style-name="法條的款">
      <style:paragraph-properties fo:text-align="justify" fo:text-indent="-0.901cm" fo:line-height="100%" fo:margin-left="1.411cm"/>
    </style:style>
    <style:style style:name="T68_1" style:family="text">
      <style:text-properties fo:letter-spacing="0cm" fo:color="#000000" style:font-name="標楷體" fo:font-size="12pt" style:font-name-asian="標楷體" style:font-size-asian="12pt" style:font-name-complex="Arial" fo:language="en" fo:language-asian="zh" fo:language-complex="ar" fo:country="US" fo:country-asian="TW" fo:country-complex="SA" fo:font-weight="normal" style:font-weight-asian="normal" style:font-weight-complex="bold"/>
    </style:style>
    <style:style style:name="T68_2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68_3" style:family="text">
      <style:text-properties fo:letter-spacing="0cm" fo:color="#000000" style:font-name="標楷體" fo:font-size="12pt" style:font-name-asian="標楷體" style:font-size-asian="12pt" style:font-name-complex="Arial" fo:language="en" fo:language-asian="zh" fo:language-complex="ar" fo:country="US" fo:country-asian="TW" fo:country-complex="SA" fo:font-weight="normal" style:font-weight-asian="normal" style:font-weight-complex="bold"/>
    </style:style>
    <style:style style:name="P69" style:family="paragraph" style:parent-style-name="法條的款">
      <style:paragraph-properties fo:text-align="justify" fo:text-indent="-1.129cm" fo:line-height="100%" fo:margin-left="2.258cm"/>
    </style:style>
    <style:style style:name="T69_1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P70" style:family="paragraph" style:parent-style-name="法條的款">
      <style:paragraph-properties fo:text-align="justify" fo:text-indent="-1.129cm" fo:line-height="100%" fo:margin-left="2.258cm"/>
    </style:style>
    <style:style style:name="T70_1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70_2" style:family="text">
      <style:text-properties fo:letter-spacing="0cm" fo:color="#000000" style:font-name="標楷體" fo:font-size="12pt" style:font-name-asian="標楷體" style:font-size-asian="12pt" style:font-name-complex="Arial" fo:language="en" fo:language-asian="zh" fo:language-complex="ar" fo:country="US" fo:country-asian="TW" fo:country-complex="SA" fo:font-weight="normal" style:font-weight-asian="normal" style:font-weight-complex="bold"/>
    </style:style>
    <style:style style:name="P71" style:family="paragraph" style:parent-style-name="法條的款">
      <style:paragraph-properties fo:text-align="justify" fo:text-indent="4.11cm" fo:line-height="100%" fo:margin-left="0.847cm"/>
    </style:style>
    <style:style style:name="T71_1" style:family="text">
      <style:text-properties fo:letter-spacing="0.035cm" fo:color="#000000" style:font-name="標楷體" fo:font-size="12pt" style:font-name-asian="標楷體" style:font-size-asian="12pt" style:font-name-complex="Arial" fo:language="en" fo:language-asian="zh" fo:language-complex="ar" fo:country="US" fo:country-asian="TW" fo:country-complex="SA" fo:font-weight="normal" style:font-weight-asian="normal" style:font-weight-complex="bold"/>
    </style:style>
    <style:style style:name="Table2" style:family="table">
      <style:table-properties table:align="left" style:width="5.622cm" fo:margin-left="2.249cm"/>
    </style:style>
    <style:style style:name="Column3" style:family="table-column">
      <style:table-column-properties style:column-width="1.411cm" style:use-optimal-column-width="false"/>
    </style:style>
    <style:style style:name="Column4" style:family="table-column">
      <style:table-column-properties style:column-width="0.642cm" style:use-optimal-column-width="false"/>
    </style:style>
    <style:style style:name="Column5" style:family="table-column">
      <style:table-column-properties style:column-width="0.603cm" style:use-optimal-column-width="false"/>
    </style:style>
    <style:style style:name="Column6" style:family="table-column">
      <style:table-column-properties style:column-width="0.564cm" style:use-optimal-column-width="false"/>
    </style:style>
    <style:style style:name="Column7" style:family="table-column">
      <style:table-column-properties style:column-width="0.642cm" style:use-optimal-column-width="false"/>
    </style:style>
    <style:style style:name="Column8" style:family="table-column">
      <style:table-column-properties style:column-width="0.564cm" style:use-optimal-column-width="false"/>
    </style:style>
    <style:style style:name="Column9" style:family="table-column">
      <style:table-column-properties style:column-width="0.564cm" style:use-optimal-column-width="false"/>
    </style:style>
    <style:style style:name="Column10" style:family="table-column">
      <style:table-column-properties style:column-width="0.63cm" style:use-optimal-column-width="false"/>
    </style:style>
    <style:style style:name="Row5" style:family="table-row">
      <style:table-row-properties style:use-optimal-row-height="fals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法條的款">
      <style:paragraph-properties fo:text-align="center" fo:text-indent="0.284cm" fo:line-height="100%" fo:margin-left="-0.328cm"/>
    </style:style>
    <style:style style:name="T72_1" style:family="text">
      <style:text-properties fo:letter-spacing="0.035cm" fo:color="#000000" style:font-name="標楷體" fo:font-size="12pt" style:font-name-asian="標楷體" style:font-size-asian="12pt" style:font-name-complex="Arial" fo:language="en" fo:language-asian="zh" fo:language-complex="ar" fo:country="US" fo:country-asian="TW" fo:country-complex="SA" fo:font-weight="normal" style:font-weight-asian="normal" style:font-weight-complex="bold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法條的款">
      <style:paragraph-properties fo:text-align="center" fo:text-indent="0cm" fo:line-height="100%" fo:margin-left="-0.226cm"/>
    </style:style>
    <style:style style:name="T73_1" style:family="text">
      <style:text-properties fo:letter-spacing="0.035cm" fo:color="#000000" style:font-name="標楷體" fo:font-size="12pt" style:font-name-asian="標楷體" style:font-size-asian="12pt" style:font-name-complex="Arial" fo:language="en" fo:language-asian="zh" fo:language-complex="ar" fo:country="US" fo:country-asian="TW" fo:country-complex="SA" fo:font-weight="normal" style:font-weight-asian="normal" style:font-weight-complex="bold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法條的款">
      <style:paragraph-properties fo:text-align="center" fo:text-indent="0cm" fo:line-height="100%" fo:margin-left="0cm"/>
    </style:style>
    <style:style style:name="T74_1" style:family="text">
      <style:text-properties fo:letter-spacing="0.035cm" fo:color="#000000" style:font-name="標楷體" fo:font-size="12pt" style:font-name-asian="標楷體" style:font-size-asian="12pt" style:font-name-complex="Arial" fo:language="en" fo:language-asian="zh" fo:language-complex="ar" fo:country="US" fo:country-asian="TW" fo:country-complex="SA" fo:font-weight="normal" style:font-weight-asian="normal" style:font-weight-complex="bold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法條的款">
      <style:paragraph-properties fo:text-align="center" fo:text-indent="0cm" fo:line-height="100%" fo:margin-left="0cm"/>
    </style:style>
    <style:style style:name="T75_1" style:family="text">
      <style:text-properties fo:letter-spacing="0.035cm" fo:color="#000000" style:font-name="標楷體" fo:font-size="12pt" style:font-name-asian="標楷體" style:font-size-asian="12pt" style:font-name-complex="Arial" fo:language="en" fo:language-asian="zh" fo:language-complex="ar" fo:country="US" fo:country-asian="TW" fo:country-complex="SA" fo:font-weight="normal" style:font-weight-asian="normal" style:font-weight-complex="bold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法條的款">
      <style:paragraph-properties fo:text-align="center" fo:text-indent="0cm" fo:line-height="100%" fo:margin-left="0cm"/>
    </style:style>
    <style:style style:name="T76_1" style:family="text">
      <style:text-properties fo:letter-spacing="0.035cm" fo:color="#000000" style:font-name="標楷體" fo:font-size="12pt" style:font-name-asian="標楷體" style:font-size-asian="12pt" style:font-name-complex="Arial" fo:language="en" fo:language-asian="zh" fo:language-complex="ar" fo:country="US" fo:country-asian="TW" fo:country-complex="SA" fo:font-weight="normal" style:font-weight-asian="normal" style:font-weight-complex="bold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法條的款">
      <style:paragraph-properties fo:text-align="center" fo:text-indent="0cm" fo:line-height="100%" fo:margin-left="0cm"/>
    </style:style>
    <style:style style:name="T77_1" style:family="text">
      <style:text-properties fo:letter-spacing="0.035cm" fo:color="#000000" style:font-name="標楷體" fo:font-size="12pt" style:font-name-asian="標楷體" style:font-size-asian="12pt" style:font-name-complex="Arial" fo:language="en" fo:language-asian="zh" fo:language-complex="ar" fo:country="US" fo:country-asian="TW" fo:country-complex="SA" fo:font-weight="normal" style:font-weight-asian="normal" style:font-weight-complex="bold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法條的款">
      <style:paragraph-properties fo:text-align="center" fo:text-indent="0cm" fo:line-height="100%" fo:margin-left="0cm"/>
    </style:style>
    <style:style style:name="T78_1" style:family="text">
      <style:text-properties fo:letter-spacing="0.035cm" fo:color="#000000" style:font-name="標楷體" fo:font-size="12pt" style:font-name-asian="標楷體" style:font-size-asian="12pt" style:font-name-complex="Arial" fo:language="en" fo:language-asian="zh" fo:language-complex="ar" fo:country="US" fo:country-asian="TW" fo:country-complex="SA" fo:font-weight="normal" style:font-weight-asian="normal" style:font-weight-complex="bold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法條的款">
      <style:paragraph-properties fo:text-align="center" fo:text-indent="0cm" fo:line-height="100%" fo:margin-left="0cm"/>
    </style:style>
    <style:style style:name="T79_1" style:family="text">
      <style:text-properties fo:letter-spacing="0.035cm" fo:color="#000000" style:font-name="標楷體" fo:font-size="12pt" style:font-name-asian="標楷體" style:font-size-asian="12pt" style:font-name-complex="Arial" fo:language="en" fo:language-asian="zh" fo:language-complex="ar" fo:country="US" fo:country-asian="TW" fo:country-complex="SA" fo:font-weight="normal" style:font-weight-asian="normal" style:font-weight-complex="bold"/>
    </style:style>
    <style:style style:name="Row6" style:family="table-row">
      <style:table-row-properties style:use-optimal-row-height="false" fo:keep-together="always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法條的款">
      <style:paragraph-properties fo:text-align="justify" fo:text-indent="0cm" fo:line-height="100%" fo:margin-left="0cm"/>
    </style:style>
    <style:style style:name="T80_1" style:family="text">
      <style:text-properties fo:letter-spacing="-0.035cm" fo:color="#000000" style:font-name="標楷體" fo:font-size="12pt" style:font-name-asian="標楷體" style:font-size-asian="12pt" style:font-name-complex="Arial" fo:language="en" fo:language-asian="zh" fo:language-complex="ar" fo:country="US" fo:country-asian="TW" fo:country-complex="SA" fo:font-weight="normal" style:font-weight-asian="normal" style:font-weight-complex="bold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法條的款">
      <style:paragraph-properties fo:text-align="justify" fo:text-indent="0cm" fo:line-height="100%" fo:margin-left="0cm"/>
    </style:style>
    <style:style style:name="T81_1" style:family="text">
      <style:text-properties fo:letter-spacing="0.035cm" fo:color="#000000" style:font-name="標楷體" fo:font-size="12pt" style:font-name-asian="標楷體" style:font-size-asian="12pt" style:font-name-complex="Arial" fo:language="en" fo:language-asian="zh" fo:language-complex="ar" fo:country="US" fo:country-asian="TW" fo:country-complex="SA" fo:font-weight="normal" style:font-weight-asian="normal" style:font-weight-complex="bold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法條的款">
      <style:paragraph-properties fo:text-align="center" fo:text-indent="0cm" fo:line-height="100%" fo:margin-left="0cm"/>
    </style:style>
    <style:style style:name="T82_1" style:family="text">
      <style:text-properties fo:letter-spacing="0.035cm" fo:color="#000000" style:font-name="標楷體" fo:font-size="12pt" style:font-name-asian="標楷體" style:font-size-asian="12pt" style:font-name-complex="Arial" fo:language="en" fo:language-asian="zh" fo:language-complex="ar" fo:country="US" fo:country-asian="TW" fo:country-complex="SA" fo:font-weight="normal" style:font-weight-asian="normal" style:font-weight-complex="bold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法條的款">
      <style:paragraph-properties fo:text-align="center" fo:text-indent="0cm" fo:line-height="100%" fo:margin-left="0cm"/>
    </style:style>
    <style:style style:name="T83_1" style:family="text">
      <style:text-properties fo:letter-spacing="0.035cm" fo:color="#000000" style:font-name="標楷體" fo:font-size="12pt" style:font-name-asian="標楷體" style:font-size-asian="12pt" style:font-name-complex="Arial" fo:language="en" fo:language-asian="zh" fo:language-complex="ar" fo:country="US" fo:country-asian="TW" fo:country-complex="SA" fo:font-weight="normal" style:font-weight-asian="normal" style:font-weight-complex="bold"/>
    </style:style>
    <style:style style:name="P84" style:family="paragraph" style:parent-style-name="法條的款">
      <style:paragraph-properties fo:text-align="justify" fo:text-indent="-1.129cm" fo:line-height="100%" fo:margin-left="2.258cm"/>
    </style:style>
    <style:style style:name="T84_1" style:family="text">
      <style:text-properties fo:letter-spacing="0cm" fo:color="#000000" style:font-name="標楷體" fo:font-size="12pt" style:font-name-asian="標楷體" style:font-size-asian="12pt" style:font-name-complex="Arial" fo:language="en" fo:language-asian="zh" fo:language-complex="ar" fo:country="US" fo:country-asian="TW" fo:country-complex="SA" fo:font-weight="normal" style:font-weight-asian="normal" style:font-weight-complex="bold"/>
    </style:style>
    <style:style style:name="P85" style:family="paragraph" style:parent-style-name="法條的款">
      <style:paragraph-properties fo:text-align="justify" fo:text-indent="-1.129cm" fo:line-height="100%" fo:margin-left="2.258cm"/>
    </style:style>
    <style:style style:name="T85_1" style:family="text">
      <style:text-properties fo:letter-spacing="0cm" fo:color="#000000" style:font-name="標楷體" fo:font-size="12pt" style:font-name-asian="標楷體" style:font-size-asian="12pt" style:font-name-complex="Arial" fo:language="en" fo:language-asian="zh" fo:language-complex="ar" fo:country="US" fo:country-asian="TW" fo:country-complex="SA" fo:font-weight="normal" style:font-weight-asian="normal" style:font-weight-complex="bold"/>
    </style:style>
    <style:style style:name="T85_2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85_3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85_4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P86" style:family="paragraph" style:parent-style-name="法條的款">
      <style:paragraph-properties fo:text-align="justify" fo:text-indent="-0.901cm" fo:line-height="100%" fo:margin-left="1.411cm"/>
    </style:style>
    <style:style style:name="T86_1" style:family="text">
      <style:text-properties fo:letter-spacing="0cm" fo:color="#000000" style:font-name="標楷體" fo:font-size="12pt" style:font-name-asian="標楷體" style:font-size-asian="12pt" style:font-name-complex="Arial" fo:language="en" fo:language-asian="zh" fo:language-complex="ar" fo:country="US" fo:country-asian="TW" fo:country-complex="SA" fo:font-weight="normal" style:font-weight-asian="normal" style:font-weight-complex="bold"/>
    </style:style>
    <style:style style:name="T86_2" style:family="text">
      <style:text-properties fo:letter-spacing="0cm" fo:color="#000000" style:font-name="標楷體" fo:font-size="12pt" style:font-name-asian="標楷體" style:font-size-asian="12pt" style:font-name-complex="Arial" fo:language="en" fo:language-asian="zh" fo:language-complex="ar" fo:country="US" fo:country-asian="TW" fo:country-complex="SA" fo:font-weight="normal" style:font-weight-asian="normal" style:font-weight-complex="bold"/>
    </style:style>
    <style:style style:name="T86_3" style:family="text">
      <style:text-properties fo:letter-spacing="0cm" fo:color="#000000" style:font-name="標楷體" fo:font-size="12pt" style:font-name-asian="標楷體" style:font-size-asian="12pt" style:font-name-complex="Arial" fo:language="en" fo:language-asian="zh" fo:language-complex="ar" fo:country="US" fo:country-asian="TW" fo:country-complex="SA" fo:font-weight="normal" style:font-weight-asian="normal" style:font-weight-complex="bold"/>
    </style:style>
    <style:style style:name="T86_4" style:family="text">
      <style:text-properties fo:letter-spacing="0cm" fo:color="#000000" style:font-name="標楷體" fo:font-size="12pt" style:font-name-asian="標楷體" style:font-size-asian="12pt" style:font-name-complex="Arial" fo:language="en" fo:language-asian="zh" fo:language-complex="ar" fo:country="US" fo:country-asian="TW" fo:country-complex="SA" fo:font-weight="normal" style:font-weight-asian="normal" style:font-weight-complex="bold"/>
    </style:style>
    <style:style style:name="P87" style:family="paragraph" style:parent-style-name="法條的款">
      <style:paragraph-properties fo:text-align="justify" fo:text-indent="-0.901cm" fo:line-height="100%" fo:margin-left="1.411cm"/>
    </style:style>
    <style:style style:name="T87_1" style:family="text">
      <style:text-properties fo:letter-spacing="0cm" fo:color="#000000" style:font-name="標楷體" fo:font-size="12pt" style:font-name-asian="標楷體" style:font-size-asian="12pt" style:font-name-complex="Arial" fo:language="en" fo:language-asian="zh" fo:language-complex="ar" fo:country="US" fo:country-asian="TW" fo:country-complex="SA" fo:font-weight="normal" style:font-weight-asian="normal" style:font-weight-complex="bold"/>
    </style:style>
    <style:style style:name="T87_2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P88" style:family="paragraph" style:parent-style-name="法條的款">
      <style:paragraph-properties fo:text-align="justify" fo:text-indent="-1.129cm" fo:line-height="100%" fo:margin-left="2.258cm"/>
    </style:style>
    <style:style style:name="T88_1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P89" style:family="paragraph" style:parent-style-name="法條的款">
      <style:paragraph-properties fo:text-align="justify" fo:text-indent="-1.129cm" fo:line-height="100%" fo:margin-left="2.258cm"/>
    </style:style>
    <style:style style:name="T89_1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P90" style:family="paragraph" style:parent-style-name="法條的款">
      <style:paragraph-properties fo:text-align="justify" fo:text-indent="-1.129cm" fo:line-height="100%" fo:margin-left="2.258cm"/>
    </style:style>
    <style:style style:name="T90_1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P91" style:family="paragraph" style:parent-style-name="法條的款">
      <style:paragraph-properties fo:text-align="justify" fo:text-indent="-1.129cm" fo:line-height="100%" fo:margin-left="2.258cm"/>
    </style:style>
    <style:style style:name="T91_1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P92" style:family="paragraph" style:parent-style-name="法條的款">
      <style:paragraph-properties fo:text-align="justify" fo:text-indent="-1.129cm" fo:line-height="100%" fo:margin-left="2.258cm"/>
    </style:style>
    <style:style style:name="T92_1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P93" style:family="paragraph" style:parent-style-name="法條的款">
      <style:paragraph-properties fo:text-align="justify" fo:text-indent="-1.129cm" fo:line-height="100%" fo:margin-left="2.258cm"/>
    </style:style>
    <style:style style:name="T93_1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T93_2" style:family="text">
      <style:text-properties fo:letter-spacing="0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justify"/>
    </style:style>
    <style:style style:name="T94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Row7" style:family="table-row">
      <style:table-row-properties style:use-optimal-row-height="fals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justify" fo:break-before="page"/>
    </style:style>
    <style:style style:name="T95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Table3" style:family="table">
      <style:table-properties table:align="left" style:width="7.338cm" fo:margin-left="0.556cm"/>
    </style:style>
    <style:style style:name="Column11" style:family="table-column">
      <style:table-column-properties style:column-width="3.669cm" style:use-optimal-column-width="false"/>
    </style:style>
    <style:style style:name="Column12" style:family="table-column">
      <style:table-column-properties style:column-width="1.411cm" style:use-optimal-column-width="false"/>
    </style:style>
    <style:style style:name="Column13" style:family="table-column">
      <style:table-column-properties style:column-width="1.129cm" style:use-optimal-column-width="false"/>
    </style:style>
    <style:style style:name="Column14" style:family="table-column">
      <style:table-column-properties style:column-width="1.129cm" style:use-optimal-column-width="false"/>
    </style:style>
    <style:style style:name="Row8" style:family="table-row">
      <style:table-row-properties style:use-optimal-row-height="false" fo:keep-together="always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justify"/>
    </style:style>
    <style:style style:name="T96_1" style:family="text">
      <style:text-properties fo:letter-spacing="-0.035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P97" style:family="paragraph" style:parent-style-name="Normal">
      <style:paragraph-properties fo:text-align="justify"/>
    </style:style>
    <style:style style:name="T97_1" style:family="text">
      <style:text-properties fo:letter-spacing="-0.035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/>
    </style:style>
    <style:style style:name="T98_1" style:family="text">
      <style:text-properties fo:letter-spacing="-0.046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T98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T98_3" style:family="text">
      <style:text-properties style:text-position="sub 58%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T98_4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Row9" style:family="table-row">
      <style:table-row-properties style:use-optimal-row-height="false" fo:keep-together="always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justify"/>
      <style:text-properties fo:letter-spacing="-0.035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/>
    </style:style>
    <style:style style:name="T100_1" style:family="text">
      <style:text-properties fo:letter-spacing="-0.035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center"/>
    </style:style>
    <style:style style:name="T101_1" style:family="text">
      <style:text-properties fo:letter-spacing="-0.035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/>
    </style:style>
    <style:style style:name="T102_1" style:family="text">
      <style:text-properties fo:letter-spacing="-0.035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Row10" style:family="table-row">
      <style:table-row-properties style:use-optimal-row-height="fals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justify"/>
    </style:style>
    <style:style style:name="T103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/>
    </style:style>
    <style:style style:name="T104_1" style:family="text">
      <style:text-properties fo:letter-spacing="-0.035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/>
    </style:style>
    <style:style style:name="T105_1" style:family="text">
      <style:text-properties fo:letter-spacing="-0.035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center"/>
    </style:style>
    <style:style style:name="T106_1" style:family="text">
      <style:text-properties fo:letter-spacing="-0.035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Row11" style:family="table-row">
      <style:table-row-properties style:use-optimal-row-height="fals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justify"/>
    </style:style>
    <style:style style:name="T107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/>
    </style:style>
    <style:style style:name="T108_1" style:family="text">
      <style:text-properties fo:letter-spacing="-0.035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/>
    </style:style>
    <style:style style:name="T109_1" style:family="text">
      <style:text-properties fo:letter-spacing="-0.035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center"/>
    </style:style>
    <style:style style:name="T110_1" style:family="text">
      <style:text-properties fo:letter-spacing="-0.035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P111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justify"/>
    </style:style>
    <style:style style:name="T112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Row12" style:family="table-row">
      <style:table-row-properties style:use-optimal-row-height="fals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justify"/>
    </style:style>
    <style:style style:name="T113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Table4" style:family="table">
      <style:table-properties table:align="left" style:width="7.338cm" fo:margin-left="0.556cm"/>
    </style:style>
    <style:style style:name="Column15" style:family="table-column">
      <style:table-column-properties style:column-width="3.669cm" style:use-optimal-column-width="false"/>
    </style:style>
    <style:style style:name="Column16" style:family="table-column">
      <style:table-column-properties style:column-width="1.411cm" style:use-optimal-column-width="false"/>
    </style:style>
    <style:style style:name="Column17" style:family="table-column">
      <style:table-column-properties style:column-width="1.129cm" style:use-optimal-column-width="false"/>
    </style:style>
    <style:style style:name="Column18" style:family="table-column">
      <style:table-column-properties style:column-width="1.129cm" style:use-optimal-column-width="false"/>
    </style:style>
    <style:style style:name="Row13" style:family="table-row">
      <style:table-row-properties style:use-optimal-row-height="false" fo:keep-together="always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justify"/>
    </style:style>
    <style:style style:name="T114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T114_2" style:family="text">
      <style:text-properties fo:letter-spacing="-0.035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P115" style:family="paragraph" style:parent-style-name="Normal">
      <style:paragraph-properties fo:text-align="justify"/>
    </style:style>
    <style:style style:name="T115_1" style:family="text">
      <style:text-properties fo:letter-spacing="-0.035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center"/>
    </style:style>
    <style:style style:name="T116_1" style:family="text">
      <style:text-properties fo:letter-spacing="-0.046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T116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T116_3" style:family="text">
      <style:text-properties style:text-position="sub 58%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T116_4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Row14" style:family="table-row">
      <style:table-row-properties style:use-optimal-row-height="false" fo:keep-together="always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center"/>
    </style:style>
    <style:style style:name="T118_1" style:family="text">
      <style:text-properties fo:letter-spacing="-0.035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center"/>
    </style:style>
    <style:style style:name="T119_1" style:family="text">
      <style:text-properties fo:letter-spacing="-0.035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/>
    </style:style>
    <style:style style:name="T120_1" style:family="text">
      <style:text-properties fo:letter-spacing="-0.035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Row15" style:family="table-row">
      <style:table-row-properties style:use-optimal-row-height="fals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justify"/>
    </style:style>
    <style:style style:name="T121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/>
    </style:style>
    <style:style style:name="T122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center"/>
    </style:style>
    <style:style style:name="T123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center"/>
    </style:style>
    <style:style style:name="T124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Row16" style:family="table-row">
      <style:table-row-properties style:use-optimal-row-height="fals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justify"/>
    </style:style>
    <style:style style:name="T125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center"/>
    </style:style>
    <style:style style:name="T126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center"/>
    </style:style>
    <style:style style:name="T127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center"/>
    </style:style>
    <style:style style:name="T128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P129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justify"/>
    </style:style>
    <style:style style:name="T130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Row17" style:family="table-row">
      <style:table-row-properties style:use-optimal-row-height="fals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justify"/>
    </style:style>
    <style:style style:name="T131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Table5" style:family="table">
      <style:table-properties table:align="left" style:width="7.62cm" fo:margin-left="0.556cm"/>
    </style:style>
    <style:style style:name="Column19" style:family="table-column">
      <style:table-column-properties style:column-width="2.54cm" style:use-optimal-column-width="false"/>
    </style:style>
    <style:style style:name="Column20" style:family="table-column">
      <style:table-column-properties style:column-width="1.129cm" style:use-optimal-column-width="false"/>
    </style:style>
    <style:style style:name="Column21" style:family="table-column">
      <style:table-column-properties style:column-width="0.847cm" style:use-optimal-column-width="false"/>
    </style:style>
    <style:style style:name="Column22" style:family="table-column">
      <style:table-column-properties style:column-width="0.847cm" style:use-optimal-column-width="false"/>
    </style:style>
    <style:style style:name="Column23" style:family="table-column">
      <style:table-column-properties style:column-width="2.258cm" style:use-optimal-column-width="false"/>
    </style:style>
    <style:style style:name="Row18" style:family="table-row">
      <style:table-row-properties style:use-optimal-row-height="false" fo:keep-together="always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justify"/>
    </style:style>
    <style:style style:name="T132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T132_2" style:family="text">
      <style:text-properties fo:letter-spacing="-0.046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P133" style:family="paragraph" style:parent-style-name="Normal">
      <style:paragraph-properties fo:text-align="justify"/>
      <style:text-properties fo:letter-spacing="-0.035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P134" style:family="paragraph" style:parent-style-name="Normal">
      <style:paragraph-properties fo:text-align="justify"/>
    </style:style>
    <style:style style:name="FR8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134_1" style:family="text">
      <style:text-properties fo:letter-spacing="-0.035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center"/>
    </style:style>
    <style:style style:name="T135_1" style:family="text">
      <style:text-properties fo:letter-spacing="-0.046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T135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T135_3" style:family="text">
      <style:text-properties style:text-position="sub 58%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T135_4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/>
    <style:style style:name="T136_1" style:family="text">
      <style:text-properties fo:letter-spacing="-0.042cm" fo:color="#000000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T136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T136_3" style:family="text">
      <style:text-properties style:text-position="sub 58%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T136_4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Row19" style:family="table-row">
      <style:table-row-properties style:use-optimal-row-height="false" fo:keep-together="always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center"/>
    </style:style>
    <style:style style:name="T138_1" style:family="text">
      <style:text-properties fo:letter-spacing="-0.035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center"/>
    </style:style>
    <style:style style:name="T139_1" style:family="text">
      <style:text-properties fo:letter-spacing="-0.035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center"/>
    </style:style>
    <style:style style:name="T140_1" style:family="text">
      <style:text-properties fo:letter-spacing="-0.035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Row20" style:family="table-row">
      <style:table-row-properties style:use-optimal-row-height="false" fo:keep-together="always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justify"/>
    </style:style>
    <style:style style:name="T142_1" style:family="text">
      <style:text-properties fo:letter-spacing="-0.046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center"/>
    </style:style>
    <style:style style:name="T143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center"/>
    </style:style>
    <style:style style:name="T144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center"/>
    </style:style>
    <style:style style:name="T145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center"/>
    </style:style>
    <style:style style:name="T146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Row21" style:family="table-row">
      <style:table-row-properties style:use-optimal-row-height="false" fo:keep-together="always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justify"/>
    </style:style>
    <style:style style:name="T147_1" style:family="text">
      <style:text-properties fo:letter-spacing="-0.046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center"/>
    </style:style>
    <style:style style:name="T148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text-align="center"/>
    </style:style>
    <style:style style:name="T149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center"/>
    </style:style>
    <style:style style:name="T150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center"/>
    </style:style>
    <style:style style:name="T151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P152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justify"/>
    </style:style>
    <style:style style:name="T153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Row22" style:family="table-row">
      <style:table-row-properties style:use-optimal-row-height="fals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text-align="justify"/>
    </style:style>
    <style:style style:name="T154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Table6" style:family="table">
      <style:table-properties table:align="left" style:width="7.62cm" fo:margin-left="0.556cm"/>
    </style:style>
    <style:style style:name="Column24" style:family="table-column">
      <style:table-column-properties style:column-width="2.54cm" style:use-optimal-column-width="false"/>
    </style:style>
    <style:style style:name="Column25" style:family="table-column">
      <style:table-column-properties style:column-width="1.129cm" style:use-optimal-column-width="false"/>
    </style:style>
    <style:style style:name="Column26" style:family="table-column">
      <style:table-column-properties style:column-width="0.847cm" style:use-optimal-column-width="false"/>
    </style:style>
    <style:style style:name="Column27" style:family="table-column">
      <style:table-column-properties style:column-width="0.847cm" style:use-optimal-column-width="false"/>
    </style:style>
    <style:style style:name="Column28" style:family="table-column">
      <style:table-column-properties style:column-width="2.258cm" style:use-optimal-column-width="false"/>
    </style:style>
    <style:style style:name="Row23" style:family="table-row">
      <style:table-row-properties style:use-optimal-row-height="false" fo:keep-together="always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text-align="justify"/>
    </style:style>
    <style:style style:name="T155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T155_2" style:family="text">
      <style:text-properties fo:letter-spacing="-0.046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P156" style:family="paragraph" style:parent-style-name="Normal">
      <style:paragraph-properties fo:text-align="justify"/>
      <style:text-properties fo:letter-spacing="-0.035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P157" style:family="paragraph" style:parent-style-name="Normal">
      <style:paragraph-properties fo:text-align="justify"/>
    </style:style>
    <style:style style:name="T157_1" style:family="text">
      <style:text-properties fo:letter-spacing="-0.035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center"/>
    </style:style>
    <style:style style:name="T158_1" style:family="text">
      <style:text-properties fo:letter-spacing="-0.035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T158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T158_3" style:family="text">
      <style:text-properties style:text-position="sub 58%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T158_4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text-align="justify"/>
    </style:style>
    <style:style style:name="T159_1" style:family="text">
      <style:text-properties fo:letter-spacing="-0.035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P160" style:family="paragraph" style:parent-style-name="Normal">
      <style:paragraph-properties fo:text-align="center"/>
    </style:style>
    <style:style style:name="T160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T160_2" style:family="text">
      <style:text-properties style:text-position="sub 58%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T160_3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Row24" style:family="table-row">
      <style:table-row-properties style:use-optimal-row-height="false" fo:keep-together="always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fo:text-align="center"/>
    </style:style>
    <style:style style:name="T162_1" style:family="text">
      <style:text-properties fo:letter-spacing="-0.035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text-align="center"/>
    </style:style>
    <style:style style:name="T163_1" style:family="text">
      <style:text-properties fo:letter-spacing="-0.035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fo:text-align="center"/>
    </style:style>
    <style:style style:name="T164_1" style:family="text">
      <style:text-properties fo:letter-spacing="-0.035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Row25" style:family="table-row">
      <style:table-row-properties style:use-optimal-row-height="false" fo:keep-together="always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fo:text-align="justify"/>
    </style:style>
    <style:style style:name="T166_1" style:family="text">
      <style:text-properties fo:letter-spacing="-0.046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text-align="center"/>
    </style:style>
    <style:style style:name="T167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fo:text-align="center"/>
    </style:style>
    <style:style style:name="T168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fo:text-align="center"/>
    </style:style>
    <style:style style:name="T169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fo:text-align="center"/>
    </style:style>
    <style:style style:name="T170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Row26" style:family="table-row">
      <style:table-row-properties style:use-optimal-row-height="false" fo:keep-together="always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text-align="justify"/>
    </style:style>
    <style:style style:name="T171_1" style:family="text">
      <style:text-properties fo:letter-spacing="-0.046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center"/>
    </style:style>
    <style:style style:name="T172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fo:text-align="center"/>
    </style:style>
    <style:style style:name="T173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text-align="center"/>
    </style:style>
    <style:style style:name="T174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fo:text-align="center"/>
    </style:style>
    <style:style style:name="T175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P176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fo:text-align="justify"/>
    </style:style>
    <style:style style:name="T177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Row27" style:family="table-row">
      <style:table-row-properties style:use-optimal-row-height="false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paragraph-properties fo:text-align="justify"/>
    </style:style>
    <style:style style:name="T178_1" style:family="text">
      <style:text-properties fo:letter-spacing="-0.007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Table7" style:family="table">
      <style:table-properties table:align="left" style:width="7.62cm" fo:margin-left="0.556cm"/>
    </style:style>
    <style:style style:name="Column29" style:family="table-column">
      <style:table-column-properties style:column-width="2.54cm" style:use-optimal-column-width="false"/>
    </style:style>
    <style:style style:name="Column30" style:family="table-column">
      <style:table-column-properties style:column-width="1.129cm" style:use-optimal-column-width="false"/>
    </style:style>
    <style:style style:name="Column31" style:family="table-column">
      <style:table-column-properties style:column-width="0.847cm" style:use-optimal-column-width="false"/>
    </style:style>
    <style:style style:name="Column32" style:family="table-column">
      <style:table-column-properties style:column-width="0.847cm" style:use-optimal-column-width="false"/>
    </style:style>
    <style:style style:name="Column33" style:family="table-column">
      <style:table-column-properties style:column-width="2.258cm" style:use-optimal-column-width="false"/>
    </style:style>
    <style:style style:name="Row28" style:family="table-row">
      <style:table-row-properties style:use-optimal-row-height="false" fo:keep-together="always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text-align="justify"/>
    </style:style>
    <style:style style:name="T179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T179_2" style:family="text">
      <style:text-properties fo:letter-spacing="-0.046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P180" style:family="paragraph" style:parent-style-name="Normal">
      <style:paragraph-properties fo:text-align="justify"/>
      <style:text-properties fo:letter-spacing="-0.035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P181" style:family="paragraph" style:parent-style-name="Normal">
      <style:paragraph-properties fo:text-align="justify"/>
    </style:style>
    <style:style style:name="T181_1" style:family="text">
      <style:text-properties fo:letter-spacing="-0.035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2" style:family="paragraph" style:parent-style-name="Normal">
      <style:paragraph-properties fo:text-align="center"/>
    </style:style>
    <style:style style:name="T182_1" style:family="text">
      <style:text-properties fo:letter-spacing="-0.035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T182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T182_3" style:family="text">
      <style:text-properties style:text-position="sub 58%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T182_4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>
      <style:paragraph-properties fo:text-align="justify"/>
    </style:style>
    <style:style style:name="T183_1" style:family="text">
      <style:text-properties fo:letter-spacing="-0.035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P184" style:family="paragraph" style:parent-style-name="Normal">
      <style:paragraph-properties fo:text-align="justify"/>
    </style:style>
    <style:style style:name="T184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T184_2" style:family="text">
      <style:text-properties style:text-position="sub 58%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T184_3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Row29" style:family="table-row">
      <style:table-row-properties style:use-optimal-row-height="false" fo:keep-together="always"/>
    </style:style>
    <style:style style:name="Cell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text-align="center"/>
    </style:style>
    <style:style style:name="T186_1" style:family="text">
      <style:text-properties fo:letter-spacing="-0.035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fo:text-align="center"/>
    </style:style>
    <style:style style:name="T187_1" style:family="text">
      <style:text-properties fo:letter-spacing="-0.035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1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paragraph-properties fo:text-align="center"/>
    </style:style>
    <style:style style:name="T188_1" style:family="text">
      <style:text-properties fo:letter-spacing="-0.035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1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Row30" style:family="table-row">
      <style:table-row-properties style:use-optimal-row-height="false" fo:keep-together="always"/>
    </style:style>
    <style:style style:name="Cell1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Normal">
      <style:paragraph-properties fo:text-align="justify"/>
    </style:style>
    <style:style style:name="T190_1" style:family="text">
      <style:text-properties fo:letter-spacing="-0.046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1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fo:text-align="center"/>
    </style:style>
    <style:style style:name="T191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1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fo:text-align="center"/>
    </style:style>
    <style:style style:name="T192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1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text-align="center"/>
    </style:style>
    <style:style style:name="T193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1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>
      <style:paragraph-properties fo:text-align="center"/>
    </style:style>
    <style:style style:name="T194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Row31" style:family="table-row">
      <style:table-row-properties style:use-optimal-row-height="false" fo:keep-together="always"/>
    </style:style>
    <style:style style:name="Cell1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5" style:family="paragraph" style:parent-style-name="Normal">
      <style:paragraph-properties fo:text-align="justify"/>
    </style:style>
    <style:style style:name="T195_1" style:family="text">
      <style:text-properties fo:letter-spacing="-0.046cm"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1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6" style:family="paragraph" style:parent-style-name="Normal">
      <style:paragraph-properties fo:text-align="center"/>
    </style:style>
    <style:style style:name="T196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1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paragraph-properties fo:text-align="center"/>
    </style:style>
    <style:style style:name="T197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1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paragraph-properties fo:text-align="center"/>
    </style:style>
    <style:style style:name="T198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1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>
      <style:paragraph-properties fo:text-align="center"/>
    </style:style>
    <style:style style:name="T199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P200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1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1" style:family="paragraph" style:parent-style-name="Normal">
      <style:paragraph-properties fo:text-align="justify"/>
    </style:style>
    <style:style style:name="T201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Row32" style:family="table-row">
      <style:table-row-properties style:use-optimal-row-height="false"/>
    </style:style>
    <style:style style:name="Cell1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Normal">
      <style:paragraph-properties fo:text-align="justify" fo:text-indent="-0.512cm" fo:margin-left="0.512cm"/>
    </style:style>
    <style:style style:name="T202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1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paragraph-properties fo:text-align="justify"/>
    </style:style>
    <style:style style:name="T203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P204" style:family="paragraph" style:parent-style-name="HTML_20_Preformatted">
      <style:paragraph-properties fo:text-align="justify"/>
      <style:text-properties style:font-weight-complex="bold"/>
    </style:style>
    <style:style style:name="P205" style:family="paragraph" style:parent-style-name="Normal"/>
  </office:automatic-styles>
  <office:body>
    <office:text>
      <text:p text:style-name="P1"><text:span text:style-name="T1_1">陸上運輸系統噪音管制標準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條文</text:span></text:p>
          </table:table-cell>
          <table:table-cell table:style-name="Cell2">
            <text:p text:style-name="P3"><text:span text:style-name="T3_1">說明</text:span></text:p>
          </table:table-cell>
        </table:table-row>
        <table:table-row table:style-name="Row2">
          <table:table-cell table:style-name="Cell3">
            <text:p text:style-name="P4"><text:span text:style-name="T4_1">第一條<text:s text:c="2"/>本標準依噪音管制法第十四條第二項規定訂定之。</text:span></text:p>
          </table:table-cell>
          <table:table-cell table:style-name="Cell4">
            <text:p text:style-name="P5"><text:span text:style-name="T5_1">本標準訂定依據。</text:span></text:p>
          </table:table-cell>
        </table:table-row>
        <table:table-row table:style-name="Row3">
          <table:table-cell table:style-name="Cell5">
            <text:p text:style-name="P6"><text:span text:style-name="T6_1">第二條<text:s text:c="2"/>本標準用詞，定義如下：</text:span></text:p>
            <text:p text:style-name="P7"><text:span text:style-name="T7_1">一、快速道路：指</text:span><text:span text:style-name="T7_2">高速公路及快速公路交通管制規則</text:span><text:span text:style-name="T7_3">規定之快速公路，及市區道路及附屬工程設計標準規定之快速道路。</text:span></text:p>
            <text:p text:style-name="P8"><text:span text:style-name="T8_1">二、高速公路：指</text:span><text:span text:style-name="T8_2">高速公路及快速公路交通管制規則</text:span><text:span text:style-name="T8_3">規定之高速公路。</text:span></text:p>
            <text:p text:style-name="P9"><text:span text:style-name="T9_1">三、鐵路：指以軌道或於軌道上空架設電線，供動力車輛行駛及其有關之設施；其最高時速</text:span><text:span text:style-name="T9_2">二百公里</text:span><text:span text:style-name="T9_3">以上者為高速鐵路，低於</text:span><text:span text:style-name="T9_4">二百公里</text:span><text:span text:style-name="T9_5">者為一般鐵路。</text:span></text:p>
            <text:p text:style-name="P10"><text:span text:style-name="T10_1">四、大眾捷運系統：指利用地面、地下或高架設施，不受其他地面交通干擾，使用專用動力車輛行駛於專用路線，並以密集班次、大量快速輸送都市及鄰近地區旅客之公共運輸系統。</text:span></text:p>
            <text:p text:style-name="P11"><text:span text:style-name="T11_1">五、時段區分：</text:span></text:p>
            <text:p text:style-name="P12"><text:span text:style-name="T12_1">（一）早：指上午五時至上午七時。</text:span></text:p>
            <text:p text:style-name="P13"><text:span text:style-name="T13_1">（二）晚：指晚上八時至晚上十時。</text:span></text:p>
            <text:p text:style-name="P14"><text:span text:style-name="T14_1">（三）日間：指上午七時至晚上八時。</text:span></text:p>
            <text:p text:style-name="P15"><text:span text:style-name="T15_1">（四）夜間：指晚上十時至翌日上午五時。</text:span></text:p>
            <text:p text:style-name="P16"><text:span text:style-name="T16_1">六、管制區：指噪音管制區劃定作業準則規定之第一類至第四類噪音管制區。</text:span></text:p>
            <text:p text:style-name="P17"><text:span text:style-name="T17_1">七、音量單位：分貝（dB（A）），A指噪音計上</text:span><text:span text:style-name="T17_2">A權</text:span><text:span text:style-name="T17_3">位置之</text:span><text:span text:style-name="T17_4">測</text:span><text:span text:style-name="T17_5">量值</text:span><text:span text:style-name="T17_6">。</text:span></text:p>
            <text:p text:style-name="P18"><text:span text:style-name="T18_1">八、測定音源音量：指欲測定之陸上運輸系統交通噪音量。</text:span></text:p>
            <text:p text:style-name="P19"><text:span text:style-name="T19_1">九、背景音量：指除測定音源音量以外，所有其他噪音源之音量總和。</text:span></text:p>
            <text:p text:style-name="P20"><text:span text:style-name="T20_1">十、整體音量：指所有噪音源之音量總和，包括測定音源音量及背景音量。</text:span></text:p>
            <text:p text:style-name="P21"><text:span text:style-name="T21_1">十一、道路系統小時均能音量（L</text:span><text:span text:style-name="T21_2">eq,1h</text:span><text:span text:style-name="T21_3">）：指特定時段內一小時所測得道路系統交通噪音之能量平均值，其計算公式如下：</text:span></text:p>
            <text:p text:style-name="P22"><draw:frame svg:x="0cm" svg:y="0cm" svg:width="5.178cm" svg:height="1.305cm" draw:style-name="FR1" text:anchor-type="as-char" draw:z-index="0"><draw:object-ole xlink:href="Object 1" xlink:type="simple" xlink:show="embed" xlink:actuate="onLoad" draw:class-id="0002CE02-0000-0000-C000-000000000046"/><draw:image xlink:href="ObjectReplacements/Object 1" xlink:type="simple" xlink:show="embed" xlink:actuate="onLoad"/></draw:frame></text:p>
            <text:p text:style-name="P23"><text:span text:style-name="T23_1">T<text:s/>：測定時間，單位為秒。</text:span></text:p>
            <text:p text:style-name="P24"><text:span text:style-name="T24_1">P</text:span><text:span text:style-name="T24_2">t</text:span><text:span text:style-name="T24_3">：測定音壓，單位為巴斯</text:span><text:span text:style-name="T24_4">噶(Pa)。</text:span></text:p>
            <text:p text:style-name="P25"><text:span text:style-name="T25_1">P</text:span><text:span text:style-name="T25_2">0</text:span><text:span text:style-name="T25_3">：基準音壓為20</text:span><text:span text:style-name="T25_4">μ</text:span><text:span text:style-name="T25_5">Pa。</text:span></text:p>
            <text:p text:style-name="P26"><text:span text:style-name="T26_1">十二、軌道系統小時均能音量（L</text:span><text:span text:style-name="T26_2">eq,1h</text:span><text:span text:style-name="T26_3">）：</text:span></text:p>
            <text:p text:style-name="P27"><text:span text:style-name="T27_1">指特定時段內一小時所測得軌道系統交通噪音之能量平均值，其計算公式如下：</text:span></text:p>
            <text:p text:style-name="P28"><text:span text:style-name="T28_1">（一）</text:span></text:p>
            <text:p text:style-name="P29"><draw:frame svg:x="0cm" svg:y="0cm" svg:width="6.476cm" svg:height="1.796cm" draw:style-name="FR2" text:anchor-type="as-char" draw:z-index="0"><draw:object-ole xlink:href="Object 2" xlink:type="simple" xlink:show="embed" xlink:actuate="onLoad" draw:class-id="0002CE02-0000-0000-C000-000000000046"/><draw:image xlink:href="ObjectReplacements/Object 2" xlink:type="simple" xlink:show="embed" xlink:actuate="onLoad"/></draw:frame></text:p>
            <text:p text:style-name="P30"><text:span text:style-name="T30_1">N：一小時內通過測量地點之軌道機車車輛數，即為小時班次數。</text:span></text:p>
            <text:p text:style-name="P31"><draw:frame svg:x="0cm" svg:y="0cm" svg:width="0.822cm" svg:height="0.711cm" draw:style-name="FR3" text:anchor-type="as-char" draw:z-index="0"><draw:object-ole xlink:href="Object 3" xlink:type="simple" xlink:show="embed" xlink:actuate="onLoad" draw:class-id="0002CE02-0000-0000-C000-000000000046"/><draw:image xlink:href="ObjectReplacements/Object 3" xlink:type="simple" xlink:show="embed" xlink:actuate="onLoad"/></draw:frame><text:span text:style-name="T31_1">：指單一</text:span><text:span text:style-name="T31_2">班次軌道機車車輛</text:span><text:span text:style-name="T31_3">通過</text:span><text:span text:style-name="T31_4">測量地點於事件歷時</text:span><text:span text:style-name="T31_5">時間</text:span><text:span text:style-name="T31_6">（</text:span><text:span text:style-name="T31_7">T）</text:span><text:span text:style-name="T31_8">內</text:span><text:span text:style-name="T31_9">，所測得</text:span><text:span text:style-name="T31_10">軌道</text:span><text:span text:style-name="T31_11">系統</text:span><text:span text:style-name="T31_12">交通噪音之事件音量，其計算公式如下：</text:span></text:p>
            <text:p text:style-name="P32"><draw:frame svg:x="0cm" svg:y="0cm" svg:width="4.147cm" svg:height="1.458cm" draw:style-name="FR4" text:anchor-type="as-char" draw:z-index="0"><draw:object-ole xlink:href="Object 4" xlink:type="simple" xlink:show="embed" xlink:actuate="onLoad" draw:class-id="0002CE02-0000-0000-C000-000000000046"/><draw:image xlink:href="ObjectReplacements/Object 4" xlink:type="simple" xlink:show="embed" xlink:actuate="onLoad"/></draw:frame></text:p>
            <text:p text:style-name="P33"><text:span text:style-name="T33_1">P</text:span><text:span text:style-name="T33_2">t</text:span><text:span text:style-name="T33_3">：測定音壓，單位為巴斯噶(Pa)。</text:span></text:p>
            <text:p text:style-name="P34"><text:span text:style-name="T34_1">P</text:span><text:span text:style-name="T34_2">0</text:span><text:span text:style-name="T34_3">：基準音壓為20</text:span><text:span text:style-name="T34_4">μ</text:span><text:span text:style-name="T34_5">Pa。</text:span></text:p>
            <text:p text:style-name="P35"><text:span text:style-name="T35_1">T<text:s/>：軌道機車車輛通過測量地點之事件歷時時間（T</text:span><text:span text:style-name="T35_2">1</text:span><text:span text:style-name="T35_3">至T</text:span><text:span text:style-name="T35_4">2</text:span><text:span text:style-name="T35_5">），單位為秒，參見下圖。</text:span></text:p>
            <text:p text:style-name="P36"><text:span text:style-name="T36_1">T</text:span><text:span text:style-name="T36_2">1</text:span><text:span text:style-name="T36_3">：軌道機車車輛接近測量地點時，低於整體音量10<text:s/>dB（A）之時間點。</text:span></text:p>
            <text:p text:style-name="P37"><text:span text:style-name="T37_1">T</text:span><text:span text:style-name="T37_2">2</text:span><text:span text:style-name="T37_3">：軌道機車車輛離開測量地點時，低於整體音量10<text:s/></text:span><text:span text:style-name="T37_4">dB（A）之時間點。</text:span></text:p>
            <text:p text:style-name="P38"><draw:frame svg:x="0cm" svg:y="0cm" svg:width="7.978cm" svg:height="4.283cm" draw:style-name="FR5" text:anchor-type="as-char" draw:z-index="0"><draw:image xlink:href="Pictures/image1.png" xlink:type="simple" xlink:show="embed" xlink:actuate="onLoad"/></draw:frame></text:p>
            <text:p text:style-name="P39"><text:span text:style-name="T39_1">（二）無法依前目規定決定T</text:span><text:span text:style-name="T39_2">1</text:span><text:span text:style-name="T39_3">、T</text:span><text:span text:style-name="T39_4">2</text:span><text:span text:style-name="T39_5">時，依下列原則之一計算事件歷時時間T：</text:span></text:p>
            <text:p text:style-name="P40"><text:span text:style-name="T40_1">1.依據該小時其他班次之</text:span><text:span text:style-name="T40_2">T</text:span><text:span text:style-name="T40_3">1</text:span><text:span text:style-name="T40_4">、T</text:span><text:span text:style-name="T40_5">2</text:span><text:span text:style-name="T40_6">計算其平均時距，作為</text:span><text:span text:style-name="T40_7">事件歷時時間</text:span><text:span text:style-name="T40_8">T</text:span><text:span text:style-name="T40_9">。</text:span></text:p>
            <text:p text:style-name="P41"><text:span text:style-name="T41_1">2.依據軌道機車車輛之長度加一百公尺除以車速，以計算該班次事件歷時時間</text:span><text:span text:style-name="T41_2">T。</text:span></text:p>
            <text:p text:style-name="P42"><text:span text:style-name="T42_1">（三）背景音量之計算由T</text:span><text:span text:style-name="T42_2">1</text:span><text:span text:style-name="T42_3">往前計算T時間之事件前背景音量，及由T</text:span><text:span text:style-name="T42_4">2</text:span><text:span text:style-name="T42_5">往後計算T時間之事件後背景音量，再取二者之算數平均值。前述事件前、後背景音量之計算公式與事件音量相同。</text:span></text:p>
            <text:p text:style-name="P43"><text:span text:style-name="T43_1">（四）軌道機車車輛之</text:span><draw:frame svg:x="0cm" svg:y="0cm" svg:width="0.822cm" svg:height="0.711cm" draw:style-name="FR6" text:anchor-type="as-char" draw:z-index="0"><draw:object-ole xlink:href="Object 5" xlink:type="simple" xlink:show="embed" xlink:actuate="onLoad" draw:class-id="0002CE02-0000-0000-C000-000000000046"/><draw:image xlink:href="ObjectReplacements/Object 5" xlink:type="simple" xlink:show="embed" xlink:actuate="onLoad"/></draw:frame><text:span text:style-name="T43_2">音量與前目背景音量相差小於10</text:span><text:span text:style-name="T43_3"><text:s/>dB（A）者</text:span><text:span text:style-name="T43_4">，應依第三條第七款規定進行背景音量修正。</text:span></text:p>
            <text:p text:style-name="P44"><text:span text:style-name="T44_1">十三、平均最大音量（L</text:span><text:span text:style-name="T44_2">max,mean,1h</text:span><text:span text:style-name="T44_3">）：指一小時內所測得軌道機車車輛各班次交通噪音最大音量（L</text:span><text:span text:style-name="T44_4">max</text:span><text:span text:style-name="T44_5">）之能量平均值。</text:span></text:p>
            <text:p text:style-name="P45"><draw:frame svg:x="0cm" svg:y="0cm" svg:width="6.42cm" svg:height="1.7cm" draw:style-name="FR7" text:anchor-type="as-char" draw:z-index="0"><draw:object-ole xlink:href="Object 6" xlink:type="simple" xlink:show="embed" xlink:actuate="onLoad" draw:class-id="0002CE02-0000-0000-C000-000000000046"/><draw:image xlink:href="ObjectReplacements/Object 6" xlink:type="simple" xlink:show="embed" xlink:actuate="onLoad"/></draw:frame></text:p>
            <text:p text:style-name="P46"><text:span text:style-name="T46_1"><text:s text:c="4"/>L</text:span><text:span text:style-name="T46_2">pmax</text:span><text:span text:style-name="T46_3">：軌道機車車輛交通噪音A加權測定之最大音量。</text:span></text:p>
            <text:p text:style-name="P47"><text:span text:style-name="T47_1">N：一小時通過測量地點之軌道機車車輛數，即為小時班次數。</text:span></text:p>
            <text:p text:style-name="P48"><text:span text:style-name="T48_1">十四、複合性音量：指整體音量包括二個以上交通系統所產生並合成之音量。</text:span></text:p>
          </table:table-cell>
          <table:table-cell table:style-name="Cell6">
            <text:p text:style-name="P49"><text:span text:style-name="T49_1">本標準用詞定義。</text:span></text:p>
            <text:p text:style-name="P50"/>
            <text:p text:style-name="P51"/>
          </table:table-cell>
        </table:table-row>
        <table:table-row table:style-name="Row4">
          <table:table-cell table:style-name="Cell7">
            <text:p text:style-name="P52"><text:span text:style-name="T52_1">第三條<text:s text:c="2"/>陸上運輸系統交通噪音之測定應符合下列規定：</text:span></text:p>
            <text:p text:style-name="P53"><text:span text:style-name="T53_1">一、測量儀器：須使用符合中華民國國家標準（CNS<text:s/>7129）規定之一型噪音計或國際電工協會標準（</text:span><text:span text:style-name="T53_2">IEC<text:s/>61672</text:span><text:span text:style-name="T53_3">-</text:span><text:span text:style-name="T53_4">1</text:span><text:span text:style-name="T53_5">）</text:span><text:span text:style-name="T53_6">Class<text:s/>1</text:span><text:span text:style-name="T53_7">噪音計。</text:span></text:p>
            <text:p text:style-name="P54"><text:span text:style-name="T54_1">二</text:span><text:span text:style-name="T54_2">、測定高度：聲音感應器應置於離地面或樓板延伸線一．二至一．</text:span><text:span text:style-name="T54_3">五公尺</text:span><text:span text:style-name="T54_4">之間。</text:span></text:p>
            <text:p text:style-name="P55"><text:span text:style-name="T55_1">三、由主管機關通知交通營運或管理機關（構）於下列地點測量：</text:span></text:p>
            <text:p text:style-name="P56"><text:span text:style-name="T56_1">（一）於陳情人所指定其居住生活範圍之室外地點測定者，應距離周圍建築物牆面線一至</text:span><text:span text:style-name="T56_2">二公尺</text:span><text:span text:style-name="T56_3">。</text:span></text:p>
            <text:p text:style-name="P57"><text:span text:style-name="T57_1">（二）陳情人未指定地點者，由</text:span><text:span text:style-name="T57_2">主管機關指定</text:span><text:span text:style-name="T57_3">陸上運輸系統營運或管理範圍外</text:span><text:span text:style-name="T57_4">與</text:span><text:span text:style-name="T57_5">陳情人居住生活建築物最近處之室外地點測定之，並應距離周圍建築物牆面線一至</text:span><text:span text:style-name="T57_6">二公尺</text:span><text:span text:style-name="T57_7">。</text:span></text:p>
            <text:p text:style-name="P58"><text:span text:style-name="T58_1">（三）執行補助計畫後之測量地點應於補助計畫載明之測量地點測定之。</text:span></text:p>
            <text:p text:style-name="P59"><text:span text:style-name="T59_1">四、動特性：</text:span></text:p>
            <text:p text:style-name="P60"><text:span text:style-name="T60_1">（一）測量道路系統交通噪音使用快特性（FAST）。</text:span></text:p>
            <text:p text:style-name="P61"><text:span text:style-name="T61_1">（二）測量軌道系統交通噪音使用慢特性（SLOW）。</text:span></text:p>
            <text:p text:style-name="P62"><text:span text:style-name="T62_1">五、測量時間：</text:span></text:p>
            <text:p text:style-name="P63"><text:span text:style-name="T63_1">（一）於陳情人指定時段進行連續測定。</text:span></text:p>
            <text:p text:style-name="P64"><text:span text:style-name="T64_1">（二）陳情人未指定時段則進行二十四小時連續測定。</text:span></text:p>
            <text:p text:style-name="P65"><text:span text:style-name="T65_1">六、測量項目：</text:span></text:p>
            <text:p text:style-name="P66"><text:span text:style-name="T66_1">（一）</text:span><text:span text:style-name="T66_2">道路系統交通噪音須測量小時均能音量</text:span><text:span text:style-name="T66_3">（L</text:span><text:span text:style-name="T66_4">eq,1h</text:span><text:span text:style-name="T66_5">）。</text:span></text:p>
            <text:p text:style-name="P67"><text:span text:style-name="T67_1">（二）</text:span><text:span text:style-name="T67_2">軌道系統交通噪音須測量小時均能音量</text:span><text:span text:style-name="T67_3">（L</text:span><text:span text:style-name="T67_4">eq,1h</text:span><text:span text:style-name="T67_5">）</text:span><text:span text:style-name="T67_6">及平均最大音量</text:span><text:span text:style-name="T67_7">（L</text:span><text:span text:style-name="T67_8">max,mean,1h</text:span><text:span text:style-name="T67_9">）</text:span><text:span text:style-name="T67_10">。</text:span></text:p>
            <text:p text:style-name="P68"><text:span text:style-name="T68_1">七、</text:span><text:span text:style-name="T68_2">背景</text:span><text:span text:style-name="T68_3">音量之修正：</text:span></text:p>
            <text:p text:style-name="P69"><text:span text:style-name="T69_1">（一）測量地點之背景音量，至少與欲測定音源音量相差10dB（A）以上。</text:span></text:p>
            <text:p text:style-name="P70"><text:span text:style-name="T70_1">（二）測量地點之整體音量與背景音量相差數值（L）介於3-9<text:s/>dB（A）時，則依下表進行背景音量修正</text:span><text:span text:style-name="T70_2">。</text:span></text:p>
            <text:p text:style-name="P71"><text:span text:style-name="T71_1">單位：dB（A）</text:span></text:p>
            <table:table table:style-name="Table2">
              <table:table-column table:style-name="Column3"/>
              <table:table-column table:style-name="Column4"/>
              <table:table-column table:style-name="Column5"/>
              <table:table-column table:style-name="Column6"/>
              <table:table-column table:style-name="Column7"/>
              <table:table-column table:style-name="Column8"/>
              <table:table-column table:style-name="Column9"/>
              <table:table-column table:style-name="Column10"/>
              <table:table-row table:style-name="Row5">
                <table:table-cell table:style-name="Cell8">
                  <text:p text:style-name="P72"><text:span text:style-name="T72_1">L</text:span></text:p>
                </table:table-cell>
                <table:table-cell table:style-name="Cell9">
                  <text:p text:style-name="P73"><text:span text:style-name="T73_1">3</text:span></text:p>
                </table:table-cell>
                <table:table-cell table:style-name="Cell10">
                  <text:p text:style-name="P74"><text:span text:style-name="T74_1">4</text:span></text:p>
                </table:table-cell>
                <table:table-cell table:style-name="Cell11">
                  <text:p text:style-name="P75"><text:span text:style-name="T75_1">5</text:span></text:p>
                </table:table-cell>
                <table:table-cell table:style-name="Cell12">
                  <text:p text:style-name="P76"><text:span text:style-name="T76_1">6</text:span></text:p>
                </table:table-cell>
                <table:table-cell table:style-name="Cell13">
                  <text:p text:style-name="P77"><text:span text:style-name="T77_1">7</text:span></text:p>
                </table:table-cell>
                <table:table-cell table:style-name="Cell14">
                  <text:p text:style-name="P78"><text:span text:style-name="T78_1">8</text:span></text:p>
                </table:table-cell>
                <table:table-cell table:style-name="Cell15">
                  <text:p text:style-name="P79"><text:span text:style-name="T79_1">9</text:span></text:p>
                </table:table-cell>
              </table:table-row>
              <table:table-row table:style-name="Row6">
                <table:table-cell table:style-name="Cell16">
                  <text:p text:style-name="P80"><text:span text:style-name="T80_1">修正值</text:span></text:p>
                </table:table-cell>
                <table:table-cell table:style-name="Cell17">
                  <text:p text:style-name="P81"><text:span text:style-name="T81_1">-3</text:span></text:p>
                </table:table-cell>
                <table:table-cell table:style-name="Cell18" table:number-columns-spanned="2">
                  <text:p text:style-name="P82"><text:span text:style-name="T82_1">-2</text:span></text:p>
                </table:table-cell>
                <table:covered-table-cell/>
                <table:table-cell table:style-name="Cell19" table:number-columns-spanned="4">
                  <text:p text:style-name="P83"><text:span text:style-name="T83_1">-1</text:span></text:p>
                </table:table-cell>
                <table:covered-table-cell/>
                <table:covered-table-cell/>
                <table:covered-table-cell/>
              </table:table-row>
            </table:table>
            <text:p text:style-name="P84"><text:span text:style-name="T84_1">（三）測量地點之整體音量與背景音量相差數值小於3<text:s/>dB（A）時，應停止測量，另尋其他適當測量地點或排除、減低背景音量後，再重新進行測量。</text:span></text:p>
            <text:p text:style-name="P85"><text:span text:style-name="T85_1">（四）</text:span><text:span text:style-name="T85_2">測量地點之整體音量屬複合性音量</text:span><text:span text:style-name="T85_3">且各交通系統之間音量相差數值小於10dB（A）</text:span><text:span text:style-name="T85_4">，於複合性音量大於各交通系統噪音管制標準時，應測得各交通系統音量於測量時間之能量貢獻比例，再據以計算欲測定音源音量。</text:span></text:p>
            <text:p text:style-name="P86"><text:span text:style-name="T86_1">八</text:span><text:span text:style-name="T86_2">、氣象條件：測量時間內測量地點須無雨、路乾且風速每秒</text:span><text:span text:style-name="T86_3">五公尺</text:span><text:span text:style-name="T86_4">以下。</text:span></text:p>
            <text:p text:style-name="P87"><text:span text:style-name="T87_1">九、測定</text:span><text:span text:style-name="T87_2">紀錄應包括下列事項：</text:span></text:p>
            <text:p text:style-name="P88"><text:span text:style-name="T88_1">（一）日期、時間、地點(含高度及座標，座標應採用TWD97以上大地基準)及測定人員。</text:span></text:p>
            <text:p text:style-name="P89"><text:span text:style-name="T89_1">（二）使用儀器及其校正紀錄。</text:span></text:p>
            <text:p text:style-name="P90"><text:span text:style-name="T90_1">（三）測定結果。</text:span></text:p>
            <text:p text:style-name="P91"><text:span text:style-name="T91_1">（四）測定時間之氣象狀態（風向、風速、相對溼度、氣溫及最近降雨日期）。</text:span></text:p>
            <text:p text:style-name="P92"><text:span text:style-name="T92_1">（五）適用之標準。</text:span></text:p>
            <text:p text:style-name="P93"><text:span text:style-name="T93_1">（六）其他經中央主</text:span><text:span text:style-name="T93_2">管機關指定記載事項。</text:span></text:p>
          </table:table-cell>
          <table:table-cell table:style-name="Cell20">
            <text:p text:style-name="P94"><text:span text:style-name="T94_1">陸上運輸系統交通噪音測定之相關規定。</text:span></text:p>
          </table:table-cell>
        </table:table-row>
        <table:table-row table:style-name="Row7">
          <table:table-cell table:style-name="Cell21">
            <text:p text:style-name="P95"><text:span text:style-name="T95_1">第四條<text:s text:c="2"/>快速道路交通噪音管制標準如下：</text:span></text:p>
            <table:table table:style-name="Table3">
              <table:table-column table:style-name="Column11"/>
              <table:table-column table:style-name="Column12"/>
              <table:table-column table:style-name="Column13"/>
              <table:table-column table:style-name="Column14"/>
              <table:table-row table:style-name="Row8">
                <table:table-cell table:style-name="Cell22" table:number-rows-spanned="2">
                  <text:p text:style-name="P96"><text:span text:style-name="T96_1"><text:s text:c="12"/>時段與音量</text:span></text:p>
                  <text:p text:style-name="P97"><text:span text:style-name="T97_1">管制區</text:span></text:p>
                </table:table-cell>
                <table:table-cell table:style-name="Cell23" table:number-columns-spanned="3">
                  <text:p text:style-name="P98"><text:span text:style-name="T98_1">小時均能音量</text:span><text:span text:style-name="T98_2">(L</text:span><text:span text:style-name="T98_3">eq,1h</text:span><text:span text:style-name="T98_4">)</text:span></text:p>
                </table:table-cell>
                <table:covered-table-cell/>
                <table:covered-table-cell/>
              </table:table-row>
              <table:table-row table:style-name="Row9">
                <table:covered-table-cell table:style-name="Cell24">
                  <text:p text:style-name="P99"/>
                </table:covered-table-cell>
                <table:table-cell table:style-name="Cell25">
                  <text:p text:style-name="P100"><text:span text:style-name="T100_1">早、晚</text:span></text:p>
                </table:table-cell>
                <table:table-cell table:style-name="Cell26">
                  <text:p text:style-name="P101"><text:span text:style-name="T101_1">日間</text:span></text:p>
                </table:table-cell>
                <table:table-cell table:style-name="Cell27">
                  <text:p text:style-name="P102"><text:span text:style-name="T102_1">夜間</text:span></text:p>
                </table:table-cell>
              </table:table-row>
              <table:table-row table:style-name="Row10">
                <table:table-cell table:style-name="Cell28">
                  <text:p text:style-name="P103"><text:span text:style-name="T103_1">第一類、第二類</text:span></text:p>
                </table:table-cell>
                <table:table-cell table:style-name="Cell29">
                  <text:p text:style-name="P104"><text:span text:style-name="T104_1">70</text:span></text:p>
                </table:table-cell>
                <table:table-cell table:style-name="Cell30">
                  <text:p text:style-name="P105"><text:span text:style-name="T105_1">74</text:span></text:p>
                </table:table-cell>
                <table:table-cell table:style-name="Cell31">
                  <text:p text:style-name="P106"><text:span text:style-name="T106_1">67</text:span></text:p>
                </table:table-cell>
              </table:table-row>
              <table:table-row table:style-name="Row11">
                <table:table-cell table:style-name="Cell32">
                  <text:p text:style-name="P107"><text:span text:style-name="T107_1">第三類、第四類</text:span></text:p>
                </table:table-cell>
                <table:table-cell table:style-name="Cell33">
                  <text:p text:style-name="P108"><text:span text:style-name="T108_1">75</text:span></text:p>
                </table:table-cell>
                <table:table-cell table:style-name="Cell34">
                  <text:p text:style-name="P109"><text:span text:style-name="T109_1">76</text:span></text:p>
                </table:table-cell>
                <table:table-cell table:style-name="Cell35">
                  <text:p text:style-name="P110"><text:span text:style-name="T110_1">72</text:span></text:p>
                </table:table-cell>
              </table:table-row>
            </table:table>
            <text:p text:style-name="P111"/>
          </table:table-cell>
          <table:table-cell table:style-name="Cell36">
            <text:p text:style-name="P112"><text:span text:style-name="T112_1">快速道路交通噪音管制標準。</text:span></text:p>
          </table:table-cell>
        </table:table-row>
        <table:table-row table:style-name="Row12">
          <table:table-cell table:style-name="Cell37">
            <text:p text:style-name="P113"><text:span text:style-name="T113_1">第五條<text:s text:c="2"/>高速公路交通噪音管制標準如下：</text:span></text:p>
            <table:table table:style-name="Table4">
              <table:table-column table:style-name="Column15"/>
              <table:table-column table:style-name="Column16"/>
              <table:table-column table:style-name="Column17"/>
              <table:table-column table:style-name="Column18"/>
              <table:table-row table:style-name="Row13">
                <table:table-cell table:style-name="Cell38" table:number-rows-spanned="2">
                  <text:p text:style-name="P114"><text:span text:style-name="T114_1"><text:s text:c="8"/></text:span><text:span text:style-name="T114_2">時段與音量</text:span></text:p>
                  <text:p text:style-name="P115"><text:span text:style-name="T115_1">管制區</text:span></text:p>
                </table:table-cell>
                <table:table-cell table:style-name="Cell39" table:number-columns-spanned="3">
                  <text:p text:style-name="P116"><text:span text:style-name="T116_1">小時均能音量</text:span><text:span text:style-name="T116_2">(L</text:span><text:span text:style-name="T116_3">eq,1h</text:span><text:span text:style-name="T116_4">)</text:span></text:p>
                </table:table-cell>
                <table:covered-table-cell/>
                <table:covered-table-cell/>
              </table:table-row>
              <table:table-row table:style-name="Row14">
                <table:covered-table-cell table:style-name="Cell40">
                  <text:p text:style-name="P117"/>
                </table:covered-table-cell>
                <table:table-cell table:style-name="Cell41">
                  <text:p text:style-name="P118"><text:span text:style-name="T118_1">早、晚</text:span></text:p>
                </table:table-cell>
                <table:table-cell table:style-name="Cell42">
                  <text:p text:style-name="P119"><text:span text:style-name="T119_1">日間</text:span></text:p>
                </table:table-cell>
                <table:table-cell table:style-name="Cell43">
                  <text:p text:style-name="P120"><text:span text:style-name="T120_1">夜間</text:span></text:p>
                </table:table-cell>
              </table:table-row>
              <table:table-row table:style-name="Row15">
                <table:table-cell table:style-name="Cell44">
                  <text:p text:style-name="P121"><text:span text:style-name="T121_1">第一類、第二類</text:span></text:p>
                </table:table-cell>
                <table:table-cell table:style-name="Cell45">
                  <text:p text:style-name="P122"><text:span text:style-name="T122_1">70</text:span></text:p>
                </table:table-cell>
                <table:table-cell table:style-name="Cell46">
                  <text:p text:style-name="P123"><text:span text:style-name="T123_1">74</text:span></text:p>
                </table:table-cell>
                <table:table-cell table:style-name="Cell47">
                  <text:p text:style-name="P124"><text:span text:style-name="T124_1">67</text:span></text:p>
                </table:table-cell>
              </table:table-row>
              <table:table-row table:style-name="Row16">
                <table:table-cell table:style-name="Cell48">
                  <text:p text:style-name="P125"><text:span text:style-name="T125_1">第三類、第四類</text:span></text:p>
                </table:table-cell>
                <table:table-cell table:style-name="Cell49">
                  <text:p text:style-name="P126"><text:span text:style-name="T126_1">75</text:span></text:p>
                </table:table-cell>
                <table:table-cell table:style-name="Cell50">
                  <text:p text:style-name="P127"><text:span text:style-name="T127_1">76</text:span></text:p>
                </table:table-cell>
                <table:table-cell table:style-name="Cell51">
                  <text:p text:style-name="P128"><text:span text:style-name="T128_1">73</text:span></text:p>
                </table:table-cell>
              </table:table-row>
            </table:table>
            <text:p text:style-name="P129"/>
          </table:table-cell>
          <table:table-cell table:style-name="Cell52">
            <text:p text:style-name="P130"><text:span text:style-name="T130_1">高速公路交通噪音管制標準。</text:span></text:p>
          </table:table-cell>
        </table:table-row>
        <table:table-row table:style-name="Row17">
          <table:table-cell table:style-name="Cell53">
            <text:p text:style-name="P131"><text:span text:style-name="T131_1">第六條<text:s text:c="2"/>一般鐵路交通噪音管制標準如下：</text:span></text:p>
            <table:table table:style-name="Table5">
              <table:table-column table:style-name="Column19"/>
              <table:table-column table:style-name="Column20"/>
              <table:table-column table:style-name="Column21"/>
              <table:table-column table:style-name="Column22"/>
              <table:table-column table:style-name="Column23"/>
              <table:table-row table:style-name="Row18">
                <table:table-cell table:style-name="Cell54" table:number-rows-spanned="2">
                  <text:p text:style-name="P132"><text:span text:style-name="T132_1"><text:s text:c="3"/></text:span><text:span text:style-name="T132_2">時段與音量</text:span></text:p>
                  <text:p text:style-name="P133"/>
                  <text:p text:style-name="P134"><draw:line svg:x1="-0.049cm" svg:y1="0.376cm" svg:x2="-0.049cm" svg:y2="0.376cm" draw:style-name="FR8" draw:z-index="0"/><text:span text:style-name="T134_1">管制區</text:span></text:p>
                </table:table-cell>
                <table:table-cell table:style-name="Cell55" table:number-columns-spanned="3">
                  <text:p text:style-name="P135"><text:span text:style-name="T135_1">小時均能音量</text:span><text:span text:style-name="T135_2">(L</text:span><text:span text:style-name="T135_3">eq,1h</text:span><text:span text:style-name="T135_4">)</text:span></text:p>
                </table:table-cell>
                <table:covered-table-cell/>
                <table:covered-table-cell/>
                <table:table-cell table:style-name="Cell56" table:number-rows-spanned="2">
                  <text:p text:style-name="P136"><text:span text:style-name="T136_1">平均最大音量</text:span><text:span text:style-name="T136_2">（L</text:span><text:span text:style-name="T136_3">max,mean,1h</text:span><text:span text:style-name="T136_4">）</text:span></text:p>
                </table:table-cell>
              </table:table-row>
              <table:table-row table:style-name="Row19">
                <table:covered-table-cell table:style-name="Cell57">
                  <text:p text:style-name="P137"/>
                </table:covered-table-cell>
                <table:table-cell table:style-name="Cell58">
                  <text:p text:style-name="P138"><text:span text:style-name="T138_1">早、晚</text:span></text:p>
                </table:table-cell>
                <table:table-cell table:style-name="Cell59">
                  <text:p text:style-name="P139"><text:span text:style-name="T139_1">日間</text:span></text:p>
                </table:table-cell>
                <table:table-cell table:style-name="Cell60">
                  <text:p text:style-name="P140"><text:span text:style-name="T140_1">夜間</text:span></text:p>
                </table:table-cell>
                <table:covered-table-cell table:style-name="Cell61">
                  <text:p text:style-name="P141"/>
                </table:covered-table-cell>
              </table:table-row>
              <table:table-row table:style-name="Row20">
                <table:table-cell table:style-name="Cell62">
                  <text:p text:style-name="P142"><text:span text:style-name="T142_1">第一類、第二類</text:span></text:p>
                </table:table-cell>
                <table:table-cell table:style-name="Cell63">
                  <text:p text:style-name="P143"><text:span text:style-name="T143_1">73</text:span></text:p>
                </table:table-cell>
                <table:table-cell table:style-name="Cell64">
                  <text:p text:style-name="P144"><text:span text:style-name="T144_1">73</text:span></text:p>
                </table:table-cell>
                <table:table-cell table:style-name="Cell65">
                  <text:p text:style-name="P145"><text:span text:style-name="T145_1">70</text:span></text:p>
                </table:table-cell>
                <table:table-cell table:style-name="Cell66">
                  <text:p text:style-name="P146"><text:span text:style-name="T146_1">80</text:span></text:p>
                </table:table-cell>
              </table:table-row>
              <table:table-row table:style-name="Row21">
                <table:table-cell table:style-name="Cell67">
                  <text:p text:style-name="P147"><text:span text:style-name="T147_1">第三類、第四類</text:span></text:p>
                </table:table-cell>
                <table:table-cell table:style-name="Cell68">
                  <text:p text:style-name="P148"><text:span text:style-name="T148_1">75</text:span></text:p>
                </table:table-cell>
                <table:table-cell table:style-name="Cell69">
                  <text:p text:style-name="P149"><text:span text:style-name="T149_1">75</text:span></text:p>
                </table:table-cell>
                <table:table-cell table:style-name="Cell70">
                  <text:p text:style-name="P150"><text:span text:style-name="T150_1">70</text:span></text:p>
                </table:table-cell>
                <table:table-cell table:style-name="Cell71">
                  <text:p text:style-name="P151"><text:span text:style-name="T151_1">85</text:span></text:p>
                </table:table-cell>
              </table:table-row>
            </table:table>
            <text:p text:style-name="P152"/>
          </table:table-cell>
          <table:table-cell table:style-name="Cell72">
            <text:p text:style-name="P153"><text:span text:style-name="T153_1">一般鐵路交通噪音管制標準。</text:span></text:p>
          </table:table-cell>
        </table:table-row>
        <table:table-row table:style-name="Row22">
          <table:table-cell table:style-name="Cell73">
            <text:p text:style-name="P154"><text:span text:style-name="T154_1">第七條<text:s text:c="2"/>高速鐵路交通噪音管制標準如下：</text:span></text:p>
            <table:table table:style-name="Table6">
              <table:table-column table:style-name="Column24"/>
              <table:table-column table:style-name="Column25"/>
              <table:table-column table:style-name="Column26"/>
              <table:table-column table:style-name="Column27"/>
              <table:table-column table:style-name="Column28"/>
              <table:table-row table:style-name="Row23">
                <table:table-cell table:style-name="Cell74" table:number-rows-spanned="2">
                  <text:p text:style-name="P155"><text:span text:style-name="T155_1"><text:s text:c="3"/></text:span><text:span text:style-name="T155_2">時段與音量</text:span></text:p>
                  <text:p text:style-name="P156"/>
                  <text:p text:style-name="P157"><text:span text:style-name="T157_1">管制區</text:span></text:p>
                </table:table-cell>
                <table:table-cell table:style-name="Cell75" table:number-columns-spanned="3">
                  <text:p text:style-name="P158"><text:span text:style-name="T158_1">小時均能音量</text:span><text:span text:style-name="T158_2">(L</text:span><text:span text:style-name="T158_3">eq,1h</text:span><text:span text:style-name="T158_4">)</text:span></text:p>
                </table:table-cell>
                <table:covered-table-cell/>
                <table:covered-table-cell/>
                <table:table-cell table:style-name="Cell76" table:number-rows-spanned="2">
                  <text:p text:style-name="P159"><text:span text:style-name="T159_1">平均最大音量</text:span></text:p>
                  <text:p text:style-name="P160"><text:span text:style-name="T160_1">（L</text:span><text:span text:style-name="T160_2">max,mean,1h</text:span><text:span text:style-name="T160_3">）</text:span></text:p>
                </table:table-cell>
              </table:table-row>
              <table:table-row table:style-name="Row24">
                <table:covered-table-cell table:style-name="Cell77">
                  <text:p text:style-name="P161"/>
                </table:covered-table-cell>
                <table:table-cell table:style-name="Cell78">
                  <text:p text:style-name="P162"><text:span text:style-name="T162_1">早、晚</text:span></text:p>
                </table:table-cell>
                <table:table-cell table:style-name="Cell79">
                  <text:p text:style-name="P163"><text:span text:style-name="T163_1">日間</text:span></text:p>
                </table:table-cell>
                <table:table-cell table:style-name="Cell80">
                  <text:p text:style-name="P164"><text:span text:style-name="T164_1">夜間</text:span></text:p>
                </table:table-cell>
                <table:covered-table-cell table:style-name="Cell81">
                  <text:p text:style-name="P165"/>
                </table:covered-table-cell>
              </table:table-row>
              <table:table-row table:style-name="Row25">
                <table:table-cell table:style-name="Cell82">
                  <text:p text:style-name="P166"><text:span text:style-name="T166_1">第一類、第二類</text:span></text:p>
                </table:table-cell>
                <table:table-cell table:style-name="Cell83">
                  <text:p text:style-name="P167"><text:span text:style-name="T167_1">65</text:span></text:p>
                </table:table-cell>
                <table:table-cell table:style-name="Cell84">
                  <text:p text:style-name="P168"><text:span text:style-name="T168_1">70</text:span></text:p>
                </table:table-cell>
                <table:table-cell table:style-name="Cell85">
                  <text:p text:style-name="P169"><text:span text:style-name="T169_1">60</text:span></text:p>
                </table:table-cell>
                <table:table-cell table:style-name="Cell86">
                  <text:p text:style-name="P170"><text:span text:style-name="T170_1">80</text:span></text:p>
                </table:table-cell>
              </table:table-row>
              <table:table-row table:style-name="Row26">
                <table:table-cell table:style-name="Cell87">
                  <text:p text:style-name="P171"><text:span text:style-name="T171_1">第三類、第四類</text:span></text:p>
                </table:table-cell>
                <table:table-cell table:style-name="Cell88">
                  <text:p text:style-name="P172"><text:span text:style-name="T172_1">70</text:span></text:p>
                </table:table-cell>
                <table:table-cell table:style-name="Cell89">
                  <text:p text:style-name="P173"><text:span text:style-name="T173_1">75</text:span></text:p>
                </table:table-cell>
                <table:table-cell table:style-name="Cell90">
                  <text:p text:style-name="P174"><text:span text:style-name="T174_1">65</text:span></text:p>
                </table:table-cell>
                <table:table-cell table:style-name="Cell91">
                  <text:p text:style-name="P175"><text:span text:style-name="T175_1">85</text:span></text:p>
                </table:table-cell>
              </table:table-row>
            </table:table>
            <text:p text:style-name="P176"/>
          </table:table-cell>
          <table:table-cell table:style-name="Cell92">
            <text:p text:style-name="P177"><text:span text:style-name="T177_1">高速鐵路交通噪音管制標準。</text:span></text:p>
          </table:table-cell>
        </table:table-row>
        <table:table-row table:style-name="Row27">
          <table:table-cell table:style-name="Cell93">
            <text:p text:style-name="P178"><text:span text:style-name="T178_1">第八條<text:s text:c="2"/>大眾捷運系統交通噪音管制標準如下：</text:span></text:p>
            <table:table table:style-name="Table7">
              <table:table-column table:style-name="Column29"/>
              <table:table-column table:style-name="Column30"/>
              <table:table-column table:style-name="Column31"/>
              <table:table-column table:style-name="Column32"/>
              <table:table-column table:style-name="Column33"/>
              <table:table-row table:style-name="Row28">
                <table:table-cell table:style-name="Cell94" table:number-rows-spanned="2">
                  <text:p text:style-name="P179"><text:span text:style-name="T179_1"><text:s text:c="3"/></text:span><text:span text:style-name="T179_2">時段與音量</text:span></text:p>
                  <text:p text:style-name="P180"/>
                  <text:p text:style-name="P181"><text:span text:style-name="T181_1">管制區</text:span></text:p>
                </table:table-cell>
                <table:table-cell table:style-name="Cell95" table:number-columns-spanned="3">
                  <text:p text:style-name="P182"><text:span text:style-name="T182_1">小時均能音量</text:span><text:span text:style-name="T182_2">(L</text:span><text:span text:style-name="T182_3">eq,1h</text:span><text:span text:style-name="T182_4">)</text:span></text:p>
                </table:table-cell>
                <table:covered-table-cell/>
                <table:covered-table-cell/>
                <table:table-cell table:style-name="Cell96" table:number-rows-spanned="2">
                  <text:p text:style-name="P183"><text:span text:style-name="T183_1">平均最大音量</text:span></text:p>
                  <text:p text:style-name="P184"><text:span text:style-name="T184_1">（L</text:span><text:span text:style-name="T184_2">max,mean,1h</text:span><text:span text:style-name="T184_3">）</text:span></text:p>
                </table:table-cell>
              </table:table-row>
              <table:table-row table:style-name="Row29">
                <table:covered-table-cell table:style-name="Cell97">
                  <text:p text:style-name="P185"/>
                </table:covered-table-cell>
                <table:table-cell table:style-name="Cell98">
                  <text:p text:style-name="P186"><text:span text:style-name="T186_1">早、晚</text:span></text:p>
                </table:table-cell>
                <table:table-cell table:style-name="Cell99">
                  <text:p text:style-name="P187"><text:span text:style-name="T187_1">日間</text:span></text:p>
                </table:table-cell>
                <table:table-cell table:style-name="Cell100">
                  <text:p text:style-name="P188"><text:span text:style-name="T188_1">夜間</text:span></text:p>
                </table:table-cell>
                <table:covered-table-cell table:style-name="Cell101">
                  <text:p text:style-name="P189"/>
                </table:covered-table-cell>
              </table:table-row>
              <table:table-row table:style-name="Row30">
                <table:table-cell table:style-name="Cell102">
                  <text:p text:style-name="P190"><text:span text:style-name="T190_1">第一類、第二類</text:span></text:p>
                </table:table-cell>
                <table:table-cell table:style-name="Cell103">
                  <text:p text:style-name="P191"><text:span text:style-name="T191_1">65</text:span></text:p>
                </table:table-cell>
                <table:table-cell table:style-name="Cell104">
                  <text:p text:style-name="P192"><text:span text:style-name="T192_1">70</text:span></text:p>
                </table:table-cell>
                <table:table-cell table:style-name="Cell105">
                  <text:p text:style-name="P193"><text:span text:style-name="T193_1">60</text:span></text:p>
                </table:table-cell>
                <table:table-cell table:style-name="Cell106">
                  <text:p text:style-name="P194"><text:span text:style-name="T194_1">80</text:span></text:p>
                </table:table-cell>
              </table:table-row>
              <table:table-row table:style-name="Row31">
                <table:table-cell table:style-name="Cell107">
                  <text:p text:style-name="P195"><text:span text:style-name="T195_1">第三類、第四類</text:span></text:p>
                </table:table-cell>
                <table:table-cell table:style-name="Cell108">
                  <text:p text:style-name="P196"><text:span text:style-name="T196_1">70</text:span></text:p>
                </table:table-cell>
                <table:table-cell table:style-name="Cell109">
                  <text:p text:style-name="P197"><text:span text:style-name="T197_1">75</text:span></text:p>
                </table:table-cell>
                <table:table-cell table:style-name="Cell110">
                  <text:p text:style-name="P198"><text:span text:style-name="T198_1">65</text:span></text:p>
                </table:table-cell>
                <table:table-cell table:style-name="Cell111">
                  <text:p text:style-name="P199"><text:span text:style-name="T199_1">85</text:span></text:p>
                </table:table-cell>
              </table:table-row>
            </table:table>
            <text:p text:style-name="P200"/>
          </table:table-cell>
          <table:table-cell table:style-name="Cell112">
            <text:p text:style-name="P201"><text:span text:style-name="T201_1">大眾捷運系統交通噪音管制標準。</text:span></text:p>
          </table:table-cell>
        </table:table-row>
        <table:table-row table:style-name="Row32">
          <table:table-cell table:style-name="Cell113">
            <text:p text:style-name="P202"><text:span text:style-name="T202_1">第九條<text:s text:c="2"/>本標準自發布日施行。</text:span></text:p>
          </table:table-cell>
          <table:table-cell table:style-name="Cell114">
            <text:p text:style-name="P203"><text:span text:style-name="T203_1">本標準施行日。</text:span></text:p>
          </table:table-cell>
        </table:table-row>
      </table:table>
      <text:p text:style-name="P204"/>
      <text:p text:style-name="P20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華康細明體" svg:font-family="華康細明體" style:font-pitch="fixed" style:font-family-generic="modern"/>
    <style:font-face style:name="華康中明體" svg:font-family="華康中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align="justify" fo:text-indent="-2.258cm" style:line-height-at-least="0.423cm" fo:margin-left="2.258cm"/>
      <style:text-properties style:font-name="標楷體" fo:font-size="12pt" style:font-size-asian="12pt" fo:font-weight="normal" style:font-weight-asian="normal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細明體" fo:font-size="10pt" style:font-name-asian="細明體" style:font-size-asian="10pt" style:font-name-complex="標楷體" fo:font-weight="normal" style:font-weight-asian="normal"/>
    </style:style>
    <style:style style:name="表格第一列_28_文字分散_29_" style:display-name="表格第一列(文字分散)" style:family="paragraph" style:parent-style-name="Normal">
      <style:paragraph-properties style:text-autospace="none" fo:text-align="justify" fo:text-align-last="justify" fo:line-height="0.556cm" fo:margin-left="0.185cm" fo:margin-right="0.185cm" style:punctuation-wrap="simple" style:vertical-align="middle"/>
      <style:text-properties style:font-name="華康細明體" fo:font-size="10.5pt" style:font-name-asian="華康細明體" style:font-size-asian="10.5pt" style:font-size-complex="12pt" fo:font-weight="normal" style:font-weight-asian="normal"/>
    </style:style>
    <style:style style:name="法條的款" style:family="paragraph" style:parent-style-name="Normal">
      <style:paragraph-properties fo:text-align="justify" fo:text-indent="-0.9cm" style:line-height-at-least="0.529cm" fo:margin-left="4.099cm"/>
      <style:text-properties fo:letter-spacing="0.035cm" style:font-name="華康中明體" fo:font-size="11pt" style:font-name-asian="華康中明體" style:font-size-asian="11pt" fo:font-weight="normal" style:font-weight-asian="normal"/>
    </style:style>
    <style:style style:name="Body_20_Text_20_2" style:display-name="Body Text 2" style:family="paragraph" style:parent-style-name="Normal">
      <style:paragraph-properties fo:text-align="justify" style:line-height-at-least="0.423cm"/>
      <style:text-properties fo:color="#000000" style:font-name="標楷體" fo:font-size="12pt" style:font-size-asian="12pt" fo:font-weight="normal" style:font-weight-asian="normal" style:font-weight-complex="bold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1.3cm" fo:padding-bottom="0cm" fo:margin-bottom="1.3cm" fo:padding-left="0cm" fo:margin-left="3cm" fo:padding-right="0cm" fo:margin-right="2.501cm"/>
      <style:header-style>
        <style:header-footer-properties fo:min-height="1.201cm" style:dynamic-spacing="true"/>
      </style:header-style>
      <style:footer-style>
        <style:header-footer-properties fo:min-height="1.201cm" style:dynamic-spacing="true"/>
      </style:footer-style>
    </style:page-layout>
    <style:style style:name="P1" style:family="paragraph" style:parent-style-name="Header" style:master-page-name="Standard">
      <style:paragraph-properties fo:margin-right="0.635cm"/>
    </style:style>
    <style:style style:name="T1_1" style:family="text"/>
    <style:style style:name="P2" style:family="paragraph" style:parent-style-name="Footer">
      <style:paragraph-properties fo:margin-right="2.526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3" style:family="paragraph" style:parent-style-name="Footer">
      <style:paragraph-properties fo:text-align="center" fo:margin-top="0cm" fo:margin-bottom="0cm"/>
    </style:style>
    <style:style style:name="T3_1" style:family="text" style:parent-style-name="Page_20_number"/>
    <style:style style:name="P4" style:family="paragraph" style:parent-style-name="Footer"/>
    <style:style style:name="P5" style:family="paragraph" style:parent-style-name="Footer"/>
    <style:style style:name="P6" style:family="paragraph" style:parent-style-name="Footer"/>
  </office:automatic-styles>
  <office:master-styles>
    <style:master-page style:name="Standard" style:page-layout-name="pm1">
      <style:header>
        <text:p text:style-name="P1"><text:span text:style-name="T1_1"><text:tab/></text:span></text:p>
      </style:header>
      <style:footer>
        <text:p text:style-name="P2"><draw:frame svg:x="0cm" svg:y="0.002cm" draw:style-name="FR1" text:anchor-type="char" draw:z-index="0"><draw:text-box fo:min-height="0cm" fo:min-width="0cm"><text:p text:style-name="P3"><text:span text:style-name="T3_1"><text:page-number text:select-page="current"/></text:span></text:p><text:p text:style-name="P4"/><text:p text:style-name="P5"/><text:p text:style-name="P6"/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lex</meta:initial-creator>
    <meta:creation-date>2010-01-22T07:18:00</meta:creation-date>
    <dc:creator>lex</dc:creator>
    <dc:date>2010-01-22T07:20:00</dc:date>
    <meta:editing-cycles>3</meta:editing-cycles>
    <meta:editing-duration>PT2M</meta:editing-duration>
    <meta:document-statistic meta:page-count="1" meta:paragraph-count="6" meta:row-count="23" meta:word-count="492" meta:character-count="3292" meta:non-whitespace-character-count="2806"/>
  </office:meta>
</office:document-meta>
</file>