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0.988cm" fo:line-height="0.847cm" fo:margin-bottom="0.318cm" fo:margin-left="0.988cm"/>
    </style:style>
    <style:style style:name="T1_1" style:family="text">
      <style:text-properties fo:color="#000000" style:font-name="Arial" fo:font-size="14pt" style:font-name-asian="標楷體" style:font-size-asian="14pt" style:font-name-complex="Arial" style:font-size-complex="14pt"/>
    </style:style>
    <style:style style:name="T1_2" style:family="text">
      <style:text-properties fo:color="#000000" style:font-name="Arial" fo:font-size="14pt" style:font-name-asian="標楷體" style:font-size-asian="14pt" style:font-name-complex="Arial" style:font-size-complex="14pt"/>
    </style:style>
    <style:style style:name="T1_3" style:family="text">
      <style:text-properties fo:color="#000000" style:font-name="Arial" fo:font-size="14pt" style:font-name-asian="標楷體" style:font-size-asian="14pt" style:font-name-complex="Arial" style:font-size-complex="14pt"/>
    </style:style>
    <style:style style:name="Table1" style:family="table">
      <style:table-properties table:align="center" style:width="17.09cm" fo:margin-left="-0.044cm"/>
    </style:style>
    <style:style style:name="Column1" style:family="table-column">
      <style:table-column-properties style:column-width="2.54cm"/>
    </style:style>
    <style:style style:name="Column2" style:family="table-column">
      <style:table-column-properties style:column-width="1.685cm"/>
    </style:style>
    <style:style style:name="Column3" style:family="table-column">
      <style:table-column-properties style:column-width="0.534cm"/>
    </style:style>
    <style:style style:name="Column4" style:family="table-column">
      <style:table-column-properties style:column-width="0.534cm"/>
    </style:style>
    <style:style style:name="Column5" style:family="table-column">
      <style:table-column-properties style:column-width="0.536cm"/>
    </style:style>
    <style:style style:name="Column6" style:family="table-column">
      <style:table-column-properties style:column-width="0.536cm"/>
    </style:style>
    <style:style style:name="Column7" style:family="table-column">
      <style:table-column-properties style:column-width="0.536cm"/>
    </style:style>
    <style:style style:name="Column8" style:family="table-column">
      <style:table-column-properties style:column-width="0.536cm"/>
    </style:style>
    <style:style style:name="Column9" style:family="table-column">
      <style:table-column-properties style:column-width="0.536cm"/>
    </style:style>
    <style:style style:name="Column10" style:family="table-column">
      <style:table-column-properties style:column-width="0.536cm"/>
    </style:style>
    <style:style style:name="Column11" style:family="table-column">
      <style:table-column-properties style:column-width="0.536cm"/>
    </style:style>
    <style:style style:name="Column12" style:family="table-column">
      <style:table-column-properties style:column-width="0.536cm"/>
    </style:style>
    <style:style style:name="Column13" style:family="table-column">
      <style:table-column-properties style:column-width="0.536cm"/>
    </style:style>
    <style:style style:name="Column14" style:family="table-column">
      <style:table-column-properties style:column-width="0.522cm"/>
    </style:style>
    <style:style style:name="Column15" style:family="table-column">
      <style:table-column-properties style:column-width="0.55cm"/>
    </style:style>
    <style:style style:name="Column16" style:family="table-column">
      <style:table-column-properties style:column-width="0.536cm"/>
    </style:style>
    <style:style style:name="Column17" style:family="table-column">
      <style:table-column-properties style:column-width="0.536cm"/>
    </style:style>
    <style:style style:name="Column18" style:family="table-column">
      <style:table-column-properties style:column-width="0.536cm"/>
    </style:style>
    <style:style style:name="Column19" style:family="table-column">
      <style:table-column-properties style:column-width="0.536cm"/>
    </style:style>
    <style:style style:name="Column20" style:family="table-column">
      <style:table-column-properties style:column-width="0.536cm"/>
    </style:style>
    <style:style style:name="Column21" style:family="table-column">
      <style:table-column-properties style:column-width="0.536cm"/>
    </style:style>
    <style:style style:name="Column22" style:family="table-column">
      <style:table-column-properties style:column-width="0.536cm"/>
    </style:style>
    <style:style style:name="Column23" style:family="table-column">
      <style:table-column-properties style:column-width="0.536cm"/>
    </style:style>
    <style:style style:name="Column24" style:family="table-column">
      <style:table-column-properties style:column-width="0.536cm"/>
    </style:style>
    <style:style style:name="Column25" style:family="table-column">
      <style:table-column-properties style:column-width="0.536cm"/>
    </style:style>
    <style:style style:name="Column26" style:family="table-column">
      <style:table-column-properties style:column-width="0.536cm"/>
    </style:style>
    <style:style style:name="Row1" style:family="table-row">
      <style:table-row-properties style:min-row-height="0.801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Balloon_20_Text">
      <style:paragraph-properties fo:text-align="right" style:line-height-at-least="0.423cm"/>
    </style:style>
    <style:style style:name="T2_1" style:family="text">
      <style:text-properties fo:color="#000000" style:font-name="標楷體" fo:font-size="9pt" style:font-name-asian="標楷體" style:font-size-asian="9pt" style:font-size-complex="9pt" fo:language="en" fo:language-asian="zh" fo:language-complex="ar" fo:country="US" fo:country-asian="TW" fo:country-complex="SA"/>
    </style:style>
    <style:style style:name="P3" style:family="paragraph" style:parent-style-name="Balloon_20_Text">
      <style:paragraph-properties fo:text-align="right" style:line-height-at-least="0.423cm"/>
      <style:text-properties fo:color="#000000" style:font-name="標楷體" fo:font-size="9pt" style:font-name-asian="標楷體" style:font-size-asian="9pt" style:font-size-complex="9pt" fo:language="en" fo:language-asian="zh" fo:language-complex="ar" fo:country="US" fo:country-asian="TW" fo:country-complex="SA"/>
    </style:style>
    <style:style style:name="P4" style:family="paragraph" style:parent-style-name="Normal">
      <style:paragraph-properties fo:text-align="justify" style:line-height-at-least="0.423cm"/>
    </style:style>
    <style:style style:name="T4_1" style:family="text">
      <style:text-properties fo:color="#000000" fo:font-size="9pt" style:font-name-asian="標楷體" style:font-size-asian="9pt" style:font-size-complex="9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423cm"/>
    </style:style>
    <style:style style:name="T5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line-height-at-least="0.423cm"/>
    </style:style>
    <style:style style:name="T6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line-height-at-least="0.423cm"/>
    </style:style>
    <style:style style:name="T7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line-height-at-least="0.423cm"/>
    </style:style>
    <style:style style:name="T8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423cm"/>
    </style:style>
    <style:style style:name="T9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line-height-at-least="0.423cm"/>
    </style:style>
    <style:style style:name="T1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line-height-at-least="0.423cm"/>
    </style:style>
    <style:style style:name="T11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line-height-at-least="0.423cm"/>
    </style:style>
    <style:style style:name="T1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423cm"/>
    </style:style>
    <style:style style:name="T13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Row2" style:family="table-row">
      <style:table-row-properties style:min-row-height="0.801cm"/>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line-height-at-least="0.423cm"/>
      <style:text-properties fo:color="#000000" style:font-name="標楷體" fo:font-size="8pt" style:font-name-asian="標楷體" style:font-size-asian="8pt" style:font-size-complex="8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line-height-at-least="0.423cm"/>
    </style:style>
    <style:style style:name="T15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line-height-at-least="0.423cm"/>
    </style:style>
    <style:style style:name="T16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423cm"/>
    </style:style>
    <style:style style:name="T17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line-height-at-least="0.423cm"/>
    </style:style>
    <style:style style:name="T18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line-height-at-least="0.423cm"/>
    </style:style>
    <style:style style:name="T19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line-height-at-least="0.423cm"/>
    </style:style>
    <style:style style:name="T20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line-height-at-least="0.423cm"/>
    </style:style>
    <style:style style:name="T21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line-height-at-least="0.423cm"/>
    </style:style>
    <style:style style:name="T22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line-height-at-least="0.423cm"/>
    </style:style>
    <style:style style:name="T23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line-height-at-least="0.423cm"/>
    </style:style>
    <style:style style:name="T24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423cm"/>
    </style:style>
    <style:style style:name="T25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line-height-at-least="0.423cm"/>
    </style:style>
    <style:style style:name="T26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line-height-at-least="0.423cm"/>
    </style:style>
    <style:style style:name="T27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line-height-at-least="0.423cm"/>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line-height-at-least="0.423cm"/>
    </style:style>
    <style:style style:name="T29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line-height-at-least="0.423cm"/>
    </style:style>
    <style:style style:name="T30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line-height-at-least="0.423cm"/>
    </style:style>
    <style:style style:name="T31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line-height-at-least="0.423cm"/>
    </style:style>
    <style:style style:name="T32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line-height-at-least="0.423cm"/>
    </style:style>
    <style:style style:name="T33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423cm"/>
    </style:style>
    <style:style style:name="T34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line-height-at-least="0.423cm"/>
    </style:style>
    <style:style style:name="T35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line-height-at-least="0.423cm"/>
    </style:style>
    <style:style style:name="T36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line-height-at-least="0.423cm"/>
    </style:style>
    <style:style style:name="T37_1" style:family="text">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line-height-at-least="0.423cm"/>
      <style:text-properties fo:color="#000000" style:font-name="標楷體" fo:font-size="9pt" style:font-name-asian="標楷體" style:font-size-asian="9pt" style:font-name-complex="Arial" style:font-size-complex="9pt" fo:language="en" fo:language-asian="zh" fo:language-complex="ar" fo:country="US" fo:country-asian="TW" fo:country-complex="SA"/>
    </style:style>
    <style:style style:name="Row3" style:family="table-row">
      <style:table-row-properties style:min-row-height="0.801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line-height-at-least="0.423cm"/>
    </style:style>
    <style:style style:name="T39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40" style:family="paragraph" style:parent-style-name="Normal">
      <style:paragraph-properties fo:text-align="center" style:line-height-at-least="0.423cm"/>
    </style:style>
    <style:style style:name="T4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0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0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line-height-at-least="0.423cm"/>
    </style:style>
    <style:style style:name="T41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1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1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line-height-at-least="0.423cm"/>
    </style:style>
    <style:style style:name="T4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line-height-at-least="0.423cm"/>
    </style:style>
    <style:style style:name="T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line-height-at-least="0.423cm"/>
    </style:style>
    <style:style style:name="T4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line-height-at-least="0.423cm"/>
    </style:style>
    <style:style style:name="T4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line-height-at-least="0.423cm"/>
    </style:style>
    <style:style style:name="T4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line-height-at-least="0.423cm"/>
    </style:style>
    <style:style style:name="T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line-height-at-least="0.423cm"/>
    </style:style>
    <style:style style:name="T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line-height-at-least="0.423cm"/>
    </style:style>
    <style:style style:name="T5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line-height-at-least="0.423cm"/>
    </style:style>
    <style:style style:name="T5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line-height-at-least="0.423cm"/>
    </style:style>
    <style:style style:name="T5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line-height-at-least="0.423cm"/>
    </style:style>
    <style:style style:name="T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line-height-at-least="0.423cm"/>
    </style:style>
    <style:style style:name="T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line-height-at-least="0.423cm"/>
    </style:style>
    <style:style style:name="T5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line-height-at-least="0.423cm"/>
    </style:style>
    <style:style style:name="T5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line-height-at-least="0.423cm"/>
    </style:style>
    <style:style style:name="T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line-height-at-least="0.423cm"/>
    </style:style>
    <style:style style:name="T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line-height-at-least="0.423cm"/>
    </style:style>
    <style:style style:name="T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line-height-at-least="0.423cm"/>
    </style:style>
    <style:style style:name="T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line-height-at-least="0.423cm"/>
    </style:style>
    <style:style style:name="T6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line-height-at-least="0.423cm"/>
    </style:style>
    <style:style style:name="T6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line-height-at-least="0.423cm"/>
    </style:style>
    <style:style style:name="T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line-height-at-least="0.423cm"/>
    </style:style>
    <style:style style:name="T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line-height-at-least="0.423cm"/>
    </style:style>
    <style:style style:name="T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4" style:family="table-row">
      <style:table-row-properties style:min-row-height="0.801cm"/>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line-height-at-least="0.423cm"/>
    </style:style>
    <style:style style:name="T67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67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67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line-height-at-least="0.423cm"/>
    </style:style>
    <style:style style:name="T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line-height-at-least="0.423cm"/>
    </style:style>
    <style:style style:name="T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line-height-at-least="0.423cm"/>
    </style:style>
    <style:style style:name="T7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line-height-at-least="0.423cm"/>
    </style:style>
    <style:style style:name="T7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line-height-at-least="0.423cm"/>
    </style:style>
    <style:style style:name="T7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line-height-at-least="0.423cm"/>
    </style:style>
    <style:style style:name="T7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line-height-at-least="0.423cm"/>
    </style:style>
    <style:style style:name="T7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line-height-at-least="0.423cm"/>
    </style:style>
    <style:style style:name="T7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line-height-at-least="0.423cm"/>
    </style:style>
    <style:style style:name="T7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423cm"/>
    </style:style>
    <style:style style:name="T8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line-height-at-least="0.423cm"/>
    </style:style>
    <style:style style:name="T8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line-height-at-least="0.423cm"/>
    </style:style>
    <style:style style:name="T8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line-height-at-least="0.423cm"/>
    </style:style>
    <style:style style:name="T8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line-height-at-least="0.423cm"/>
    </style:style>
    <style:style style:name="T8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line-height-at-least="0.423cm"/>
    </style:style>
    <style:style style:name="T8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line-height-at-least="0.423cm"/>
    </style:style>
    <style:style style:name="T8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line-height-at-least="0.423cm"/>
    </style:style>
    <style:style style:name="T8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line-height-at-least="0.423cm"/>
    </style:style>
    <style:style style:name="T8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line-height-at-least="0.423cm"/>
    </style:style>
    <style:style style:name="T8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line-height-at-least="0.423cm"/>
    </style:style>
    <style:style style:name="T9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line-height-at-least="0.423cm"/>
    </style:style>
    <style:style style:name="T9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5" style:family="table-row">
      <style:table-row-properties style:min-row-height="0.801cm"/>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line-height-at-least="0.423cm"/>
    </style:style>
    <style:style style:name="T9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93" style:family="paragraph" style:parent-style-name="Normal">
      <style:paragraph-properties fo:text-align="center" style:line-height-at-least="0.423cm"/>
    </style:style>
    <style:style style:name="T93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93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93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line-height-at-least="0.423cm"/>
    </style:style>
    <style:style style:name="T94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94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94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line-height-at-least="0.423cm"/>
    </style:style>
    <style:style style:name="T9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line-height-at-least="0.423cm"/>
    </style:style>
    <style:style style:name="T9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423cm"/>
    </style:style>
    <style:style style:name="T9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line-height-at-least="0.423cm"/>
    </style:style>
    <style:style style:name="T9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line-height-at-least="0.423cm"/>
    </style:style>
    <style:style style:name="T10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line-height-at-least="0.423cm"/>
    </style:style>
    <style:style style:name="T10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line-height-at-least="0.423cm"/>
    </style:style>
    <style:style style:name="T10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423cm"/>
    </style:style>
    <style:style style:name="T10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423cm"/>
    </style:style>
    <style:style style:name="T10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line-height-at-least="0.423cm"/>
    </style:style>
    <style:style style:name="T10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423cm"/>
    </style:style>
    <style:style style:name="T10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line-height-at-least="0.423cm"/>
    </style:style>
    <style:style style:name="T10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423cm"/>
    </style:style>
    <style:style style:name="T11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423cm"/>
    </style:style>
    <style:style style:name="T11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423cm"/>
    </style:style>
    <style:style style:name="T11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line-height-at-least="0.423cm"/>
    </style:style>
    <style:style style:name="T11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423cm"/>
    </style:style>
    <style:style style:name="T11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6" style:family="table-row">
      <style:table-row-properties style:min-row-height="0.801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line-height-at-least="0.423cm"/>
    </style:style>
    <style:style style:name="T12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20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20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423cm"/>
    </style:style>
    <style:style style:name="T12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423cm"/>
    </style:style>
    <style:style style:name="T12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line-height-at-least="0.423cm"/>
    </style:style>
    <style:style style:name="T12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line-height-at-least="0.423cm"/>
    </style:style>
    <style:style style:name="T12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line-height-at-least="0.423cm"/>
    </style:style>
    <style:style style:name="T12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line-height-at-least="0.423cm"/>
    </style:style>
    <style:style style:name="T12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423cm"/>
    </style:style>
    <style:style style:name="T13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line-height-at-least="0.423cm"/>
    </style:style>
    <style:style style:name="T13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line-height-at-least="0.423cm"/>
    </style:style>
    <style:style style:name="T13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line-height-at-least="0.423cm"/>
    </style:style>
    <style:style style:name="T13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line-height-at-least="0.423cm"/>
    </style:style>
    <style:style style:name="T13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line-height-at-least="0.423cm"/>
    </style:style>
    <style:style style:name="T13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line-height-at-least="0.423cm"/>
    </style:style>
    <style:style style:name="T13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line-height-at-least="0.423cm"/>
    </style:style>
    <style:style style:name="T13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line-height-at-least="0.423cm"/>
    </style:style>
    <style:style style:name="T13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line-height-at-least="0.423cm"/>
    </style:style>
    <style:style style:name="T13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line-height-at-least="0.423cm"/>
    </style:style>
    <style:style style:name="T14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line-height-at-least="0.423cm"/>
    </style:style>
    <style:style style:name="T14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line-height-at-least="0.423cm"/>
    </style:style>
    <style:style style:name="T14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line-height-at-least="0.423cm"/>
    </style:style>
    <style:style style:name="T14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line-height-at-least="0.423cm"/>
    </style:style>
    <style:style style:name="T1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7" style:family="table-row">
      <style:table-row-properties style:min-row-height="0.801cm"/>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line-height-at-least="0.423cm"/>
    </style:style>
    <style:style style:name="T146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46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46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line-height-at-least="0.423cm"/>
    </style:style>
    <style:style style:name="T14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line-height-at-least="0.423cm"/>
    </style:style>
    <style:style style:name="T1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line-height-at-least="0.423cm"/>
    </style:style>
    <style:style style:name="T1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line-height-at-least="0.423cm"/>
    </style:style>
    <style:style style:name="T15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line-height-at-least="0.423cm"/>
    </style:style>
    <style:style style:name="T15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line-height-at-least="0.423cm"/>
    </style:style>
    <style:style style:name="T1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line-height-at-least="0.423cm"/>
    </style:style>
    <style:style style:name="T1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line-height-at-least="0.423cm"/>
    </style:style>
    <style:style style:name="T15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line-height-at-least="0.423cm"/>
    </style:style>
    <style:style style:name="T15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line-height-at-least="0.423cm"/>
    </style:style>
    <style:style style:name="T1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line-height-at-least="0.423cm"/>
    </style:style>
    <style:style style:name="T1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line-height-at-least="0.423cm"/>
    </style:style>
    <style:style style:name="T1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line-height-at-least="0.423cm"/>
    </style:style>
    <style:style style:name="T1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line-height-at-least="0.423cm"/>
    </style:style>
    <style:style style:name="T16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line-height-at-least="0.423cm"/>
    </style:style>
    <style:style style:name="T16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line-height-at-least="0.423cm"/>
    </style:style>
    <style:style style:name="T1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style>
    <style:style style:name="T1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style>
    <style:style style:name="T16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line-height-at-least="0.423cm"/>
    </style:style>
    <style:style style:name="T16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line-height-at-least="0.423cm"/>
    </style:style>
    <style:style style:name="T1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line-height-at-least="0.423cm"/>
    </style:style>
    <style:style style:name="T16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line-height-at-least="0.423cm"/>
    </style:style>
    <style:style style:name="T1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8" style:family="table-row">
      <style:table-row-properties style:min-row-height="0.801cm"/>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line-height-at-least="0.423cm"/>
    </style:style>
    <style:style style:name="T17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72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72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line-height-at-least="0.423cm"/>
    </style:style>
    <style:style style:name="T17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line-height-at-least="0.423cm"/>
    </style:style>
    <style:style style:name="T17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line-height-at-least="0.423cm"/>
    </style:style>
    <style:style style:name="T17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line-height-at-least="0.423cm"/>
    </style:style>
    <style:style style:name="T17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line-height-at-least="0.423cm"/>
    </style:style>
    <style:style style:name="T17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line-height-at-least="0.423cm"/>
    </style:style>
    <style:style style:name="T17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line-height-at-least="0.423cm"/>
    </style:style>
    <style:style style:name="T18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line-height-at-least="0.423cm"/>
    </style:style>
    <style:style style:name="T18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line-height-at-least="0.423cm"/>
    </style:style>
    <style:style style:name="T18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line-height-at-least="0.423cm"/>
    </style:style>
    <style:style style:name="T18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line-height-at-least="0.423cm"/>
    </style:style>
    <style:style style:name="T18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line-height-at-least="0.423cm"/>
    </style:style>
    <style:style style:name="T18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line-height-at-least="0.423cm"/>
    </style:style>
    <style:style style:name="T18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line-height-at-least="0.423cm"/>
    </style:style>
    <style:style style:name="T18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line-height-at-least="0.423cm"/>
    </style:style>
    <style:style style:name="T18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line-height-at-least="0.423cm"/>
    </style:style>
    <style:style style:name="T18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line-height-at-least="0.423cm"/>
    </style:style>
    <style:style style:name="T19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line-height-at-least="0.423cm"/>
    </style:style>
    <style:style style:name="T19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line-height-at-least="0.423cm"/>
    </style:style>
    <style:style style:name="T19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line-height-at-least="0.423cm"/>
    </style:style>
    <style:style style:name="T19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line-height-at-least="0.423cm"/>
    </style:style>
    <style:style style:name="T19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line-height-at-least="0.423cm"/>
    </style:style>
    <style:style style:name="T19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line-height-at-least="0.423cm"/>
    </style:style>
    <style:style style:name="T19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9" style:family="table-row">
      <style:table-row-properties style:min-row-height="0.801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line-height-at-least="0.423cm"/>
    </style:style>
    <style:style style:name="T197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198" style:family="paragraph" style:parent-style-name="Normal">
      <style:paragraph-properties fo:text-align="center" style:line-height-at-least="0.423cm"/>
    </style:style>
    <style:style style:name="T198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98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98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line-height-at-least="0.423cm"/>
    </style:style>
    <style:style style:name="T199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99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199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line-height-at-least="0.423cm"/>
    </style:style>
    <style:style style:name="T20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line-height-at-least="0.423cm"/>
    </style:style>
    <style:style style:name="T20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line-height-at-least="0.423cm"/>
    </style:style>
    <style:style style:name="T20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line-height-at-least="0.423cm"/>
    </style:style>
    <style:style style:name="T20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line-height-at-least="0.423cm"/>
    </style:style>
    <style:style style:name="T20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line-height-at-least="0.423cm"/>
    </style:style>
    <style:style style:name="T20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line-height-at-least="0.423cm"/>
    </style:style>
    <style:style style:name="T20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line-height-at-least="0.423cm"/>
    </style:style>
    <style:style style:name="T20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line-height-at-least="0.423cm"/>
    </style:style>
    <style:style style:name="T20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line-height-at-least="0.423cm"/>
    </style:style>
    <style:style style:name="T21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line-height-at-least="0.423cm"/>
    </style:style>
    <style:style style:name="T21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line-height-at-least="0.423cm"/>
    </style:style>
    <style:style style:name="T21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line-height-at-least="0.423cm"/>
    </style:style>
    <style:style style:name="T21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line-height-at-least="0.423cm"/>
    </style:style>
    <style:style style:name="T21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line-height-at-least="0.423cm"/>
    </style:style>
    <style:style style:name="T21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line-height-at-least="0.423cm"/>
    </style:style>
    <style:style style:name="T21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line-height-at-least="0.423cm"/>
    </style:style>
    <style:style style:name="T21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line-height-at-least="0.423cm"/>
    </style:style>
    <style:style style:name="T21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line-height-at-least="0.423cm"/>
    </style:style>
    <style:style style:name="T21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line-height-at-least="0.423cm"/>
    </style:style>
    <style:style style:name="T22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line-height-at-least="0.423cm"/>
    </style:style>
    <style:style style:name="T22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line-height-at-least="0.423cm"/>
    </style:style>
    <style:style style:name="T22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line-height-at-least="0.423cm"/>
    </style:style>
    <style:style style:name="T22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0" style:family="table-row">
      <style:table-row-properties style:min-row-height="0.801cm"/>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line-height-at-least="0.423cm"/>
    </style:style>
    <style:style style:name="T225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25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25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line-height-at-least="0.423cm"/>
    </style:style>
    <style:style style:name="T22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line-height-at-least="0.423cm"/>
    </style:style>
    <style:style style:name="T22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line-height-at-least="0.423cm"/>
    </style:style>
    <style:style style:name="T22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line-height-at-least="0.423cm"/>
    </style:style>
    <style:style style:name="T22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line-height-at-least="0.423cm"/>
    </style:style>
    <style:style style:name="T23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line-height-at-least="0.423cm"/>
    </style:style>
    <style:style style:name="T23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line-height-at-least="0.423cm"/>
    </style:style>
    <style:style style:name="T23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line-height-at-least="0.423cm"/>
    </style:style>
    <style:style style:name="T23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line-height-at-least="0.423cm"/>
    </style:style>
    <style:style style:name="T23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line-height-at-least="0.423cm"/>
    </style:style>
    <style:style style:name="T23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line-height-at-least="0.423cm"/>
    </style:style>
    <style:style style:name="T23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line-height-at-least="0.423cm"/>
    </style:style>
    <style:style style:name="T23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line-height-at-least="0.423cm"/>
    </style:style>
    <style:style style:name="T23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line-height-at-least="0.423cm"/>
    </style:style>
    <style:style style:name="T24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line-height-at-least="0.423cm"/>
    </style:style>
    <style:style style:name="T24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line-height-at-least="0.423cm"/>
    </style:style>
    <style:style style:name="T24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line-height-at-least="0.423cm"/>
    </style:style>
    <style:style style:name="T24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line-height-at-least="0.423cm"/>
    </style:style>
    <style:style style:name="T2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line-height-at-least="0.423cm"/>
    </style:style>
    <style:style style:name="T24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line-height-at-least="0.423cm"/>
    </style:style>
    <style:style style:name="T24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line-height-at-least="0.423cm"/>
    </style:style>
    <style:style style:name="T24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line-height-at-least="0.423cm"/>
    </style:style>
    <style:style style:name="T2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line-height-at-least="0.423cm"/>
    </style:style>
    <style:style style:name="T2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1" style:family="table-row">
      <style:table-row-properties style:min-row-height="0.801cm"/>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line-height-at-least="0.423cm"/>
    </style:style>
    <style:style style:name="T25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251" style:family="paragraph" style:parent-style-name="Normal">
      <style:paragraph-properties fo:text-align="center" style:line-height-at-least="0.423cm"/>
    </style:style>
    <style:style style:name="T251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51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51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line-height-at-least="0.423cm"/>
    </style:style>
    <style:style style:name="T25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52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52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line-height-at-least="0.423cm"/>
    </style:style>
    <style:style style:name="T2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line-height-at-least="0.423cm"/>
    </style:style>
    <style:style style:name="T2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line-height-at-least="0.423cm"/>
    </style:style>
    <style:style style:name="T25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line-height-at-least="0.423cm"/>
    </style:style>
    <style:style style:name="T25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line-height-at-least="0.423cm"/>
    </style:style>
    <style:style style:name="T2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line-height-at-least="0.423cm"/>
    </style:style>
    <style:style style:name="T2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line-height-at-least="0.423cm"/>
    </style:style>
    <style:style style:name="T2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line-height-at-least="0.423cm"/>
    </style:style>
    <style:style style:name="T2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line-height-at-least="0.423cm"/>
    </style:style>
    <style:style style:name="T2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line-height-at-least="0.423cm"/>
    </style:style>
    <style:style style:name="T2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line-height-at-least="0.423cm"/>
    </style:style>
    <style:style style:name="T2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line-height-at-least="0.423cm"/>
    </style:style>
    <style:style style:name="T26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line-height-at-least="0.423cm"/>
    </style:style>
    <style:style style:name="T26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line-height-at-least="0.423cm"/>
    </style:style>
    <style:style style:name="T2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line-height-at-least="0.423cm"/>
    </style:style>
    <style:style style:name="T26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line-height-at-least="0.423cm"/>
    </style:style>
    <style:style style:name="T2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line-height-at-least="0.423cm"/>
    </style:style>
    <style:style style:name="T27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line-height-at-least="0.423cm"/>
    </style:style>
    <style:style style:name="T27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line-height-at-least="0.423cm"/>
    </style:style>
    <style:style style:name="T27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line-height-at-least="0.423cm"/>
    </style:style>
    <style:style style:name="T27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line-height-at-least="0.423cm"/>
    </style:style>
    <style:style style:name="T27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line-height-at-least="0.423cm"/>
    </style:style>
    <style:style style:name="T27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2" style:family="table-row">
      <style:table-row-properties style:min-row-height="0.801cm"/>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line-height-at-least="0.423cm"/>
    </style:style>
    <style:style style:name="T278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78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278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line-height-at-least="0.423cm"/>
    </style:style>
    <style:style style:name="T27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line-height-at-least="0.423cm"/>
    </style:style>
    <style:style style:name="T28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line-height-at-least="0.423cm"/>
    </style:style>
    <style:style style:name="T28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line-height-at-least="0.423cm"/>
    </style:style>
    <style:style style:name="T28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line-height-at-least="0.423cm"/>
    </style:style>
    <style:style style:name="T28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line-height-at-least="0.423cm"/>
    </style:style>
    <style:style style:name="T28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line-height-at-least="0.423cm"/>
    </style:style>
    <style:style style:name="T28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line-height-at-least="0.423cm"/>
    </style:style>
    <style:style style:name="T28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line-height-at-least="0.423cm"/>
    </style:style>
    <style:style style:name="T28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line-height-at-least="0.423cm"/>
    </style:style>
    <style:style style:name="T28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line-height-at-least="0.423cm"/>
    </style:style>
    <style:style style:name="T29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line-height-at-least="0.423cm"/>
    </style:style>
    <style:style style:name="T29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line-height-at-least="0.423cm"/>
    </style:style>
    <style:style style:name="T29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line-height-at-least="0.423cm"/>
    </style:style>
    <style:style style:name="T29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line-height-at-least="0.423cm"/>
    </style:style>
    <style:style style:name="T29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line-height-at-least="0.423cm"/>
    </style:style>
    <style:style style:name="T29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line-height-at-least="0.423cm"/>
    </style:style>
    <style:style style:name="T29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line-height-at-least="0.423cm"/>
    </style:style>
    <style:style style:name="T29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line-height-at-least="0.423cm"/>
    </style:style>
    <style:style style:name="T29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line-height-at-least="0.423cm"/>
    </style:style>
    <style:style style:name="T29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line-height-at-least="0.423cm"/>
    </style:style>
    <style:style style:name="T30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line-height-at-least="0.423cm"/>
    </style:style>
    <style:style style:name="T30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line-height-at-least="0.423cm"/>
    </style:style>
    <style:style style:name="T30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3" style:family="table-row">
      <style:table-row-properties style:min-row-height="0.801cm"/>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line-height-at-least="0.423cm"/>
    </style:style>
    <style:style style:name="T304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04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04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line-height-at-least="0.423cm"/>
    </style:style>
    <style:style style:name="T30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line-height-at-least="0.423cm"/>
    </style:style>
    <style:style style:name="T30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line-height-at-least="0.423cm"/>
    </style:style>
    <style:style style:name="T30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line-height-at-least="0.423cm"/>
    </style:style>
    <style:style style:name="T30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line-height-at-least="0.423cm"/>
    </style:style>
    <style:style style:name="T30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line-height-at-least="0.423cm"/>
    </style:style>
    <style:style style:name="T31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line-height-at-least="0.423cm"/>
    </style:style>
    <style:style style:name="T31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line-height-at-least="0.423cm"/>
    </style:style>
    <style:style style:name="T31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line-height-at-least="0.423cm"/>
    </style:style>
    <style:style style:name="T31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line-height-at-least="0.423cm"/>
    </style:style>
    <style:style style:name="T31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line-height-at-least="0.423cm"/>
    </style:style>
    <style:style style:name="T31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line-height-at-least="0.423cm"/>
    </style:style>
    <style:style style:name="T31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line-height-at-least="0.423cm"/>
    </style:style>
    <style:style style:name="T31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line-height-at-least="0.423cm"/>
    </style:style>
    <style:style style:name="T31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line-height-at-least="0.423cm"/>
    </style:style>
    <style:style style:name="T32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line-height-at-least="0.423cm"/>
    </style:style>
    <style:style style:name="T32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line-height-at-least="0.423cm"/>
    </style:style>
    <style:style style:name="T32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line-height-at-least="0.423cm"/>
    </style:style>
    <style:style style:name="T32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line-height-at-least="0.423cm"/>
    </style:style>
    <style:style style:name="T32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line-height-at-least="0.423cm"/>
    </style:style>
    <style:style style:name="T32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line-height-at-least="0.423cm"/>
    </style:style>
    <style:style style:name="T32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line-height-at-least="0.423cm"/>
    </style:style>
    <style:style style:name="T32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line-height-at-least="0.423cm"/>
    </style:style>
    <style:style style:name="T32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4" style:family="table-row">
      <style:table-row-properties style:min-row-height="0.801cm"/>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line-height-at-least="0.423cm"/>
    </style:style>
    <style:style style:name="T33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30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30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line-height-at-least="0.423cm"/>
    </style:style>
    <style:style style:name="T33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line-height-at-least="0.423cm"/>
    </style:style>
    <style:style style:name="T33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line-height-at-least="0.423cm"/>
    </style:style>
    <style:style style:name="T33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line-height-at-least="0.423cm"/>
    </style:style>
    <style:style style:name="T33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line-height-at-least="0.423cm"/>
    </style:style>
    <style:style style:name="T33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line-height-at-least="0.423cm"/>
    </style:style>
    <style:style style:name="T33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line-height-at-least="0.423cm"/>
    </style:style>
    <style:style style:name="T33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line-height-at-least="0.423cm"/>
    </style:style>
    <style:style style:name="T33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line-height-at-least="0.423cm"/>
    </style:style>
    <style:style style:name="T33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line-height-at-least="0.423cm"/>
    </style:style>
    <style:style style:name="T34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line-height-at-least="0.423cm"/>
    </style:style>
    <style:style style:name="T34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line-height-at-least="0.423cm"/>
    </style:style>
    <style:style style:name="T34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line-height-at-least="0.423cm"/>
    </style:style>
    <style:style style:name="T3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line-height-at-least="0.423cm"/>
    </style:style>
    <style:style style:name="T34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line-height-at-least="0.423cm"/>
    </style:style>
    <style:style style:name="T34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line-height-at-least="0.423cm"/>
    </style:style>
    <style:style style:name="T34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line-height-at-least="0.423cm"/>
    </style:style>
    <style:style style:name="T3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line-height-at-least="0.423cm"/>
    </style:style>
    <style:style style:name="T3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line-height-at-least="0.423cm"/>
    </style:style>
    <style:style style:name="T35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line-height-at-least="0.423cm"/>
    </style:style>
    <style:style style:name="T35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line-height-at-least="0.423cm"/>
    </style:style>
    <style:style style:name="T35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line-height-at-least="0.423cm"/>
    </style:style>
    <style:style style:name="T3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line-height-at-least="0.423cm"/>
    </style:style>
    <style:style style:name="T3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5" style:family="table-row">
      <style:table-row-properties style:min-row-height="0.801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line-height-at-least="0.423cm"/>
    </style:style>
    <style:style style:name="T356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56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56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line-height-at-least="0.423cm"/>
    </style:style>
    <style:style style:name="T3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line-height-at-least="0.423cm"/>
    </style:style>
    <style:style style:name="T3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line-height-at-least="0.423cm"/>
    </style:style>
    <style:style style:name="T3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line-height-at-least="0.423cm"/>
    </style:style>
    <style:style style:name="T3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line-height-at-least="0.423cm"/>
    </style:style>
    <style:style style:name="T36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line-height-at-least="0.423cm"/>
    </style:style>
    <style:style style:name="T36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line-height-at-least="0.423cm"/>
    </style:style>
    <style:style style:name="T3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line-height-at-least="0.423cm"/>
    </style:style>
    <style:style style:name="T3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line-height-at-least="0.423cm"/>
    </style:style>
    <style:style style:name="T3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line-height-at-least="0.423cm"/>
    </style:style>
    <style:style style:name="T36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line-height-at-least="0.423cm"/>
    </style:style>
    <style:style style:name="T36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line-height-at-least="0.423cm"/>
    </style:style>
    <style:style style:name="T3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line-height-at-least="0.423cm"/>
    </style:style>
    <style:style style:name="T3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line-height-at-least="0.423cm"/>
    </style:style>
    <style:style style:name="T37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line-height-at-least="0.423cm"/>
    </style:style>
    <style:style style:name="T37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line-height-at-least="0.423cm"/>
    </style:style>
    <style:style style:name="T37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line-height-at-least="0.423cm"/>
    </style:style>
    <style:style style:name="T37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line-height-at-least="0.423cm"/>
    </style:style>
    <style:style style:name="T37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line-height-at-least="0.423cm"/>
    </style:style>
    <style:style style:name="T37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line-height-at-least="0.423cm"/>
    </style:style>
    <style:style style:name="T37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line-height-at-least="0.423cm"/>
    </style:style>
    <style:style style:name="T37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line-height-at-least="0.423cm"/>
    </style:style>
    <style:style style:name="T37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line-height-at-least="0.423cm"/>
    </style:style>
    <style:style style:name="T38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6" style:family="table-row">
      <style:table-row-properties style:min-row-height="0.801cm"/>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line-height-at-least="0.423cm"/>
    </style:style>
    <style:style style:name="T381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81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381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line-height-at-least="0.423cm"/>
    </style:style>
    <style:style style:name="T38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line-height-at-least="0.423cm"/>
    </style:style>
    <style:style style:name="T38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line-height-at-least="0.423cm"/>
    </style:style>
    <style:style style:name="T38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line-height-at-least="0.423cm"/>
    </style:style>
    <style:style style:name="T38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line-height-at-least="0.423cm"/>
    </style:style>
    <style:style style:name="T38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line-height-at-least="0.423cm"/>
    </style:style>
    <style:style style:name="T38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line-height-at-least="0.423cm"/>
    </style:style>
    <style:style style:name="T38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line-height-at-least="0.423cm"/>
    </style:style>
    <style:style style:name="T38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line-height-at-least="0.423cm"/>
    </style:style>
    <style:style style:name="T39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line-height-at-least="0.423cm"/>
    </style:style>
    <style:style style:name="T39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line-height-at-least="0.423cm"/>
    </style:style>
    <style:style style:name="T39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line-height-at-least="0.423cm"/>
    </style:style>
    <style:style style:name="T39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line-height-at-least="0.423cm"/>
    </style:style>
    <style:style style:name="T39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line-height-at-least="0.423cm"/>
    </style:style>
    <style:style style:name="T39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line-height-at-least="0.423cm"/>
    </style:style>
    <style:style style:name="T39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line-height-at-least="0.423cm"/>
    </style:style>
    <style:style style:name="T39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line-height-at-least="0.423cm"/>
    </style:style>
    <style:style style:name="T39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line-height-at-least="0.423cm"/>
    </style:style>
    <style:style style:name="T40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line-height-at-least="0.423cm"/>
    </style:style>
    <style:style style:name="T40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line-height-at-least="0.423cm"/>
    </style:style>
    <style:style style:name="T40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line-height-at-least="0.423cm"/>
    </style:style>
    <style:style style:name="T40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line-height-at-least="0.423cm"/>
    </style:style>
    <style:style style:name="T40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line-height-at-least="0.423cm"/>
    </style:style>
    <style:style style:name="T40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line-height-at-least="0.423cm"/>
    </style:style>
    <style:style style:name="T40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7" style:family="table-row">
      <style:table-row-properties style:min-row-height="0.801cm"/>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line-height-at-least="0.423cm"/>
    </style:style>
    <style:style style:name="T407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408" style:family="paragraph" style:parent-style-name="Normal">
      <style:paragraph-properties fo:text-align="center" style:line-height-at-least="0.423cm"/>
    </style:style>
    <style:style style:name="T408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409" style:family="paragraph" style:parent-style-name="Normal">
      <style:paragraph-properties fo:text-align="center" style:line-height-at-least="0.423cm"/>
    </style:style>
    <style:style style:name="T409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09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09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line-height-at-least="0.423cm"/>
    </style:style>
    <style:style style:name="T41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10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10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line-height-at-least="0.423cm"/>
    </style:style>
    <style:style style:name="T41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line-height-at-least="0.423cm"/>
    </style:style>
    <style:style style:name="T41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line-height-at-least="0.423cm"/>
    </style:style>
    <style:style style:name="T41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line-height-at-least="0.423cm"/>
    </style:style>
    <style:style style:name="T41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line-height-at-least="0.423cm"/>
    </style:style>
    <style:style style:name="T41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line-height-at-least="0.423cm"/>
    </style:style>
    <style:style style:name="T41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line-height-at-least="0.423cm"/>
    </style:style>
    <style:style style:name="T41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line-height-at-least="0.423cm"/>
    </style:style>
    <style:style style:name="T41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line-height-at-least="0.423cm"/>
    </style:style>
    <style:style style:name="T41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line-height-at-least="0.423cm"/>
    </style:style>
    <style:style style:name="T42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line-height-at-least="0.423cm"/>
    </style:style>
    <style:style style:name="T42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line-height-at-least="0.423cm"/>
    </style:style>
    <style:style style:name="T42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line-height-at-least="0.423cm"/>
    </style:style>
    <style:style style:name="T42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line-height-at-least="0.423cm"/>
    </style:style>
    <style:style style:name="T42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line-height-at-least="0.423cm"/>
    </style:style>
    <style:style style:name="T42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line-height-at-least="0.423cm"/>
    </style:style>
    <style:style style:name="T42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line-height-at-least="0.423cm"/>
    </style:style>
    <style:style style:name="T42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line-height-at-least="0.423cm"/>
    </style:style>
    <style:style style:name="T42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line-height-at-least="0.423cm"/>
    </style:style>
    <style:style style:name="T43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line-height-at-least="0.423cm"/>
    </style:style>
    <style:style style:name="T43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line-height-at-least="0.423cm"/>
    </style:style>
    <style:style style:name="T43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line-height-at-least="0.423cm"/>
    </style:style>
    <style:style style:name="T43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line-height-at-least="0.423cm"/>
    </style:style>
    <style:style style:name="T43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8" style:family="table-row">
      <style:table-row-properties style:min-row-height="0.801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line-height-at-least="0.423cm"/>
    </style:style>
    <style:style style:name="T436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36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36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line-height-at-least="0.423cm"/>
    </style:style>
    <style:style style:name="T43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line-height-at-least="0.423cm"/>
    </style:style>
    <style:style style:name="T43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line-height-at-least="0.423cm"/>
    </style:style>
    <style:style style:name="T43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line-height-at-least="0.423cm"/>
    </style:style>
    <style:style style:name="T44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line-height-at-least="0.423cm"/>
    </style:style>
    <style:style style:name="T44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line-height-at-least="0.423cm"/>
    </style:style>
    <style:style style:name="T44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line-height-at-least="0.423cm"/>
    </style:style>
    <style:style style:name="T44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line-height-at-least="0.423cm"/>
    </style:style>
    <style:style style:name="T4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line-height-at-least="0.423cm"/>
    </style:style>
    <style:style style:name="T44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line-height-at-least="0.423cm"/>
    </style:style>
    <style:style style:name="T44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line-height-at-least="0.423cm"/>
    </style:style>
    <style:style style:name="T44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line-height-at-least="0.423cm"/>
    </style:style>
    <style:style style:name="T4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line-height-at-least="0.423cm"/>
    </style:style>
    <style:style style:name="T4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line-height-at-least="0.423cm"/>
    </style:style>
    <style:style style:name="T45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line-height-at-least="0.423cm"/>
    </style:style>
    <style:style style:name="T45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line-height-at-least="0.423cm"/>
    </style:style>
    <style:style style:name="T4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line-height-at-least="0.423cm"/>
    </style:style>
    <style:style style:name="T4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line-height-at-least="0.423cm"/>
    </style:style>
    <style:style style:name="T45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line-height-at-least="0.423cm"/>
    </style:style>
    <style:style style:name="T45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line-height-at-least="0.423cm"/>
    </style:style>
    <style:style style:name="T4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line-height-at-least="0.423cm"/>
    </style:style>
    <style:style style:name="T4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line-height-at-least="0.423cm"/>
    </style:style>
    <style:style style:name="T4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line-height-at-least="0.423cm"/>
    </style:style>
    <style:style style:name="T4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19" style:family="table-row">
      <style:table-row-properties style:min-row-height="0.801cm"/>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line-height-at-least="0.423cm"/>
    </style:style>
    <style:style style:name="T46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62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62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line-height-at-least="0.423cm"/>
    </style:style>
    <style:style style:name="T4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line-height-at-least="0.423cm"/>
    </style:style>
    <style:style style:name="T4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line-height-at-least="0.423cm"/>
    </style:style>
    <style:style style:name="T4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line-height-at-least="0.423cm"/>
    </style:style>
    <style:style style:name="T46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line-height-at-least="0.423cm"/>
    </style:style>
    <style:style style:name="T46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line-height-at-least="0.423cm"/>
    </style:style>
    <style:style style:name="T4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line-height-at-least="0.423cm"/>
    </style:style>
    <style:style style:name="T46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line-height-at-least="0.423cm"/>
    </style:style>
    <style:style style:name="T4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line-height-at-least="0.423cm"/>
    </style:style>
    <style:style style:name="T47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line-height-at-least="0.423cm"/>
    </style:style>
    <style:style style:name="T47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line-height-at-least="0.423cm"/>
    </style:style>
    <style:style style:name="T47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line-height-at-least="0.423cm"/>
    </style:style>
    <style:style style:name="T47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line-height-at-least="0.423cm"/>
    </style:style>
    <style:style style:name="T47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line-height-at-least="0.423cm"/>
    </style:style>
    <style:style style:name="T47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line-height-at-least="0.423cm"/>
    </style:style>
    <style:style style:name="T47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line-height-at-least="0.423cm"/>
    </style:style>
    <style:style style:name="T47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line-height-at-least="0.423cm"/>
    </style:style>
    <style:style style:name="T48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line-height-at-least="0.423cm"/>
    </style:style>
    <style:style style:name="T48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line-height-at-least="0.423cm"/>
    </style:style>
    <style:style style:name="T48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line-height-at-least="0.423cm"/>
    </style:style>
    <style:style style:name="T48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line-height-at-least="0.423cm"/>
    </style:style>
    <style:style style:name="T48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line-height-at-least="0.423cm"/>
    </style:style>
    <style:style style:name="T48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line-height-at-least="0.423cm"/>
    </style:style>
    <style:style style:name="T48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0" style:family="table-row">
      <style:table-row-properties style:min-row-height="0.801cm"/>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line-height-at-least="0.423cm"/>
    </style:style>
    <style:style style:name="T488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88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488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line-height-at-least="0.423cm"/>
    </style:style>
    <style:style style:name="T48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line-height-at-least="0.423cm"/>
    </style:style>
    <style:style style:name="T49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line-height-at-least="0.423cm"/>
    </style:style>
    <style:style style:name="T49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line-height-at-least="0.423cm"/>
    </style:style>
    <style:style style:name="T49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line-height-at-least="0.423cm"/>
    </style:style>
    <style:style style:name="T49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line-height-at-least="0.423cm"/>
    </style:style>
    <style:style style:name="T49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line-height-at-least="0.423cm"/>
    </style:style>
    <style:style style:name="T49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line-height-at-least="0.423cm"/>
    </style:style>
    <style:style style:name="T49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line-height-at-least="0.423cm"/>
    </style:style>
    <style:style style:name="T49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line-height-at-least="0.423cm"/>
    </style:style>
    <style:style style:name="T49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line-height-at-least="0.423cm"/>
    </style:style>
    <style:style style:name="T49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line-height-at-least="0.423cm"/>
    </style:style>
    <style:style style:name="T50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line-height-at-least="0.423cm"/>
    </style:style>
    <style:style style:name="T50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line-height-at-least="0.423cm"/>
    </style:style>
    <style:style style:name="T50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line-height-at-least="0.423cm"/>
    </style:style>
    <style:style style:name="T50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line-height-at-least="0.423cm"/>
    </style:style>
    <style:style style:name="T50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line-height-at-least="0.423cm"/>
    </style:style>
    <style:style style:name="T50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line-height-at-least="0.423cm"/>
    </style:style>
    <style:style style:name="T50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line-height-at-least="0.423cm"/>
    </style:style>
    <style:style style:name="T50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line-height-at-least="0.423cm"/>
    </style:style>
    <style:style style:name="T50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line-height-at-least="0.423cm"/>
    </style:style>
    <style:style style:name="T51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line-height-at-least="0.423cm"/>
    </style:style>
    <style:style style:name="T51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line-height-at-least="0.423cm"/>
    </style:style>
    <style:style style:name="T51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1" style:family="table-row">
      <style:table-row-properties style:min-row-height="0.801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line-height-at-least="0.423cm"/>
    </style:style>
    <style:style style:name="T513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514" style:family="paragraph" style:parent-style-name="Normal">
      <style:paragraph-properties fo:text-align="center" style:line-height-at-least="0.423cm"/>
    </style:style>
    <style:style style:name="T514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14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14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line-height-at-least="0.423cm"/>
    </style:style>
    <style:style style:name="T515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15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15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line-height-at-least="0.423cm"/>
    </style:style>
    <style:style style:name="T51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line-height-at-least="0.423cm"/>
    </style:style>
    <style:style style:name="T51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line-height-at-least="0.423cm"/>
    </style:style>
    <style:style style:name="T51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line-height-at-least="0.423cm"/>
    </style:style>
    <style:style style:name="T51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line-height-at-least="0.423cm"/>
    </style:style>
    <style:style style:name="T52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line-height-at-least="0.423cm"/>
    </style:style>
    <style:style style:name="T52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line-height-at-least="0.423cm"/>
    </style:style>
    <style:style style:name="T52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line-height-at-least="0.423cm"/>
    </style:style>
    <style:style style:name="T52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line-height-at-least="0.423cm"/>
    </style:style>
    <style:style style:name="T52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line-height-at-least="0.423cm"/>
    </style:style>
    <style:style style:name="T52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line-height-at-least="0.423cm"/>
    </style:style>
    <style:style style:name="T52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line-height-at-least="0.423cm"/>
    </style:style>
    <style:style style:name="T52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line-height-at-least="0.423cm"/>
    </style:style>
    <style:style style:name="T52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line-height-at-least="0.423cm"/>
    </style:style>
    <style:style style:name="T52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line-height-at-least="0.423cm"/>
    </style:style>
    <style:style style:name="T53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line-height-at-least="0.423cm"/>
    </style:style>
    <style:style style:name="T53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line-height-at-least="0.423cm"/>
    </style:style>
    <style:style style:name="T53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line-height-at-least="0.423cm"/>
    </style:style>
    <style:style style:name="T53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line-height-at-least="0.423cm"/>
    </style:style>
    <style:style style:name="T53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line-height-at-least="0.423cm"/>
    </style:style>
    <style:style style:name="T53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line-height-at-least="0.423cm"/>
    </style:style>
    <style:style style:name="T53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line-height-at-least="0.423cm"/>
    </style:style>
    <style:style style:name="T53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line-height-at-least="0.423cm"/>
    </style:style>
    <style:style style:name="T53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2" style:family="table-row">
      <style:table-row-properties style:min-row-height="0.801cm"/>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line-height-at-least="0.423cm"/>
    </style:style>
    <style:style style:name="T541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41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41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line-height-at-least="0.423cm"/>
    </style:style>
    <style:style style:name="T54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line-height-at-least="0.423cm"/>
    </style:style>
    <style:style style:name="T54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line-height-at-least="0.423cm"/>
    </style:style>
    <style:style style:name="T5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line-height-at-least="0.423cm"/>
    </style:style>
    <style:style style:name="T54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line-height-at-least="0.423cm"/>
    </style:style>
    <style:style style:name="T54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line-height-at-least="0.423cm"/>
    </style:style>
    <style:style style:name="T54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line-height-at-least="0.423cm"/>
    </style:style>
    <style:style style:name="T5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line-height-at-least="0.423cm"/>
    </style:style>
    <style:style style:name="T5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line-height-at-least="0.423cm"/>
    </style:style>
    <style:style style:name="T55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line-height-at-least="0.423cm"/>
    </style:style>
    <style:style style:name="T55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line-height-at-least="0.423cm"/>
    </style:style>
    <style:style style:name="T55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line-height-at-least="0.423cm"/>
    </style:style>
    <style:style style:name="T5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line-height-at-least="0.423cm"/>
    </style:style>
    <style:style style:name="T5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line-height-at-least="0.423cm"/>
    </style:style>
    <style:style style:name="T55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line-height-at-least="0.423cm"/>
    </style:style>
    <style:style style:name="T55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line-height-at-least="0.423cm"/>
    </style:style>
    <style:style style:name="T5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line-height-at-least="0.423cm"/>
    </style:style>
    <style:style style:name="T5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line-height-at-least="0.423cm"/>
    </style:style>
    <style:style style:name="T5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line-height-at-least="0.423cm"/>
    </style:style>
    <style:style style:name="T5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line-height-at-least="0.423cm"/>
    </style:style>
    <style:style style:name="T56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line-height-at-least="0.423cm"/>
    </style:style>
    <style:style style:name="T5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line-height-at-least="0.423cm"/>
    </style:style>
    <style:style style:name="T5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line-height-at-least="0.423cm"/>
    </style:style>
    <style:style style:name="T5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3" style:family="table-row">
      <style:table-row-properties style:min-row-height="0.801cm"/>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line-height-at-least="0.423cm"/>
    </style:style>
    <style:style style:name="T567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67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67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line-height-at-least="0.423cm"/>
    </style:style>
    <style:style style:name="T5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line-height-at-least="0.423cm"/>
    </style:style>
    <style:style style:name="T56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line-height-at-least="0.423cm"/>
    </style:style>
    <style:style style:name="T5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line-height-at-least="0.423cm"/>
    </style:style>
    <style:style style:name="T57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line-height-at-least="0.423cm"/>
    </style:style>
    <style:style style:name="T57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line-height-at-least="0.423cm"/>
    </style:style>
    <style:style style:name="T57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line-height-at-least="0.423cm"/>
    </style:style>
    <style:style style:name="T57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line-height-at-least="0.423cm"/>
    </style:style>
    <style:style style:name="T57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line-height-at-least="0.423cm"/>
    </style:style>
    <style:style style:name="T57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line-height-at-least="0.423cm"/>
    </style:style>
    <style:style style:name="T57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line-height-at-least="0.423cm"/>
    </style:style>
    <style:style style:name="T57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line-height-at-least="0.423cm"/>
    </style:style>
    <style:style style:name="T57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line-height-at-least="0.423cm"/>
    </style:style>
    <style:style style:name="T58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line-height-at-least="0.423cm"/>
    </style:style>
    <style:style style:name="T58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line-height-at-least="0.423cm"/>
    </style:style>
    <style:style style:name="T58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line-height-at-least="0.423cm"/>
    </style:style>
    <style:style style:name="T58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line-height-at-least="0.423cm"/>
    </style:style>
    <style:style style:name="T58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line-height-at-least="0.423cm"/>
    </style:style>
    <style:style style:name="T58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line-height-at-least="0.423cm"/>
    </style:style>
    <style:style style:name="T58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line-height-at-least="0.423cm"/>
    </style:style>
    <style:style style:name="T58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line-height-at-least="0.423cm"/>
    </style:style>
    <style:style style:name="T58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line-height-at-least="0.423cm"/>
    </style:style>
    <style:style style:name="T59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line-height-at-least="0.423cm"/>
    </style:style>
    <style:style style:name="T59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4" style:family="table-row">
      <style:table-row-properties style:min-row-height="0.801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line-height-at-least="0.423cm"/>
    </style:style>
    <style:style style:name="T592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593" style:family="paragraph" style:parent-style-name="Normal">
      <style:paragraph-properties fo:text-align="center" style:line-height-at-least="0.423cm"/>
    </style:style>
    <style:style style:name="T593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93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93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line-height-at-least="0.423cm"/>
    </style:style>
    <style:style style:name="T594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94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594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line-height-at-least="0.423cm"/>
    </style:style>
    <style:style style:name="T59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line-height-at-least="0.423cm"/>
    </style:style>
    <style:style style:name="T59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line-height-at-least="0.423cm"/>
    </style:style>
    <style:style style:name="T59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line-height-at-least="0.423cm"/>
    </style:style>
    <style:style style:name="T59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line-height-at-least="0.423cm"/>
    </style:style>
    <style:style style:name="T59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line-height-at-least="0.423cm"/>
    </style:style>
    <style:style style:name="T60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line-height-at-least="0.423cm"/>
    </style:style>
    <style:style style:name="T60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line-height-at-least="0.423cm"/>
    </style:style>
    <style:style style:name="T60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line-height-at-least="0.423cm"/>
    </style:style>
    <style:style style:name="T60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line-height-at-least="0.423cm"/>
    </style:style>
    <style:style style:name="T60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line-height-at-least="0.423cm"/>
    </style:style>
    <style:style style:name="T60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line-height-at-least="0.423cm"/>
    </style:style>
    <style:style style:name="T60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line-height-at-least="0.423cm"/>
    </style:style>
    <style:style style:name="T60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line-height-at-least="0.423cm"/>
    </style:style>
    <style:style style:name="T60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line-height-at-least="0.423cm"/>
    </style:style>
    <style:style style:name="T60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line-height-at-least="0.423cm"/>
    </style:style>
    <style:style style:name="T61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line-height-at-least="0.423cm"/>
    </style:style>
    <style:style style:name="T61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line-height-at-least="0.423cm"/>
    </style:style>
    <style:style style:name="T61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line-height-at-least="0.423cm"/>
    </style:style>
    <style:style style:name="T61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line-height-at-least="0.423cm"/>
    </style:style>
    <style:style style:name="T61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line-height-at-least="0.423cm"/>
    </style:style>
    <style:style style:name="T61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line-height-at-least="0.423cm"/>
    </style:style>
    <style:style style:name="T61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line-height-at-least="0.423cm"/>
    </style:style>
    <style:style style:name="T61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5" style:family="table-row">
      <style:table-row-properties style:min-row-height="0.801cm"/>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line-height-at-least="0.423cm"/>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line-height-at-least="0.423cm"/>
    </style:style>
    <style:style style:name="T620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620_2"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620_3"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line-height-at-least="0.423cm"/>
    </style:style>
    <style:style style:name="T62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line-height-at-least="0.423cm"/>
    </style:style>
    <style:style style:name="T62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line-height-at-least="0.423cm"/>
    </style:style>
    <style:style style:name="T62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line-height-at-least="0.423cm"/>
    </style:style>
    <style:style style:name="T62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line-height-at-least="0.423cm"/>
    </style:style>
    <style:style style:name="T62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line-height-at-least="0.423cm"/>
    </style:style>
    <style:style style:name="T62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line-height-at-least="0.423cm"/>
    </style:style>
    <style:style style:name="T62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line-height-at-least="0.423cm"/>
    </style:style>
    <style:style style:name="T62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line-height-at-least="0.423cm"/>
    </style:style>
    <style:style style:name="T62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line-height-at-least="0.423cm"/>
    </style:style>
    <style:style style:name="T63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line-height-at-least="0.423cm"/>
    </style:style>
    <style:style style:name="T63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line-height-at-least="0.423cm"/>
    </style:style>
    <style:style style:name="T63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line-height-at-least="0.423cm"/>
    </style:style>
    <style:style style:name="T63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line-height-at-least="0.423cm"/>
    </style:style>
    <style:style style:name="T63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line-height-at-least="0.423cm"/>
    </style:style>
    <style:style style:name="T63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line-height-at-least="0.423cm"/>
    </style:style>
    <style:style style:name="T63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line-height-at-least="0.423cm"/>
    </style:style>
    <style:style style:name="T63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line-height-at-least="0.423cm"/>
    </style:style>
    <style:style style:name="T63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line-height-at-least="0.423cm"/>
    </style:style>
    <style:style style:name="T63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line-height-at-least="0.423cm"/>
    </style:style>
    <style:style style:name="T64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line-height-at-least="0.423cm"/>
    </style:style>
    <style:style style:name="T64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line-height-at-least="0.423cm"/>
    </style:style>
    <style:style style:name="T64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line-height-at-least="0.423cm"/>
    </style:style>
    <style:style style:name="T64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Row26" style:family="table-row">
      <style:table-row-properties style:min-row-height="0.801cm"/>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line-height-at-least="0.423cm"/>
    </style:style>
    <style:style style:name="T645_1" style:family="text">
      <style:text-properties fo:letter-spacing="-0.021cm"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P646" style:family="paragraph" style:parent-style-name="Normal">
      <style:paragraph-properties fo:text-align="center" style:line-height-at-least="0.423cm"/>
    </style:style>
    <style:style style:name="T646_1" style:family="text">
      <style:text-properties fo:letter-spacing="-0.021cm"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646_2" style:family="text">
      <style:text-properties fo:letter-spacing="-0.021cm"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T646_3" style:family="text">
      <style:text-properties fo:letter-spacing="-0.021cm"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line-height-at-least="0.423cm"/>
    </style:style>
    <style:style style:name="T647_1" style:family="text">
      <style:text-properties fo:color="#000000" style:font-name="標楷體" fo:font-size="10pt" style:font-name-asian="標楷體" style:font-size-asian="10pt" style:font-name-complex="Arial" style:font-size-complex="10pt" fo:language="en" fo:language-asian="zh" fo:language-complex="ar" fo:country="US" fo:country-asian="TW" fo:country-complex="SA"/>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line-height-at-least="0.423cm"/>
    </style:style>
    <style:style style:name="T64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line-height-at-least="0.423cm"/>
    </style:style>
    <style:style style:name="T64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line-height-at-least="0.423cm"/>
    </style:style>
    <style:style style:name="T65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line-height-at-least="0.423cm"/>
    </style:style>
    <style:style style:name="T65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line-height-at-least="0.423cm"/>
    </style:style>
    <style:style style:name="T65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line-height-at-least="0.423cm"/>
    </style:style>
    <style:style style:name="T65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line-height-at-least="0.423cm"/>
    </style:style>
    <style:style style:name="T65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line-height-at-least="0.423cm"/>
    </style:style>
    <style:style style:name="T65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line-height-at-least="0.423cm"/>
    </style:style>
    <style:style style:name="T65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line-height-at-least="0.423cm"/>
    </style:style>
    <style:style style:name="T65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line-height-at-least="0.423cm"/>
    </style:style>
    <style:style style:name="T65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line-height-at-least="0.423cm"/>
    </style:style>
    <style:style style:name="T65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line-height-at-least="0.423cm"/>
    </style:style>
    <style:style style:name="T66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line-height-at-least="0.423cm"/>
    </style:style>
    <style:style style:name="T661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line-height-at-least="0.423cm"/>
    </style:style>
    <style:style style:name="T662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line-height-at-least="0.423cm"/>
    </style:style>
    <style:style style:name="T663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line-height-at-least="0.423cm"/>
    </style:style>
    <style:style style:name="T664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line-height-at-least="0.423cm"/>
    </style:style>
    <style:style style:name="T665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line-height-at-least="0.423cm"/>
    </style:style>
    <style:style style:name="T666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line-height-at-least="0.423cm"/>
    </style:style>
    <style:style style:name="T667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line-height-at-least="0.423cm"/>
    </style:style>
    <style:style style:name="T668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line-height-at-least="0.423cm"/>
    </style:style>
    <style:style style:name="T669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line-height-at-least="0.423cm"/>
    </style:style>
    <style:style style:name="T670_1" style:family="text">
      <style:text-properties fo:color="#000000" style:font-name="標楷體" fo:font-size="10pt" style:font-name-asian="標楷體" style:font-size-asian="10pt" style:font-size-complex="10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line-height-at-least="0.423cm"/>
      <style:text-properties fo:color="#000000" style:font-name="標楷體" fo:font-size="10pt" style:font-name-asian="標楷體" style:font-size-asian="10pt" style:font-size-complex="10pt" fo:language="en" fo:language-asian="zh" fo:language-complex="ar" fo:country="US" fo:country-asian="TW" fo:country-complex="SA"/>
    </style:style>
    <style:style style:name="P672" style:family="paragraph" style:parent-style-name="Header">
      <style:paragraph-properties fo:line-height="0.564cm" style:snap-to-layout-grid="true"/>
    </style:style>
    <style:style style:name="T672_1" style:family="text">
      <style:text-properties fo:letter-spacing="0.007cm" fo:color="#000000" style:font-name="標楷體" fo:font-size="11pt" style:font-name-asian="標楷體" style:font-size-asian="11pt" style:font-size-complex="11pt"/>
    </style:style>
    <style:style style:name="P673" style:family="paragraph" style:parent-style-name="Header">
      <style:paragraph-properties fo:text-indent="-1.288cm" fo:line-height="0.564cm" fo:margin-left="1.288cm" style:snap-to-layout-grid="true"/>
    </style:style>
    <style:style style:name="T673_1" style:family="text">
      <style:text-properties fo:letter-spacing="0.007cm" fo:color="#000000" style:font-name="標楷體" fo:font-size="11pt" style:font-name-asian="標楷體" style:font-size-asian="11pt" style:font-size-complex="11pt"/>
    </style:style>
    <style:style style:name="T673_2" style:family="text">
      <style:text-properties fo:color="#000000" style:font-name="標楷體" fo:font-size="11pt" style:font-name-asian="標楷體" style:font-size-asian="11pt" style:font-size-complex="11pt"/>
    </style:style>
    <style:style style:name="P674" style:family="paragraph" style:parent-style-name="Normal">
      <style:paragraph-properties style:text-autospace="none" fo:text-align="justify" fo:text-indent="-0.776cm" fo:line-height="0.564cm" fo:margin-left="0.776cm" style:punctuation-wrap="simple"/>
    </style:style>
    <style:style style:name="T674_1" style:family="text">
      <style:text-properties fo:letter-spacing="0.007cm" fo:color="#000000" style:font-name="標楷體" fo:font-size="11pt" style:font-name-asian="標楷體" style:font-size-asian="11pt" style:font-size-complex="11pt"/>
    </style:style>
    <style:style style:name="T674_2" style:family="text">
      <style:text-properties fo:letter-spacing="0.007cm" fo:color="#000000" style:font-name="標楷體" fo:font-size="11pt" style:font-name-asian="標楷體" style:font-size-asian="11pt" style:font-size-complex="11pt"/>
    </style:style>
    <style:style style:name="T674_3" style:family="text">
      <style:text-properties fo:letter-spacing="0.007cm" fo:color="#000000" style:font-name="標楷體" fo:font-size="11pt" style:font-name-asian="標楷體" style:font-size-asian="11pt" style:font-size-complex="11pt"/>
    </style:style>
    <style:style style:name="T674_4" style:family="text">
      <style:text-properties fo:color="#000000" style:font-name="標楷體" fo:font-size="11pt" style:font-name-asian="標楷體" style:font-size-asian="11pt" style:font-size-complex="11pt"/>
    </style:style>
    <style:style style:name="P675" style:family="paragraph" style:parent-style-name="款">
      <style:paragraph-properties fo:line-height="0.564cm" style:snap-to-layout-grid="true"/>
    </style:style>
    <style:style style:name="T675_1" style:family="text">
      <style:text-properties fo:font-size="11pt" style:font-size-asian="11pt" style:font-size-complex="11pt" style:text-underline-style="none"/>
    </style:style>
    <style:style style:name="P676" style:family="paragraph" style:parent-style-name="款">
      <style:paragraph-properties fo:line-height="0.564cm" style:snap-to-layout-grid="true"/>
    </style:style>
    <style:style style:name="T676_1" style:family="text">
      <style:text-properties fo:font-size="11pt" style:font-size-asian="11pt" style:font-size-complex="11pt" style:text-underline-style="none"/>
    </style:style>
    <style:style style:name="P677" style:family="paragraph" style:parent-style-name="款">
      <style:paragraph-properties fo:line-height="0.564cm" style:snap-to-layout-grid="true"/>
    </style:style>
    <style:style style:name="T677_1" style:family="text">
      <style:text-properties fo:font-size="11pt" style:font-size-asian="11pt" style:font-size-complex="11pt" style:text-underline-style="none"/>
    </style:style>
    <style:style style:name="P678" style:family="paragraph" style:parent-style-name="款">
      <style:paragraph-properties fo:line-height="0.564cm" style:snap-to-layout-grid="true"/>
    </style:style>
    <style:style style:name="T678_1" style:family="text">
      <style:text-properties fo:font-size="11pt" style:font-size-asian="11pt" style:font-size-complex="11pt" style:text-underline-style="none"/>
    </style:style>
    <style:style style:name="P679" style:family="paragraph" style:parent-style-name="款">
      <style:paragraph-properties fo:line-height="0.564cm" style:snap-to-layout-grid="true"/>
    </style:style>
    <style:style style:name="T679_1" style:family="text">
      <style:text-properties fo:font-size="11pt" style:font-size-asian="11pt" style:font-size-complex="11pt" style:text-underline-style="none"/>
    </style:style>
    <style:style style:name="P680" style:family="paragraph" style:parent-style-name="款">
      <style:paragraph-properties fo:line-height="0.564cm" style:snap-to-layout-grid="true"/>
    </style:style>
    <style:style style:name="T680_1" style:family="text">
      <style:text-properties fo:font-size="11pt" style:font-size-asian="11pt" style:font-size-complex="11pt" style:text-underline-style="none"/>
    </style:style>
    <style:style style:name="P681" style:family="paragraph" style:parent-style-name="款">
      <style:paragraph-properties fo:line-height="0.564cm" style:snap-to-layout-grid="true"/>
    </style:style>
    <style:style style:name="T681_1" style:family="text">
      <style:text-properties fo:font-size="11pt" style:font-size-asian="11pt" style:font-size-complex="11pt" style:text-underline-style="none"/>
    </style:style>
    <style:style style:name="P682" style:family="paragraph" style:parent-style-name="款">
      <style:paragraph-properties fo:text-indent="-0.31cm" fo:line-height="0.564cm" fo:margin-left="1.293cm" style:snap-to-layout-grid="true"/>
    </style:style>
    <style:style style:name="T682_1" style:family="text">
      <style:text-properties fo:font-size="11pt" style:font-size-asian="11pt" style:font-size-complex="11pt" style:text-underline-style="none"/>
    </style:style>
    <style:style style:name="T682_2" style:family="text">
      <style:text-properties fo:font-size="11pt" style:font-size-asian="11pt" style:font-size-complex="11pt" style:text-underline-style="none"/>
    </style:style>
    <style:style style:name="P683" style:family="paragraph" style:parent-style-name="款">
      <style:paragraph-properties fo:text-indent="-0.31cm" fo:line-height="0.564cm" fo:margin-left="1.293cm" style:snap-to-layout-grid="true"/>
    </style:style>
    <style:style style:name="T683_1" style:family="text">
      <style:text-properties fo:font-size="11pt" style:font-size-asian="11pt" style:font-size-complex="11pt" style:text-underline-style="none"/>
    </style:style>
    <style:style style:name="T683_2" style:family="text">
      <style:text-properties fo:font-size="11pt" style:font-size-asian="11pt" style:font-size-complex="11pt" style:text-underline-style="none"/>
    </style:style>
    <style:style style:name="P684" style:family="paragraph" style:parent-style-name="款">
      <style:paragraph-properties fo:line-height="0.564cm" style:snap-to-layout-grid="true"/>
    </style:style>
    <style:style style:name="T684_1" style:family="text">
      <style:text-properties fo:font-size="11pt" style:font-size-asian="11pt" style:font-size-complex="11pt" style:text-underline-style="none"/>
    </style:style>
    <style:style style:name="T684_2" style:family="text">
      <style:text-properties fo:font-size="11pt" style:font-size-asian="11pt" style:font-size-complex="11pt" style:text-underline-style="none"/>
    </style:style>
    <style:style style:name="T684_3" style:family="text">
      <style:text-properties fo:font-size="11pt" style:font-size-asian="11pt" style:font-size-complex="11pt" style:text-underline-style="none"/>
    </style:style>
    <style:style style:name="T684_4" style:family="text">
      <style:text-properties fo:font-size="11pt" style:font-size-asian="11pt" style:font-size-complex="11pt" style:text-underline-style="none"/>
    </style:style>
    <style:style style:name="T684_5" style:family="text">
      <style:text-properties fo:font-size="11pt" style:font-size-asian="11pt" style:font-size-complex="11pt" style:text-underline-style="none"/>
    </style:style>
    <style:style style:name="T684_6" style:family="text">
      <style:text-properties fo:font-size="11pt" style:font-size-asian="11pt" style:font-size-complex="11pt" style:text-underline-style="none"/>
    </style:style>
    <style:style style:name="T684_7" style:family="text">
      <style:text-properties fo:font-size="11pt" style:font-size-asian="11pt" style:font-size-complex="11pt" style:text-underline-style="none"/>
    </style:style>
    <style:style style:name="T684_8" style:family="text">
      <style:text-properties fo:font-size="11pt" style:font-size-asian="11pt" style:font-size-complex="11pt" style:text-underline-style="none"/>
    </style:style>
    <style:style style:name="T684_9" style:family="text">
      <style:text-properties fo:font-size="11pt" style:font-size-asian="11pt" style:font-size-complex="11pt" style:text-underline-style="none"/>
    </style:style>
    <style:style style:name="P685" style:family="paragraph" style:parent-style-name="Normal">
      <style:paragraph-properties style:text-autospace="none" fo:text-align="justify" fo:text-indent="-0.776cm" fo:line-height="0.564cm" fo:margin-left="0.776cm" style:punctuation-wrap="simple"/>
    </style:style>
    <style:style style:name="T685_1" style:family="text">
      <style:text-properties fo:letter-spacing="0.007cm" fo:color="#000000" style:font-name="標楷體" fo:font-size="11pt" style:font-name-asian="標楷體" style:font-size-asian="11pt" style:font-size-complex="11pt"/>
    </style:style>
    <style:style style:name="T685_2" style:family="text">
      <style:text-properties fo:letter-spacing="0.007cm" fo:color="#000000" style:font-name="標楷體" fo:font-size="11pt" style:font-name-asian="標楷體" style:font-size-asian="11pt" style:font-size-complex="11pt"/>
    </style:style>
    <style:style style:name="T685_3" style:family="text">
      <style:text-properties fo:letter-spacing="0.007cm" fo:color="#000000" style:font-name="標楷體" fo:font-size="11pt" style:font-name-asian="標楷體" style:font-size-asian="11pt" style:font-size-complex="11pt"/>
    </style:style>
    <style:style style:name="T685_4" style:family="text">
      <style:text-properties fo:color="#000000" style:font-name="標楷體" fo:font-size="11pt" style:font-name-asian="標楷體" style:font-size-asian="11pt" style:font-size-complex="11pt"/>
    </style:style>
    <style:style style:name="P686" style:family="paragraph" style:parent-style-name="款">
      <style:paragraph-properties fo:line-height="0.564cm" style:snap-to-layout-grid="true"/>
    </style:style>
    <style:style style:name="T686_1" style:family="text">
      <style:text-properties fo:font-size="11pt" style:font-size-asian="11pt" style:font-size-complex="11pt" style:text-underline-style="none"/>
    </style:style>
    <style:style style:name="P687" style:family="paragraph" style:parent-style-name="款">
      <style:paragraph-properties fo:line-height="0.564cm" style:snap-to-layout-grid="true"/>
    </style:style>
    <style:style style:name="T687_1" style:family="text">
      <style:text-properties fo:font-size="11pt" style:font-size-asian="11pt" style:font-size-complex="11pt" style:text-underline-style="none"/>
    </style:style>
    <style:style style:name="P688" style:family="paragraph" style:parent-style-name="款">
      <style:paragraph-properties fo:line-height="0.564cm" style:snap-to-layout-grid="true"/>
    </style:style>
    <style:style style:name="T688_1" style:family="text">
      <style:text-properties fo:font-size="11pt" style:font-size-asian="11pt" style:font-size-complex="11pt" style:text-underline-style="none"/>
    </style:style>
    <style:style style:name="P689" style:family="paragraph" style:parent-style-name="款">
      <style:paragraph-properties fo:text-indent="-1.222cm" fo:line-height="0.564cm" fo:margin-left="1.222cm" style:snap-to-layout-grid="true"/>
    </style:style>
    <style:style style:name="T689_1" style:family="text">
      <style:text-properties fo:font-size="11pt" style:font-size-asian="11pt" style:font-size-complex="11pt" style:text-underline-style="none"/>
    </style:style>
    <style:style style:name="T689_2" style:family="text">
      <style:text-properties fo:font-size="11pt" style:font-size-asian="11pt" style:font-size-complex="11pt" style:text-underline-style="none"/>
    </style:style>
    <style:style style:name="T689_3" style:family="text">
      <style:text-properties fo:font-size="11pt" style:font-size-asian="11pt" style:font-size-complex="11pt" style:text-underline-style="none"/>
    </style:style>
    <style:style style:name="P690" style:family="paragraph" style:parent-style-name="款">
      <style:paragraph-properties fo:line-height="0.564cm" style:snap-to-layout-grid="true"/>
    </style:style>
    <style:style style:name="T690_1" style:family="text">
      <style:text-properties fo:font-size="11pt" style:font-size-asian="11pt" style:font-size-complex="11pt" style:text-underline-style="none"/>
    </style:style>
    <style:style style:name="P691" style:family="paragraph" style:parent-style-name="款">
      <style:paragraph-properties fo:line-height="0.564cm" style:snap-to-layout-grid="true"/>
    </style:style>
    <style:style style:name="T691_1" style:family="text">
      <style:text-properties fo:font-size="11pt" style:font-size-asian="11pt" style:font-size-complex="11pt" style:text-underline-style="none"/>
    </style:style>
    <style:style style:name="P692" style:family="paragraph" style:parent-style-name="款">
      <style:paragraph-properties fo:line-height="0.564cm" style:snap-to-layout-grid="true"/>
    </style:style>
    <style:style style:name="T692_1" style:family="text">
      <style:text-properties fo:font-size="11pt" style:font-size-asian="11pt" style:font-size-complex="11pt" style:text-underline-style="none"/>
    </style:style>
    <style:style style:name="P693" style:family="paragraph" style:parent-style-name="款">
      <style:paragraph-properties fo:line-height="0.564cm" style:snap-to-layout-grid="true"/>
    </style:style>
    <style:style style:name="T693_1" style:family="text">
      <style:text-properties fo:font-size="11pt" style:font-size-asian="11pt" style:font-size-complex="11pt" style:text-underline-style="none"/>
    </style:style>
    <style:style style:name="P694" style:family="paragraph" style:parent-style-name="款">
      <style:paragraph-properties fo:line-height="0.564cm" style:snap-to-layout-grid="true"/>
    </style:style>
    <style:style style:name="T694_1" style:family="text">
      <style:text-properties fo:font-size="11pt" style:font-size-asian="11pt" style:font-size-complex="11pt" style:text-underline-style="none"/>
    </style:style>
    <style:style style:name="P695" style:family="paragraph" style:parent-style-name="款">
      <style:paragraph-properties fo:line-height="0.564cm" style:snap-to-layout-grid="true"/>
    </style:style>
    <style:style style:name="T695_1" style:family="text">
      <style:text-properties fo:font-size="11pt" style:font-size-asian="11pt" style:font-size-complex="11pt" style:text-underline-style="none"/>
    </style:style>
    <style:style style:name="T695_2" style:family="text">
      <style:text-properties fo:letter-spacing="0.007cm" fo:font-size="11pt" style:font-size-asian="11pt" style:font-size-complex="11pt" style:text-underline-style="none"/>
    </style:style>
    <style:style style:name="T695_3" style:family="text">
      <style:text-properties fo:font-size="11pt" style:font-size-asian="11pt" style:font-size-complex="11pt" style:text-underline-style="none"/>
    </style:style>
    <style:style style:name="T695_4" style:family="text">
      <style:text-properties fo:letter-spacing="0.007cm" fo:font-size="11pt" style:font-size-asian="11pt" style:font-size-complex="11pt" style:text-underline-style="none"/>
    </style:style>
    <style:style style:name="T695_5" style:family="text">
      <style:text-properties fo:font-size="11pt" style:font-size-asian="11pt" style:font-size-complex="11pt" style:text-underline-style="none"/>
    </style:style>
    <style:style style:name="P696" style:family="paragraph" style:parent-style-name="Normal">
      <style:paragraph-properties style:text-autospace="none" fo:text-align="justify" fo:text-indent="-0.776cm" fo:line-height="0.564cm" fo:margin-left="0.776cm" style:punctuation-wrap="simple"/>
    </style:style>
    <style:style style:name="T696_1" style:family="text">
      <style:text-properties fo:letter-spacing="0.007cm" fo:color="#000000" style:font-name="標楷體" fo:font-size="11pt" style:font-name-asian="標楷體" style:font-size-asian="11pt" style:font-size-complex="11pt"/>
    </style:style>
    <style:style style:name="T696_2" style:family="text">
      <style:text-properties fo:letter-spacing="-0.018cm" fo:color="#000000" style:font-name="標楷體" fo:font-size="11pt" style:font-name-asian="標楷體" style:font-size-asian="11pt" style:font-size-complex="11pt"/>
    </style:style>
    <style:style style:name="T696_3" style:family="text">
      <style:text-properties fo:letter-spacing="-0.018cm" fo:color="#000000" style:font-name="標楷體" fo:font-size="11pt" style:font-name-asian="標楷體" style:font-size-asian="11pt" style:font-size-complex="11pt"/>
    </style:style>
    <style:style style:name="P697" style:family="paragraph" style:parent-style-name="Normal">
      <style:paragraph-properties fo:text-indent="0.633cm" fo:line-height="0.564cm"/>
    </style:style>
    <style:style style:name="T697_1" style:family="text">
      <style:text-properties fo:color="#000000" style:font-name="標楷體" fo:font-size="11pt" style:font-name-asian="標楷體" style:font-size-asian="11pt" style:font-size-complex="11pt"/>
    </style:style>
    <style:style style:name="P698" style:family="paragraph" style:parent-style-name="Normal">
      <style:paragraph-properties fo:text-indent="0.633cm" fo:line-height="0.564cm"/>
    </style:style>
    <style:style style:name="T698_1" style:family="text">
      <style:text-properties fo:color="#000000" style:font-name="標楷體" fo:font-size="11pt" style:font-name-asian="標楷體" style:font-size-asian="11pt" style:font-size-complex="11pt"/>
    </style:style>
    <style:style style:name="P699" style:family="paragraph" style:parent-style-name="Normal">
      <style:paragraph-properties fo:text-indent="0.633cm" fo:line-height="0.564cm"/>
    </style:style>
    <style:style style:name="T699_1" style:family="text">
      <style:text-properties fo:color="#000000" style:font-name="標楷體" fo:font-size="11pt" style:font-name-asian="標楷體" style:font-size-asian="11pt" style:font-size-complex="11pt"/>
    </style:style>
    <style:style style:name="P700" style:family="paragraph" style:parent-style-name="Normal">
      <style:paragraph-properties style:text-autospace="none" fo:text-align="justify" fo:text-indent="-0.776cm" fo:line-height="0.564cm" fo:margin-left="0.776cm" style:punctuation-wrap="simple"/>
    </style:style>
    <style:style style:name="T700_1" style:family="text">
      <style:text-properties fo:letter-spacing="0.007cm" fo:color="#000000" style:font-name="標楷體" fo:font-size="11pt" style:font-name-asian="標楷體" style:font-size-asian="11pt" style:font-size-complex="11pt"/>
    </style:style>
    <style:style style:name="T700_2" style:family="text">
      <style:text-properties fo:letter-spacing="0.007cm" fo:color="#000000" style:font-name="標楷體" fo:font-size="11pt" style:font-name-asian="標楷體" style:font-size-asian="11pt" style:font-size-complex="11pt"/>
    </style:style>
    <style:style style:name="T700_3" style:family="text">
      <style:text-properties fo:letter-spacing="0.007cm" fo:color="#000000" style:font-name="標楷體" fo:font-size="11pt" style:font-name-asian="標楷體" style:font-size-asian="11pt" style:font-size-complex="11pt"/>
    </style:style>
    <style:style style:name="T700_4" style:family="text">
      <style:text-properties fo:color="#000000" style:font-name="標楷體" fo:font-size="11pt" style:font-name-asian="標楷體" style:font-size-asian="11pt" style:font-size-complex="11pt"/>
    </style:style>
    <style:style style:name="P701" style:family="paragraph" style:parent-style-name="Normal">
      <style:paragraph-properties style:text-autospace="none" fo:text-align="justify" fo:text-indent="-0.776cm" fo:line-height="0.564cm" fo:margin-left="0.776cm" style:punctuation-wrap="simple"/>
    </style:style>
    <style:style style:name="T701_1" style:family="text">
      <style:text-properties fo:letter-spacing="0.007cm" fo:color="#000000" style:font-name="標楷體" fo:font-size="11pt" style:font-name-asian="標楷體" style:font-size-asian="11pt" style:font-size-complex="11pt"/>
    </style:style>
    <style:style style:name="T701_2" style:family="text">
      <style:text-properties fo:color="#000000" style:font-name="標楷體" fo:font-size="11pt" style:font-name-asian="標楷體" style:font-size-asian="11pt" style:font-size-complex="11pt"/>
    </style:style>
    <style:style style:name="T701_3" style:family="text">
      <style:text-properties fo:color="#000000" style:font-name="標楷體" fo:font-size="11pt" style:font-name-asian="標楷體" style:font-size-asian="11pt" style:font-size-complex="11pt"/>
    </style:style>
    <style:style style:name="T701_4" style:family="text">
      <style:text-properties fo:color="#000000" style:font-name="Arial" fo:font-size="11pt" style:font-name-asian="標楷體" style:font-size-asian="11pt" style:font-name-complex="Arial" style:font-size-complex="11pt"/>
    </style:style>
    <style:style style:name="T701_5" style:family="text">
      <style:text-properties fo:color="#000000" style:font-name="標楷體" fo:font-size="11pt" style:font-name-asian="標楷體" style:font-size-asian="11pt" style:font-size-complex="11pt"/>
    </style:style>
    <style:style style:name="P702" style:family="paragraph" style:parent-style-name="Normal">
      <style:paragraph-properties style:text-autospace="none" fo:text-align="justify" fo:text-indent="-0.776cm" fo:line-height="0.564cm" fo:margin-left="0.776cm" style:punctuation-wrap="simple"/>
    </style:style>
    <style:style style:name="T702_1" style:family="text">
      <style:text-properties fo:letter-spacing="0.007cm" fo:color="#000000" style:font-name="標楷體" fo:font-size="11pt" style:font-name-asian="標楷體" style:font-size-asian="11pt" style:font-size-complex="11pt"/>
    </style:style>
    <style:style style:name="T702_2" style:family="text">
      <style:text-properties fo:color="#000000" style:font-name="標楷體" fo:font-size="11pt" style:font-name-asian="標楷體" style:font-size-asian="11pt" style:font-size-complex="11pt"/>
    </style:style>
    <style:style style:name="T702_3" style:family="text">
      <style:text-properties fo:color="#000000" fo:font-size="11pt" style:font-name-asian="標楷體" style:font-size-asian="11pt" style:font-size-complex="11pt"/>
    </style:style>
    <style:style style:name="P703" style:family="paragraph" style:parent-style-name="Normal">
      <style:paragraph-properties fo:text-indent="-1.141cm" fo:line-height="0.564cm" fo:margin-left="1.776cm"/>
    </style:style>
    <style:style style:name="T703_1" style:family="text">
      <style:text-properties fo:color="#000000" style:font-name="標楷體" fo:font-size="11pt" style:font-name-asian="標楷體" style:font-size-asian="11pt" style:font-size-complex="11pt"/>
    </style:style>
    <style:style style:name="T703_2" style:family="text">
      <style:text-properties fo:color="#000000" fo:font-size="11pt" style:font-name-asian="標楷體" style:font-size-asian="11pt" style:font-size-complex="11pt"/>
    </style:style>
    <style:style style:name="T703_3" style:family="text">
      <style:text-properties fo:color="#000000" style:font-name="標楷體" fo:font-size="11pt" style:font-name-asian="標楷體" style:font-size-asian="11pt" style:font-size-complex="11pt"/>
    </style:style>
    <style:style style:name="P704" style:family="paragraph" style:parent-style-name="Normal">
      <style:paragraph-properties fo:text-indent="-0.947cm" fo:line-height="0.564cm" fo:margin-left="1.582cm"/>
    </style:style>
    <style:style style:name="T704_1" style:family="text">
      <style:text-properties fo:color="#000000" style:font-name="標楷體" fo:font-size="11pt" style:font-name-asian="標楷體" style:font-size-asian="11pt" style:font-size-complex="11pt"/>
    </style:style>
    <style:style style:name="T704_2" style:family="text">
      <style:text-properties fo:color="#000000" fo:font-size="11pt" style:font-name-asian="標楷體" style:font-size-asian="11pt" style:font-size-complex="11pt"/>
    </style:style>
    <style:style style:name="P705" style:family="paragraph" style:parent-style-name="Normal">
      <style:paragraph-properties fo:text-indent="-0.988cm" fo:line-height="0.776cm" fo:margin-left="0.988cm"/>
      <style:text-properties fo:color="#000000" fo:font-size="14pt" style:font-name-asian="標楷體" style:font-size-asian="14pt" style:font-size-complex="14pt"/>
    </style:style>
  </office:automatic-styles>
  <office:body>
    <office:text>
      <text:p text:style-name="P1"><text:span text:style-name="T1_1">附表</text:span><text:span text:style-name="T1_2">三</text:span><text:span text:style-name="T1_3">、建築物變更使用原則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row table:style-name="Row1">
          <table:table-cell table:style-name="Cell1" table:number-columns-spanned="2" table:number-rows-spanned="2">
            <text:p text:style-name="P2"><text:span text:style-name="T2_1">原使用類別、組別</text:span></text:p>
            <text:p text:style-name="P3"/>
            <text:p text:style-name="P4"><text:span text:style-name="T4_1">變更使用類別、組別</text:span></text:p>
          </table:table-cell>
          <table:covered-table-cell/>
          <table:table-cell table:style-name="Cell2" table:number-columns-spanned="2">
            <text:p text:style-name="P5"><text:span text:style-name="T5_1">Ａ</text:span></text:p>
          </table:table-cell>
          <table:covered-table-cell/>
          <table:table-cell table:style-name="Cell3" table:number-columns-spanned="4">
            <text:p text:style-name="P6"><text:span text:style-name="T6_1">Ｂ</text:span></text:p>
          </table:table-cell>
          <table:covered-table-cell/>
          <table:covered-table-cell/>
          <table:covered-table-cell/>
          <table:table-cell table:style-name="Cell4" table:number-columns-spanned="2">
            <text:p text:style-name="P7"><text:span text:style-name="T7_1">Ｃ</text:span></text:p>
          </table:table-cell>
          <table:covered-table-cell/>
          <table:table-cell table:style-name="Cell5" table:number-columns-spanned="5">
            <text:p text:style-name="P8"><text:span text:style-name="T8_1">Ｄ</text:span></text:p>
          </table:table-cell>
          <table:covered-table-cell/>
          <table:covered-table-cell/>
          <table:covered-table-cell/>
          <table:covered-table-cell/>
          <table:table-cell table:style-name="Cell6" table:number-rows-spanned="2">
            <text:p text:style-name="P9"><text:span text:style-name="T9_1">Ｅ</text:span></text:p>
          </table:table-cell>
          <table:table-cell table:style-name="Cell7" table:number-columns-spanned="4">
            <text:p text:style-name="P10"><text:span text:style-name="T10_1">Ｆ</text:span></text:p>
          </table:table-cell>
          <table:covered-table-cell/>
          <table:covered-table-cell/>
          <table:covered-table-cell/>
          <table:table-cell table:style-name="Cell8" table:number-columns-spanned="3">
            <text:p text:style-name="P11"><text:span text:style-name="T11_1">Ｇ</text:span></text:p>
          </table:table-cell>
          <table:covered-table-cell/>
          <table:covered-table-cell/>
          <table:table-cell table:style-name="Cell9" table:number-columns-spanned="2">
            <text:p text:style-name="P12"><text:span text:style-name="T12_1">Ｈ</text:span></text:p>
          </table:table-cell>
          <table:covered-table-cell/>
          <table:table-cell table:style-name="Cell10" table:number-rows-spanned="2">
            <text:p text:style-name="P13"><text:span text:style-name="T13_1">Ｉ</text:span></text:p>
          </table:table-cell>
        </table:table-row>
        <table:table-row table:style-name="Row2">
          <table:covered-table-cell table:style-name="Cell11">
            <text:p text:style-name="P14"/>
          </table:covered-table-cell>
          <table:covered-table-cell/>
          <table:table-cell table:style-name="Cell12">
            <text:p text:style-name="P15"><text:span text:style-name="T15_1">１</text:span></text:p>
          </table:table-cell>
          <table:table-cell table:style-name="Cell13">
            <text:p text:style-name="P16"><text:span text:style-name="T16_1">２</text:span></text:p>
          </table:table-cell>
          <table:table-cell table:style-name="Cell14">
            <text:p text:style-name="P17"><text:span text:style-name="T17_1">１</text:span></text:p>
          </table:table-cell>
          <table:table-cell table:style-name="Cell15">
            <text:p text:style-name="P18"><text:span text:style-name="T18_1">２</text:span></text:p>
          </table:table-cell>
          <table:table-cell table:style-name="Cell16">
            <text:p text:style-name="P19"><text:span text:style-name="T19_1">３</text:span></text:p>
          </table:table-cell>
          <table:table-cell table:style-name="Cell17">
            <text:p text:style-name="P20"><text:span text:style-name="T20_1">４</text:span></text:p>
          </table:table-cell>
          <table:table-cell table:style-name="Cell18">
            <text:p text:style-name="P21"><text:span text:style-name="T21_1">１</text:span></text:p>
          </table:table-cell>
          <table:table-cell table:style-name="Cell19">
            <text:p text:style-name="P22"><text:span text:style-name="T22_1">２</text:span></text:p>
          </table:table-cell>
          <table:table-cell table:style-name="Cell20">
            <text:p text:style-name="P23"><text:span text:style-name="T23_1">１</text:span></text:p>
          </table:table-cell>
          <table:table-cell table:style-name="Cell21">
            <text:p text:style-name="P24"><text:span text:style-name="T24_1">２</text:span></text:p>
          </table:table-cell>
          <table:table-cell table:style-name="Cell22">
            <text:p text:style-name="P25"><text:span text:style-name="T25_1">３</text:span></text:p>
          </table:table-cell>
          <table:table-cell table:style-name="Cell23">
            <text:p text:style-name="P26"><text:span text:style-name="T26_1">４</text:span></text:p>
          </table:table-cell>
          <table:table-cell table:style-name="Cell24">
            <text:p text:style-name="P27"><text:span text:style-name="T27_1">５</text:span></text:p>
          </table:table-cell>
          <table:covered-table-cell table:style-name="Cell25">
            <text:p text:style-name="P28"/>
          </table:covered-table-cell>
          <table:table-cell table:style-name="Cell26">
            <text:p text:style-name="P29"><text:span text:style-name="T29_1">１</text:span></text:p>
          </table:table-cell>
          <table:table-cell table:style-name="Cell27">
            <text:p text:style-name="P30"><text:span text:style-name="T30_1">２</text:span></text:p>
          </table:table-cell>
          <table:table-cell table:style-name="Cell28">
            <text:p text:style-name="P31"><text:span text:style-name="T31_1">３</text:span></text:p>
          </table:table-cell>
          <table:table-cell table:style-name="Cell29">
            <text:p text:style-name="P32"><text:span text:style-name="T32_1">４</text:span></text:p>
          </table:table-cell>
          <table:table-cell table:style-name="Cell30">
            <text:p text:style-name="P33"><text:span text:style-name="T33_1">１</text:span></text:p>
          </table:table-cell>
          <table:table-cell table:style-name="Cell31">
            <text:p text:style-name="P34"><text:span text:style-name="T34_1">２</text:span></text:p>
          </table:table-cell>
          <table:table-cell table:style-name="Cell32">
            <text:p text:style-name="P35"><text:span text:style-name="T35_1">３</text:span></text:p>
          </table:table-cell>
          <table:table-cell table:style-name="Cell33">
            <text:p text:style-name="P36"><text:span text:style-name="T36_1">１</text:span></text:p>
          </table:table-cell>
          <table:table-cell table:style-name="Cell34">
            <text:p text:style-name="P37"><text:span text:style-name="T37_1">２</text:span></text:p>
          </table:table-cell>
          <table:covered-table-cell table:style-name="Cell35">
            <text:p text:style-name="P38"/>
          </table:covered-table-cell>
        </table:table-row>
        <table:table-row table:style-name="Row3">
          <table:table-cell table:style-name="Cell36" table:number-rows-spanned="2">
            <text:p text:style-name="P39"><text:span text:style-name="T39_1">公共集會類</text:span></text:p>
            <text:p text:style-name="P40"><text:span text:style-name="T40_1">（</text:span><text:span text:style-name="T40_2">Ａ</text:span><text:span text:style-name="T40_3">類）</text:span></text:p>
          </table:table-cell>
          <table:table-cell table:style-name="Cell37">
            <text:p text:style-name="P41"><text:span text:style-name="T41_1">Ａ</text:span><text:span text:style-name="T41_2">-</text:span><text:span text:style-name="T41_3">１</text:span></text:p>
          </table:table-cell>
          <table:table-cell table:style-name="Cell38">
            <text:p text:style-name="P42"/>
          </table:table-cell>
          <table:table-cell table:style-name="Cell39">
            <text:p text:style-name="P43"><text:span text:style-name="T43_1">☆</text:span></text:p>
          </table:table-cell>
          <table:table-cell table:style-name="Cell40">
            <text:p text:style-name="P44"><text:span text:style-name="T44_1">○</text:span></text:p>
          </table:table-cell>
          <table:table-cell table:style-name="Cell41">
            <text:p text:style-name="P45"><text:span text:style-name="T45_1">○</text:span></text:p>
          </table:table-cell>
          <table:table-cell table:style-name="Cell42">
            <text:p text:style-name="P46"><text:span text:style-name="T46_1">○</text:span></text:p>
          </table:table-cell>
          <table:table-cell table:style-name="Cell43">
            <text:p text:style-name="P47"><text:span text:style-name="T47_1">○</text:span></text:p>
          </table:table-cell>
          <table:table-cell table:style-name="Cell44">
            <text:p text:style-name="P48"><text:span text:style-name="T48_1">○</text:span></text:p>
          </table:table-cell>
          <table:table-cell table:style-name="Cell45">
            <text:p text:style-name="P49"><text:span text:style-name="T49_1">○</text:span></text:p>
          </table:table-cell>
          <table:table-cell table:style-name="Cell46">
            <text:p text:style-name="P50"><text:span text:style-name="T50_1">○</text:span></text:p>
          </table:table-cell>
          <table:table-cell table:style-name="Cell47">
            <text:p text:style-name="P51"><text:span text:style-name="T51_1">○</text:span></text:p>
          </table:table-cell>
          <table:table-cell table:style-name="Cell48">
            <text:p text:style-name="P52"><text:span text:style-name="T52_1">○</text:span></text:p>
          </table:table-cell>
          <table:table-cell table:style-name="Cell49">
            <text:p text:style-name="P53"><text:span text:style-name="T53_1">○</text:span></text:p>
          </table:table-cell>
          <table:table-cell table:style-name="Cell50">
            <text:p text:style-name="P54"><text:span text:style-name="T54_1">○</text:span></text:p>
          </table:table-cell>
          <table:table-cell table:style-name="Cell51">
            <text:p text:style-name="P55"><text:span text:style-name="T55_1">○</text:span></text:p>
          </table:table-cell>
          <table:table-cell table:style-name="Cell52">
            <text:p text:style-name="P56"><text:span text:style-name="T56_1">○</text:span></text:p>
          </table:table-cell>
          <table:table-cell table:style-name="Cell53">
            <text:p text:style-name="P57"><text:span text:style-name="T57_1">○</text:span></text:p>
          </table:table-cell>
          <table:table-cell table:style-name="Cell54">
            <text:p text:style-name="P58"><text:span text:style-name="T58_1">○</text:span></text:p>
          </table:table-cell>
          <table:table-cell table:style-name="Cell55">
            <text:p text:style-name="P59"><text:span text:style-name="T59_1">○</text:span></text:p>
          </table:table-cell>
          <table:table-cell table:style-name="Cell56">
            <text:p text:style-name="P60"><text:span text:style-name="T60_1">○</text:span></text:p>
          </table:table-cell>
          <table:table-cell table:style-name="Cell57">
            <text:p text:style-name="P61"><text:span text:style-name="T61_1">○</text:span></text:p>
          </table:table-cell>
          <table:table-cell table:style-name="Cell58">
            <text:p text:style-name="P62"><text:span text:style-name="T62_1">○</text:span></text:p>
          </table:table-cell>
          <table:table-cell table:style-name="Cell59">
            <text:p text:style-name="P63"><text:span text:style-name="T63_1">○</text:span></text:p>
          </table:table-cell>
          <table:table-cell table:style-name="Cell60">
            <text:p text:style-name="P64"><text:span text:style-name="T64_1">○</text:span></text:p>
          </table:table-cell>
          <table:table-cell table:style-name="Cell61">
            <text:p text:style-name="P65"><text:span text:style-name="T65_1">◎</text:span></text:p>
          </table:table-cell>
        </table:table-row>
        <table:table-row table:style-name="Row4">
          <table:covered-table-cell table:style-name="Cell62">
            <text:p text:style-name="P66"/>
          </table:covered-table-cell>
          <table:table-cell table:style-name="Cell63">
            <text:p text:style-name="P67"><text:span text:style-name="T67_1">Ａ</text:span><text:span text:style-name="T67_2">-</text:span><text:span text:style-name="T67_3">２</text:span></text:p>
          </table:table-cell>
          <table:table-cell table:style-name="Cell64">
            <text:p text:style-name="P68"><text:span text:style-name="T68_1">☆</text:span></text:p>
          </table:table-cell>
          <table:table-cell table:style-name="Cell65">
            <text:p text:style-name="P69"/>
          </table:table-cell>
          <table:table-cell table:style-name="Cell66">
            <text:p text:style-name="P70"><text:span text:style-name="T70_1">○</text:span></text:p>
          </table:table-cell>
          <table:table-cell table:style-name="Cell67">
            <text:p text:style-name="P71"><text:span text:style-name="T71_1">○</text:span></text:p>
          </table:table-cell>
          <table:table-cell table:style-name="Cell68">
            <text:p text:style-name="P72"><text:span text:style-name="T72_1">○</text:span></text:p>
          </table:table-cell>
          <table:table-cell table:style-name="Cell69">
            <text:p text:style-name="P73"><text:span text:style-name="T73_1">○</text:span></text:p>
          </table:table-cell>
          <table:table-cell table:style-name="Cell70">
            <text:p text:style-name="P74"><text:span text:style-name="T74_1">○</text:span></text:p>
          </table:table-cell>
          <table:table-cell table:style-name="Cell71">
            <text:p text:style-name="P75"><text:span text:style-name="T75_1">○</text:span></text:p>
          </table:table-cell>
          <table:table-cell table:style-name="Cell72">
            <text:p text:style-name="P76"><text:span text:style-name="T76_1">○</text:span></text:p>
          </table:table-cell>
          <table:table-cell table:style-name="Cell73">
            <text:p text:style-name="P77"><text:span text:style-name="T77_1">○</text:span></text:p>
          </table:table-cell>
          <table:table-cell table:style-name="Cell74">
            <text:p text:style-name="P78"><text:span text:style-name="T78_1">○</text:span></text:p>
          </table:table-cell>
          <table:table-cell table:style-name="Cell75">
            <text:p text:style-name="P79"><text:span text:style-name="T79_1">○</text:span></text:p>
          </table:table-cell>
          <table:table-cell table:style-name="Cell76">
            <text:p text:style-name="P80"><text:span text:style-name="T80_1">○</text:span></text:p>
          </table:table-cell>
          <table:table-cell table:style-name="Cell77">
            <text:p text:style-name="P81"><text:span text:style-name="T81_1">○</text:span></text:p>
          </table:table-cell>
          <table:table-cell table:style-name="Cell78">
            <text:p text:style-name="P82"><text:span text:style-name="T82_1">○</text:span></text:p>
          </table:table-cell>
          <table:table-cell table:style-name="Cell79">
            <text:p text:style-name="P83"><text:span text:style-name="T83_1">○</text:span></text:p>
          </table:table-cell>
          <table:table-cell table:style-name="Cell80">
            <text:p text:style-name="P84"><text:span text:style-name="T84_1">○</text:span></text:p>
          </table:table-cell>
          <table:table-cell table:style-name="Cell81">
            <text:p text:style-name="P85"><text:span text:style-name="T85_1">○</text:span></text:p>
          </table:table-cell>
          <table:table-cell table:style-name="Cell82">
            <text:p text:style-name="P86"><text:span text:style-name="T86_1">○</text:span></text:p>
          </table:table-cell>
          <table:table-cell table:style-name="Cell83">
            <text:p text:style-name="P87"><text:span text:style-name="T87_1">○</text:span></text:p>
          </table:table-cell>
          <table:table-cell table:style-name="Cell84">
            <text:p text:style-name="P88"><text:span text:style-name="T88_1">○</text:span></text:p>
          </table:table-cell>
          <table:table-cell table:style-name="Cell85">
            <text:p text:style-name="P89"><text:span text:style-name="T89_1">○</text:span></text:p>
          </table:table-cell>
          <table:table-cell table:style-name="Cell86">
            <text:p text:style-name="P90"><text:span text:style-name="T90_1">○</text:span></text:p>
          </table:table-cell>
          <table:table-cell table:style-name="Cell87">
            <text:p text:style-name="P91"><text:span text:style-name="T91_1">◎</text:span></text:p>
          </table:table-cell>
        </table:table-row>
        <table:table-row table:style-name="Row5">
          <table:table-cell table:style-name="Cell88" table:number-rows-spanned="4">
            <text:p text:style-name="P92"><text:span text:style-name="T92_1">商<text:s/>業<text:s/>類</text:span></text:p>
            <text:p text:style-name="P93"><text:span text:style-name="T93_1">（</text:span><text:span text:style-name="T93_2">Ｂ</text:span><text:span text:style-name="T93_3">類）</text:span></text:p>
          </table:table-cell>
          <table:table-cell table:style-name="Cell89">
            <text:p text:style-name="P94"><text:span text:style-name="T94_1">Ｂ</text:span><text:span text:style-name="T94_2">-</text:span><text:span text:style-name="T94_3">１</text:span></text:p>
          </table:table-cell>
          <table:table-cell table:style-name="Cell90">
            <text:p text:style-name="P95"><text:span text:style-name="T95_1">※</text:span></text:p>
          </table:table-cell>
          <table:table-cell table:style-name="Cell91">
            <text:p text:style-name="P96"><text:span text:style-name="T96_1">※</text:span></text:p>
          </table:table-cell>
          <table:table-cell table:style-name="Cell92">
            <text:p text:style-name="P97"/>
          </table:table-cell>
          <table:table-cell table:style-name="Cell93">
            <text:p text:style-name="P98"><text:span text:style-name="T98_1">☆</text:span></text:p>
          </table:table-cell>
          <table:table-cell table:style-name="Cell94">
            <text:p text:style-name="P99"><text:span text:style-name="T99_1">※</text:span></text:p>
          </table:table-cell>
          <table:table-cell table:style-name="Cell95">
            <text:p text:style-name="P100"><text:span text:style-name="T100_1">※</text:span></text:p>
          </table:table-cell>
          <table:table-cell table:style-name="Cell96">
            <text:p text:style-name="P101"><text:span text:style-name="T101_1">○</text:span></text:p>
          </table:table-cell>
          <table:table-cell table:style-name="Cell97">
            <text:p text:style-name="P102"><text:span text:style-name="T102_1">○</text:span></text:p>
          </table:table-cell>
          <table:table-cell table:style-name="Cell98">
            <text:p text:style-name="P103"><text:span text:style-name="T103_1">○</text:span></text:p>
          </table:table-cell>
          <table:table-cell table:style-name="Cell99">
            <text:p text:style-name="P104"><text:span text:style-name="T104_1">○</text:span></text:p>
          </table:table-cell>
          <table:table-cell table:style-name="Cell100">
            <text:p text:style-name="P105"><text:span text:style-name="T105_1">○</text:span></text:p>
          </table:table-cell>
          <table:table-cell table:style-name="Cell101">
            <text:p text:style-name="P106"><text:span text:style-name="T106_1">○</text:span></text:p>
          </table:table-cell>
          <table:table-cell table:style-name="Cell102">
            <text:p text:style-name="P107"><text:span text:style-name="T107_1">○</text:span></text:p>
          </table:table-cell>
          <table:table-cell table:style-name="Cell103">
            <text:p text:style-name="P108"><text:span text:style-name="T108_1">○</text:span></text:p>
          </table:table-cell>
          <table:table-cell table:style-name="Cell104">
            <text:p text:style-name="P109"><text:span text:style-name="T109_1">○</text:span></text:p>
          </table:table-cell>
          <table:table-cell table:style-name="Cell105">
            <text:p text:style-name="P110"><text:span text:style-name="T110_1">○</text:span></text:p>
          </table:table-cell>
          <table:table-cell table:style-name="Cell106">
            <text:p text:style-name="P111"><text:span text:style-name="T111_1">○</text:span></text:p>
          </table:table-cell>
          <table:table-cell table:style-name="Cell107">
            <text:p text:style-name="P112"><text:span text:style-name="T112_1">○</text:span></text:p>
          </table:table-cell>
          <table:table-cell table:style-name="Cell108">
            <text:p text:style-name="P113"><text:span text:style-name="T113_1">○</text:span></text:p>
          </table:table-cell>
          <table:table-cell table:style-name="Cell109">
            <text:p text:style-name="P114"><text:span text:style-name="T114_1">○</text:span></text:p>
          </table:table-cell>
          <table:table-cell table:style-name="Cell110">
            <text:p text:style-name="P115"><text:span text:style-name="T115_1">○</text:span></text:p>
          </table:table-cell>
          <table:table-cell table:style-name="Cell111">
            <text:p text:style-name="P116"><text:span text:style-name="T116_1">○</text:span></text:p>
          </table:table-cell>
          <table:table-cell table:style-name="Cell112">
            <text:p text:style-name="P117"><text:span text:style-name="T117_1">○</text:span></text:p>
          </table:table-cell>
          <table:table-cell table:style-name="Cell113">
            <text:p text:style-name="P118"><text:span text:style-name="T118_1">◎</text:span></text:p>
          </table:table-cell>
        </table:table-row>
        <table:table-row table:style-name="Row6">
          <table:covered-table-cell table:style-name="Cell114">
            <text:p text:style-name="P119"/>
          </table:covered-table-cell>
          <table:table-cell table:style-name="Cell115">
            <text:p text:style-name="P120"><text:span text:style-name="T120_1">Ｂ</text:span><text:span text:style-name="T120_2">-</text:span><text:span text:style-name="T120_3">２</text:span></text:p>
          </table:table-cell>
          <table:table-cell table:style-name="Cell116">
            <text:p text:style-name="P121"><text:span text:style-name="T121_1">※</text:span></text:p>
          </table:table-cell>
          <table:table-cell table:style-name="Cell117">
            <text:p text:style-name="P122"><text:span text:style-name="T122_1">※</text:span></text:p>
          </table:table-cell>
          <table:table-cell table:style-name="Cell118">
            <text:p text:style-name="P123"><text:span text:style-name="T123_1">☆</text:span></text:p>
          </table:table-cell>
          <table:table-cell table:style-name="Cell119">
            <text:p text:style-name="P124"/>
          </table:table-cell>
          <table:table-cell table:style-name="Cell120">
            <text:p text:style-name="P125"><text:span text:style-name="T125_1">※</text:span></text:p>
          </table:table-cell>
          <table:table-cell table:style-name="Cell121">
            <text:p text:style-name="P126"><text:span text:style-name="T126_1">※</text:span></text:p>
          </table:table-cell>
          <table:table-cell table:style-name="Cell122">
            <text:p text:style-name="P127"><text:span text:style-name="T127_1">○</text:span></text:p>
          </table:table-cell>
          <table:table-cell table:style-name="Cell123">
            <text:p text:style-name="P128"><text:span text:style-name="T128_1">○</text:span></text:p>
          </table:table-cell>
          <table:table-cell table:style-name="Cell124">
            <text:p text:style-name="P129"><text:span text:style-name="T129_1">○</text:span></text:p>
          </table:table-cell>
          <table:table-cell table:style-name="Cell125">
            <text:p text:style-name="P130"><text:span text:style-name="T130_1">○</text:span></text:p>
          </table:table-cell>
          <table:table-cell table:style-name="Cell126">
            <text:p text:style-name="P131"><text:span text:style-name="T131_1">○</text:span></text:p>
          </table:table-cell>
          <table:table-cell table:style-name="Cell127">
            <text:p text:style-name="P132"><text:span text:style-name="T132_1">○</text:span></text:p>
          </table:table-cell>
          <table:table-cell table:style-name="Cell128">
            <text:p text:style-name="P133"><text:span text:style-name="T133_1">○</text:span></text:p>
          </table:table-cell>
          <table:table-cell table:style-name="Cell129">
            <text:p text:style-name="P134"><text:span text:style-name="T134_1">○</text:span></text:p>
          </table:table-cell>
          <table:table-cell table:style-name="Cell130">
            <text:p text:style-name="P135"><text:span text:style-name="T135_1">○</text:span></text:p>
          </table:table-cell>
          <table:table-cell table:style-name="Cell131">
            <text:p text:style-name="P136"><text:span text:style-name="T136_1">○</text:span></text:p>
          </table:table-cell>
          <table:table-cell table:style-name="Cell132">
            <text:p text:style-name="P137"><text:span text:style-name="T137_1">○</text:span></text:p>
          </table:table-cell>
          <table:table-cell table:style-name="Cell133">
            <text:p text:style-name="P138"><text:span text:style-name="T138_1">○</text:span></text:p>
          </table:table-cell>
          <table:table-cell table:style-name="Cell134">
            <text:p text:style-name="P139"><text:span text:style-name="T139_1">○</text:span></text:p>
          </table:table-cell>
          <table:table-cell table:style-name="Cell135">
            <text:p text:style-name="P140"><text:span text:style-name="T140_1">○</text:span></text:p>
          </table:table-cell>
          <table:table-cell table:style-name="Cell136">
            <text:p text:style-name="P141"><text:span text:style-name="T141_1">○</text:span></text:p>
          </table:table-cell>
          <table:table-cell table:style-name="Cell137">
            <text:p text:style-name="P142"><text:span text:style-name="T142_1">○</text:span></text:p>
          </table:table-cell>
          <table:table-cell table:style-name="Cell138">
            <text:p text:style-name="P143"><text:span text:style-name="T143_1">○</text:span></text:p>
          </table:table-cell>
          <table:table-cell table:style-name="Cell139">
            <text:p text:style-name="P144"><text:span text:style-name="T144_1">◎</text:span></text:p>
          </table:table-cell>
        </table:table-row>
        <table:table-row table:style-name="Row7">
          <table:covered-table-cell table:style-name="Cell140">
            <text:p text:style-name="P145"/>
          </table:covered-table-cell>
          <table:table-cell table:style-name="Cell141">
            <text:p text:style-name="P146"><text:span text:style-name="T146_1">Ｂ</text:span><text:span text:style-name="T146_2">-</text:span><text:span text:style-name="T146_3">３</text:span></text:p>
          </table:table-cell>
          <table:table-cell table:style-name="Cell142">
            <text:p text:style-name="P147"><text:span text:style-name="T147_1">※</text:span></text:p>
          </table:table-cell>
          <table:table-cell table:style-name="Cell143">
            <text:p text:style-name="P148"><text:span text:style-name="T148_1">※</text:span></text:p>
          </table:table-cell>
          <table:table-cell table:style-name="Cell144">
            <text:p text:style-name="P149"><text:span text:style-name="T149_1">☆</text:span></text:p>
          </table:table-cell>
          <table:table-cell table:style-name="Cell145">
            <text:p text:style-name="P150"><text:span text:style-name="T150_1">☆</text:span></text:p>
          </table:table-cell>
          <table:table-cell table:style-name="Cell146">
            <text:p text:style-name="P151"/>
          </table:table-cell>
          <table:table-cell table:style-name="Cell147">
            <text:p text:style-name="P152"><text:span text:style-name="T152_1">※</text:span></text:p>
          </table:table-cell>
          <table:table-cell table:style-name="Cell148">
            <text:p text:style-name="P153"><text:span text:style-name="T153_1">○</text:span></text:p>
          </table:table-cell>
          <table:table-cell table:style-name="Cell149">
            <text:p text:style-name="P154"><text:span text:style-name="T154_1">○</text:span></text:p>
          </table:table-cell>
          <table:table-cell table:style-name="Cell150">
            <text:p text:style-name="P155"><text:span text:style-name="T155_1">○</text:span></text:p>
          </table:table-cell>
          <table:table-cell table:style-name="Cell151">
            <text:p text:style-name="P156"><text:span text:style-name="T156_1">○</text:span></text:p>
          </table:table-cell>
          <table:table-cell table:style-name="Cell152">
            <text:p text:style-name="P157"><text:span text:style-name="T157_1">○</text:span></text:p>
          </table:table-cell>
          <table:table-cell table:style-name="Cell153">
            <text:p text:style-name="P158"><text:span text:style-name="T158_1">○</text:span></text:p>
          </table:table-cell>
          <table:table-cell table:style-name="Cell154">
            <text:p text:style-name="P159"><text:span text:style-name="T159_1">○</text:span></text:p>
          </table:table-cell>
          <table:table-cell table:style-name="Cell155">
            <text:p text:style-name="P160"><text:span text:style-name="T160_1">○</text:span></text:p>
          </table:table-cell>
          <table:table-cell table:style-name="Cell156">
            <text:p text:style-name="P161"><text:span text:style-name="T161_1">○</text:span></text:p>
          </table:table-cell>
          <table:table-cell table:style-name="Cell157">
            <text:p text:style-name="P162"><text:span text:style-name="T162_1">○</text:span></text:p>
          </table:table-cell>
          <table:table-cell table:style-name="Cell158">
            <text:p text:style-name="P163"><text:span text:style-name="T163_1">○</text:span></text:p>
          </table:table-cell>
          <table:table-cell table:style-name="Cell159">
            <text:p text:style-name="P164"><text:span text:style-name="T164_1">○</text:span></text:p>
          </table:table-cell>
          <table:table-cell table:style-name="Cell160">
            <text:p text:style-name="P165"><text:span text:style-name="T165_1">○</text:span></text:p>
          </table:table-cell>
          <table:table-cell table:style-name="Cell161">
            <text:p text:style-name="P166"><text:span text:style-name="T166_1">○</text:span></text:p>
          </table:table-cell>
          <table:table-cell table:style-name="Cell162">
            <text:p text:style-name="P167"><text:span text:style-name="T167_1">○</text:span></text:p>
          </table:table-cell>
          <table:table-cell table:style-name="Cell163">
            <text:p text:style-name="P168"><text:span text:style-name="T168_1">○</text:span></text:p>
          </table:table-cell>
          <table:table-cell table:style-name="Cell164">
            <text:p text:style-name="P169"><text:span text:style-name="T169_1">○</text:span></text:p>
          </table:table-cell>
          <table:table-cell table:style-name="Cell165">
            <text:p text:style-name="P170"><text:span text:style-name="T170_1">◎</text:span></text:p>
          </table:table-cell>
        </table:table-row>
        <table:table-row table:style-name="Row8">
          <table:covered-table-cell table:style-name="Cell166">
            <text:p text:style-name="P171"/>
          </table:covered-table-cell>
          <table:table-cell table:style-name="Cell167">
            <text:p text:style-name="P172"><text:span text:style-name="T172_1">Ｂ</text:span><text:span text:style-name="T172_2">-</text:span><text:span text:style-name="T172_3">４</text:span></text:p>
          </table:table-cell>
          <table:table-cell table:style-name="Cell168">
            <text:p text:style-name="P173"><text:span text:style-name="T173_1">※</text:span></text:p>
          </table:table-cell>
          <table:table-cell table:style-name="Cell169">
            <text:p text:style-name="P174"><text:span text:style-name="T174_1">※</text:span></text:p>
          </table:table-cell>
          <table:table-cell table:style-name="Cell170">
            <text:p text:style-name="P175"><text:span text:style-name="T175_1">※</text:span></text:p>
          </table:table-cell>
          <table:table-cell table:style-name="Cell171">
            <text:p text:style-name="P176"><text:span text:style-name="T176_1">※</text:span></text:p>
          </table:table-cell>
          <table:table-cell table:style-name="Cell172">
            <text:p text:style-name="P177"><text:span text:style-name="T177_1">※</text:span></text:p>
          </table:table-cell>
          <table:table-cell table:style-name="Cell173">
            <text:p text:style-name="P178"/>
          </table:table-cell>
          <table:table-cell table:style-name="Cell174">
            <text:p text:style-name="P179"><text:span text:style-name="T179_1">○</text:span></text:p>
          </table:table-cell>
          <table:table-cell table:style-name="Cell175">
            <text:p text:style-name="P180"><text:span text:style-name="T180_1">○</text:span></text:p>
          </table:table-cell>
          <table:table-cell table:style-name="Cell176">
            <text:p text:style-name="P181"><text:span text:style-name="T181_1">○</text:span></text:p>
          </table:table-cell>
          <table:table-cell table:style-name="Cell177">
            <text:p text:style-name="P182"><text:span text:style-name="T182_1">○</text:span></text:p>
          </table:table-cell>
          <table:table-cell table:style-name="Cell178">
            <text:p text:style-name="P183"><text:span text:style-name="T183_1">○</text:span></text:p>
          </table:table-cell>
          <table:table-cell table:style-name="Cell179">
            <text:p text:style-name="P184"><text:span text:style-name="T184_1">○</text:span></text:p>
          </table:table-cell>
          <table:table-cell table:style-name="Cell180">
            <text:p text:style-name="P185"><text:span text:style-name="T185_1">○</text:span></text:p>
          </table:table-cell>
          <table:table-cell table:style-name="Cell181">
            <text:p text:style-name="P186"><text:span text:style-name="T186_1">○</text:span></text:p>
          </table:table-cell>
          <table:table-cell table:style-name="Cell182">
            <text:p text:style-name="P187"><text:span text:style-name="T187_1">○</text:span></text:p>
          </table:table-cell>
          <table:table-cell table:style-name="Cell183">
            <text:p text:style-name="P188"><text:span text:style-name="T188_1">○</text:span></text:p>
          </table:table-cell>
          <table:table-cell table:style-name="Cell184">
            <text:p text:style-name="P189"><text:span text:style-name="T189_1">○</text:span></text:p>
          </table:table-cell>
          <table:table-cell table:style-name="Cell185">
            <text:p text:style-name="P190"><text:span text:style-name="T190_1">○</text:span></text:p>
          </table:table-cell>
          <table:table-cell table:style-name="Cell186">
            <text:p text:style-name="P191"><text:span text:style-name="T191_1">○</text:span></text:p>
          </table:table-cell>
          <table:table-cell table:style-name="Cell187">
            <text:p text:style-name="P192"><text:span text:style-name="T192_1">○</text:span></text:p>
          </table:table-cell>
          <table:table-cell table:style-name="Cell188">
            <text:p text:style-name="P193"><text:span text:style-name="T193_1">○</text:span></text:p>
          </table:table-cell>
          <table:table-cell table:style-name="Cell189">
            <text:p text:style-name="P194"><text:span text:style-name="T194_1">○</text:span></text:p>
          </table:table-cell>
          <table:table-cell table:style-name="Cell190">
            <text:p text:style-name="P195"><text:span text:style-name="T195_1">○</text:span></text:p>
          </table:table-cell>
          <table:table-cell table:style-name="Cell191">
            <text:p text:style-name="P196"><text:span text:style-name="T196_1">◎</text:span></text:p>
          </table:table-cell>
        </table:table-row>
        <table:table-row table:style-name="Row9">
          <table:table-cell table:style-name="Cell192" table:number-rows-spanned="2">
            <text:p text:style-name="P197"><text:span text:style-name="T197_1">工業、倉儲類</text:span></text:p>
            <text:p text:style-name="P198"><text:span text:style-name="T198_1">（</text:span><text:span text:style-name="T198_2">Ｃ</text:span><text:span text:style-name="T198_3">類）</text:span></text:p>
          </table:table-cell>
          <table:table-cell table:style-name="Cell193">
            <text:p text:style-name="P199"><text:span text:style-name="T199_1">Ｃ</text:span><text:span text:style-name="T199_2">-</text:span><text:span text:style-name="T199_3">１</text:span></text:p>
          </table:table-cell>
          <table:table-cell table:style-name="Cell194">
            <text:p text:style-name="P200"><text:span text:style-name="T200_1">○</text:span></text:p>
          </table:table-cell>
          <table:table-cell table:style-name="Cell195">
            <text:p text:style-name="P201"><text:span text:style-name="T201_1">○</text:span></text:p>
          </table:table-cell>
          <table:table-cell table:style-name="Cell196">
            <text:p text:style-name="P202"><text:span text:style-name="T202_1">○</text:span></text:p>
          </table:table-cell>
          <table:table-cell table:style-name="Cell197">
            <text:p text:style-name="P203"><text:span text:style-name="T203_1">○</text:span></text:p>
          </table:table-cell>
          <table:table-cell table:style-name="Cell198">
            <text:p text:style-name="P204"><text:span text:style-name="T204_1">○</text:span></text:p>
          </table:table-cell>
          <table:table-cell table:style-name="Cell199">
            <text:p text:style-name="P205"><text:span text:style-name="T205_1">○</text:span></text:p>
          </table:table-cell>
          <table:table-cell table:style-name="Cell200">
            <text:p text:style-name="P206"/>
          </table:table-cell>
          <table:table-cell table:style-name="Cell201">
            <text:p text:style-name="P207"><text:span text:style-name="T207_1">△</text:span></text:p>
          </table:table-cell>
          <table:table-cell table:style-name="Cell202">
            <text:p text:style-name="P208"><text:span text:style-name="T208_1">○</text:span></text:p>
          </table:table-cell>
          <table:table-cell table:style-name="Cell203">
            <text:p text:style-name="P209"><text:span text:style-name="T209_1">○</text:span></text:p>
          </table:table-cell>
          <table:table-cell table:style-name="Cell204">
            <text:p text:style-name="P210"><text:span text:style-name="T210_1">○</text:span></text:p>
          </table:table-cell>
          <table:table-cell table:style-name="Cell205">
            <text:p text:style-name="P211"><text:span text:style-name="T211_1">○</text:span></text:p>
          </table:table-cell>
          <table:table-cell table:style-name="Cell206">
            <text:p text:style-name="P212"><text:span text:style-name="T212_1">○</text:span></text:p>
          </table:table-cell>
          <table:table-cell table:style-name="Cell207">
            <text:p text:style-name="P213"><text:span text:style-name="T213_1">○</text:span></text:p>
          </table:table-cell>
          <table:table-cell table:style-name="Cell208">
            <text:p text:style-name="P214"><text:span text:style-name="T214_1">○</text:span></text:p>
          </table:table-cell>
          <table:table-cell table:style-name="Cell209">
            <text:p text:style-name="P215"><text:span text:style-name="T215_1">○</text:span></text:p>
          </table:table-cell>
          <table:table-cell table:style-name="Cell210">
            <text:p text:style-name="P216"><text:span text:style-name="T216_1">○</text:span></text:p>
          </table:table-cell>
          <table:table-cell table:style-name="Cell211">
            <text:p text:style-name="P217"><text:span text:style-name="T217_1">○</text:span></text:p>
          </table:table-cell>
          <table:table-cell table:style-name="Cell212">
            <text:p text:style-name="P218"><text:span text:style-name="T218_1">○</text:span></text:p>
          </table:table-cell>
          <table:table-cell table:style-name="Cell213">
            <text:p text:style-name="P219"><text:span text:style-name="T219_1">○</text:span></text:p>
          </table:table-cell>
          <table:table-cell table:style-name="Cell214">
            <text:p text:style-name="P220"><text:span text:style-name="T220_1">○</text:span></text:p>
          </table:table-cell>
          <table:table-cell table:style-name="Cell215">
            <text:p text:style-name="P221"><text:span text:style-name="T221_1">○</text:span></text:p>
          </table:table-cell>
          <table:table-cell table:style-name="Cell216">
            <text:p text:style-name="P222"><text:span text:style-name="T222_1">○</text:span></text:p>
          </table:table-cell>
          <table:table-cell table:style-name="Cell217">
            <text:p text:style-name="P223"><text:span text:style-name="T223_1">◎</text:span></text:p>
          </table:table-cell>
        </table:table-row>
        <table:table-row table:style-name="Row10">
          <table:covered-table-cell table:style-name="Cell218">
            <text:p text:style-name="P224"/>
          </table:covered-table-cell>
          <table:table-cell table:style-name="Cell219">
            <text:p text:style-name="P225"><text:span text:style-name="T225_1">Ｃ</text:span><text:span text:style-name="T225_2">-</text:span><text:span text:style-name="T225_3">２</text:span></text:p>
          </table:table-cell>
          <table:table-cell table:style-name="Cell220">
            <text:p text:style-name="P226"><text:span text:style-name="T226_1">○</text:span></text:p>
          </table:table-cell>
          <table:table-cell table:style-name="Cell221">
            <text:p text:style-name="P227"><text:span text:style-name="T227_1">○</text:span></text:p>
          </table:table-cell>
          <table:table-cell table:style-name="Cell222">
            <text:p text:style-name="P228"><text:span text:style-name="T228_1">○</text:span></text:p>
          </table:table-cell>
          <table:table-cell table:style-name="Cell223">
            <text:p text:style-name="P229"><text:span text:style-name="T229_1">○</text:span></text:p>
          </table:table-cell>
          <table:table-cell table:style-name="Cell224">
            <text:p text:style-name="P230"><text:span text:style-name="T230_1">○</text:span></text:p>
          </table:table-cell>
          <table:table-cell table:style-name="Cell225">
            <text:p text:style-name="P231"><text:span text:style-name="T231_1">○</text:span></text:p>
          </table:table-cell>
          <table:table-cell table:style-name="Cell226">
            <text:p text:style-name="P232"><text:span text:style-name="T232_1">☆</text:span></text:p>
          </table:table-cell>
          <table:table-cell table:style-name="Cell227">
            <text:p text:style-name="P233"/>
          </table:table-cell>
          <table:table-cell table:style-name="Cell228">
            <text:p text:style-name="P234"><text:span text:style-name="T234_1">○</text:span></text:p>
          </table:table-cell>
          <table:table-cell table:style-name="Cell229">
            <text:p text:style-name="P235"><text:span text:style-name="T235_1">○</text:span></text:p>
          </table:table-cell>
          <table:table-cell table:style-name="Cell230">
            <text:p text:style-name="P236"><text:span text:style-name="T236_1">○</text:span></text:p>
          </table:table-cell>
          <table:table-cell table:style-name="Cell231">
            <text:p text:style-name="P237"><text:span text:style-name="T237_1">○</text:span></text:p>
          </table:table-cell>
          <table:table-cell table:style-name="Cell232">
            <text:p text:style-name="P238"><text:span text:style-name="T238_1">○</text:span></text:p>
          </table:table-cell>
          <table:table-cell table:style-name="Cell233">
            <text:p text:style-name="P239"><text:span text:style-name="T239_1">○</text:span></text:p>
          </table:table-cell>
          <table:table-cell table:style-name="Cell234">
            <text:p text:style-name="P240"><text:span text:style-name="T240_1">○</text:span></text:p>
          </table:table-cell>
          <table:table-cell table:style-name="Cell235">
            <text:p text:style-name="P241"><text:span text:style-name="T241_1">○</text:span></text:p>
          </table:table-cell>
          <table:table-cell table:style-name="Cell236">
            <text:p text:style-name="P242"><text:span text:style-name="T242_1">○</text:span></text:p>
          </table:table-cell>
          <table:table-cell table:style-name="Cell237">
            <text:p text:style-name="P243"><text:span text:style-name="T243_1">○</text:span></text:p>
          </table:table-cell>
          <table:table-cell table:style-name="Cell238">
            <text:p text:style-name="P244"><text:span text:style-name="T244_1">○</text:span></text:p>
          </table:table-cell>
          <table:table-cell table:style-name="Cell239">
            <text:p text:style-name="P245"><text:span text:style-name="T245_1">○</text:span></text:p>
          </table:table-cell>
          <table:table-cell table:style-name="Cell240">
            <text:p text:style-name="P246"><text:span text:style-name="T246_1">○</text:span></text:p>
          </table:table-cell>
          <table:table-cell table:style-name="Cell241">
            <text:p text:style-name="P247"><text:span text:style-name="T247_1">○</text:span></text:p>
          </table:table-cell>
          <table:table-cell table:style-name="Cell242">
            <text:p text:style-name="P248"><text:span text:style-name="T248_1">○</text:span></text:p>
          </table:table-cell>
          <table:table-cell table:style-name="Cell243">
            <text:p text:style-name="P249"><text:span text:style-name="T249_1">◎</text:span></text:p>
          </table:table-cell>
        </table:table-row>
        <table:table-row table:style-name="Row11">
          <table:table-cell table:style-name="Cell244" table:number-rows-spanned="5">
            <text:p text:style-name="P250"><text:span text:style-name="T250_1">休閒、文教類</text:span></text:p>
            <text:p text:style-name="P251"><text:span text:style-name="T251_1">（</text:span><text:span text:style-name="T251_2">Ｄ</text:span><text:span text:style-name="T251_3">類）</text:span></text:p>
          </table:table-cell>
          <table:table-cell table:style-name="Cell245">
            <text:p text:style-name="P252"><text:span text:style-name="T252_1">Ｄ</text:span><text:span text:style-name="T252_2">-</text:span><text:span text:style-name="T252_3">１</text:span></text:p>
          </table:table-cell>
          <table:table-cell table:style-name="Cell246">
            <text:p text:style-name="P253"><text:span text:style-name="T253_1">☆</text:span></text:p>
          </table:table-cell>
          <table:table-cell table:style-name="Cell247">
            <text:p text:style-name="P254"><text:span text:style-name="T254_1">☆</text:span></text:p>
          </table:table-cell>
          <table:table-cell table:style-name="Cell248">
            <text:p text:style-name="P255"><text:span text:style-name="T255_1">☆</text:span></text:p>
          </table:table-cell>
          <table:table-cell table:style-name="Cell249">
            <text:p text:style-name="P256"><text:span text:style-name="T256_1">☆</text:span></text:p>
          </table:table-cell>
          <table:table-cell table:style-name="Cell250">
            <text:p text:style-name="P257"><text:span text:style-name="T257_1">☆</text:span></text:p>
          </table:table-cell>
          <table:table-cell table:style-name="Cell251">
            <text:p text:style-name="P258"><text:span text:style-name="T258_1">☆</text:span></text:p>
          </table:table-cell>
          <table:table-cell table:style-name="Cell252">
            <text:p text:style-name="P259"><text:span text:style-name="T259_1">※</text:span></text:p>
          </table:table-cell>
          <table:table-cell table:style-name="Cell253">
            <text:p text:style-name="P260"><text:span text:style-name="T260_1">※</text:span></text:p>
          </table:table-cell>
          <table:table-cell table:style-name="Cell254">
            <text:p text:style-name="P261"/>
          </table:table-cell>
          <table:table-cell table:style-name="Cell255">
            <text:p text:style-name="P262"><text:span text:style-name="T262_1">☆</text:span></text:p>
          </table:table-cell>
          <table:table-cell table:style-name="Cell256">
            <text:p text:style-name="P263"><text:span text:style-name="T263_1">☆</text:span></text:p>
          </table:table-cell>
          <table:table-cell table:style-name="Cell257">
            <text:p text:style-name="P264"><text:span text:style-name="T264_1">☆</text:span></text:p>
          </table:table-cell>
          <table:table-cell table:style-name="Cell258">
            <text:p text:style-name="P265"><text:span text:style-name="T265_1">△</text:span></text:p>
          </table:table-cell>
          <table:table-cell table:style-name="Cell259">
            <text:p text:style-name="P266"><text:span text:style-name="T266_1">○</text:span></text:p>
          </table:table-cell>
          <table:table-cell table:style-name="Cell260">
            <text:p text:style-name="P267"><text:span text:style-name="T267_1">○</text:span></text:p>
          </table:table-cell>
          <table:table-cell table:style-name="Cell261">
            <text:p text:style-name="P268"><text:span text:style-name="T268_1">○</text:span></text:p>
          </table:table-cell>
          <table:table-cell table:style-name="Cell262">
            <text:p text:style-name="P269"><text:span text:style-name="T269_1">○</text:span></text:p>
          </table:table-cell>
          <table:table-cell table:style-name="Cell263">
            <text:p text:style-name="P270"><text:span text:style-name="T270_1">○</text:span></text:p>
          </table:table-cell>
          <table:table-cell table:style-name="Cell264">
            <text:p text:style-name="P271"><text:span text:style-name="T271_1">○</text:span></text:p>
          </table:table-cell>
          <table:table-cell table:style-name="Cell265">
            <text:p text:style-name="P272"><text:span text:style-name="T272_1">○</text:span></text:p>
          </table:table-cell>
          <table:table-cell table:style-name="Cell266">
            <text:p text:style-name="P273"><text:span text:style-name="T273_1">○</text:span></text:p>
          </table:table-cell>
          <table:table-cell table:style-name="Cell267">
            <text:p text:style-name="P274"><text:span text:style-name="T274_1">○</text:span></text:p>
          </table:table-cell>
          <table:table-cell table:style-name="Cell268">
            <text:p text:style-name="P275"><text:span text:style-name="T275_1">○</text:span></text:p>
          </table:table-cell>
          <table:table-cell table:style-name="Cell269">
            <text:p text:style-name="P276"><text:span text:style-name="T276_1">◎</text:span></text:p>
          </table:table-cell>
        </table:table-row>
        <table:table-row table:style-name="Row12">
          <table:covered-table-cell table:style-name="Cell270">
            <text:p text:style-name="P277"/>
          </table:covered-table-cell>
          <table:table-cell table:style-name="Cell271">
            <text:p text:style-name="P278"><text:span text:style-name="T278_1">Ｄ</text:span><text:span text:style-name="T278_2">-</text:span><text:span text:style-name="T278_3">２</text:span></text:p>
          </table:table-cell>
          <table:table-cell table:style-name="Cell272">
            <text:p text:style-name="P279"><text:span text:style-name="T279_1">☆</text:span></text:p>
          </table:table-cell>
          <table:table-cell table:style-name="Cell273">
            <text:p text:style-name="P280"><text:span text:style-name="T280_1">☆</text:span></text:p>
          </table:table-cell>
          <table:table-cell table:style-name="Cell274">
            <text:p text:style-name="P281"><text:span text:style-name="T281_1">☆</text:span></text:p>
          </table:table-cell>
          <table:table-cell table:style-name="Cell275">
            <text:p text:style-name="P282"><text:span text:style-name="T282_1">☆</text:span></text:p>
          </table:table-cell>
          <table:table-cell table:style-name="Cell276">
            <text:p text:style-name="P283"><text:span text:style-name="T283_1">☆</text:span></text:p>
          </table:table-cell>
          <table:table-cell table:style-name="Cell277">
            <text:p text:style-name="P284"><text:span text:style-name="T284_1">☆</text:span></text:p>
          </table:table-cell>
          <table:table-cell table:style-name="Cell278">
            <text:p text:style-name="P285"><text:span text:style-name="T285_1">※</text:span></text:p>
          </table:table-cell>
          <table:table-cell table:style-name="Cell279">
            <text:p text:style-name="P286"><text:span text:style-name="T286_1">※</text:span></text:p>
          </table:table-cell>
          <table:table-cell table:style-name="Cell280">
            <text:p text:style-name="P287"><text:span text:style-name="T287_1">☆</text:span></text:p>
          </table:table-cell>
          <table:table-cell table:style-name="Cell281">
            <text:p text:style-name="P288"/>
          </table:table-cell>
          <table:table-cell table:style-name="Cell282">
            <text:p text:style-name="P289"><text:span text:style-name="T289_1">☆</text:span></text:p>
          </table:table-cell>
          <table:table-cell table:style-name="Cell283">
            <text:p text:style-name="P290"><text:span text:style-name="T290_1">☆</text:span></text:p>
          </table:table-cell>
          <table:table-cell table:style-name="Cell284">
            <text:p text:style-name="P291"><text:span text:style-name="T291_1">△</text:span></text:p>
          </table:table-cell>
          <table:table-cell table:style-name="Cell285">
            <text:p text:style-name="P292"><text:span text:style-name="T292_1">○</text:span></text:p>
          </table:table-cell>
          <table:table-cell table:style-name="Cell286">
            <text:p text:style-name="P293"><text:span text:style-name="T293_1">○</text:span></text:p>
          </table:table-cell>
          <table:table-cell table:style-name="Cell287">
            <text:p text:style-name="P294"><text:span text:style-name="T294_1">○</text:span></text:p>
          </table:table-cell>
          <table:table-cell table:style-name="Cell288">
            <text:p text:style-name="P295"><text:span text:style-name="T295_1">○</text:span></text:p>
          </table:table-cell>
          <table:table-cell table:style-name="Cell289">
            <text:p text:style-name="P296"><text:span text:style-name="T296_1">○</text:span></text:p>
          </table:table-cell>
          <table:table-cell table:style-name="Cell290">
            <text:p text:style-name="P297"><text:span text:style-name="T297_1">○</text:span></text:p>
          </table:table-cell>
          <table:table-cell table:style-name="Cell291">
            <text:p text:style-name="P298"><text:span text:style-name="T298_1">○</text:span></text:p>
          </table:table-cell>
          <table:table-cell table:style-name="Cell292">
            <text:p text:style-name="P299"><text:span text:style-name="T299_1">○</text:span></text:p>
          </table:table-cell>
          <table:table-cell table:style-name="Cell293">
            <text:p text:style-name="P300"><text:span text:style-name="T300_1">○</text:span></text:p>
          </table:table-cell>
          <table:table-cell table:style-name="Cell294">
            <text:p text:style-name="P301"><text:span text:style-name="T301_1">○</text:span></text:p>
          </table:table-cell>
          <table:table-cell table:style-name="Cell295">
            <text:p text:style-name="P302"><text:span text:style-name="T302_1">◎</text:span></text:p>
          </table:table-cell>
        </table:table-row>
        <table:table-row table:style-name="Row13">
          <table:covered-table-cell table:style-name="Cell296">
            <text:p text:style-name="P303"/>
          </table:covered-table-cell>
          <table:table-cell table:style-name="Cell297">
            <text:p text:style-name="P304"><text:span text:style-name="T304_1">Ｄ</text:span><text:span text:style-name="T304_2">-</text:span><text:span text:style-name="T304_3">３</text:span></text:p>
          </table:table-cell>
          <table:table-cell table:style-name="Cell298">
            <text:p text:style-name="P305"><text:span text:style-name="T305_1">※</text:span></text:p>
          </table:table-cell>
          <table:table-cell table:style-name="Cell299">
            <text:p text:style-name="P306"><text:span text:style-name="T306_1">※</text:span></text:p>
          </table:table-cell>
          <table:table-cell table:style-name="Cell300">
            <text:p text:style-name="P307"><text:span text:style-name="T307_1">※</text:span></text:p>
          </table:table-cell>
          <table:table-cell table:style-name="Cell301">
            <text:p text:style-name="P308"><text:span text:style-name="T308_1">※</text:span></text:p>
          </table:table-cell>
          <table:table-cell table:style-name="Cell302">
            <text:p text:style-name="P309"><text:span text:style-name="T309_1">※</text:span></text:p>
          </table:table-cell>
          <table:table-cell table:style-name="Cell303">
            <text:p text:style-name="P310"><text:span text:style-name="T310_1">※</text:span></text:p>
          </table:table-cell>
          <table:table-cell table:style-name="Cell304">
            <text:p text:style-name="P311"><text:span text:style-name="T311_1">※</text:span></text:p>
          </table:table-cell>
          <table:table-cell table:style-name="Cell305">
            <text:p text:style-name="P312"><text:span text:style-name="T312_1">※</text:span></text:p>
          </table:table-cell>
          <table:table-cell table:style-name="Cell306">
            <text:p text:style-name="P313"><text:span text:style-name="T313_1">☆</text:span></text:p>
          </table:table-cell>
          <table:table-cell table:style-name="Cell307">
            <text:p text:style-name="P314"><text:span text:style-name="T314_1">☆</text:span></text:p>
          </table:table-cell>
          <table:table-cell table:style-name="Cell308">
            <text:p text:style-name="P315"/>
          </table:table-cell>
          <table:table-cell table:style-name="Cell309">
            <text:p text:style-name="P316"><text:span text:style-name="T316_1">☆</text:span></text:p>
          </table:table-cell>
          <table:table-cell table:style-name="Cell310">
            <text:p text:style-name="P317"><text:span text:style-name="T317_1">△</text:span></text:p>
          </table:table-cell>
          <table:table-cell table:style-name="Cell311">
            <text:p text:style-name="P318"><text:span text:style-name="T318_1">○</text:span></text:p>
          </table:table-cell>
          <table:table-cell table:style-name="Cell312">
            <text:p text:style-name="P319"><text:span text:style-name="T319_1">○</text:span></text:p>
          </table:table-cell>
          <table:table-cell table:style-name="Cell313">
            <text:p text:style-name="P320"><text:span text:style-name="T320_1">○</text:span></text:p>
          </table:table-cell>
          <table:table-cell table:style-name="Cell314">
            <text:p text:style-name="P321"><text:span text:style-name="T321_1">○</text:span></text:p>
          </table:table-cell>
          <table:table-cell table:style-name="Cell315">
            <text:p text:style-name="P322"><text:span text:style-name="T322_1">○</text:span></text:p>
          </table:table-cell>
          <table:table-cell table:style-name="Cell316">
            <text:p text:style-name="P323"><text:span text:style-name="T323_1">○</text:span></text:p>
          </table:table-cell>
          <table:table-cell table:style-name="Cell317">
            <text:p text:style-name="P324"><text:span text:style-name="T324_1">○</text:span></text:p>
          </table:table-cell>
          <table:table-cell table:style-name="Cell318">
            <text:p text:style-name="P325"><text:span text:style-name="T325_1">○</text:span></text:p>
          </table:table-cell>
          <table:table-cell table:style-name="Cell319">
            <text:p text:style-name="P326"><text:span text:style-name="T326_1">○</text:span></text:p>
          </table:table-cell>
          <table:table-cell table:style-name="Cell320">
            <text:p text:style-name="P327"><text:span text:style-name="T327_1">○</text:span></text:p>
          </table:table-cell>
          <table:table-cell table:style-name="Cell321">
            <text:p text:style-name="P328"><text:span text:style-name="T328_1">◎</text:span></text:p>
          </table:table-cell>
        </table:table-row>
        <table:table-row table:style-name="Row14">
          <table:covered-table-cell table:style-name="Cell322">
            <text:p text:style-name="P329"/>
          </table:covered-table-cell>
          <table:table-cell table:style-name="Cell323">
            <text:p text:style-name="P330"><text:span text:style-name="T330_1">Ｄ</text:span><text:span text:style-name="T330_2">-</text:span><text:span text:style-name="T330_3">４</text:span></text:p>
          </table:table-cell>
          <table:table-cell table:style-name="Cell324">
            <text:p text:style-name="P331"><text:span text:style-name="T331_1">※</text:span></text:p>
          </table:table-cell>
          <table:table-cell table:style-name="Cell325">
            <text:p text:style-name="P332"><text:span text:style-name="T332_1">※</text:span></text:p>
          </table:table-cell>
          <table:table-cell table:style-name="Cell326">
            <text:p text:style-name="P333"><text:span text:style-name="T333_1">※</text:span></text:p>
          </table:table-cell>
          <table:table-cell table:style-name="Cell327">
            <text:p text:style-name="P334"><text:span text:style-name="T334_1">※</text:span></text:p>
          </table:table-cell>
          <table:table-cell table:style-name="Cell328">
            <text:p text:style-name="P335"><text:span text:style-name="T335_1">※</text:span></text:p>
          </table:table-cell>
          <table:table-cell table:style-name="Cell329">
            <text:p text:style-name="P336"><text:span text:style-name="T336_1">※</text:span></text:p>
          </table:table-cell>
          <table:table-cell table:style-name="Cell330">
            <text:p text:style-name="P337"><text:span text:style-name="T337_1">※</text:span></text:p>
          </table:table-cell>
          <table:table-cell table:style-name="Cell331">
            <text:p text:style-name="P338"><text:span text:style-name="T338_1">※</text:span></text:p>
          </table:table-cell>
          <table:table-cell table:style-name="Cell332">
            <text:p text:style-name="P339"><text:span text:style-name="T339_1">☆</text:span></text:p>
          </table:table-cell>
          <table:table-cell table:style-name="Cell333">
            <text:p text:style-name="P340"><text:span text:style-name="T340_1">☆</text:span></text:p>
          </table:table-cell>
          <table:table-cell table:style-name="Cell334">
            <text:p text:style-name="P341"><text:span text:style-name="T341_1">☆</text:span></text:p>
          </table:table-cell>
          <table:table-cell table:style-name="Cell335">
            <text:p text:style-name="P342"/>
          </table:table-cell>
          <table:table-cell table:style-name="Cell336">
            <text:p text:style-name="P343"><text:span text:style-name="T343_1">△</text:span></text:p>
          </table:table-cell>
          <table:table-cell table:style-name="Cell337">
            <text:p text:style-name="P344"><text:span text:style-name="T344_1">○</text:span></text:p>
          </table:table-cell>
          <table:table-cell table:style-name="Cell338">
            <text:p text:style-name="P345"><text:span text:style-name="T345_1">○</text:span></text:p>
          </table:table-cell>
          <table:table-cell table:style-name="Cell339">
            <text:p text:style-name="P346"><text:span text:style-name="T346_1">○</text:span></text:p>
          </table:table-cell>
          <table:table-cell table:style-name="Cell340">
            <text:p text:style-name="P347"><text:span text:style-name="T347_1">○</text:span></text:p>
          </table:table-cell>
          <table:table-cell table:style-name="Cell341">
            <text:p text:style-name="P348"><text:span text:style-name="T348_1">○</text:span></text:p>
          </table:table-cell>
          <table:table-cell table:style-name="Cell342">
            <text:p text:style-name="P349"><text:span text:style-name="T349_1">○</text:span></text:p>
          </table:table-cell>
          <table:table-cell table:style-name="Cell343">
            <text:p text:style-name="P350"><text:span text:style-name="T350_1">○</text:span></text:p>
          </table:table-cell>
          <table:table-cell table:style-name="Cell344">
            <text:p text:style-name="P351"><text:span text:style-name="T351_1">○</text:span></text:p>
          </table:table-cell>
          <table:table-cell table:style-name="Cell345">
            <text:p text:style-name="P352"><text:span text:style-name="T352_1">○</text:span></text:p>
          </table:table-cell>
          <table:table-cell table:style-name="Cell346">
            <text:p text:style-name="P353"><text:span text:style-name="T353_1">○</text:span></text:p>
          </table:table-cell>
          <table:table-cell table:style-name="Cell347">
            <text:p text:style-name="P354"><text:span text:style-name="T354_1">◎</text:span></text:p>
          </table:table-cell>
        </table:table-row>
        <table:table-row table:style-name="Row15">
          <table:covered-table-cell table:style-name="Cell348">
            <text:p text:style-name="P355"/>
          </table:covered-table-cell>
          <table:table-cell table:style-name="Cell349">
            <text:p text:style-name="P356"><text:span text:style-name="T356_1">Ｄ</text:span><text:span text:style-name="T356_2">-</text:span><text:span text:style-name="T356_3">５</text:span></text:p>
          </table:table-cell>
          <table:table-cell table:style-name="Cell350">
            <text:p text:style-name="P357"><text:span text:style-name="T357_1">※</text:span></text:p>
          </table:table-cell>
          <table:table-cell table:style-name="Cell351">
            <text:p text:style-name="P358"><text:span text:style-name="T358_1">※</text:span></text:p>
          </table:table-cell>
          <table:table-cell table:style-name="Cell352">
            <text:p text:style-name="P359"><text:span text:style-name="T359_1">※</text:span></text:p>
          </table:table-cell>
          <table:table-cell table:style-name="Cell353">
            <text:p text:style-name="P360"><text:span text:style-name="T360_1">※</text:span></text:p>
          </table:table-cell>
          <table:table-cell table:style-name="Cell354">
            <text:p text:style-name="P361"><text:span text:style-name="T361_1">※</text:span></text:p>
          </table:table-cell>
          <table:table-cell table:style-name="Cell355">
            <text:p text:style-name="P362"><text:span text:style-name="T362_1">※</text:span></text:p>
          </table:table-cell>
          <table:table-cell table:style-name="Cell356">
            <text:p text:style-name="P363"><text:span text:style-name="T363_1">※</text:span></text:p>
          </table:table-cell>
          <table:table-cell table:style-name="Cell357">
            <text:p text:style-name="P364"><text:span text:style-name="T364_1">※</text:span></text:p>
          </table:table-cell>
          <table:table-cell table:style-name="Cell358">
            <text:p text:style-name="P365"><text:span text:style-name="T365_1">☆</text:span></text:p>
          </table:table-cell>
          <table:table-cell table:style-name="Cell359">
            <text:p text:style-name="P366"><text:span text:style-name="T366_1">☆</text:span></text:p>
          </table:table-cell>
          <table:table-cell table:style-name="Cell360">
            <text:p text:style-name="P367"><text:span text:style-name="T367_1">☆</text:span></text:p>
          </table:table-cell>
          <table:table-cell table:style-name="Cell361">
            <text:p text:style-name="P368"><text:span text:style-name="T368_1">☆</text:span></text:p>
          </table:table-cell>
          <table:table-cell table:style-name="Cell362">
            <text:p text:style-name="P369"/>
          </table:table-cell>
          <table:table-cell table:style-name="Cell363">
            <text:p text:style-name="P370"><text:span text:style-name="T370_1">○</text:span></text:p>
          </table:table-cell>
          <table:table-cell table:style-name="Cell364">
            <text:p text:style-name="P371"><text:span text:style-name="T371_1">※</text:span></text:p>
          </table:table-cell>
          <table:table-cell table:style-name="Cell365">
            <text:p text:style-name="P372"><text:span text:style-name="T372_1">※</text:span></text:p>
          </table:table-cell>
          <table:table-cell table:style-name="Cell366">
            <text:p text:style-name="P373"><text:span text:style-name="T373_1">※</text:span></text:p>
          </table:table-cell>
          <table:table-cell table:style-name="Cell367">
            <text:p text:style-name="P374"><text:span text:style-name="T374_1">※</text:span></text:p>
          </table:table-cell>
          <table:table-cell table:style-name="Cell368">
            <text:p text:style-name="P375"><text:span text:style-name="T375_1">※</text:span></text:p>
          </table:table-cell>
          <table:table-cell table:style-name="Cell369">
            <text:p text:style-name="P376"><text:span text:style-name="T376_1">※</text:span></text:p>
          </table:table-cell>
          <table:table-cell table:style-name="Cell370">
            <text:p text:style-name="P377"><text:span text:style-name="T377_1">※</text:span></text:p>
          </table:table-cell>
          <table:table-cell table:style-name="Cell371">
            <text:p text:style-name="P378"><text:span text:style-name="T378_1">※</text:span></text:p>
          </table:table-cell>
          <table:table-cell table:style-name="Cell372">
            <text:p text:style-name="P379"><text:span text:style-name="T379_1">※</text:span></text:p>
          </table:table-cell>
          <table:table-cell table:style-name="Cell373">
            <text:p text:style-name="P380"><text:span text:style-name="T380_1">◎</text:span></text:p>
          </table:table-cell>
        </table:table-row>
        <table:table-row table:style-name="Row16">
          <table:table-cell table:style-name="Cell374">
            <text:p text:style-name="P381"><text:span text:style-name="T381_1">宗教類（</text:span><text:span text:style-name="T381_2">Ｅ</text:span><text:span text:style-name="T381_3">類）</text:span></text:p>
          </table:table-cell>
          <table:table-cell table:style-name="Cell375">
            <text:p text:style-name="P382"><text:span text:style-name="T382_1">Ｅ</text:span></text:p>
          </table:table-cell>
          <table:table-cell table:style-name="Cell376">
            <text:p text:style-name="P383"><text:span text:style-name="T383_1">※</text:span></text:p>
          </table:table-cell>
          <table:table-cell table:style-name="Cell377">
            <text:p text:style-name="P384"><text:span text:style-name="T384_1">※</text:span></text:p>
          </table:table-cell>
          <table:table-cell table:style-name="Cell378">
            <text:p text:style-name="P385"><text:span text:style-name="T385_1">※</text:span></text:p>
          </table:table-cell>
          <table:table-cell table:style-name="Cell379">
            <text:p text:style-name="P386"><text:span text:style-name="T386_1">※</text:span></text:p>
          </table:table-cell>
          <table:table-cell table:style-name="Cell380">
            <text:p text:style-name="P387"><text:span text:style-name="T387_1">※</text:span></text:p>
          </table:table-cell>
          <table:table-cell table:style-name="Cell381">
            <text:p text:style-name="P388"><text:span text:style-name="T388_1">※</text:span></text:p>
          </table:table-cell>
          <table:table-cell table:style-name="Cell382">
            <text:p text:style-name="P389"><text:span text:style-name="T389_1">※</text:span></text:p>
          </table:table-cell>
          <table:table-cell table:style-name="Cell383">
            <text:p text:style-name="P390"><text:span text:style-name="T390_1">※</text:span></text:p>
          </table:table-cell>
          <table:table-cell table:style-name="Cell384">
            <text:p text:style-name="P391"><text:span text:style-name="T391_1">※</text:span></text:p>
          </table:table-cell>
          <table:table-cell table:style-name="Cell385">
            <text:p text:style-name="P392"><text:span text:style-name="T392_1">※</text:span></text:p>
          </table:table-cell>
          <table:table-cell table:style-name="Cell386">
            <text:p text:style-name="P393"><text:span text:style-name="T393_1">※</text:span></text:p>
          </table:table-cell>
          <table:table-cell table:style-name="Cell387">
            <text:p text:style-name="P394"><text:span text:style-name="T394_1">※</text:span></text:p>
          </table:table-cell>
          <table:table-cell table:style-name="Cell388">
            <text:p text:style-name="P395"><text:span text:style-name="T395_1">※</text:span></text:p>
          </table:table-cell>
          <table:table-cell table:style-name="Cell389">
            <text:p text:style-name="P396"/>
          </table:table-cell>
          <table:table-cell table:style-name="Cell390">
            <text:p text:style-name="P397"><text:span text:style-name="T397_1">※</text:span></text:p>
          </table:table-cell>
          <table:table-cell table:style-name="Cell391">
            <text:p text:style-name="P398"><text:span text:style-name="T398_1">※</text:span></text:p>
          </table:table-cell>
          <table:table-cell table:style-name="Cell392">
            <text:p text:style-name="P399"><text:span text:style-name="T399_1">※</text:span></text:p>
          </table:table-cell>
          <table:table-cell table:style-name="Cell393">
            <text:p text:style-name="P400"><text:span text:style-name="T400_1">※</text:span></text:p>
          </table:table-cell>
          <table:table-cell table:style-name="Cell394">
            <text:p text:style-name="P401"><text:span text:style-name="T401_1">※</text:span></text:p>
          </table:table-cell>
          <table:table-cell table:style-name="Cell395">
            <text:p text:style-name="P402"><text:span text:style-name="T402_1">※</text:span></text:p>
          </table:table-cell>
          <table:table-cell table:style-name="Cell396">
            <text:p text:style-name="P403"><text:span text:style-name="T403_1">※</text:span></text:p>
          </table:table-cell>
          <table:table-cell table:style-name="Cell397">
            <text:p text:style-name="P404"><text:span text:style-name="T404_1">○</text:span></text:p>
          </table:table-cell>
          <table:table-cell table:style-name="Cell398">
            <text:p text:style-name="P405"><text:span text:style-name="T405_1">○</text:span></text:p>
          </table:table-cell>
          <table:table-cell table:style-name="Cell399">
            <text:p text:style-name="P406"><text:span text:style-name="T406_1">◎</text:span></text:p>
          </table:table-cell>
        </table:table-row>
        <table:table-row table:style-name="Row17">
          <table:table-cell table:style-name="Cell400" table:number-rows-spanned="4">
            <text:p text:style-name="P407"><text:span text:style-name="T407_1">衛生、福利、</text:span></text:p>
            <text:p text:style-name="P408"><text:span text:style-name="T408_1">更生類</text:span></text:p>
            <text:p text:style-name="P409"><text:span text:style-name="T409_1">（</text:span><text:span text:style-name="T409_2">Ｆ</text:span><text:span text:style-name="T409_3">類）</text:span></text:p>
          </table:table-cell>
          <table:table-cell table:style-name="Cell401">
            <text:p text:style-name="P410"><text:span text:style-name="T410_1">Ｆ</text:span><text:span text:style-name="T410_2">-</text:span><text:span text:style-name="T410_3">１</text:span></text:p>
          </table:table-cell>
          <table:table-cell table:style-name="Cell402">
            <text:p text:style-name="P411"><text:span text:style-name="T411_1">※</text:span></text:p>
          </table:table-cell>
          <table:table-cell table:style-name="Cell403">
            <text:p text:style-name="P412"><text:span text:style-name="T412_1">※</text:span></text:p>
          </table:table-cell>
          <table:table-cell table:style-name="Cell404">
            <text:p text:style-name="P413"><text:span text:style-name="T413_1">※</text:span></text:p>
          </table:table-cell>
          <table:table-cell table:style-name="Cell405">
            <text:p text:style-name="P414"><text:span text:style-name="T414_1">※</text:span></text:p>
          </table:table-cell>
          <table:table-cell table:style-name="Cell406">
            <text:p text:style-name="P415"><text:span text:style-name="T415_1">☆</text:span></text:p>
          </table:table-cell>
          <table:table-cell table:style-name="Cell407">
            <text:p text:style-name="P416"><text:span text:style-name="T416_1">☆</text:span></text:p>
          </table:table-cell>
          <table:table-cell table:style-name="Cell408">
            <text:p text:style-name="P417"><text:span text:style-name="T417_1">※</text:span></text:p>
          </table:table-cell>
          <table:table-cell table:style-name="Cell409">
            <text:p text:style-name="P418"><text:span text:style-name="T418_1">※</text:span></text:p>
          </table:table-cell>
          <table:table-cell table:style-name="Cell410">
            <text:p text:style-name="P419"><text:span text:style-name="T419_1">☆</text:span></text:p>
          </table:table-cell>
          <table:table-cell table:style-name="Cell411">
            <text:p text:style-name="P420"><text:span text:style-name="T420_1">☆</text:span></text:p>
          </table:table-cell>
          <table:table-cell table:style-name="Cell412">
            <text:p text:style-name="P421"><text:span text:style-name="T421_1">☆</text:span></text:p>
          </table:table-cell>
          <table:table-cell table:style-name="Cell413">
            <text:p text:style-name="P422"><text:span text:style-name="T422_1">☆</text:span></text:p>
          </table:table-cell>
          <table:table-cell table:style-name="Cell414">
            <text:p text:style-name="P423"><text:span text:style-name="T423_1">☆</text:span></text:p>
          </table:table-cell>
          <table:table-cell table:style-name="Cell415">
            <text:p text:style-name="P424"><text:span text:style-name="T424_1">※</text:span></text:p>
          </table:table-cell>
          <table:table-cell table:style-name="Cell416">
            <text:p text:style-name="P425"/>
          </table:table-cell>
          <table:table-cell table:style-name="Cell417">
            <text:p text:style-name="P426"><text:span text:style-name="T426_1">△</text:span></text:p>
          </table:table-cell>
          <table:table-cell table:style-name="Cell418">
            <text:p text:style-name="P427"><text:span text:style-name="T427_1">△</text:span></text:p>
          </table:table-cell>
          <table:table-cell table:style-name="Cell419">
            <text:p text:style-name="P428"><text:span text:style-name="T428_1">△</text:span></text:p>
          </table:table-cell>
          <table:table-cell table:style-name="Cell420">
            <text:p text:style-name="P429"><text:span text:style-name="T429_1">※</text:span></text:p>
          </table:table-cell>
          <table:table-cell table:style-name="Cell421">
            <text:p text:style-name="P430"><text:span text:style-name="T430_1">※</text:span></text:p>
          </table:table-cell>
          <table:table-cell table:style-name="Cell422">
            <text:p text:style-name="P431"><text:span text:style-name="T431_1">※</text:span></text:p>
          </table:table-cell>
          <table:table-cell table:style-name="Cell423">
            <text:p text:style-name="P432"><text:span text:style-name="T432_1">○</text:span></text:p>
          </table:table-cell>
          <table:table-cell table:style-name="Cell424">
            <text:p text:style-name="P433"><text:span text:style-name="T433_1">○</text:span></text:p>
          </table:table-cell>
          <table:table-cell table:style-name="Cell425">
            <text:p text:style-name="P434"><text:span text:style-name="T434_1">◎</text:span></text:p>
          </table:table-cell>
        </table:table-row>
        <table:table-row table:style-name="Row18">
          <table:covered-table-cell table:style-name="Cell426">
            <text:p text:style-name="P435"/>
          </table:covered-table-cell>
          <table:table-cell table:style-name="Cell427">
            <text:p text:style-name="P436"><text:span text:style-name="T436_1">Ｆ</text:span><text:span text:style-name="T436_2">-</text:span><text:span text:style-name="T436_3">２</text:span></text:p>
          </table:table-cell>
          <table:table-cell table:style-name="Cell428">
            <text:p text:style-name="P437"><text:span text:style-name="T437_1">※</text:span></text:p>
          </table:table-cell>
          <table:table-cell table:style-name="Cell429">
            <text:p text:style-name="P438"><text:span text:style-name="T438_1">※</text:span></text:p>
          </table:table-cell>
          <table:table-cell table:style-name="Cell430">
            <text:p text:style-name="P439"><text:span text:style-name="T439_1">※</text:span></text:p>
          </table:table-cell>
          <table:table-cell table:style-name="Cell431">
            <text:p text:style-name="P440"><text:span text:style-name="T440_1">※</text:span></text:p>
          </table:table-cell>
          <table:table-cell table:style-name="Cell432">
            <text:p text:style-name="P441"><text:span text:style-name="T441_1">☆</text:span></text:p>
          </table:table-cell>
          <table:table-cell table:style-name="Cell433">
            <text:p text:style-name="P442"><text:span text:style-name="T442_1">☆</text:span></text:p>
          </table:table-cell>
          <table:table-cell table:style-name="Cell434">
            <text:p text:style-name="P443"><text:span text:style-name="T443_1">※</text:span></text:p>
          </table:table-cell>
          <table:table-cell table:style-name="Cell435">
            <text:p text:style-name="P444"><text:span text:style-name="T444_1">※</text:span></text:p>
          </table:table-cell>
          <table:table-cell table:style-name="Cell436">
            <text:p text:style-name="P445"><text:span text:style-name="T445_1">☆</text:span></text:p>
          </table:table-cell>
          <table:table-cell table:style-name="Cell437">
            <text:p text:style-name="P446"><text:span text:style-name="T446_1">☆</text:span></text:p>
          </table:table-cell>
          <table:table-cell table:style-name="Cell438">
            <text:p text:style-name="P447"><text:span text:style-name="T447_1">☆</text:span></text:p>
          </table:table-cell>
          <table:table-cell table:style-name="Cell439">
            <text:p text:style-name="P448"><text:span text:style-name="T448_1">☆</text:span></text:p>
          </table:table-cell>
          <table:table-cell table:style-name="Cell440">
            <text:p text:style-name="P449"><text:span text:style-name="T449_1">☆</text:span></text:p>
          </table:table-cell>
          <table:table-cell table:style-name="Cell441">
            <text:p text:style-name="P450"><text:span text:style-name="T450_1">※</text:span></text:p>
          </table:table-cell>
          <table:table-cell table:style-name="Cell442">
            <text:p text:style-name="P451"><text:span text:style-name="T451_1">☆</text:span></text:p>
          </table:table-cell>
          <table:table-cell table:style-name="Cell443">
            <text:p text:style-name="P452"/>
          </table:table-cell>
          <table:table-cell table:style-name="Cell444">
            <text:p text:style-name="P453"><text:span text:style-name="T453_1">☆</text:span></text:p>
          </table:table-cell>
          <table:table-cell table:style-name="Cell445">
            <text:p text:style-name="P454"><text:span text:style-name="T454_1">△</text:span></text:p>
          </table:table-cell>
          <table:table-cell table:style-name="Cell446">
            <text:p text:style-name="P455"><text:span text:style-name="T455_1">※</text:span></text:p>
          </table:table-cell>
          <table:table-cell table:style-name="Cell447">
            <text:p text:style-name="P456"><text:span text:style-name="T456_1">※</text:span></text:p>
          </table:table-cell>
          <table:table-cell table:style-name="Cell448">
            <text:p text:style-name="P457"><text:span text:style-name="T457_1">※</text:span></text:p>
          </table:table-cell>
          <table:table-cell table:style-name="Cell449">
            <text:p text:style-name="P458"><text:span text:style-name="T458_1">※</text:span></text:p>
          </table:table-cell>
          <table:table-cell table:style-name="Cell450">
            <text:p text:style-name="P459"><text:span text:style-name="T459_1">※</text:span></text:p>
          </table:table-cell>
          <table:table-cell table:style-name="Cell451">
            <text:p text:style-name="P460"><text:span text:style-name="T460_1">◎</text:span></text:p>
          </table:table-cell>
        </table:table-row>
        <table:table-row table:style-name="Row19">
          <table:covered-table-cell table:style-name="Cell452">
            <text:p text:style-name="P461"/>
          </table:covered-table-cell>
          <table:table-cell table:style-name="Cell453">
            <text:p text:style-name="P462"><text:span text:style-name="T462_1">Ｆ</text:span><text:span text:style-name="T462_2">-</text:span><text:span text:style-name="T462_3">３</text:span></text:p>
          </table:table-cell>
          <table:table-cell table:style-name="Cell454">
            <text:p text:style-name="P463"><text:span text:style-name="T463_1">※</text:span></text:p>
          </table:table-cell>
          <table:table-cell table:style-name="Cell455">
            <text:p text:style-name="P464"><text:span text:style-name="T464_1">※</text:span></text:p>
          </table:table-cell>
          <table:table-cell table:style-name="Cell456">
            <text:p text:style-name="P465"><text:span text:style-name="T465_1">※</text:span></text:p>
          </table:table-cell>
          <table:table-cell table:style-name="Cell457">
            <text:p text:style-name="P466"><text:span text:style-name="T466_1">※</text:span></text:p>
          </table:table-cell>
          <table:table-cell table:style-name="Cell458">
            <text:p text:style-name="P467"><text:span text:style-name="T467_1">☆</text:span></text:p>
          </table:table-cell>
          <table:table-cell table:style-name="Cell459">
            <text:p text:style-name="P468"><text:span text:style-name="T468_1">☆</text:span></text:p>
          </table:table-cell>
          <table:table-cell table:style-name="Cell460">
            <text:p text:style-name="P469"><text:span text:style-name="T469_1">※</text:span></text:p>
          </table:table-cell>
          <table:table-cell table:style-name="Cell461">
            <text:p text:style-name="P470"><text:span text:style-name="T470_1">※</text:span></text:p>
          </table:table-cell>
          <table:table-cell table:style-name="Cell462">
            <text:p text:style-name="P471"><text:span text:style-name="T471_1">☆</text:span></text:p>
          </table:table-cell>
          <table:table-cell table:style-name="Cell463">
            <text:p text:style-name="P472"><text:span text:style-name="T472_1">☆</text:span></text:p>
          </table:table-cell>
          <table:table-cell table:style-name="Cell464">
            <text:p text:style-name="P473"><text:span text:style-name="T473_1">☆</text:span></text:p>
          </table:table-cell>
          <table:table-cell table:style-name="Cell465">
            <text:p text:style-name="P474"><text:span text:style-name="T474_1">☆</text:span></text:p>
          </table:table-cell>
          <table:table-cell table:style-name="Cell466">
            <text:p text:style-name="P475"><text:span text:style-name="T475_1">☆</text:span></text:p>
          </table:table-cell>
          <table:table-cell table:style-name="Cell467">
            <text:p text:style-name="P476"><text:span text:style-name="T476_1">※</text:span></text:p>
          </table:table-cell>
          <table:table-cell table:style-name="Cell468">
            <text:p text:style-name="P477"><text:span text:style-name="T477_1">☆</text:span></text:p>
          </table:table-cell>
          <table:table-cell table:style-name="Cell469">
            <text:p text:style-name="P478"><text:span text:style-name="T478_1">☆</text:span></text:p>
          </table:table-cell>
          <table:table-cell table:style-name="Cell470">
            <text:p text:style-name="P479"/>
          </table:table-cell>
          <table:table-cell table:style-name="Cell471">
            <text:p text:style-name="P480"><text:span text:style-name="T480_1">△</text:span></text:p>
          </table:table-cell>
          <table:table-cell table:style-name="Cell472">
            <text:p text:style-name="P481"><text:span text:style-name="T481_1">※</text:span></text:p>
          </table:table-cell>
          <table:table-cell table:style-name="Cell473">
            <text:p text:style-name="P482"><text:span text:style-name="T482_1">※</text:span></text:p>
          </table:table-cell>
          <table:table-cell table:style-name="Cell474">
            <text:p text:style-name="P483"><text:span text:style-name="T483_1">※</text:span></text:p>
          </table:table-cell>
          <table:table-cell table:style-name="Cell475">
            <text:p text:style-name="P484"><text:span text:style-name="T484_1">※</text:span></text:p>
          </table:table-cell>
          <table:table-cell table:style-name="Cell476">
            <text:p text:style-name="P485"><text:span text:style-name="T485_1">※</text:span></text:p>
          </table:table-cell>
          <table:table-cell table:style-name="Cell477">
            <text:p text:style-name="P486"><text:span text:style-name="T486_1">◎</text:span></text:p>
          </table:table-cell>
        </table:table-row>
        <table:table-row table:style-name="Row20">
          <table:covered-table-cell table:style-name="Cell478">
            <text:p text:style-name="P487"/>
          </table:covered-table-cell>
          <table:table-cell table:style-name="Cell479">
            <text:p text:style-name="P488"><text:span text:style-name="T488_1">Ｆ</text:span><text:span text:style-name="T488_2">-</text:span><text:span text:style-name="T488_3">４</text:span></text:p>
          </table:table-cell>
          <table:table-cell table:style-name="Cell480">
            <text:p text:style-name="P489"><text:span text:style-name="T489_1">※</text:span></text:p>
          </table:table-cell>
          <table:table-cell table:style-name="Cell481">
            <text:p text:style-name="P490"><text:span text:style-name="T490_1">※</text:span></text:p>
          </table:table-cell>
          <table:table-cell table:style-name="Cell482">
            <text:p text:style-name="P491"><text:span text:style-name="T491_1">※</text:span></text:p>
          </table:table-cell>
          <table:table-cell table:style-name="Cell483">
            <text:p text:style-name="P492"><text:span text:style-name="T492_1">※</text:span></text:p>
          </table:table-cell>
          <table:table-cell table:style-name="Cell484">
            <text:p text:style-name="P493"><text:span text:style-name="T493_1">※</text:span></text:p>
          </table:table-cell>
          <table:table-cell table:style-name="Cell485">
            <text:p text:style-name="P494"><text:span text:style-name="T494_1">※</text:span></text:p>
          </table:table-cell>
          <table:table-cell table:style-name="Cell486">
            <text:p text:style-name="P495"><text:span text:style-name="T495_1">※</text:span></text:p>
          </table:table-cell>
          <table:table-cell table:style-name="Cell487">
            <text:p text:style-name="P496"><text:span text:style-name="T496_1">※</text:span></text:p>
          </table:table-cell>
          <table:table-cell table:style-name="Cell488">
            <text:p text:style-name="P497"><text:span text:style-name="T497_1">※</text:span></text:p>
          </table:table-cell>
          <table:table-cell table:style-name="Cell489">
            <text:p text:style-name="P498"><text:span text:style-name="T498_1">※</text:span></text:p>
          </table:table-cell>
          <table:table-cell table:style-name="Cell490">
            <text:p text:style-name="P499"><text:span text:style-name="T499_1">※</text:span></text:p>
          </table:table-cell>
          <table:table-cell table:style-name="Cell491">
            <text:p text:style-name="P500"><text:span text:style-name="T500_1">※</text:span></text:p>
          </table:table-cell>
          <table:table-cell table:style-name="Cell492">
            <text:p text:style-name="P501"><text:span text:style-name="T501_1">※</text:span></text:p>
          </table:table-cell>
          <table:table-cell table:style-name="Cell493">
            <text:p text:style-name="P502"><text:span text:style-name="T502_1">※</text:span></text:p>
          </table:table-cell>
          <table:table-cell table:style-name="Cell494">
            <text:p text:style-name="P503"><text:span text:style-name="T503_1">☆</text:span></text:p>
          </table:table-cell>
          <table:table-cell table:style-name="Cell495">
            <text:p text:style-name="P504"><text:span text:style-name="T504_1">☆</text:span></text:p>
          </table:table-cell>
          <table:table-cell table:style-name="Cell496">
            <text:p text:style-name="P505"><text:span text:style-name="T505_1">☆</text:span></text:p>
          </table:table-cell>
          <table:table-cell table:style-name="Cell497">
            <text:p text:style-name="P506"/>
          </table:table-cell>
          <table:table-cell table:style-name="Cell498">
            <text:p text:style-name="P507"><text:span text:style-name="T507_1">※</text:span></text:p>
          </table:table-cell>
          <table:table-cell table:style-name="Cell499">
            <text:p text:style-name="P508"><text:span text:style-name="T508_1">※</text:span></text:p>
          </table:table-cell>
          <table:table-cell table:style-name="Cell500">
            <text:p text:style-name="P509"><text:span text:style-name="T509_1">※</text:span></text:p>
          </table:table-cell>
          <table:table-cell table:style-name="Cell501">
            <text:p text:style-name="P510"><text:span text:style-name="T510_1">※</text:span></text:p>
          </table:table-cell>
          <table:table-cell table:style-name="Cell502">
            <text:p text:style-name="P511"><text:span text:style-name="T511_1">※</text:span></text:p>
          </table:table-cell>
          <table:table-cell table:style-name="Cell503">
            <text:p text:style-name="P512"><text:span text:style-name="T512_1">◎</text:span></text:p>
          </table:table-cell>
        </table:table-row>
        <table:table-row table:style-name="Row21">
          <table:table-cell table:style-name="Cell504" table:number-rows-spanned="3">
            <text:p text:style-name="P513"><text:span text:style-name="T513_1">辦公類、服務類</text:span></text:p>
            <text:p text:style-name="P514"><text:span text:style-name="T514_1">（</text:span><text:span text:style-name="T514_2">Ｇ</text:span><text:span text:style-name="T514_3">類）</text:span></text:p>
          </table:table-cell>
          <table:table-cell table:style-name="Cell505">
            <text:p text:style-name="P515"><text:span text:style-name="T515_1">Ｇ</text:span><text:span text:style-name="T515_2">-</text:span><text:span text:style-name="T515_3">１</text:span></text:p>
          </table:table-cell>
          <table:table-cell table:style-name="Cell506">
            <text:p text:style-name="P516"><text:span text:style-name="T516_1">※</text:span></text:p>
          </table:table-cell>
          <table:table-cell table:style-name="Cell507">
            <text:p text:style-name="P517"><text:span text:style-name="T517_1">※</text:span></text:p>
          </table:table-cell>
          <table:table-cell table:style-name="Cell508">
            <text:p text:style-name="P518"><text:span text:style-name="T518_1">☆</text:span></text:p>
          </table:table-cell>
          <table:table-cell table:style-name="Cell509">
            <text:p text:style-name="P519"><text:span text:style-name="T519_1">☆</text:span></text:p>
          </table:table-cell>
          <table:table-cell table:style-name="Cell510">
            <text:p text:style-name="P520"><text:span text:style-name="T520_1">☆</text:span></text:p>
          </table:table-cell>
          <table:table-cell table:style-name="Cell511">
            <text:p text:style-name="P521"><text:span text:style-name="T521_1">☆</text:span></text:p>
          </table:table-cell>
          <table:table-cell table:style-name="Cell512">
            <text:p text:style-name="P522"><text:span text:style-name="T522_1">☆</text:span></text:p>
          </table:table-cell>
          <table:table-cell table:style-name="Cell513">
            <text:p text:style-name="P523"><text:span text:style-name="T523_1">☆</text:span></text:p>
          </table:table-cell>
          <table:table-cell table:style-name="Cell514">
            <text:p text:style-name="P524"><text:span text:style-name="T524_1">☆</text:span></text:p>
          </table:table-cell>
          <table:table-cell table:style-name="Cell515">
            <text:p text:style-name="P525"><text:span text:style-name="T525_1">☆</text:span></text:p>
          </table:table-cell>
          <table:table-cell table:style-name="Cell516">
            <text:p text:style-name="P526"><text:span text:style-name="T526_1">☆</text:span></text:p>
          </table:table-cell>
          <table:table-cell table:style-name="Cell517">
            <text:p text:style-name="P527"><text:span text:style-name="T527_1">☆</text:span></text:p>
          </table:table-cell>
          <table:table-cell table:style-name="Cell518">
            <text:p text:style-name="P528"><text:span text:style-name="T528_1">☆</text:span></text:p>
          </table:table-cell>
          <table:table-cell table:style-name="Cell519">
            <text:p text:style-name="P529"><text:span text:style-name="T529_1">☆</text:span></text:p>
          </table:table-cell>
          <table:table-cell table:style-name="Cell520">
            <text:p text:style-name="P530"><text:span text:style-name="T530_1">☆</text:span></text:p>
          </table:table-cell>
          <table:table-cell table:style-name="Cell521">
            <text:p text:style-name="P531"><text:span text:style-name="T531_1">☆</text:span></text:p>
          </table:table-cell>
          <table:table-cell table:style-name="Cell522">
            <text:p text:style-name="P532"><text:span text:style-name="T532_1">☆</text:span></text:p>
          </table:table-cell>
          <table:table-cell table:style-name="Cell523">
            <text:p text:style-name="P533"><text:span text:style-name="T533_1">☆</text:span></text:p>
          </table:table-cell>
          <table:table-cell table:style-name="Cell524">
            <text:p text:style-name="P534"/>
          </table:table-cell>
          <table:table-cell table:style-name="Cell525">
            <text:p text:style-name="P535"><text:span text:style-name="T535_1">△</text:span></text:p>
          </table:table-cell>
          <table:table-cell table:style-name="Cell526">
            <text:p text:style-name="P536"><text:span text:style-name="T536_1">△</text:span></text:p>
          </table:table-cell>
          <table:table-cell table:style-name="Cell527">
            <text:p text:style-name="P537"><text:span text:style-name="T537_1">※</text:span></text:p>
          </table:table-cell>
          <table:table-cell table:style-name="Cell528">
            <text:p text:style-name="P538"><text:span text:style-name="T538_1">※</text:span></text:p>
          </table:table-cell>
          <table:table-cell table:style-name="Cell529">
            <text:p text:style-name="P539"><text:span text:style-name="T539_1">◎</text:span></text:p>
          </table:table-cell>
        </table:table-row>
        <table:table-row table:style-name="Row22">
          <table:covered-table-cell table:style-name="Cell530">
            <text:p text:style-name="P540"/>
          </table:covered-table-cell>
          <table:table-cell table:style-name="Cell531">
            <text:p text:style-name="P541"><text:span text:style-name="T541_1">Ｇ</text:span><text:span text:style-name="T541_2">-</text:span><text:span text:style-name="T541_3">２</text:span></text:p>
          </table:table-cell>
          <table:table-cell table:style-name="Cell532">
            <text:p text:style-name="P542"><text:span text:style-name="T542_1">※</text:span></text:p>
          </table:table-cell>
          <table:table-cell table:style-name="Cell533">
            <text:p text:style-name="P543"><text:span text:style-name="T543_1">※</text:span></text:p>
          </table:table-cell>
          <table:table-cell table:style-name="Cell534">
            <text:p text:style-name="P544"><text:span text:style-name="T544_1">☆</text:span></text:p>
          </table:table-cell>
          <table:table-cell table:style-name="Cell535">
            <text:p text:style-name="P545"><text:span text:style-name="T545_1">☆</text:span></text:p>
          </table:table-cell>
          <table:table-cell table:style-name="Cell536">
            <text:p text:style-name="P546"><text:span text:style-name="T546_1">☆</text:span></text:p>
          </table:table-cell>
          <table:table-cell table:style-name="Cell537">
            <text:p text:style-name="P547"><text:span text:style-name="T547_1">☆</text:span></text:p>
          </table:table-cell>
          <table:table-cell table:style-name="Cell538">
            <text:p text:style-name="P548"><text:span text:style-name="T548_1">☆</text:span></text:p>
          </table:table-cell>
          <table:table-cell table:style-name="Cell539">
            <text:p text:style-name="P549"><text:span text:style-name="T549_1">☆</text:span></text:p>
          </table:table-cell>
          <table:table-cell table:style-name="Cell540">
            <text:p text:style-name="P550"><text:span text:style-name="T550_1">☆</text:span></text:p>
          </table:table-cell>
          <table:table-cell table:style-name="Cell541">
            <text:p text:style-name="P551"><text:span text:style-name="T551_1">☆</text:span></text:p>
          </table:table-cell>
          <table:table-cell table:style-name="Cell542">
            <text:p text:style-name="P552"><text:span text:style-name="T552_1">☆</text:span></text:p>
          </table:table-cell>
          <table:table-cell table:style-name="Cell543">
            <text:p text:style-name="P553"><text:span text:style-name="T553_1">☆</text:span></text:p>
          </table:table-cell>
          <table:table-cell table:style-name="Cell544">
            <text:p text:style-name="P554"><text:span text:style-name="T554_1">☆</text:span></text:p>
          </table:table-cell>
          <table:table-cell table:style-name="Cell545">
            <text:p text:style-name="P555"><text:span text:style-name="T555_1">☆</text:span></text:p>
          </table:table-cell>
          <table:table-cell table:style-name="Cell546">
            <text:p text:style-name="P556"><text:span text:style-name="T556_1">☆</text:span></text:p>
          </table:table-cell>
          <table:table-cell table:style-name="Cell547">
            <text:p text:style-name="P557"><text:span text:style-name="T557_1">☆</text:span></text:p>
          </table:table-cell>
          <table:table-cell table:style-name="Cell548">
            <text:p text:style-name="P558"><text:span text:style-name="T558_1">☆</text:span></text:p>
          </table:table-cell>
          <table:table-cell table:style-name="Cell549">
            <text:p text:style-name="P559"><text:span text:style-name="T559_1">☆</text:span></text:p>
          </table:table-cell>
          <table:table-cell table:style-name="Cell550">
            <text:p text:style-name="P560"><text:span text:style-name="T560_1">☆</text:span></text:p>
          </table:table-cell>
          <table:table-cell table:style-name="Cell551">
            <text:p text:style-name="P561"/>
          </table:table-cell>
          <table:table-cell table:style-name="Cell552">
            <text:p text:style-name="P562"><text:span text:style-name="T562_1">☆</text:span></text:p>
          </table:table-cell>
          <table:table-cell table:style-name="Cell553">
            <text:p text:style-name="P563"><text:span text:style-name="T563_1">☆</text:span></text:p>
          </table:table-cell>
          <table:table-cell table:style-name="Cell554">
            <text:p text:style-name="P564"><text:span text:style-name="T564_1">☆</text:span></text:p>
          </table:table-cell>
          <table:table-cell table:style-name="Cell555">
            <text:p text:style-name="P565"><text:span text:style-name="T565_1">◎</text:span></text:p>
          </table:table-cell>
        </table:table-row>
        <table:table-row table:style-name="Row23">
          <table:covered-table-cell table:style-name="Cell556">
            <text:p text:style-name="P566"/>
          </table:covered-table-cell>
          <table:table-cell table:style-name="Cell557">
            <text:p text:style-name="P567"><text:span text:style-name="T567_1">Ｇ</text:span><text:span text:style-name="T567_2">-</text:span><text:span text:style-name="T567_3">３</text:span></text:p>
          </table:table-cell>
          <table:table-cell table:style-name="Cell558">
            <text:p text:style-name="P568"><text:span text:style-name="T568_1">※</text:span></text:p>
          </table:table-cell>
          <table:table-cell table:style-name="Cell559">
            <text:p text:style-name="P569"><text:span text:style-name="T569_1">※</text:span></text:p>
          </table:table-cell>
          <table:table-cell table:style-name="Cell560">
            <text:p text:style-name="P570"><text:span text:style-name="T570_1">☆</text:span></text:p>
          </table:table-cell>
          <table:table-cell table:style-name="Cell561">
            <text:p text:style-name="P571"><text:span text:style-name="T571_1">☆</text:span></text:p>
          </table:table-cell>
          <table:table-cell table:style-name="Cell562">
            <text:p text:style-name="P572"><text:span text:style-name="T572_1">☆</text:span></text:p>
          </table:table-cell>
          <table:table-cell table:style-name="Cell563">
            <text:p text:style-name="P573"><text:span text:style-name="T573_1">☆</text:span></text:p>
          </table:table-cell>
          <table:table-cell table:style-name="Cell564">
            <text:p text:style-name="P574"><text:span text:style-name="T574_1">☆</text:span></text:p>
          </table:table-cell>
          <table:table-cell table:style-name="Cell565">
            <text:p text:style-name="P575"><text:span text:style-name="T575_1">☆</text:span></text:p>
          </table:table-cell>
          <table:table-cell table:style-name="Cell566">
            <text:p text:style-name="P576"><text:span text:style-name="T576_1">☆</text:span></text:p>
          </table:table-cell>
          <table:table-cell table:style-name="Cell567">
            <text:p text:style-name="P577"><text:span text:style-name="T577_1">☆</text:span></text:p>
          </table:table-cell>
          <table:table-cell table:style-name="Cell568">
            <text:p text:style-name="P578"><text:span text:style-name="T578_1">☆</text:span></text:p>
          </table:table-cell>
          <table:table-cell table:style-name="Cell569">
            <text:p text:style-name="P579"><text:span text:style-name="T579_1">☆</text:span></text:p>
          </table:table-cell>
          <table:table-cell table:style-name="Cell570">
            <text:p text:style-name="P580"><text:span text:style-name="T580_1">☆</text:span></text:p>
          </table:table-cell>
          <table:table-cell table:style-name="Cell571">
            <text:p text:style-name="P581"><text:span text:style-name="T581_1">☆</text:span></text:p>
          </table:table-cell>
          <table:table-cell table:style-name="Cell572">
            <text:p text:style-name="P582"><text:span text:style-name="T582_1">☆</text:span></text:p>
          </table:table-cell>
          <table:table-cell table:style-name="Cell573">
            <text:p text:style-name="P583"><text:span text:style-name="T583_1">☆</text:span></text:p>
          </table:table-cell>
          <table:table-cell table:style-name="Cell574">
            <text:p text:style-name="P584"><text:span text:style-name="T584_1">☆</text:span></text:p>
          </table:table-cell>
          <table:table-cell table:style-name="Cell575">
            <text:p text:style-name="P585"><text:span text:style-name="T585_1">☆</text:span></text:p>
          </table:table-cell>
          <table:table-cell table:style-name="Cell576">
            <text:p text:style-name="P586"><text:span text:style-name="T586_1">☆</text:span></text:p>
          </table:table-cell>
          <table:table-cell table:style-name="Cell577">
            <text:p text:style-name="P587"><text:span text:style-name="T587_1">☆</text:span></text:p>
          </table:table-cell>
          <table:table-cell table:style-name="Cell578">
            <text:p text:style-name="P588"/>
          </table:table-cell>
          <table:table-cell table:style-name="Cell579">
            <text:p text:style-name="P589"><text:span text:style-name="T589_1">☆</text:span></text:p>
          </table:table-cell>
          <table:table-cell table:style-name="Cell580">
            <text:p text:style-name="P590"><text:span text:style-name="T590_1">☆</text:span></text:p>
          </table:table-cell>
          <table:table-cell table:style-name="Cell581">
            <text:p text:style-name="P591"><text:span text:style-name="T591_1">◎</text:span></text:p>
          </table:table-cell>
        </table:table-row>
        <table:table-row table:style-name="Row24">
          <table:table-cell table:style-name="Cell582" table:number-rows-spanned="2">
            <text:p text:style-name="P592"><text:span text:style-name="T592_1">住宿類</text:span></text:p>
            <text:p text:style-name="P593"><text:span text:style-name="T593_1">（</text:span><text:span text:style-name="T593_2">Ｈ</text:span><text:span text:style-name="T593_3">類）</text:span></text:p>
          </table:table-cell>
          <table:table-cell table:style-name="Cell583">
            <text:p text:style-name="P594"><text:span text:style-name="T594_1">Ｈ</text:span><text:span text:style-name="T594_2">-</text:span><text:span text:style-name="T594_3">１</text:span></text:p>
          </table:table-cell>
          <table:table-cell table:style-name="Cell584">
            <text:p text:style-name="P595"><text:span text:style-name="T595_1">※</text:span></text:p>
          </table:table-cell>
          <table:table-cell table:style-name="Cell585">
            <text:p text:style-name="P596"><text:span text:style-name="T596_1">※</text:span></text:p>
          </table:table-cell>
          <table:table-cell table:style-name="Cell586">
            <text:p text:style-name="P597"><text:span text:style-name="T597_1">☆</text:span></text:p>
          </table:table-cell>
          <table:table-cell table:style-name="Cell587">
            <text:p text:style-name="P598"><text:span text:style-name="T598_1">☆</text:span></text:p>
          </table:table-cell>
          <table:table-cell table:style-name="Cell588">
            <text:p text:style-name="P599"><text:span text:style-name="T599_1">☆</text:span></text:p>
          </table:table-cell>
          <table:table-cell table:style-name="Cell589">
            <text:p text:style-name="P600"><text:span text:style-name="T600_1">☆</text:span></text:p>
          </table:table-cell>
          <table:table-cell table:style-name="Cell590">
            <text:p text:style-name="P601"><text:span text:style-name="T601_1">☆</text:span></text:p>
          </table:table-cell>
          <table:table-cell table:style-name="Cell591">
            <text:p text:style-name="P602"><text:span text:style-name="T602_1">☆</text:span></text:p>
          </table:table-cell>
          <table:table-cell table:style-name="Cell592">
            <text:p text:style-name="P603"><text:span text:style-name="T603_1">☆</text:span></text:p>
          </table:table-cell>
          <table:table-cell table:style-name="Cell593">
            <text:p text:style-name="P604"><text:span text:style-name="T604_1">☆</text:span></text:p>
          </table:table-cell>
          <table:table-cell table:style-name="Cell594">
            <text:p text:style-name="P605"><text:span text:style-name="T605_1">☆</text:span></text:p>
          </table:table-cell>
          <table:table-cell table:style-name="Cell595">
            <text:p text:style-name="P606"><text:span text:style-name="T606_1">☆</text:span></text:p>
          </table:table-cell>
          <table:table-cell table:style-name="Cell596">
            <text:p text:style-name="P607"><text:span text:style-name="T607_1">☆</text:span></text:p>
          </table:table-cell>
          <table:table-cell table:style-name="Cell597">
            <text:p text:style-name="P608"><text:span text:style-name="T608_1">☆</text:span></text:p>
          </table:table-cell>
          <table:table-cell table:style-name="Cell598">
            <text:p text:style-name="P609"><text:span text:style-name="T609_1">☆</text:span></text:p>
          </table:table-cell>
          <table:table-cell table:style-name="Cell599">
            <text:p text:style-name="P610"><text:span text:style-name="T610_1">☆</text:span></text:p>
          </table:table-cell>
          <table:table-cell table:style-name="Cell600">
            <text:p text:style-name="P611"><text:span text:style-name="T611_1">☆</text:span></text:p>
          </table:table-cell>
          <table:table-cell table:style-name="Cell601">
            <text:p text:style-name="P612"><text:span text:style-name="T612_1">☆</text:span></text:p>
          </table:table-cell>
          <table:table-cell table:style-name="Cell602">
            <text:p text:style-name="P613"><text:span text:style-name="T613_1">☆</text:span></text:p>
          </table:table-cell>
          <table:table-cell table:style-name="Cell603">
            <text:p text:style-name="P614"><text:span text:style-name="T614_1">☆</text:span></text:p>
          </table:table-cell>
          <table:table-cell table:style-name="Cell604">
            <text:p text:style-name="P615"><text:span text:style-name="T615_1">☆</text:span></text:p>
          </table:table-cell>
          <table:table-cell table:style-name="Cell605">
            <text:p text:style-name="P616"/>
          </table:table-cell>
          <table:table-cell table:style-name="Cell606">
            <text:p text:style-name="P617"><text:span text:style-name="T617_1">☆</text:span></text:p>
          </table:table-cell>
          <table:table-cell table:style-name="Cell607">
            <text:p text:style-name="P618"><text:span text:style-name="T618_1">◎</text:span></text:p>
          </table:table-cell>
        </table:table-row>
        <table:table-row table:style-name="Row25">
          <table:covered-table-cell table:style-name="Cell608">
            <text:p text:style-name="P619"/>
          </table:covered-table-cell>
          <table:table-cell table:style-name="Cell609">
            <text:p text:style-name="P620"><text:span text:style-name="T620_1">Ｈ</text:span><text:span text:style-name="T620_2">-</text:span><text:span text:style-name="T620_3">２</text:span></text:p>
          </table:table-cell>
          <table:table-cell table:style-name="Cell610">
            <text:p text:style-name="P621"><text:span text:style-name="T621_1">※</text:span></text:p>
          </table:table-cell>
          <table:table-cell table:style-name="Cell611">
            <text:p text:style-name="P622"><text:span text:style-name="T622_1">※</text:span></text:p>
          </table:table-cell>
          <table:table-cell table:style-name="Cell612">
            <text:p text:style-name="P623"><text:span text:style-name="T623_1">☆</text:span></text:p>
          </table:table-cell>
          <table:table-cell table:style-name="Cell613">
            <text:p text:style-name="P624"><text:span text:style-name="T624_1">☆</text:span></text:p>
          </table:table-cell>
          <table:table-cell table:style-name="Cell614">
            <text:p text:style-name="P625"><text:span text:style-name="T625_1">☆</text:span></text:p>
          </table:table-cell>
          <table:table-cell table:style-name="Cell615">
            <text:p text:style-name="P626"><text:span text:style-name="T626_1">☆</text:span></text:p>
          </table:table-cell>
          <table:table-cell table:style-name="Cell616">
            <text:p text:style-name="P627"><text:span text:style-name="T627_1">☆</text:span></text:p>
          </table:table-cell>
          <table:table-cell table:style-name="Cell617">
            <text:p text:style-name="P628"><text:span text:style-name="T628_1">☆</text:span></text:p>
          </table:table-cell>
          <table:table-cell table:style-name="Cell618">
            <text:p text:style-name="P629"><text:span text:style-name="T629_1">☆</text:span></text:p>
          </table:table-cell>
          <table:table-cell table:style-name="Cell619">
            <text:p text:style-name="P630"><text:span text:style-name="T630_1">☆</text:span></text:p>
          </table:table-cell>
          <table:table-cell table:style-name="Cell620">
            <text:p text:style-name="P631"><text:span text:style-name="T631_1">☆</text:span></text:p>
          </table:table-cell>
          <table:table-cell table:style-name="Cell621">
            <text:p text:style-name="P632"><text:span text:style-name="T632_1">☆</text:span></text:p>
          </table:table-cell>
          <table:table-cell table:style-name="Cell622">
            <text:p text:style-name="P633"><text:span text:style-name="T633_1">☆</text:span></text:p>
          </table:table-cell>
          <table:table-cell table:style-name="Cell623">
            <text:p text:style-name="P634"><text:span text:style-name="T634_1">☆</text:span></text:p>
          </table:table-cell>
          <table:table-cell table:style-name="Cell624">
            <text:p text:style-name="P635"><text:span text:style-name="T635_1">☆</text:span></text:p>
          </table:table-cell>
          <table:table-cell table:style-name="Cell625">
            <text:p text:style-name="P636"><text:span text:style-name="T636_1">☆</text:span></text:p>
          </table:table-cell>
          <table:table-cell table:style-name="Cell626">
            <text:p text:style-name="P637"><text:span text:style-name="T637_1">☆</text:span></text:p>
          </table:table-cell>
          <table:table-cell table:style-name="Cell627">
            <text:p text:style-name="P638"><text:span text:style-name="T638_1">☆</text:span></text:p>
          </table:table-cell>
          <table:table-cell table:style-name="Cell628">
            <text:p text:style-name="P639"><text:span text:style-name="T639_1">☆</text:span></text:p>
          </table:table-cell>
          <table:table-cell table:style-name="Cell629">
            <text:p text:style-name="P640"><text:span text:style-name="T640_1">☆</text:span></text:p>
          </table:table-cell>
          <table:table-cell table:style-name="Cell630">
            <text:p text:style-name="P641"><text:span text:style-name="T641_1">☆</text:span></text:p>
          </table:table-cell>
          <table:table-cell table:style-name="Cell631">
            <text:p text:style-name="P642"><text:span text:style-name="T642_1">☆</text:span></text:p>
          </table:table-cell>
          <table:table-cell table:style-name="Cell632">
            <text:p text:style-name="P643"/>
          </table:table-cell>
          <table:table-cell table:style-name="Cell633">
            <text:p text:style-name="P644"><text:span text:style-name="T644_1">◎</text:span></text:p>
          </table:table-cell>
        </table:table-row>
        <table:table-row table:style-name="Row26">
          <table:table-cell table:style-name="Cell634">
            <text:p text:style-name="P645"><text:span text:style-name="T645_1">危險物品類</text:span></text:p>
            <text:p text:style-name="P646"><text:span text:style-name="T646_1">（</text:span><text:span text:style-name="T646_2">Ｉ</text:span><text:span text:style-name="T646_3">類）</text:span></text:p>
          </table:table-cell>
          <table:table-cell table:style-name="Cell635">
            <text:p text:style-name="P647"><text:span text:style-name="T647_1">Ｉ</text:span></text:p>
          </table:table-cell>
          <table:table-cell table:style-name="Cell636">
            <text:p text:style-name="P648"><text:span text:style-name="T648_1">◎</text:span></text:p>
          </table:table-cell>
          <table:table-cell table:style-name="Cell637">
            <text:p text:style-name="P649"><text:span text:style-name="T649_1">◎</text:span></text:p>
          </table:table-cell>
          <table:table-cell table:style-name="Cell638">
            <text:p text:style-name="P650"><text:span text:style-name="T650_1">◎</text:span></text:p>
          </table:table-cell>
          <table:table-cell table:style-name="Cell639">
            <text:p text:style-name="P651"><text:span text:style-name="T651_1">◎</text:span></text:p>
          </table:table-cell>
          <table:table-cell table:style-name="Cell640">
            <text:p text:style-name="P652"><text:span text:style-name="T652_1">◎</text:span></text:p>
          </table:table-cell>
          <table:table-cell table:style-name="Cell641">
            <text:p text:style-name="P653"><text:span text:style-name="T653_1">◎</text:span></text:p>
          </table:table-cell>
          <table:table-cell table:style-name="Cell642">
            <text:p text:style-name="P654"><text:span text:style-name="T654_1">◎</text:span></text:p>
          </table:table-cell>
          <table:table-cell table:style-name="Cell643">
            <text:p text:style-name="P655"><text:span text:style-name="T655_1">◎</text:span></text:p>
          </table:table-cell>
          <table:table-cell table:style-name="Cell644">
            <text:p text:style-name="P656"><text:span text:style-name="T656_1">◎</text:span></text:p>
          </table:table-cell>
          <table:table-cell table:style-name="Cell645">
            <text:p text:style-name="P657"><text:span text:style-name="T657_1">◎</text:span></text:p>
          </table:table-cell>
          <table:table-cell table:style-name="Cell646">
            <text:p text:style-name="P658"><text:span text:style-name="T658_1">◎</text:span></text:p>
          </table:table-cell>
          <table:table-cell table:style-name="Cell647">
            <text:p text:style-name="P659"><text:span text:style-name="T659_1">◎</text:span></text:p>
          </table:table-cell>
          <table:table-cell table:style-name="Cell648">
            <text:p text:style-name="P660"><text:span text:style-name="T660_1">◎</text:span></text:p>
          </table:table-cell>
          <table:table-cell table:style-name="Cell649">
            <text:p text:style-name="P661"><text:span text:style-name="T661_1">◎</text:span></text:p>
          </table:table-cell>
          <table:table-cell table:style-name="Cell650">
            <text:p text:style-name="P662"><text:span text:style-name="T662_1">◎</text:span></text:p>
          </table:table-cell>
          <table:table-cell table:style-name="Cell651">
            <text:p text:style-name="P663"><text:span text:style-name="T663_1">◎</text:span></text:p>
          </table:table-cell>
          <table:table-cell table:style-name="Cell652">
            <text:p text:style-name="P664"><text:span text:style-name="T664_1">◎</text:span></text:p>
          </table:table-cell>
          <table:table-cell table:style-name="Cell653">
            <text:p text:style-name="P665"><text:span text:style-name="T665_1">◎</text:span></text:p>
          </table:table-cell>
          <table:table-cell table:style-name="Cell654">
            <text:p text:style-name="P666"><text:span text:style-name="T666_1">◎</text:span></text:p>
          </table:table-cell>
          <table:table-cell table:style-name="Cell655">
            <text:p text:style-name="P667"><text:span text:style-name="T667_1">◎</text:span></text:p>
          </table:table-cell>
          <table:table-cell table:style-name="Cell656">
            <text:p text:style-name="P668"><text:span text:style-name="T668_1">◎</text:span></text:p>
          </table:table-cell>
          <table:table-cell table:style-name="Cell657">
            <text:p text:style-name="P669"><text:span text:style-name="T669_1">◎</text:span></text:p>
          </table:table-cell>
          <table:table-cell table:style-name="Cell658">
            <text:p text:style-name="P670"><text:span text:style-name="T670_1">◎</text:span></text:p>
          </table:table-cell>
          <table:table-cell table:style-name="Cell659">
            <text:p text:style-name="P671"/>
          </table:table-cell>
        </table:table-row>
      </table:table>
      <text:p text:style-name="P672"><text:span text:style-name="T672_1">說明：</text:span></text:p>
      <text:p text:style-name="P673"><text:span text:style-name="T673_1">一、本</text:span><text:span text:style-name="T673_2">表所列之原使用類別、組別，應以建築物原領使用執照之類別、組別為準。</text:span></text:p>
      <text:p text:style-name="P674"><text:span text:style-name="T674_1">二、</text:span><text:span text:style-name="T674_2">△</text:span><text:span text:style-name="T674_3">指</text:span><text:span text:style-name="T674_4">建築物使用類組除Ｂ類外，同類跨組變更，依本表規定應予檢討者，其檢討項目如下：</text:span></text:p>
      <text:p text:style-name="P675"><text:span text:style-name="T675_1">（一）防火區劃。</text:span></text:p>
      <text:p text:style-name="P676"><text:span text:style-name="T676_1">（二）分間牆。</text:span></text:p>
      <text:p text:style-name="P677"><text:span text:style-name="T677_1">（三）內部裝修材料。</text:span></text:p>
      <text:p text:style-name="P678"><text:span text:style-name="T678_1">（四）直通樓梯步行距離。</text:span></text:p>
      <text:p text:style-name="P679"><text:span text:style-name="T679_1">（五）緊急進口設置。</text:span></text:p>
      <text:p text:style-name="P680"><text:span text:style-name="T680_1">（六）防火構造之限制。</text:span></text:p>
      <text:p text:style-name="P681"><text:span text:style-name="T681_1">（七）停車空間。但停車空間符合下列情形之一者，免予檢討：</text:span></text:p>
      <text:p text:style-name="P682"><text:span text:style-name="T682_1">1</text:span><text:span text:style-name="T682_2">.原使用類組及申請變更之使用類組依現行都市計畫法令規定及建築技術規則建築設計施工編第五十九條之分類，屬同一設置標準者。</text:span></text:p>
      <text:p text:style-name="P683"><text:span text:style-name="T683_1">2</text:span><text:span text:style-name="T683_2">.原使用類組及申請變更之使用類組依現行都市計畫法令規定及建築技術規則建築設計施工編第五十九條之設置標準，由設置標準高者變更為設置標準低者。</text:span></text:p>
      <text:p text:style-name="P684"><text:span text:style-name="T684_1">（八）</text:span><text:span text:style-name="T684_2">公</text:span><text:span text:style-name="T684_3">共建築物行動不便者使用設施。但變更為非</text:span><text:span text:style-name="T684_4">公</text:span><text:span text:style-name="T684_5">共建築物者，免予檢討。依本</text:span><text:span text:style-name="T684_6">檢討項目</text:span><text:span text:style-name="T684_7">規定改善增設之坡道或昇降機，其坡道、昇降機間及乘場面積合計未超過</text:span><text:span text:style-name="T684_8">二十平方公尺</text:span><text:span text:style-name="T684_9">部分，得不計入建築面積及各層樓地板面積。</text:span></text:p>
      <text:p text:style-name="P685"><text:span text:style-name="T685_1">三、</text:span><text:span text:style-name="T685_2">※</text:span><text:span text:style-name="T685_3">指</text:span><text:span text:style-name="T685_4">建築物使用類組跨類變更及使用分類Ｂ類跨組變更，依本表規定應予檢討者，其檢討項目包括本表說明二及下列項目：</text:span></text:p>
      <text:p text:style-name="P686"><text:span text:style-name="T686_1">（一）樓梯及平臺淨寬、梯級尺寸。</text:span></text:p>
      <text:p text:style-name="P687"><text:span text:style-name="T687_1">（二）避難層出入口數量及寬度。</text:span></text:p>
      <text:p text:style-name="P688"><text:span text:style-name="T688_1">（三）避難層以外樓層出入口之寬度。</text:span></text:p>
      <text:p text:style-name="P689"><text:span text:style-name="T689_1">（四）設置二座直通樓梯之限制。增設之直通樓梯不計入建築面積及各層樓地板面積，但不得大於</text:span><text:span text:style-name="T689_2">三十平方公尺</text:span><text:span text:style-name="T689_3">。</text:span></text:p>
      <text:p text:style-name="P690"><text:span text:style-name="T690_1">（五）直通樓梯之總寬度。</text:span></text:p>
      <text:p text:style-name="P691"><text:span text:style-name="T691_1">（六）走廊淨寬度。</text:span></text:p>
      <text:p text:style-name="P692"><text:span text:style-name="T692_1">（七）直通樓梯改為安全梯或特別安全梯之限制。</text:span></text:p>
      <text:p text:style-name="P693"><text:span text:style-name="T693_1">（八）特定建築物之限制。</text:span></text:p>
      <text:p text:style-name="P694"><text:span text:style-name="T694_1">（九）最低活載重。</text:span></text:p>
      <text:p text:style-name="P695"><text:span text:style-name="T695_1">（十）建築物使用類組跨類變更，如</text:span><text:span text:style-name="T695_2">變更為Ｈ類時</text:span><text:span text:style-name="T695_3">，並</text:span><text:span text:style-name="T695_4">應檢討</text:span><text:span text:style-name="T695_5">通風、日照、採光及防音等項目。</text:span></text:p>
      <text:p text:style-name="P696"><text:span text:style-name="T696_1">四、</text:span><text:span text:style-name="T696_2">○</text:span><text:span text:style-name="T696_3">指建築物變更使用類組，依本表規定應予檢討者，其檢討項目包括本表說明二、三及下列項目：</text:span></text:p>
      <text:p text:style-name="P697"><text:span text:style-name="T697_1">（一）通風。</text:span></text:p>
      <text:p text:style-name="P698"><text:span text:style-name="T698_1">（二）屋頂避難平臺。</text:span></text:p>
      <text:p text:style-name="P699"><text:span text:style-name="T699_1">（三）防空避難設備。</text:span></text:p>
      <text:p text:style-name="P700"><text:span text:style-name="T700_1">五、</text:span><text:span text:style-name="T700_2">◎</text:span><text:span text:style-name="T700_3">指</text:span><text:span text:style-name="T700_4">建築物變更使用類組，應依建築技術規則規定全部檢討。</text:span></text:p>
      <text:p text:style-name="P701"><text:span text:style-name="T701_1">六、</text:span><text:span text:style-name="T701_2">☆</text:span><text:span text:style-name="T701_3">指建築物變更使用類組除應符合本表說明二有關停車空間及公共建築物行動不便者使用設施之檢討項目規定外，其餘項目免檢討。但變更為</text:span><text:span text:style-name="T701_4">Ｈ</text:span><text:span text:style-name="T701_5">類時，應檢討通風、日照、採光及防音等項目。</text:span></text:p>
      <text:p text:style-name="P702"><text:span text:style-name="T702_1">七、</text:span><text:span text:style-name="T702_2">停車空間或防空避難設備變</text:span><text:span text:style-name="T702_3">更為建築物之使用類組使用，或建築物之使用類組變更為停車空間或防空避難設備時，依下列規定辦理：</text:span></text:p>
      <text:p text:style-name="P703"><text:span text:style-name="T703_1">（一）</text:span><text:span text:style-name="T703_2">檢</text:span><text:span text:style-name="T703_3">討項目除Ｉ類應依建築技術規則相關規定全部檢討外，其餘各使用類組依本表說明四規定辦理。</text:span></text:p>
      <text:p text:style-name="P704"><text:span text:style-name="T704_1">（二）有增加容積率</text:span><text:span text:style-name="T704_2">之情形時，應檢討符合都市計畫法、區域計畫法相關規定。</text:span></text:p>
      <text:p text:style-name="P70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Heading_20_1" style:display-name="Heading 1" style:family="paragraph" style:parent-style-name="Normal" style:default-outline-level="1">
      <style:paragraph-properties fo:text-align="center" fo:keep-with-next="always"/>
      <style:text-properties fo:font-size="14pt" style:font-size-asian="14pt"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款" style:family="paragraph">
      <style:paragraph-properties style:text-autospace="none" fo:text-align="justify" fo:text-indent="-1.028cm" style:line-height-at-least="0.423cm" fo:margin-left="1.663cm" style:punctuation-wrap="simple">
        <style:tab-stops>
          <style:tab-stop style:type="left" style:leader-style="none" style:position="2.147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Balloon_20_Text" style:display-name="Balloon Text" style:family="paragraph" style:parent-style-name="Normal">
      <style:text-properties style:font-name="Arial" fo:font-size="9pt" style:font-size-asian="9pt" style:font-size-complex="9pt"/>
    </style:style>
    <style:style style:name="_20_字元_20_字元1" style:display-name=" 字元 字元1" style:family="text" style:parent-style-name="Default_20_Paragraph_20_Font">
      <style:text-properties style:font-name="Arial" fo:font-size="9pt" style:font-name-asian="新細明體" style:font-size-asian="9pt" style:font-size-complex="9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_20_字元_20_字元" style:display-name=" 字元 字元" style:family="text" style:parent-style-name="Default_20_Paragraph_20_Font">
      <style:text-properties style:font-name-asian="新細明體" fo:language="en" fo:language-asian="zh" fo:language-complex="ar" fo:country="US" fo:country-asian="TW" fo:country-complex="SA" style:letter-kerning="true"/>
    </style:style>
    <style:style style:name="Internet_20_link" style:display-name="Internet link" style:family="text" style:parent-style-name="Default_20_Paragraph_20_Font">
      <style:text-properties style:text-line-through-style="none" fo:color="#0000ff" style:text-underline-style="none"/>
    </style:style>
    <style:style style:name="Body_20_Text" style:display-name="Body Text" style:family="paragraph" style:parent-style-name="Normal">
      <style:paragraph-properties fo:text-align="justify" fo:line-height="0.635cm" fo:margin-right="0.199cm"/>
      <style:text-properties fo:letter-spacing="-0.035cm" style:font-name="標楷體" fo:font-size="13pt" style:font-name-asian="標楷體" style:font-size-asian="13pt" style:letter-kerning="true"/>
    </style:style>
    <style:style style:name="List1Level1" style:family="text">
      <style:text-properties fo:font-style="normal" style:font-style-asian="normal" style:font-name-asian="標楷體" fo:font-weight="normal" style:font-weight-asian="normal"/>
    </style:style>
    <text:list-style style:name="LS1">
      <text:list-level-style-number style:num-format="一, 十, 一百(繁), ..." text:style-name="List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一, 一〇, 一〇〇, ..." text:style-name="List1Level1" style:num-suffix="." text:level="2">
        <style:list-level-properties text:space-before="0.847cm" text:min-label-width="0.76cm" fo:text-align="start" text:list-level-position-and-space-mode="label-alignment">
          <style:list-level-label-alignment text:label-followed-by="listtab" fo:margin-left="1.607cm" fo:text-indent="-0.76cm"/>
        </style:list-level-properties>
        <style:text-properties fo:font-style="normal" style:font-style-asian="normal" style:font-name-asian="標楷體" fo:font-weight="normal" style:font-weight-asian="normal"/>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style:style style:name="List2Level1" style:family="text">
      <style:text-properties fo:language="en" fo:country="US"/>
    </style:style>
    <text:list-style style:name="LS2">
      <text:list-level-style-number style:num-format="一, 十, 一百(繁), ..." text:style-name="List2Level0" style:num-suffix="、" text:level="1">
        <style:list-level-properties text:space-before="0.318cm" text:min-label-width="0.026cm" fo:text-align="start"/>
        <style:text-properties fo:language="en" fo:country="US"/>
      </text:list-level-style-number>
      <text:list-level-style-number style:num-format="一, 十, 一百(繁), ..." text:style-name="List2Level1" style:num-suffix="）" style:num-prefix="（" text:level="2">
        <style:list-level-properties text:space-before="1.164cm" text:min-label-width="2.037cm" fo:text-align="start" text:list-level-position-and-space-mode="label-alignment">
          <style:list-level-label-alignment text:label-followed-by="listtab" fo:margin-left="3.201cm" fo:text-indent="-2.037cm"/>
        </style:list-level-properties>
        <style:text-properties fo:language="en" fo:country="US"/>
      </text:list-level-style-number>
      <text:list-level-style-number style:num-format="i" text:style-name="List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3">
      <text:list-level-style-number style:num-format="一, 十, 一百(繁), ..." text:start-value="2" text:style-name="List3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footer-style>
        <style:header-footer-properties fo:min-height="-1.11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建築物使用類組及變更使用辦法修正草案總說明</dc:title>
    <meta:initial-creator>CPA</meta:initial-creator>
    <meta:creation-date>2011-09-01T09:36:00</meta:creation-date>
    <dc:creator>solidus</dc:creator>
    <dc:date>2011-09-01T09:36:00</dc:date>
    <meta:print-date>2011-08-18T00:33:00</meta:print-date>
    <meta:editing-cycles>2</meta:editing-cycles>
    <meta:editing-duration>PT1M</meta:editing-duration>
    <meta:document-statistic meta:page-count="1" meta:paragraph-count="4" meta:row-count="17" meta:word-count="370" meta:character-count="2477" meta:non-whitespace-character-count="2111"/>
  </office:meta>
</office:document-meta>
</file>