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7cm" fo:line-height="0.556cm" fo:margin-left="0.92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37cm" fo:line-height="0.556cm" fo:margin-left="0.92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37cm" fo:line-height="0.556cm" fo:margin-left="0.92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37cm" fo:line-height="0.556cm" fo:margin-left="0.92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7cm" fo:line-height="0.556cm" fo:margin-left="0.92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56cm" fo:margin-left="0.92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text-indent="-0.37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37cm" fo:line-height="0.556cm" fo:margin-left="0.92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37cm" fo:line-height="0.556cm" fo:margin-left="0.92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556cm" fo:margin-left="0.92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92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1" style:family="paragraph" style:parent-style-name="Normal">
      <style:paragraph-properties fo:text-align="justify" fo:line-height="0.556cm" fo:margin-left="0.185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2" style:family="paragraph" style:parent-style-name="Normal">
      <style:paragraph-properties fo:text-align="justify" fo:text-indent="-0.37cm" fo:line-height="0.556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37cm" fo:line-height="0.556cm" fo:margin-left="0.92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37cm" fo:line-height="0.556cm" fo:margin-left="0.92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741cm" fo:line-height="0.556cm" fo:margin-left="0.55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fo:text-indent="-0.37cm" fo:line-height="0.556cm" fo:margin-left="0.55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56cm" fo:margin-left="0.92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37cm" fo:line-height="0.556cm" fo:margin-left="0.92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37cm" fo:line-height="0.556cm" fo:margin-left="0.92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37cm" fo:line-height="0.556cm" fo:margin-left="0.92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3" style:family="paragraph" style:parent-style-name="Normal">
      <style:paragraph-properties fo:text-align="justify" fo:line-height="0.556cm" fo:margin-left="0.185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4" style:family="paragraph" style:parent-style-name="Normal">
      <style:paragraph-properties fo:text-align="justify" fo:text-indent="-0.37cm" fo:line-height="0.556cm" fo:margin-left="0.55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741cm" fo:line-height="0.556cm" fo:margin-left="0.55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indent="-0.37cm" fo:line-height="0.556cm" fo:margin-left="0.55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7" style:family="paragraph" style:parent-style-name="Normal">
      <style:paragraph-properties fo:text-align="justify" fo:text-indent="-0.37cm" fo:line-height="0.556cm" fo:margin-left="0.55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37cm" fo:line-height="0.556cm" fo:margin-left="0.55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_4" style:family="text">
      <style:text-properties style:text-scale="87%" fo:font-size="10.5pt" style:font-name-asian="華康細明體" style:font-size-asian="10.5pt" style:font-size-complex="12pt" fo:language="en" fo:language-asian="zh" fo:language-complex="ar" fo:country="US" fo:country-asian="TW" fo:country-complex="SA" fo:font-weight="bold" style:font-weight-asian="bold" style:font-weight-complex="bold" style:letter-kerning="true"/>
    </style:style>
    <style:style style:name="T3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9" style:family="paragraph" style:parent-style-name="Normal">
      <style:paragraph-properties fo:text-align="justify" fo:text-indent="-0.37cm" fo:line-height="0.556cm" fo:margin-left="0.55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741cm" fo:line-height="0.556cm" fo:margin-left="0.55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fo:text-indent="-0.37cm" fo:line-height="0.556cm" fo:margin-left="0.55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2" style:family="paragraph" style:parent-style-name="Block_20_Text">
      <style:paragraph-properties fo:text-align="justify" fo:text-indent="-0.372cm" fo:line-height="0.556cm" fo:margin-left="0.557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37cm" fo:line-height="0.556cm" fo:margin-left="0.556cm" fo:margin-right="0.185cm" style:vertical-align="middle"/>
    </style:style>
    <style:style style:name="T43_1"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43_2"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43_3"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43_4"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43_5" style:family="text">
      <style:text-properties style:text-scale="87%" style:font-name="華康細明體" fo:font-size="10.5pt" style:font-name-asian="華康細明體" style:font-size-asian="10.5pt" style:font-size-complex="12pt" fo:language="en" fo:language-asian="zh" fo:language-complex="ar" fo:country="US" fo:country-asian="TW" fo:country-complex="SA" fo:font-weight="bold" style:font-weight-asian="bold" style:font-weight-complex="bold" style:letter-kerning="true"/>
    </style:style>
    <style:style style:name="T43_6"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4" style:family="paragraph" style:parent-style-name="Normal">
      <style:paragraph-properties fo:text-align="justify" fo:text-indent="-0.37cm" fo:line-height="0.556cm" fo:margin-left="0.55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37cm" fo:line-height="0.556cm" fo:margin-left="0.92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37cm" fo:line-height="0.556cm" fo:margin-left="0.92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37cm" fo:line-height="0.556cm" fo:margin-left="0.92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37cm" fo:line-height="0.556cm" fo:margin-left="0.92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37cm" fo:line-height="0.556cm" fo:margin-left="0.92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37cm" fo:line-height="0.556cm" fo:margin-left="0.92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37cm" fo:line-height="0.556cm" fo:margin-left="0.92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37cm" fo:line-height="0.556cm" fo:margin-left="0.92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37cm" fo:line-height="0.556cm" fo:margin-left="0.92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37cm" fo:line-height="0.556cm" fo:margin-left="0.92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37cm" fo:line-height="0.556cm" fo:margin-left="0.92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37cm" fo:line-height="0.556cm" fo:margin-left="0.92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741cm" fo:line-height="0.556cm" fo:margin-left="0.55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741cm" fo:line-height="0.55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9"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1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0" style:family="paragraph" style:parent-style-name="Normal">
      <style:paragraph-properties fo:text-align="justify" fo:text-indent="-0.37cm" fo:line-height="0.556cm" fo:margin-left="0.556cm" fo:margin-right="0.185cm" style:punctuation-wrap="simple" style:vertical-align="middle"/>
    </style:style>
    <style:style style:name="T60_1"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60_2"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61" style:family="paragraph" style:parent-style-name="Normal">
      <style:paragraph-properties fo:text-align="justify" fo:text-indent="-0.37cm" fo:line-height="0.556cm" fo:margin-left="0.556cm" fo:margin-right="0.185cm" style:vertical-align="middle"/>
    </style:style>
    <style:style style:name="T61_1"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61_2" style:family="text">
      <style:text-properties style:text-scale="81%" style:font-name="華康細明體" fo:font-size="10.5pt" style:font-name-asian="華康細明體" style:font-size-asian="10.5pt" style:font-size-complex="12pt" fo:language="en" fo:language-asian="zh" fo:language-complex="ar" fo:country="US" fo:country-asian="TW" fo:country-complex="SA" fo:font-weight="bold" style:font-weight-asian="bold" style:font-weight-complex="bold" style:letter-kerning="true"/>
    </style:style>
    <style:style style:name="T61_3" style:family="text">
      <style:text-properties style:text-scale="81%" style:font-name="華康細明體" fo:font-size="10.5pt" style:font-name-asian="華康細明體" style:font-size-asian="10.5pt" style:font-size-complex="12pt" fo:language="en" fo:language-asian="zh" fo:language-complex="ar" fo:country="US" fo:country-asian="TW" fo:country-complex="SA" fo:font-weight="bold" style:font-weight-asian="bold" style:font-weight-complex="bold" style:letter-kerning="true"/>
    </style:style>
    <style:style style:name="T61_4" style:family="text">
      <style:text-properties style:text-scale="81%" style:font-name="華康細明體" fo:font-size="10.5pt" style:font-name-asian="華康細明體" style:font-size-asian="10.5pt" style:font-size-complex="12pt" fo:language="en" fo:language-asian="zh" fo:language-complex="ar" fo:country="US" fo:country-asian="TW" fo:country-complex="SA" fo:font-weight="bold" style:font-weight-asian="bold" style:font-weight-complex="bold" style:letter-kerning="true"/>
    </style:style>
    <style:style style:name="T61_5"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61_6" style:family="text">
      <style:text-properties style:text-scale="82%" style:font-name="華康細明體" fo:font-size="10.5pt" style:font-name-asian="華康細明體" style:font-size-asian="10.5pt" style:font-size-complex="12pt" fo:language="en" fo:language-asian="zh" fo:language-complex="ar" fo:country="US" fo:country-asian="TW" fo:country-complex="SA" fo:font-weight="bold" style:font-weight-asian="bold" style:font-weight-complex="bold" style:letter-kerning="true"/>
    </style:style>
    <style:style style:name="T61_7"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61_8"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1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1_10"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37cm" fo:line-height="0.556cm" fo:margin-left="0.55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37cm" fo:line-height="0.556cm" fo:margin-left="0.556cm" fo:margin-right="0.185cm" style:punctuation-wrap="simple" style:vertical-align="middle"/>
    </style:style>
    <style:style style:name="T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8" style:family="table-row"/>
    <style:style style:name="Cell20"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64" style:family="paragraph" style:parent-style-name="Normal">
      <style:paragraph-properties fo:text-align="justify" fo:text-indent="-0.37cm" fo:line-height="0.556cm" fo:margin-left="0.556cm" fo:margin-right="0.185cm" style:punctuation-wrap="simple" style:vertical-align="middle"/>
    </style:style>
    <style:style style:name="T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37cm" fo:line-height="0.556cm" fo:margin-left="0.926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37cm" fo:line-height="0.556cm" fo:margin-left="0.926cm" fo:margin-right="0.185cm" style:punctuation-wrap="simple" style:vertical-align="middle"/>
    </style:style>
    <style:style style:name="T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37cm" fo:line-height="0.556cm" fo:margin-left="0.926cm" fo:margin-right="0.185cm" style:punctuation-wrap="simple" style:vertical-align="middle"/>
    </style:style>
    <style:style style:name="T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741cm" fo:line-height="0.556cm" fo:margin-left="0.556cm" fo:margin-right="0.185cm" style:punctuation-wrap="simple" style:vertical-align="middle"/>
    </style:style>
    <style:style style:name="T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1"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69"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22"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70" style:family="paragraph" style:parent-style-name="Normal">
      <style:paragraph-properties fo:text-align="justify" fo:text-indent="-0.37cm" fo:line-height="0.556cm" fo:margin-left="0.556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71" style:family="paragraph" style:parent-style-name="Normal">
      <style:paragraph-properties fo:text-align="justify" fo:text-indent="-0.37cm" fo:line-height="0.556cm" fo:margin-left="0.556cm" fo:margin-right="0.185cm" style:vertical-align="middle"/>
    </style:style>
    <style:style style:name="T71_1"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71_2" style:family="text">
      <style:text-properties style:text-scale="81%" style:font-name="華康細明體" fo:font-size="10.5pt" style:font-name-asian="華康細明體" style:font-size-asian="10.5pt" style:font-size-complex="12pt" fo:language="en" fo:language-asian="zh" fo:language-complex="ar" fo:country="US" fo:country-asian="TW" fo:country-complex="SA" fo:font-weight="bold" style:font-weight-asian="bold" style:font-weight-complex="bold" style:letter-kerning="true"/>
    </style:style>
    <style:style style:name="T71_3" style:family="text">
      <style:text-properties style:text-scale="81%" style:font-name="華康細明體" fo:font-size="10.5pt" style:font-name-asian="華康細明體" style:font-size-asian="10.5pt" style:font-size-complex="12pt" fo:language="en" fo:language-asian="zh" fo:language-complex="ar" fo:country="US" fo:country-asian="TW" fo:country-complex="SA" fo:font-weight="bold" style:font-weight-asian="bold" style:font-weight-complex="bold" style:letter-kerning="true"/>
    </style:style>
    <style:style style:name="T71_4" style:family="text">
      <style:text-properties style:text-scale="81%" style:font-name="華康細明體" fo:font-size="10.5pt" style:font-name-asian="華康細明體" style:font-size-asian="10.5pt" style:font-size-complex="12pt" fo:language="en" fo:language-asian="zh" fo:language-complex="ar" fo:country="US" fo:country-asian="TW" fo:country-complex="SA" fo:font-weight="bold" style:font-weight-asian="bold" style:font-weight-complex="bold" style:letter-kerning="true"/>
    </style:style>
    <style:style style:name="T71_5"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71_6"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71_7"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71_8"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71_9"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37cm" fo:line-height="0.556cm" fo:margin-left="0.556cm" fo:margin-right="0.185cm" style:punctuation-wrap="simple" style:vertical-align="middle"/>
    </style:style>
    <style:style style:name="T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37cm" fo:line-height="0.556cm" fo:margin-left="0.556cm" fo:margin-right="0.185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37cm" fo:line-height="0.556cm" fo:margin-left="0.556cm" fo:margin-right="0.185cm" style:punctuation-wrap="simple" style:vertical-align="middle"/>
    </style:style>
    <style:style style:name="T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37cm" fo:line-height="0.556cm" fo:margin-left="0.556cm" fo:margin-right="0.185cm" style:punctuation-wrap="simple" style:vertical-align="middle"/>
    </style:style>
    <style:style style:name="T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37cm" fo:line-height="0.556cm" fo:margin-left="0.556cm" fo:margin-right="0.185cm" style:punctuation-wrap="simple" style:vertical-align="middle"/>
    </style:style>
    <style:style style:name="T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37cm" fo:line-height="0.556cm" fo:margin-left="0.556cm" fo:margin-right="0.185cm" style:punctuation-wrap="simple" style:vertical-align="middle"/>
    </style:style>
    <style:style style:name="T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8" style:family="paragraph" style:parent-style-name="Normal"/>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79" style:family="paragraph" style:parent-style-name="Normal">
      <style:paragraph-properties fo:break-before="page"/>
    </style:style>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勞工安全衛生設施規則部分條文修正條文對照表</text:span><text:bookmark-start text:name="TA1567652"/><text:bookmark-end text:name="TA1567652"/></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四十一條　雇主對於下列機械器具，應有安全防護設備，其設置應依機械器具</text:span><text:span text:style-name="T7_2">安全</text:span><text:span text:style-name="T7_3">防護標準規定辦理：</text:span></text:p>
              <text:p text:style-name="P8"><text:span text:style-name="T8_1">一、動力衝剪機械。</text:span></text:p>
              <text:p text:style-name="P9"><text:span text:style-name="T9_1">二、手推刨床。</text:span></text:p>
              <text:p text:style-name="P10"><text:span text:style-name="T10_1">三、木材加工用圓盤鋸。</text:span></text:p>
              <text:p text:style-name="P11"><text:span text:style-name="T11_1">四、動力堆高機。</text:span></text:p>
              <text:p text:style-name="P12"><text:span text:style-name="T12_1">五、研磨機、研磨輪。</text:span></text:p>
              <text:p text:style-name="P13"><text:span text:style-name="T13_1">六、其他經中央主管機關指定之機械或器具。</text:span></text:p>
            </table:table-cell>
            <table:table-cell table:style-name="Cell6">
              <text:p text:style-name="P14"><text:span text:style-name="T14_1">第四十一條　雇主對於下列機械器具，應有安全防護設備，其設置應依機械器具防護標準規定辦理：</text:span></text:p>
              <text:p text:style-name="P15"><text:span text:style-name="T15_1">一、動力衝剪機械。</text:span></text:p>
              <text:p text:style-name="P16"><text:span text:style-name="T16_1">二、手推刨床。</text:span></text:p>
              <text:p text:style-name="P17"><text:span text:style-name="T17_1">三、木材加工用圓盤鋸。</text:span></text:p>
              <text:p text:style-name="P18"><text:span text:style-name="T18_1">四、動力堆高機。</text:span></text:p>
              <text:p text:style-name="P19"><text:span text:style-name="T19_1">五、研磨機、研磨輪。</text:span></text:p>
              <text:p text:style-name="P20"><text:span text:style-name="T20_1">六、其他經中央主管機關指定之機械或器具。</text:span></text:p>
            </table:table-cell>
            <table:table-cell table:style-name="Cell7">
              <text:p text:style-name="P21"><text:span text:style-name="T21_1">「機械器具防護標準」於九十八年五月十三日修正發布，其名稱並修正為「機械器具安全防護標準」，爰配合修正其名稱。</text:span></text:p>
            </table:table-cell>
          </table:table-row>
          <table:table-row table:style-name="Row4">
            <table:table-cell table:style-name="Cell8">
              <text:p text:style-name="P22"><text:span text:style-name="T22_1">第二百七十七條　雇主供給勞工使用之個人防護具或防護器具，應依下列規定辦理：</text:span></text:p>
              <text:p text:style-name="P23"><text:span text:style-name="T23_1">一、保持清潔，並予必要之消毒。<text:s/></text:span></text:p>
              <text:p text:style-name="P24"><text:span text:style-name="T24_1">二、經常檢查，保持其性能，不用時並妥予保存。<text:s/></text:span></text:p>
              <text:p text:style-name="P25"><text:span text:style-name="T25_1">三、防護具或防護器具應準備足夠使用之數量，個人使用之防護具應置備與作業勞工人數相同或以上之數量，並以個人專用為原則。</text:span></text:p>
              <text:p text:style-name="P26"><text:span text:style-name="T26_1">四、如對勞工有感染疾病之虞時，應置備個人專用防護器具，或作預防感染疾病之措施。</text:span></text:p>
              <text:p text:style-name="P27"><text:span text:style-name="T27_1">前項個人防護具或防護器具有關呼吸防護具之選擇、使用及維護方法，應依國家標準CNS<text:s/>14258<text:s/>Z3035辦理。</text:span></text:p>
            </table:table-cell>
            <table:table-cell table:style-name="Cell9">
              <text:p text:style-name="P28"><text:span text:style-name="T28_1">第二百七十七條　雇主供給勞工使用之個人防護具或防護器具，應依下列規定辦理：</text:span></text:p>
              <text:p text:style-name="P29"><text:span text:style-name="T29_1">一、保持清潔，並予必要之消毒。<text:s/></text:span></text:p>
              <text:p text:style-name="P30"><text:span text:style-name="T30_1">二、經常檢查，保持其性能，不用時並妥予保存。</text:span></text:p>
              <text:p text:style-name="P31"><text:span text:style-name="T31_1">三、防護具或防護器具應準備足夠使用之數量，個人使用之防護具應置備與作業勞工人數相同或以上之數量，並以個人專用為原則。</text:span></text:p>
              <text:p text:style-name="P32"><text:span text:style-name="T32_1">四、如對勞工有感染疾病之虞時，應置備個人專用防護器具，或作預防感染疾病之措施。</text:span></text:p>
            </table:table-cell>
            <table:table-cell table:style-name="Cell10">
              <text:p text:style-name="P33"><text:span text:style-name="T33_1">為防止勞工吸入可能對人體造成危害之氣體、蒸氣、空氣中粒狀物質等，規範雇主所使用呼吸防護具之選擇、使用及維護方法，應依國家標準規定辦理，爰增訂第二項。另依勞工安全衛生組織管理及自動檢查辦法第十二條之四規定，個人防護具等之採購、租賃，其契約內容應有符合法令及實際需要之勞工安全衛生具體規範，並於驗收、使用前確認其符合規定。</text:span></text:p>
            </table:table-cell>
          </table:table-row>
          <table:table-row table:style-name="Row5">
            <table:table-cell table:style-name="Cell11">
              <text:p text:style-name="P34"><text:span text:style-name="T34_1">第二百九十六條　雇主對於受生物病原體污染之物品，應予以消毒、殺菌等適當處理，以避免勞工感染疾病。</text:span></text:p>
              <text:p text:style-name="P35"><text:span text:style-name="T35_1">前項處理受生物病原體污染之廢棄物時，應採用機械器具處理或提供適當防護具。</text:span></text:p>
            </table:table-cell>
            <table:table-cell table:style-name="Cell12">
              <text:p text:style-name="P36"><text:span text:style-name="T36_1">第二百九十六條　雇主對於受生物病原體污染之物品，應予以消毒、殺菌等適當處理，以避免勞工感染疾病。</text:span></text:p>
            </table:table-cell>
            <table:table-cell table:style-name="Cell13">
              <text:p text:style-name="P37"><text:span text:style-name="T37_1">一、為防止廢棄物清理工作有不慎接觸廢棄生物病原體污染之危險，爰增訂第二項規範雇主使勞工於從事遭生物病原體污染之廢棄物處置時，應採用機械器具處理或提供適當防護具，以保護勞工避免產生危害。</text:span></text:p>
              <text:p text:style-name="P38"><text:span text:style-name="T38_1">二、本條文參考OHSAS<text:s/>18001：二</text:span><text:span text:style-name="T38_2">○○</text:span><text:span text:style-name="T38_3">七版與美國「Occupational<text:s/>Exposure<text:s/>to<text:s/></text:span><text:span text:style-name="T38_4">Bloodborne<text:s/>Pathogens<text:s/>Standard</text:span><text:span text:style-name="T38_5">」（29<text:s/>CFR<text:s/>1910.1030）訂定。</text:span></text:p>
            </table:table-cell>
          </table:table-row>
          <table:table-row table:style-name="Row6">
            <table:table-cell table:style-name="Cell14">
              <text:p text:style-name="P39"><text:span text:style-name="T39_1">第二百九十七條　雇主對於有害物、生物病原體或受其污染之物品，應妥為儲存，並加警告標示。</text:span></text:p>
              <text:p text:style-name="P40"><text:span text:style-name="T40_1">為避免發生污染物品洩漏或遭尖銳物品穿刺，前項生物病原體或受其污染物品，應使用防止洩漏或不易穿透材質之容器盛裝儲存，且其盛裝材料應有足夠強度。</text:span></text:p>
            </table:table-cell>
            <table:table-cell table:style-name="Cell15">
              <text:p text:style-name="P41"><text:span text:style-name="T41_1">第二百九十七條　雇主對於有害物、生物病原體或受其污染之物品，應妥為儲存，並加警告標示。</text:span></text:p>
            </table:table-cell>
            <table:table-cell table:style-name="Cell16">
              <text:p text:style-name="P42"><text:span text:style-name="T42_1">一、為避免搬運、處理生物病原體或受其污染之物品時，勞工有遭感染或遭污染之針頭或手術刀等尖銳器具所傷之危害，爰增訂第二項應使用防止洩漏或不易穿透材質之容器盛裝，以避免洩漏及刺破導致勞工受傷。</text:span></text:p>
              <text:p text:style-name="P43"><text:span text:style-name="T43_1">二、本條文參考OHSAS<text:s/>18001：二</text:span><text:span text:style-name="T43_2">○○</text:span><text:span text:style-name="T43_3">七版與美國「Occupational<text:s/>Expos</text:span><text:span text:style-name="T43_4">ure<text:s/>to<text:s/></text:span><text:span text:style-name="T43_5">Bloodborne<text:s/>Pathogens<text:s/>Standard</text:span><text:span text:style-name="T43_6">」（29<text:s/>CFR<text:s/>1910.1030）訂定。</text:span></text:p>
            </table:table-cell>
          </table:table-row>
          <table:table-row table:style-name="Row7">
            <table:table-cell table:style-name="Cell17">
              <text:p text:style-name="P44"><text:span text:style-name="T44_1">第二百九十七條之一　雇主對於工作場所有生物病原體危害之虞者，應採取下列感染預防措施：</text:span></text:p>
              <text:p text:style-name="P45"><text:span text:style-name="T45_1">一、危害暴露範圍之確認。</text:span></text:p>
              <text:p text:style-name="P46"><text:span text:style-name="T46_1">二、相關機械、設備、器具等之管理及檢點。</text:span></text:p>
              <text:p text:style-name="P47"><text:span text:style-name="T47_1">三、警告傳達及標示。</text:span></text:p>
              <text:p text:style-name="P48"><text:span text:style-name="T48_1">四、健康管理。</text:span></text:p>
              <text:p text:style-name="P49"><text:span text:style-name="T49_1">五、感染預防作業標準。</text:span></text:p>
              <text:p text:style-name="P50"><text:span text:style-name="T50_1">六、感染預防教育訓練。</text:span></text:p>
              <text:p text:style-name="P51"><text:span text:style-name="T51_1">七、扎傷事故之防治。</text:span></text:p>
              <text:p text:style-name="P52"><text:span text:style-name="T52_1">八、個人防護具之採購、管理及配戴演練。</text:span></text:p>
              <text:p text:style-name="P53"><text:span text:style-name="T53_1">九、緊急應變。</text:span></text:p>
              <text:p text:style-name="P54"><text:span text:style-name="T54_1">十、感染事故之報告、調查、評估、統計、追蹤、隱私權維護及紀錄。</text:span></text:p>
              <text:p text:style-name="P55"><text:span text:style-name="T55_1">十一、感染預防之績效檢討及修正。</text:span></text:p>
              <text:p text:style-name="P56"><text:span text:style-name="T56_1">十二、其他經中央主管<text:s/>機關指定者。</text:span></text:p>
              <text:p text:style-name="P57"><text:span text:style-name="T57_1">前項預防措施於醫療保健服務業，應增列勞工工作前預防感染之預防注射等事項。</text:span></text:p>
              <text:p text:style-name="P58"><text:span text:style-name="T58_1">前二項之預防措施，應依作業環境特性，訂定實施計畫及將執行紀錄留存三年，於僱用勞工人數在三十人以下之事業單位，得以執行紀錄或文件代替。</text:span></text:p>
            </table:table-cell>
            <table:table-cell table:style-name="Cell18">
              <text:p text:style-name="P59"/>
            </table:table-cell>
            <table:table-cell table:style-name="Cell19">
              <text:p text:style-name="P60"><text:span text:style-name="T60_1">一、</text:span><text:span text:style-name="T60_2">本條新增。</text:span></text:p>
              <text:p text:style-name="P61"><text:span text:style-name="T61_1">二、為避免勞工於作業中遭受生物病原體之危害，規範雇主生物病原體危害暴露控制應採行之感染預防措施，並參酌美國職業安全衛生署（OSHA）「Occupational<text:s/></text:span><text:span text:style-name="T61_2">Exposure<text:s/>to<text:s/>Bloodborne</text:span><text:span text:style-name="T61_3"><text:s/></text:span><text:span text:style-name="T61_4">Pathogens</text:span><text:span text:style-name="T61_5"><text:s/></text:span><text:span text:style-name="T61_6">Standard」（29<text:s/>CFR<text:s/>1910.1030）</text:span><text:span text:style-name="T61_7">之相關規定，依生物病原體</text:span><text:span text:style-name="T61_8">危害之特性，訂定書面之危害暴露控制計畫（Exposure</text:span><text:span text:style-name="T61_9"><text:s/></text:span><text:span text:style-name="T61_10">Control<text:s/>Plan：<text:s/>ECP），藉由計畫執行以降低生物病原體暴露之健康風險。</text:span></text:p>
              <text:p text:style-name="P62"><text:span text:style-name="T62_1">三、考量醫療保健服務業之工作場所具生物病原體危害之高危險性，爰規範應提供勞工工作前預防感染之預防注射，如B型肝炎疫苗、流行性感冒等疫苗。</text:span></text:p>
              <text:p text:style-name="P63"><text:span text:style-name="T63_1">四、為求小型事業單位務實可行，比照勞工安全衛生組織管理及自動檢查辦法第十二條之一第二項之規定，僱用勞工人數在三十人以下之事業單位得以執行紀錄或文件代替其計畫。</text:span></text:p>
            </table:table-cell>
          </table:table-row>
          <table:table-row table:style-name="Row8">
            <table:table-cell table:style-name="Cell20">
              <text:p text:style-name="P64"><text:span text:style-name="T64_1">第二百九十七條之二　雇主對於作業中遭生物病原體污染之針具或尖銳物品扎傷之勞工，應建立扎傷感染災害調查制度及採取下列措施：</text:span></text:p>
              <text:p text:style-name="P65"><text:span text:style-name="T65_1">一、指定專責單位或專人負責接受報告、調查、處理、追蹤及紀錄等事宜，相關紀錄應留存三年。</text:span></text:p>
              <text:p text:style-name="P66"><text:span text:style-name="T66_1">二、調查扎傷勞工之針具或尖銳物品之危害性及感染源。但感染源之調查需進行個案之血液檢查者，應經當事人同意後始得為之。</text:span></text:p>
              <text:p text:style-name="P67"><text:span text:style-name="T67_1">三、前款調查結果勞工有感染之虞者，應使勞工接受特定項目之健康檢查，並依醫師建議，採取對扎傷勞工採血檢驗與保存、預防性投藥及其他必要之防治措施。</text:span></text:p>
              <text:p text:style-name="P68"><text:span text:style-name="T68_1">前項扎傷事故，於中央主管機關指定之事業單位，應依中央主管機關公告之期限、格式及方式通報。</text:span></text:p>
            </table:table-cell>
            <table:table-cell table:style-name="Cell21">
              <text:p text:style-name="P69"/>
            </table:table-cell>
            <table:table-cell table:style-name="Cell22">
              <text:p text:style-name="P70"><text:span text:style-name="T70_1">一、</text:span><text:span text:style-name="T70_2">本條新增。</text:span></text:p>
              <text:p text:style-name="P71"><text:span text:style-name="T71_1">二、本條文參考傳染病防治法規、EPINet（EPINet，</text:span><text:span text:style-name="T71_2">Exposure</text:span><text:span text:style-name="T71_3"><text:s/></text:span><text:span text:style-name="T71_4">Prevention<text:s/>Information</text:span><text:span text:style-name="T71_5"><text:s/>Network）暴露預防通報系統及OHSAS18001：二</text:span><text:span text:style-name="T71_6">○○</text:span><text:span text:style-name="T71_7">七版與美國「Occupational<text:s/>Exposure<text:s/>to</text:span><text:span text:style-name="T71_8"><text:s/></text:span><text:span text:style-name="T71_9">Bloodborne<text:s/>Pathogens<text:s/>Standard」（29<text:s/>CFR<text:s/>1910.1030）訂定。</text:span></text:p>
              <text:p text:style-name="P72"><text:span text:style-name="T72_1">三、生物病原體感染危害中，以針具或尖銳物之扎傷或血液體液暴觸為最常見之職業傷害，為避免勞工受傷害及有效控管，爰規範雇主對勞工遭受扎傷案件應指定專責單位或專人負責接受報告、調查、處理、追蹤及紀錄等。</text:span></text:p>
              <text:p text:style-name="P73"><text:span text:style-name="T73_1">四、專責單位由雇主指定，可由勞工安全衛生管理單位或感染控制小組等負責。</text:span></text:p>
              <text:p text:style-name="P74"><text:span text:style-name="T74_1">五、為降低被扎傷勞工感染生物病原體之風險，規範雇主應調查扎傷勞工之針具或尖銳物品之危害性及感染源。惟依人類免疫缺乏病毒傳染防治及感染者權益保障條例第十五條規定，醫事人員除因該條例第十一條第一項規定外，應經當事人同意及諮詢程序，始得抽取當事人血液進行人類免疫缺乏病毒檢查，爰規範當感染源之調查需進行個案之血液檢查時，於具體說明必須檢查之理由，而個案不同意者，不在此限。</text:span></text:p>
              <text:p text:style-name="P75"><text:span text:style-name="T75_1">六、規範雇主對於經危害調查後，勞工有感染生物病原體之虞者，應使其接受特定項目之健康檢查，並依醫師建議採取相關必要之防治措施，包括對扎傷勞工採血檢驗與保存、預防性投藥等必要追蹤處理。</text:span></text:p>
              <text:p text:style-name="P76"><text:span text:style-name="T76_1">七、特定項目之健康檢查係指勞工健康保護規則所規範之健康檢查以外之檢查，其檢</text:span><text:span text:style-name="T76_2">查項目由</text:span><text:span text:style-name="T76_3">醫師判斷其可能感染生物病原體之風險而決定之。</text:span></text:p>
              <text:p text:style-name="P77"><text:span text:style-name="T77_1">八、為保障勞工工作安全與權益，規定雇主應通報與持續監控被扎傷案件通報措施，初步將以高風險事業優先實施，將扎傷案件通報至本會勞工安全衛生研究所已建置之EPINet通報系統，以作為改善工作環境安全之基礎，及作為評值針扎等防制工作之成效指標。</text:span></text:p>
            </table:table-cell>
          </table:table-row>
        </table:table>
        <text:p text:style-name="P78"><draw:line svg:x1="-0.065cm" svg:y1="0.023cm" svg:x2="16.085cm" svg:y2="0.023cm" draw:style-name="FR2" draw:z-index="0"/></text:p>
        <text:p text:style-name="P79"/>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Block_20_Text" style:display-name="Block Text" style:family="paragraph" style:parent-style-name="Normal">
      <style:paragraph-properties fo:text-indent="-0.372cm" fo:line-height="0.556cm" fo:margin-left="0.557cm" fo:margin-right="0.185cm"/>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style style:name="P2" style:family="paragraph" style:parent-style-name="Footer"/>
    <style:style style:name="P3" style:family="paragraph" style:parent-style-name="Header"/>
    <style:style style:name="P4" style:family="paragraph" style:parent-style-name="Footer"/>
  </office:automatic-styles>
  <office:master-styles>
    <style:master-page style:name="Standard" style:page-layout-name="pm1">
      <style:header>
        <text:p text:style-name="P1"/>
      </style:header>
      <style:footer>
        <text:p text:style-name="P2"/>
      </style:footer>
      <style:header-left>
        <text:p text:style-name="P3"/>
      </style:header-left>
      <style:footer-left>
        <text:p text:style-name="P4"/>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0980006126</dc:title>
    <dc:description>報1221;報1230;10;議案0981014071001500;收文0980006126</dc:description>
    <meta:keyword>7;4;14</meta:keyword>
    <meta:initial-creator>No.25</meta:initial-creator>
    <meta:creation-date>2012-06-26T06:20:00</meta:creation-date>
    <dc:creator>yeachyi</dc:creator>
    <dc:date>2013-06-05T02:10:00</dc:date>
    <meta:print-date>2009-12-10T02:51:00</meta:print-date>
    <meta:template xlink:href="LCEWA01" xlink:type="simple"/>
    <meta:editing-cycles>3</meta:editing-cycles>
    <meta:editing-duration>PT1M</meta:editing-duration>
    <meta:document-statistic meta:page-count="1" meta:paragraph-count="6" meta:row-count="23" meta:word-count="502" meta:character-count="3364" meta:non-whitespace-character-count="2868"/>
  </office:meta>
</office:document-meta>
</file>