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函件說明_28_特殊項目_29_" style:master-page-name="Standard">
      <style:paragraph-properties fo:line-height="0.025cm"/>
      <style:text-properties style:letter-kerning="true"/>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111cm" style:punctuation-wrap="simple" style:vertical-align="middle"/>
    </style:style>
    <style:style style:name="P3" style:family="paragraph" style:parent-style-name="Normal">
      <style:paragraph-properties fo:text-align="justify" fo:break-before="page" fo:margin-top="0.185cm" fo:margin-bottom="0.185cm" fo:margin-left="1.111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53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53cm" fo:line-height="0.556cm" fo:margin-left="0.538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FR2"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parallel" style:run-through="background" draw:auto-grow-height="false" draw:auto-grow-width="false"/>
    </style:style>
    <style:style style:name="P9"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center" fo:text-indent="-0.37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6" style:family="table-cell">
      <style:table-cell-properties style:vertical-align="top" fo:padding-top="0.049cm" fo:border-top="#000000 0.018cm solid" fo:padding-bottom="0.049cm" fo:border-bottom="#000000 0.053cm solid" fo:padding-left="0.049cm" fo:border-left="#000000 0.018cm solid" fo:padding-right="0.049cm" fo:border-right="#000000 0.018cm solid" fo:wrap-option="wrap"/>
    </style:style>
    <style:style style:name="P2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53cm solid" fo:padding-left="0.049cm" fo:border-left="#000000 0.018cm solid" fo:padding-right="0.049cm" fo:border-right="#000000 0.053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道路交通標誌標線號誌設置規則第一百二十二條之一修正條文對照表</text:span><text:bookmark-start text:name="TA8301752"/><text:bookmark-end text:name="TA8301752"/></text:p>
            </table:table-cell>
            <table:covered-table-cell/>
            <table:covered-table-cell/>
          </table:table-row>
          <table:table-row table:style-name="Row2">
            <table:table-cell table:style-name="Cell2">
              <text:p text:style-name="P4"><draw:line svg:x1="-0.071cm" svg:y1="-0.025cm" svg:x2="16.08cm" svg:y2="-0.025cm" draw:style-name="FR1" draw:z-index="0"/><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一百二十二條之一　加氣站標誌「指58-1」，用以指示行車路線附近設有加氣站，並得以附牌指示方向、距離及營業時間。附牌之製作與停車處標誌同。</text:span></text:p>
              <text:p text:style-name="P8"><draw:frame svg:x="0.385cm" svg:y="0.205cm" svg:width="3.907cm" svg:height="6.84cm" draw:style-name="FR2" text:anchor-type="char" draw:z-index="1"><draw:image xlink:href="Pictures/image1.png" xlink:type="simple" xlink:show="embed" xlink:actuate="onLoad"/></draw:frame></text:p>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text:span text:style-name="T21_1">指58-1</text:span></text:p>
            </table:table-cell>
            <table:table-cell table:style-name="Cell6">
              <text:p text:style-name="P22"/>
            </table:table-cell>
            <table:table-cell table:style-name="Cell7">
              <text:p text:style-name="P23"><text:span text:style-name="T23_1">一、</text:span><text:span text:style-name="T23_2">本條新增。</text:span></text:p>
              <text:p text:style-name="P24"><text:span text:style-name="T24_1">二、行政院刻正推動「油氣（LPG）雙燃料車推廣計畫」，依該計畫既定目標，環保署將於一百零一年前增</text:span><text:span text:style-name="T24_2">加油氣雙燃料車至十五萬輛，經濟部則配合推動增建加氣站至一百五十座，並於本島各縣（市）至少設置一座液化石油氣加氣站，以提高油氣雙燃料車加氣之方便性及普遍性。</text:span></text:p>
              <text:p text:style-name="P25"><text:span text:style-name="T25_1">三、用氣人在不熟悉地區尋覓加氣站時，需相關指示標誌協助引導，爰參考國外作法新增「加氣站標誌」俾供實務設置之運用。</text:span></text:p>
            </table:table-cell>
          </table:table-row>
        </table:table>
        <text:p text:style-name="P26"/>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7會期第15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7會期第15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2960</dc:title>
    <dc:description>報337;報340;4;議案1000513071001200;收文1000003061</dc:description>
    <meta:keyword>7;7;15</meta:keyword>
    <meta:initial-creator>20</meta:initial-creator>
    <meta:creation-date>2012-10-02T03:24:00</meta:creation-date>
    <dc:creator>yeachyi</dc:creator>
    <dc:date>2012-10-02T03:24:00</dc:date>
    <meta:print-date>2011-05-13T13:01:00</meta:print-date>
    <meta:template xlink:href="LCEWA01" xlink:type="simple"/>
    <meta:editing-cycles>2</meta:editing-cycles>
    <meta:document-statistic meta:page-count="1" meta:paragraph-count="1" meta:row-count="2" meta:word-count="49" meta:character-count="333" meta:non-whitespace-character-count="285"/>
  </office:meta>
</office:document-meta>
</file>