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567cm" svg:height="16.259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" style:display-name=" 字元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ww</meta:initial-creator>
    <meta:creation-date>2012-12-19T08:47:00</meta:creation-date>
    <dc:creator>AliceWu</dc:creator>
    <dc:date>2012-12-19T08:47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