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標楷體" svg:font-family="標楷體" style:font-pitch="fixed" style:font-family-generic="script"/>
    <style:font-face style:name="Calibri" svg:font-family="Calibri" style:font-pitch="variable" style:font-family-generic="swiss"/>
  </office:font-face-decls>
  <office:automatic-styles>
    <style:style style:name="P1" style:family="paragraph" style:parent-style-name="Normal" style:master-page-name="Standard"/>
  </office:automatic-styles>
  <office:body>
    <office:text>
      <text:p text:style-name="P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標楷體" svg:font-family="標楷體" style:font-pitch="fixed" style:font-family-generic="script"/>
    <style:font-face style:name="Calibri" svg:font-family="Calibri" style:font-pitch="variable" style:font-family-generic="swiss"/>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Header_20_Char" style:display-name="Header Char" style:family="text" style:parent-style-name="Default_20_Paragraph_20_Font">
      <style:text-properties fo:font-size="10pt" style:font-size-asian="10pt" style:font-name-complex="Times New Roman"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_20_Char" style:display-name="Footer Char" style:family="text" style:parent-style-name="Default_20_Paragraph_20_Font">
      <style:text-properties fo:font-size="10pt" style:font-size-asian="10pt" style:font-name-complex="Times New Roman"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3.175cm" fo:padding-right="0cm" fo:margin-right="3.175cm"/>
      <style:header-style>
        <style:header-footer-properties fo:min-height="1.039cm" style:dynamic-spacing="true"/>
      </style:header-style>
      <style:footer-style>
        <style:header-footer-properties fo:min-height="0.79cm" style:dynamic-spacing="true"/>
      </style:footer-style>
    </style:page-layout>
    <style:style style:name="P1" style:family="paragraph" style:parent-style-name="Header" style:master-page-name="Standard"/>
    <style:style style:name="FR1"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char" style:vertical-pos="from-top" style:vertical-rel="line" style:flow-with-text="false" style:wrap="run-through" style:run-through="foreground" draw:auto-grow-height="false" draw:auto-grow-width="false"/>
    </style:style>
    <style:style style:name="FR2"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 style:family="paragraph" style:parent-style-name="Normal">
      <style:paragraph-properties fo:text-align="center" fo:margin-top="0cm" fo:margin-bottom="0cm"/>
    </style:style>
    <style:style style:name="T2_1" style:family="text">
      <style:text-properties style:font-name="新細明體" fo:font-size="9pt" style:font-size-asian="9pt" style:font-size-complex="9pt"/>
    </style:style>
    <style:style style:name="T2_2" style:family="text">
      <style:text-properties style:font-name="新細明體" fo:font-size="9pt" style:font-size-asian="9pt" style:font-size-complex="9pt"/>
    </style:style>
    <style:style style:name="T2_3" style:family="text">
      <style:text-properties style:font-name="新細明體" fo:font-size="9pt" style:font-size-asian="9pt" style:font-size-complex="9pt"/>
    </style:style>
    <style:style style:name="T2_4" style:family="text">
      <style:text-properties style:font-name="新細明體" fo:font-size="9pt" style:font-size-asian="9pt" style:font-size-complex="9pt"/>
    </style:style>
    <style:style style:name="FR3"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 style:family="paragraph" style:parent-style-name="Normal">
      <style:paragraph-properties fo:text-align="center" fo:margin-top="0cm" fo:margin-bottom="0cm"/>
    </style:style>
    <style:style style:name="T3_1" style:family="text">
      <style:text-properties style:font-name-asian="標楷體"/>
    </style:style>
    <style:style style:name="T3_2" style:family="text">
      <style:text-properties style:font-name-asian="標楷體"/>
    </style:style>
    <style:style style:name="T3_3" style:family="text">
      <style:text-properties style:font-name-asian="標楷體"/>
    </style:style>
    <style:style style:name="T3_4" style:family="text">
      <style:text-properties style:font-name-asian="標楷體"/>
    </style:style>
    <style:style style:name="T3_5" style:family="text">
      <style:text-properties style:font-name-asian="標楷體"/>
    </style:style>
    <style:style style:name="FR4"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4" style:family="paragraph" style:parent-style-name="Normal">
      <style:paragraph-properties fo:text-align="center" fo:margin-top="0cm" fo:margin-bottom="0cm"/>
    </style:style>
    <style:style style:name="T4_1" style:family="text">
      <style:text-properties style:font-name="新細明體" fo:font-size="9pt" style:font-size-asian="9pt" style:font-size-complex="9pt"/>
    </style:style>
    <style:style style:name="FR5"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5" style:family="paragraph" style:parent-style-name="Normal">
      <style:paragraph-properties fo:text-align="center" fo:margin-top="0cm" fo:margin-bottom="0cm"/>
    </style:style>
    <style:style style:name="T5_1" style:family="text">
      <style:text-properties fo:font-size="8pt" style:font-size-asian="8pt"/>
    </style:style>
    <style:style style:name="T5_2" style:family="text">
      <style:text-properties fo:font-size="8pt" style:font-size-asian="8pt"/>
    </style:style>
    <style:style style:name="T5_3" style:family="text">
      <style:text-properties fo:font-size="8pt" style:font-size-asian="8pt"/>
    </style:style>
    <style:style style:name="FR6"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6" style:family="paragraph" style:parent-style-name="Normal">
      <style:paragraph-properties fo:text-align="center" fo:margin-top="0cm" fo:margin-bottom="0cm"/>
    </style:style>
    <style:style style:name="T6_1" style:family="text">
      <style:text-properties style:font-name="新細明體" fo:font-size="9pt" style:font-size-asian="9pt" style:font-size-complex="9pt"/>
    </style:style>
    <style:style style:name="P7" style:family="paragraph" style:parent-style-name="Normal">
      <style:paragraph-properties fo:text-align="center" fo:margin-top="0cm" fo:margin-bottom="0cm"/>
    </style:style>
    <style:style style:name="T7_1" style:family="text">
      <style:text-properties style:font-name="新細明體" fo:font-size="9pt" style:font-size-asian="9pt" style:font-size-complex="9pt"/>
    </style:style>
    <style:style style:name="FR7"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8" style:family="paragraph" style:parent-style-name="Normal">
      <style:text-properties style:font-name="新細明體" style:font-size-complex="8pt"/>
    </style:style>
    <style:style style:name="FR8"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9" style:family="paragraph" style:parent-style-name="Normal">
      <style:paragraph-properties fo:text-align="center" fo:margin-top="0cm" fo:margin-bottom="0cm"/>
    </style:style>
    <style:style style:name="T9_1" style:family="text">
      <style:text-properties style:font-name="新細明體" fo:font-size="9pt" style:font-size-asian="9pt" style:font-size-complex="9pt"/>
    </style:style>
    <style:style style:name="FR9"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 style:family="paragraph" style:parent-style-name="Normal">
      <style:paragraph-properties fo:text-align="center" fo:margin-top="0cm" fo:margin-bottom="0cm"/>
    </style:style>
    <style:style style:name="T10_1" style:family="text">
      <style:text-properties style:font-name="新細明體" fo:font-size="9pt" style:font-size-asian="9pt" style:font-size-complex="9pt"/>
    </style:style>
    <style:style style:name="FR10"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 style:family="paragraph" style:parent-style-name="Normal">
      <style:paragraph-properties fo:text-align="center" fo:margin-top="0cm" fo:margin-bottom="0cm"/>
    </style:style>
    <style:style style:name="T11_1" style:family="text">
      <style:text-properties style:font-name="新細明體" fo:font-size="9pt" style:font-size-asian="9pt" style:font-size-complex="9pt"/>
    </style:style>
    <style:style style:name="FR11"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2" style:family="paragraph" style:parent-style-name="Normal">
      <style:paragraph-properties fo:text-align="center" fo:margin-top="0cm" fo:margin-bottom="0cm"/>
    </style:style>
    <style:style style:name="T12_1" style:family="text">
      <style:text-properties style:font-name="新細明體" fo:font-size="9pt" style:font-size-asian="9pt" style:font-size-complex="9pt"/>
    </style:style>
    <style:style style:name="FR12"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3" style:family="paragraph" style:parent-style-name="Normal">
      <style:paragraph-properties fo:text-align="center" fo:line-height="0.423cm" fo:margin-top="0cm" fo:margin-bottom="0cm"/>
    </style:style>
    <style:style style:name="T13_1" style:family="text">
      <style:text-properties style:font-name="新細明體" fo:font-size="9pt" style:font-size-asian="9pt" style:font-size-complex="9pt"/>
    </style:style>
    <style:style style:name="FR13"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4" style:family="paragraph" style:parent-style-name="Normal">
      <style:text-properties style:font-size-complex="8pt"/>
    </style:style>
    <style:style style:name="FR14"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5" style:family="paragraph" style:parent-style-name="Normal">
      <style:paragraph-properties fo:text-align="center" fo:margin-top="0cm" fo:margin-bottom="0cm"/>
    </style:style>
    <style:style style:name="T15_1" style:family="text">
      <style:text-properties style:font-name="新細明體" fo:font-size="9pt" style:font-size-asian="9pt" style:font-size-complex="9pt"/>
    </style:style>
    <style:style style:name="FR15"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6" style:family="paragraph" style:parent-style-name="Normal">
      <style:paragraph-properties fo:text-align="center" fo:margin-top="0cm" fo:margin-bottom="0cm"/>
    </style:style>
    <style:style style:name="T16_1" style:family="text">
      <style:text-properties style:font-name="新細明體" fo:font-size="9pt" style:font-size-asian="9pt" style:font-size-complex="9pt"/>
    </style:style>
    <style:style style:name="T16_2" style:family="text">
      <style:text-properties style:font-name="新細明體" fo:font-size="9pt" style:font-size-asian="9pt" style:font-size-complex="9pt"/>
    </style:style>
    <style:style style:name="FR16"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7"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2"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3"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4"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5"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7"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7" style:family="paragraph" style:parent-style-name="Normal"/>
    <style:style style:name="T17_1" style:family="text">
      <style:text-properties style:font-name="新細明體" fo:font-size="9pt" style:font-size-asian="9pt" style:font-size-complex="9pt"/>
    </style:style>
    <style:style style:name="FR29"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8" style:family="paragraph" style:parent-style-name="Normal"/>
    <style:style style:name="T18_1" style:family="text">
      <style:text-properties style:font-name="新細明體" fo:font-size="9pt" style:font-size-asian="9pt" style:font-size-complex="9pt"/>
    </style:style>
    <style:style style:name="FR30"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9" style:family="paragraph" style:parent-style-name="Normal"/>
    <style:style style:name="T19_1" style:family="text">
      <style:text-properties style:font-name="新細明體" fo:font-size="9pt" style:font-size-asian="9pt" style:font-size-complex="9pt"/>
    </style:style>
    <style:style style:name="FR31"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0" style:family="paragraph" style:parent-style-name="Normal"/>
    <style:style style:name="T20_1" style:family="text">
      <style:text-properties style:font-name="新細明體" fo:font-size="9pt" style:font-size-asian="9pt" style:font-size-complex="9pt"/>
    </style:style>
    <style:style style:name="FR32"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1" style:family="paragraph" style:parent-style-name="Normal">
      <style:paragraph-properties fo:text-align="center" fo:margin-top="0cm" fo:margin-bottom="0cm"/>
    </style:style>
    <style:style style:name="T21_1" style:family="text">
      <style:text-properties style:font-name="新細明體" fo:font-size="9pt" style:font-size-asian="9pt" style:font-size-complex="9pt"/>
    </style:style>
    <style:style style:name="P22" style:family="paragraph" style:parent-style-name="Normal">
      <style:paragraph-properties fo:text-align="center" fo:margin-top="0cm" fo:margin-bottom="0cm"/>
      <style:text-properties style:font-name="新細明體" fo:font-size="9pt" style:font-size-asian="9pt" style:font-size-complex="9pt"/>
    </style:style>
    <style:style style:name="FR33"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3" style:family="paragraph" style:parent-style-name="Normal">
      <style:paragraph-properties fo:text-align="center" fo:margin-top="0cm" fo:margin-bottom="0cm"/>
    </style:style>
    <style:style style:name="T23_1" style:family="text">
      <style:text-properties style:font-name="新細明體" fo:font-size="9pt" style:font-size-asian="9pt" style:font-size-complex="9pt"/>
    </style:style>
    <style:style style:name="P24" style:family="paragraph" style:parent-style-name="Normal">
      <style:paragraph-properties fo:text-align="center" fo:margin-top="0cm" fo:margin-bottom="0cm"/>
      <style:text-properties fo:font-size="9pt" style:font-size-asian="9pt" style:font-size-complex="9pt"/>
    </style:style>
    <style:style style:name="FR34"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5" style:family="paragraph" style:parent-style-name="Normal"/>
    <style:style style:name="T25_1" style:family="text">
      <style:text-properties fo:font-size="9pt" style:font-size-asian="9pt" style:font-size-complex="9pt"/>
    </style:style>
    <style:style style:name="T25_2" style:family="text">
      <style:text-properties fo:font-size="9pt" style:font-size-asian="9pt" style:font-size-complex="9pt"/>
    </style:style>
    <style:style style:name="FR35" style:family="graphic" style:parent-style-name="Header">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6" style:family="paragraph" style:parent-style-name="Normal"/>
    <style:style style:name="T26_1" style:family="text">
      <style:text-properties style:font-name="標楷體" style:font-name-asian="標楷體" fo:font-weight="bold" style:font-weight-asian="bold"/>
    </style:style>
    <style:style style:name="P27" style:family="paragraph" style:parent-style-name="Footer"/>
    <style:style style:name="P28" style:family="paragraph" style:parent-style-name="Footer"/>
  </office:automatic-styles>
  <office:master-styles>
    <style:master-page style:name="Standard" style:page-layout-name="pm1">
      <style:header>
        <text:p text:style-name="P1"><draw:g draw:style-name="FR1" draw:z-index="1"><draw:ellipse svg:x="1.834cm" svg:y="2.628cm" svg:width="2.858cm" svg:height="1.905cm" draw:style-name="FR2" draw:z-index="0"><text:p text:style-name="P2"><text:span text:style-name="T2_1">電子交換</text:span><text:span text:style-name="T2_2">(</text:span><text:span text:style-name="T2_3">發文</text:span><text:span text:style-name="T2_4">)</text:span></text:p></draw:ellipse><draw:frame svg:x="4.374cm" svg:y="23.583cm" svg:width="6.669cm" svg:height="0.952cm" draw:style-name="FR3" text:anchor-type="char" draw:z-index="0"><draw:text-box><text:p text:style-name="P3"><text:span text:style-name="T3_1">傳遞交換</text:span><text:span text:style-name="T3_2">(</text:span><text:span text:style-name="T3_3">發文</text:span><text:span text:style-name="T3_4">)</text:span><text:span text:style-name="T3_5">流程示意圖</text:span></text:p></draw:text-box></draw:frame><draw:frame svg:x="1.173cm" svg:y="5.142cm" svg:width="4.18cm" svg:height="1.005cm" draw:style-name="FR4" text:anchor-type="char" draw:z-index="0"><draw:text-box><text:p text:style-name="P4"><text:span text:style-name="T4_1">彙整發文之所有電子檔</text:span></text:p></draw:text-box></draw:frame><draw:custom-shape svg:x="1.49cm" svg:y="6.729cm" svg:width="3.547cm" svg:height="1.323cm" draw:style-name="FR5" draw:z-index="0"><draw:enhanced-geometry draw:type="non-primitive" svg:viewBox="0 0 1000000 1000000" draw:enhanced-path="M 0 933888 C 43750 952407 87361 962962 129398 976157 166064 986666 201018 989351 234259 999861 328564 999861 353101 989351 377546 986666 403796 981342 431712 970833 456250 962962 478935 952407 500000 944444 524398 928703 547083 920694 571620 910185 596064 896990 622314 886435 646759 873240 674768 862731 702638 854722 730648 838981 765601 831018 798842 825787 830324 812592 868750 807268 909027 807268 952638 801944 999861 801944 L 999861 0 0 0 Z N" draw:text-areas="0 0 1000000 801944" draw:glue-points="500000 0 0 500000 500000 944444 1000000 500000"/><text:p text:style-name="P5"><text:span text:style-name="T5_1">如有必要列印全文</text:span><text:span text:style-name="T5_2"><text:s/>*</text:span><text:span text:style-name="T5_3">註</text:span></text:p></draw:custom-shape><draw:frame svg:x="1.49cm" svg:y="8.634cm" svg:width="3.547cm" svg:height="1.323cm" draw:style-name="FR6" text:anchor-type="char" draw:z-index="0"><draw:text-box><text:p text:style-name="P6"><text:span text:style-name="T6_1">根據原稿校對無誤</text:span></text:p><text:p text:style-name="P7"><text:span text:style-name="T7_1">作為抄件併入原稿</text:span></text:p></draw:text-box></draw:frame><draw:custom-shape svg:x="1.173cm" svg:y="10.857cm" svg:width="4.18cm" svg:height="1.005cm" draw:style-name="FR7" draw:z-index="0"><draw:enhanced-geometry draw:type="non-primitive" svg:viewBox="0 0 1000000 1000000" draw:enhanced-path="M 500000 0 L 0 500000 500000 1000000 1000000 500000 Z N" draw:text-areas="250000 250000 750000 750000"/><text:p text:style-name="P8"/></draw:custom-shape><draw:frame svg:x="1.49cm" svg:y="13.079cm" svg:width="3.547cm" svg:height="1.005cm" draw:style-name="FR8" text:anchor-type="char" draw:z-index="0"><draw:text-box><text:p text:style-name="P9"><text:span text:style-name="T9_1">電子檔前置處理</text:span></text:p></draw:text-box></draw:frame><draw:frame svg:x="1.49cm" svg:y="15.302cm" svg:width="3.547cm" svg:height="1.323cm" draw:style-name="FR9" text:anchor-type="char" draw:z-index="0"><draw:text-box><text:p text:style-name="P10"><text:span text:style-name="T10_1">憑智慧卡及識別通行碼發文</text:span></text:p></draw:text-box></draw:frame><draw:frame svg:x="1.49cm" svg:y="17.842cm" svg:width="3.547cm" svg:height="1.323cm" draw:style-name="FR10" text:anchor-type="char" draw:z-index="0"><draw:text-box><text:p text:style-name="P11"><text:span text:style-name="T11_1">檢視電腦系統已發送之訊息</text:span></text:p></draw:text-box></draw:frame><draw:frame svg:x="1.173cm" svg:y="20.699cm" svg:width="4.18cm" svg:height="1.323cm" draw:style-name="FR11" text:anchor-type="char" draw:z-index="0"><draw:text-box><text:p text:style-name="P12"><text:span text:style-name="T12_1">至遲於次日檢視發送結果，並為必要之處理</text:span></text:p></draw:text-box></draw:frame><draw:ellipse svg:x="6.914cm" svg:y="20.408cm" svg:width="2.54cm" svg:height="1.905cm" draw:style-name="FR12" draw:z-index="0"><text:p text:style-name="P13"><text:span text:style-name="T13_1">檔案管理（歸檔）</text:span></text:p></draw:ellipse><draw:custom-shape svg:x="6.255cm" svg:y="10.857cm" svg:width="2.91cm" svg:height="1.005cm" draw:style-name="FR13" draw:z-index="0"><draw:enhanced-geometry draw:type="non-primitive" svg:viewBox="0 0 1000000 1000000" draw:enhanced-path="M 500000 0 L 0 500000 500000 1000000 1000000 500000 Z N" draw:text-areas="250000 250000 750000 750000"/><text:p text:style-name="P14"/></draw:custom-shape><draw:frame svg:x="11.333cm" svg:y="10.7cm" svg:width="2.275cm" svg:height="1.323cm" draw:style-name="FR14" text:anchor-type="char" draw:z-index="0"><draw:text-box><text:p text:style-name="P15"><text:span text:style-name="T15_1">其他發文處理方式</text:span></text:p></draw:text-box></draw:frame><draw:frame svg:x="5.935cm" svg:y="13.079cm" svg:width="3.545cm" svg:height="1.323cm" draw:style-name="FR15" text:anchor-type="char" draw:z-index="0"><draw:text-box><text:p text:style-name="P16"><text:span text:style-name="T16_1"><text:s text:c="2"/></text:span><text:span text:style-name="T16_2">郵寄發文處理（紙本或電子檔）</text:span></text:p></draw:text-box></draw:frame><draw:connector draw:type="line" svg:x1="3.263cm" svg:y1="4.533cm" svg:x2="3.265cm" svg:y2="5.168cm" draw:style-name="FR16" draw:z-index="0"/><draw:connector draw:type="line" svg:x1="3.263cm" svg:y1="6.121cm" svg:x2="3.265cm" svg:y2="6.756cm" draw:style-name="FR17" draw:z-index="0"/><draw:connector draw:type="line" svg:x1="3.265cm" svg:y1="7.955cm" svg:x2="3.267cm" svg:y2="8.661cm" draw:style-name="FR18" draw:z-index="0"/><draw:connector draw:type="line" svg:x1="3.265cm" svg:y1="9.931cm" svg:x2="3.263cm" svg:y2="10.883cm" draw:style-name="FR19" draw:z-index="0"/><draw:connector draw:type="line" svg:x1="5.327cm" svg:y1="11.359cm" svg:x2="6.281cm" svg:y2="11.361cm" draw:style-name="FR20" draw:z-index="0"/><draw:connector draw:type="line" svg:x1="9.139cm" svg:y1="11.359cm" svg:x2="11.359cm" svg:y2="11.361cm" draw:style-name="FR21" draw:z-index="0"/><draw:connector draw:type="line" svg:x1="3.263cm" svg:y1="11.836cm" svg:x2="3.265cm" svg:y2="13.106cm" draw:style-name="FR22" draw:z-index="0"/><draw:connector draw:type="line" svg:x1="7.71cm" svg:y1="11.836cm" svg:x2="7.708cm" svg:y2="13.106cm" draw:style-name="FR23" draw:z-index="0"/><draw:connector draw:type="line" svg:x1="3.265cm" svg:y1="14.058cm" svg:x2="3.267cm" svg:y2="15.328cm" draw:style-name="FR24" draw:z-index="0"/><draw:connector draw:type="line" svg:x1="3.265cm" svg:y1="16.598cm" svg:x2="3.267cm" svg:y2="17.868cm" draw:style-name="FR25" draw:z-index="0"/><draw:connector draw:type="line" svg:x1="3.265cm" svg:y1="19.138cm" svg:x2="3.263cm" svg:y2="20.726cm" draw:style-name="FR26" draw:z-index="0"/><draw:connector draw:type="line" svg:x1="5.327cm" svg:y1="21.361cm" svg:x2="6.914cm" svg:y2="21.362cm" draw:style-name="FR27" draw:z-index="0"/><draw:frame svg:x="3.104cm" svg:y="11.793cm" svg:width="0.952cm" svg:height="0.952cm" draw:style-name="FR28" text:anchor-type="char" draw:z-index="0"><draw:text-box><text:p text:style-name="P17"><text:span text:style-name="T17_1">是</text:span></text:p></draw:text-box></draw:frame><draw:frame svg:x="5.009cm" svg:y="10.726cm" svg:width="0.952cm" svg:height="0.952cm" draw:style-name="FR29" text:anchor-type="char" draw:z-index="0"><draw:text-box><text:p text:style-name="P18"><text:span text:style-name="T18_1">否</text:span></text:p></draw:text-box></draw:frame><draw:frame svg:x="7.549cm" svg:y="11.816cm" svg:width="0.952cm" svg:height="0.952cm" draw:style-name="FR30" text:anchor-type="char" draw:z-index="0"><draw:text-box><text:p text:style-name="P19"><text:span text:style-name="T19_1">是</text:span></text:p></draw:text-box></draw:frame><draw:frame svg:x="8.911cm" svg:y="10.749cm" svg:width="0.952cm" svg:height="0.952cm" draw:style-name="FR31" text:anchor-type="char" draw:z-index="0"><draw:text-box><text:p text:style-name="P20"><text:span text:style-name="T20_1">否</text:span></text:p></draw:text-box></draw:frame><draw:frame svg:x="1.857cm" svg:y="11.067cm" svg:width="2.859cm" svg:height="0.635cm" draw:style-name="FR32" text:anchor-type="char" draw:z-index="0"><draw:text-box><text:p text:style-name="P21"><text:span text:style-name="T21_1">可電子交換？</text:span></text:p><text:p text:style-name="P22"/></draw:text-box></draw:frame><draw:frame svg:x="6.823cm" svg:y="11.067cm" svg:width="1.905cm" svg:height="0.635cm" draw:style-name="FR33" text:anchor-type="char" draw:z-index="0"><draw:text-box><text:p text:style-name="P23"><text:span text:style-name="T23_1">可郵寄？</text:span></text:p><text:p text:style-name="P24"/></draw:text-box></draw:frame><draw:frame svg:x="0.564cm" svg:y="22.631cm" svg:width="11.201cm" svg:height="1.588cm" draw:style-name="FR34" text:anchor-type="char" draw:z-index="0"><draw:text-box><text:p text:style-name="P25"><text:span text:style-name="T25_1">*</text:span><text:span text:style-name="T25_2">註：陳核採線上簽核者，應依「臺北市政府文書處理實施要點」等規定處理</text:span></text:p></draw:text-box></draw:frame></draw:g><draw:frame svg:x="-0.335cm" svg:y="-0.972cm" svg:width="6.316cm" svg:height="0.776cm" draw:style-name="FR35" text:anchor-type="char" draw:z-index="0"><draw:text-box><text:p text:style-name="P26"><text:span text:style-name="T26_1">附圖二、文書電腦化作業流程圖</text:span></text:p></draw:text-box></draw:frame></text:p>
      </style:header>
      <style:footer>
        <text:p text:style-name="P27"/>
        <text:p text:style-name="P28"/>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Administrator</meta:initial-creator>
    <meta:creation-date>2013-02-04T06:09:00</meta:creation-date>
    <dc:creator>AliceWu</dc:creator>
    <dc:date>2013-02-04T06:09:00</dc:date>
    <meta:editing-cycles>2</meta:editing-cycles>
    <meta:document-statistic meta:page-count="1" meta:paragraph-count="1" meta:row-count="1" meta:word-count="0" meta:character-count="0" meta:non-whitespace-character-count="0"/>
  </office:meta>
</office:document-meta>
</file>