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automatic-styles>
    <style:style style:name="Table1" style:family="table">
      <style:table-properties table:align="left" style:width="23.8cm" fo:margin-left="0cm"/>
    </style:style>
    <style:style style:name="Column1" style:family="table-column">
      <style:table-column-properties style:column-width="5.95cm"/>
    </style:style>
    <style:style style:name="Column2" style:family="table-column">
      <style:table-column-properties style:column-width="5.95cm"/>
    </style:style>
    <style:style style:name="Column3" style:family="table-column">
      <style:table-column-properties style:column-width="5.95cm"/>
    </style:style>
    <style:style style:name="Column4" style:family="table-column">
      <style:table-column-properties style:column-width="5.951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line-height="100%" fo:margin-top="0.185cm" fo:margin-bottom="0.185cm" fo:margin-left="1.852cm" style:punctuation-wrap="simple" style:vertical-align="middle"/>
    </style:style>
    <style:style style:name="P2" style:family="paragraph" style:parent-style-name="Normal">
      <style:paragraph-properties fo:text-align="justify" fo:break-before="page" fo:line-height="100%" fo:margin-top="0.185cm" fo:margin-bottom="0.185cm" fo:margin-left="1.852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T2_2" style:family="text">
      <style:text-properties style:font-name="華康楷書體W5" fo:font-size="14pt" style:font-name-asian="華康楷書體W5" style:font-size-asian="14pt"/>
    </style:style>
    <style:style style:name="T2_3"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line-height="0.556cm" fo:margin-left="0.185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line-height="0.556cm" fo:margin-left="0.185cm" fo:margin-right="0.185cm" style:punctuation-wrap="simple" style:vertical-align="middle"/>
    </style:style>
    <style:style style:name="T1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7" style:family="paragraph" style:parent-style-name="Normal">
      <style:paragraph-properties fo:text-align="justify" fo:line-height="0.556cm" fo:margin-left="0.185cm" fo:margin-right="0.185cm" style:punctuation-wrap="simple" style:vertical-align="middle"/>
    </style:style>
    <style:style style:name="T1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line-height="0.556cm" fo:margin-left="0.185cm" fo:margin-right="0.185cm" style:punctuation-wrap="simple" style:vertical-align="middle"/>
    </style:style>
    <style:style style:name="T2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style>
    <style:style style:name="T23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style>
    <style:style style:name="T24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style>
    <style:style style:name="T2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6" style:family="paragraph" style:parent-style-name="Normal">
      <style:paragraph-properties fo:text-align="justify" fo:line-height="0.556cm" fo:margin-left="0.185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741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741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41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741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41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741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92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line-height="0.556cm" fo:margin-left="0.185cm" fo:margin-right="0.185cm" style:punctuation-wrap="simple" style:vertical-align="middle"/>
    </style:style>
    <style:style style:name="T3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741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741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741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4" style:family="paragraph" style:parent-style-name="Normal">
      <style:paragraph-properties fo:text-align="justify" fo:text-indent="0.741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741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741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92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741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741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741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741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741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92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7cm" fo:line-height="0.556cm" fo:margin-left="0.92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37cm" fo:line-height="0.556cm" fo:margin-left="0.92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37cm" fo:line-height="0.556cm" fo:margin-left="0.92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92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3" style:family="paragraph" style:parent-style-name="Normal">
      <style:paragraph-properties fo:text-align="justify" fo:line-height="0.556cm" fo:margin-left="0.185cm" fo:margin-right="0.185cm" style:punctuation-wrap="simple" style:vertical-align="middle"/>
    </style:style>
    <style:style style:name="T6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55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line-height="0.556cm" fo:margin-left="0.185cm" fo:margin-right="0.185cm" style:punctuation-wrap="simple" style:vertical-align="middle"/>
    </style:style>
    <style:style style:name="T6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style>
    <style:style style:name="T6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style>
    <style:style style:name="T6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0" style:family="paragraph" style:parent-style-name="Normal">
      <style:paragraph-properties fo:text-align="justify" fo:line-height="0.538cm" fo:margin-left="0.185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37cm" fo:line-height="0.538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38cm" fo:margin-left="0.92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38cm" fo:margin-left="0.92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7cm" fo:line-height="0.538cm" fo:margin-left="0.92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37cm" fo:line-height="0.538cm" fo:margin-left="0.92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37cm" fo:line-height="0.538cm" fo:margin-left="0.92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37cm" fo:line-height="0.538cm" fo:margin-left="0.92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37cm" fo:line-height="0.538cm" fo:margin-left="0.92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7cm" fo:line-height="0.538cm" fo:margin-left="0.92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741cm" fo:line-height="0.538cm" fo:margin-left="0.55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741cm" fo:line-height="0.538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line-height="0.538cm" fo:margin-left="0.185cm" fo:margin-right="0.185cm" style:punctuation-wrap="simple" style:vertical-align="middle"/>
    </style:style>
    <style:style style:name="T8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37cm" fo:line-height="0.538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38cm" fo:margin-left="0.92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37cm" fo:line-height="0.538cm" fo:margin-left="0.92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7cm" fo:line-height="0.538cm" fo:margin-left="0.92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37cm" fo:line-height="0.538cm" fo:margin-left="0.92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37cm" fo:line-height="0.538cm" fo:margin-left="0.92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37cm" fo:line-height="0.538cm" fo:margin-left="0.92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37cm" fo:line-height="0.538cm" fo:margin-left="0.92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37cm" fo:line-height="0.538cm" fo:margin-left="0.92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741cm" fo:line-height="0.538cm" fo:margin-left="0.55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741cm" fo:line-height="0.538cm" fo:margin-left="0.55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fo:text-indent="-0.37cm" fo:line-height="0.538cm" fo:margin-left="0.55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37cm" fo:line-height="0.538cm" fo:margin-left="0.92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37cm" fo:line-height="0.538cm" fo:margin-left="0.926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37cm" fo:line-height="0.538cm" fo:margin-left="0.92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37cm" fo:line-height="0.538cm" fo:margin-left="0.92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37cm" fo:line-height="0.538cm" fo:margin-left="0.92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37cm" fo:line-height="0.538cm" fo:margin-left="0.926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7cm" fo:line-height="0.538cm" fo:margin-left="0.92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38cm" fo:margin-left="0.92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741cm" fo:line-height="0.538cm" fo:margin-left="0.556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741cm" fo:line-height="0.538cm" fo:margin-left="0.55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5" style:family="paragraph" style:parent-style-name="Normal">
      <style:paragraph-properties fo:text-align="justify" fo:line-height="0.538cm" fo:margin-left="0.185cm" fo:margin-right="0.185cm" style:punctuation-wrap="simple" style:vertical-align="middle"/>
    </style:style>
    <style:style style:name="T105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37cm" fo:line-height="0.538cm" fo:margin-left="0.556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37cm" fo:line-height="0.538cm" fo:margin-left="0.55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line-height="0.538cm" fo:margin-left="0.185cm" fo:margin-right="0.185cm" style:punctuation-wrap="simple" style:vertical-align="middle"/>
    </style:style>
    <style:style style:name="T108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line-height="0.538cm" fo:margin-left="0.185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8"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10" style:family="paragraph" style:parent-style-name="Normal">
      <style:paragraph-properties fo:text-align="justify" fo:line-height="0.538cm" fo:margin-left="0.185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37cm" fo:line-height="0.538cm" fo:margin-left="0.556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37cm" fo:line-height="0.538cm" fo:margin-left="0.92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37cm" fo:line-height="0.538cm" fo:margin-left="0.92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741cm" fo:line-height="0.538cm" fo:margin-left="0.556cm" fo:margin-right="0.185cm" style:punctuation-wrap="simple" style:vertical-align="middle"/>
    </style:style>
    <style:style style:name="T1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1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15" style:family="paragraph" style:parent-style-name="Normal">
      <style:paragraph-properties fo:text-align="justify" fo:line-height="0.538cm" fo:margin-left="0.185cm" fo:margin-right="0.185cm" style:punctuation-wrap="simple" style:vertical-align="middle"/>
    </style:style>
    <style:style style:name="T115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37cm" fo:line-height="0.538cm" fo:margin-left="0.556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37cm" fo:line-height="0.538cm" fo:margin-left="0.926cm" fo:margin-right="0.185cm" style:punctuation-wrap="simple" style:vertical-align="middle"/>
    </style:style>
    <style:style style:name="T1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37cm" fo:line-height="0.538cm" fo:margin-left="0.926cm" fo:margin-right="0.185cm" style:punctuation-wrap="simple" style:vertical-align="middle"/>
    </style:style>
    <style:style style:name="T1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741cm" fo:line-height="0.538cm" fo:margin-left="0.556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0"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20" style:family="paragraph" style:parent-style-name="Normal">
      <style:paragraph-properties fo:text-align="justify" fo:text-indent="-0.37cm" fo:line-height="0.538cm" fo:margin-left="0.556cm" fo:margin-right="0.185cm" style:punctuation-wrap="simple" style:vertical-align="middle"/>
    </style:style>
    <style:style style:name="T1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37cm" fo:line-height="0.538cm" fo:margin-left="0.926cm" fo:margin-right="0.185cm" style:punctuation-wrap="simple" style:vertical-align="middle"/>
    </style:style>
    <style:style style:name="T1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37cm" fo:line-height="0.538cm" fo:margin-left="0.926cm" fo:margin-right="0.185cm" style:punctuation-wrap="simple" style:vertical-align="middle"/>
    </style:style>
    <style:style style:name="T1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741cm" fo:line-height="0.538cm" fo:margin-left="0.556cm" fo:margin-right="0.185cm" style:punctuation-wrap="simple" style:vertical-align="middle"/>
    </style:style>
    <style:style style:name="T1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24" style:family="paragraph" style:parent-style-name="Normal">
      <style:paragraph-properties fo:text-align="justify" fo:line-height="0.538cm" fo:margin-left="0.185cm" fo:margin-right="0.185cm" style:punctuation-wrap="simple" style:vertical-align="middle"/>
    </style:style>
    <style:style style:name="T124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37cm" fo:line-height="0.538cm" fo:margin-left="0.556cm" fo:margin-right="0.185cm" style:punctuation-wrap="simple" style:vertical-align="middle"/>
    </style:style>
    <style:style style:name="T1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37cm" fo:line-height="0.538cm" fo:margin-left="0.556cm" fo:margin-right="0.185cm" style:punctuation-wrap="simple" style:vertical-align="middle"/>
    </style:style>
    <style:style style:name="T1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37cm" fo:line-height="0.538cm" fo:margin-left="0.556cm" fo:margin-right="0.185cm" style:punctuation-wrap="simple" style:vertical-align="middle"/>
    </style:style>
    <style:style style:name="T1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line-height="0.538cm" fo:margin-left="0.185cm" fo:margin-right="0.185cm" style:punctuation-wrap="simple" style:vertical-align="middle"/>
    </style:style>
    <style:style style:name="T128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37cm" fo:line-height="0.538cm" fo:margin-left="0.556cm" fo:margin-right="0.185cm" style:punctuation-wrap="simple" style:vertical-align="middle"/>
    </style:style>
    <style:style style:name="T129_1" style:family="text">
      <style:text-properties fo:font-size="10.5pt" style:font-name-asian="華康細明體" style:font-size-asian="10.5pt" style:font-size-complex="12pt" fo:language="en" fo:language-asian="zh" fo:language-complex="ar" fo:country="US" fo:country-asian="TW" fo:country-complex="SA"/>
    </style:style>
    <style:style style:name="T12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37cm" fo:line-height="0.538cm" fo:margin-left="0.556cm" fo:margin-right="0.185cm" style:punctuation-wrap="simple" style:vertical-align="middle"/>
    </style:style>
    <style:style style:name="T130_1" style:family="text">
      <style:text-properties fo:font-size="10.5pt" style:font-name-asian="華康細明體" style:font-size-asian="10.5pt" style:font-size-complex="12pt" fo:language="en" fo:language-asian="zh" fo:language-complex="ar" fo:country="US" fo:country-asian="TW" fo:country-complex="SA"/>
    </style:style>
    <style:style style:name="T13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1" style:family="paragraph" style:parent-style-name="Normal"/>
    <style:style style:name="P132"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
            <text:p text:style-name="P2"><text:span text:style-name="T2_1">「稅捐稽徵法部分條文修正草案」</text:span><text:span text:style-name="T2_2"/><text:span text:style-name="T2_3">條文對照表</text:span><text:bookmark-start text:name="TA4484063"/><text:bookmark-end text:name="TA4484063"/></text:p>
          </table:table-cell>
          <table:covered-table-cell/>
          <table:covered-table-cell/>
          <table:covered-table-cell/>
        </table:table-row>
        <table:table-row table:style-name="Row2">
          <table:table-cell table:style-name="Cell2">
            <text:p text:style-name="P3"><draw:line svg:x1="-0.071cm" svg:y1="-0.025cm" svg:x2="23.779cm" svg:y2="-0.025cm" draw:style-name="FR1" draw:z-index="1"/><text:span text:style-name="T3_1">審查會通過</text:span></text:p>
          </table:table-cell>
          <table:table-cell table:style-name="Cell3">
            <text:p text:style-name="P4"><text:span text:style-name="T4_1">本院各委員提案</text:span></text:p>
          </table:table-cell>
          <table:table-cell table:style-name="Cell4">
            <text:p text:style-name="P5"><text:span text:style-name="T5_1">現行法</text:span></text:p>
          </table:table-cell>
          <table:table-cell table:style-name="Cell5">
            <text:p text:style-name="P6"><text:span text:style-name="T6_1">說明</text:span></text:p>
          </table:table-cell>
        </table:table-row>
        <table:table-row table:style-name="Row3">
          <table:table-cell table:style-name="Cell6">
            <text:p text:style-name="P7"><text:span text:style-name="T7_1">（照委員賴士葆等提案修正通過）</text:span></text:p>
            <text:p text:style-name="P8"><text:span text:style-name="T8_1">第十二條之一　涉及租稅事項之法律，其解釋應本於租稅法律主義之精神，依各該法律之立法目的，衡酌經濟上之意義及實質課稅之公平原則為之。</text:span></text:p>
            <text:p text:style-name="P9"><text:span text:style-name="T9_1">稅捐</text:span><text:span text:style-name="T9_2">稽徵機關認定課徵租稅之構成要件事實時，應以實質經濟事實關係及其所生實質經濟利益</text:span><text:span text:style-name="T9_3">之歸屬與享有</text:span><text:span text:style-name="T9_4">為依據。</text:span></text:p>
            <text:p text:style-name="P10"><text:span text:style-name="T10_1">前項課徵租稅構成要件事實之認定，</text:span><text:span text:style-name="T10_2">稅捐</text:span><text:span text:style-name="T10_3">稽徵機關就其事實有舉證之責任。</text:span></text:p>
            <text:p text:style-name="P11"><text:span text:style-name="T11_1">納稅義務人依本法及稅法規定所負之協力義務，不因前項規定而免除。</text:span></text:p>
          </table:table-cell>
          <table:table-cell table:style-name="Cell7">
            <text:p text:style-name="P12"><text:span text:style-name="T12_1">委員賴士葆等32人提案：</text:span></text:p>
            <text:p text:style-name="P13"><text:span text:style-name="T13_1">第十二條之一　涉及租稅事項之法律，其解釋應本於租稅法律主義之精神，依各該法律之立法目的，衡酌經濟上之意義及實質課稅之公平原則為之。</text:span></text:p>
            <text:p text:style-name="P14"><text:span text:style-name="T14_1">稽徵機關認定課徵租稅之構成要件事實時，應以實質經濟事實關係及其所生之實質經濟利益為依據。</text:span></text:p>
            <text:p text:style-name="P15"><text:span text:style-name="T15_1">前項課徵租稅構成要件事實之認定，稽徵機關就其事實有舉證之責任。</text:span></text:p>
          </table:table-cell>
          <table:table-cell table:style-name="Cell8">
            <text:p text:style-name="P16"/>
          </table:table-cell>
          <table:table-cell table:style-name="Cell9">
            <text:p text:style-name="P17"><text:span text:style-name="T17_1">委員賴士葆等32人提案：</text:span></text:p>
            <text:p text:style-name="P18"><text:span text:style-name="T18_1">一、本條新增。</text:span></text:p>
            <text:p text:style-name="P19"><text:span text:style-name="T19_1">二、依據獎勵投資條例第二十七條所謂「非以有價證券買賣為專業者」，應就營利事業實際營業等情形，核實認定。另據該法施行細則第三十二條與相關判例，租稅法所重視者，係應為足以表徵納稅能力之經濟事實，非僅以形式外觀之法律行為或關係為依據。故在解釋適用稅法時，所應根據者為經濟事實，不僅止於形式上之公平，應就實質經濟利益之享受者予以課稅，始符實質課稅及公平課稅之原則。</text:span></text:p>
            <text:p text:style-name="P20"><text:span text:style-name="T20_1">三、實質課稅係相對於表見課稅而言。依私法秩序所生利益之變動，循私法上形式，以利益取得人之名義判斷租稅法律關係之歸屬，是為表見課稅主義，或稱表見課稅之原則。若所得之法律上歸屬名義人與經濟上實質享有人不一致時，於租稅法律之解釋上，毋寧以經濟上實質取得利益者為課稅對象，斯為實質課稅主義或稱實質課稅之原則。</text:span></text:p>
            <text:p text:style-name="P21"><text:span text:style-name="T21_1">四、實質課稅原則是稽徵機關課稅的利器，納稅義務人往往質疑稽徵機關有濫用實質課稅原則，造成課稅爭訟事件日增，為紓減訟源。爰參照司法院釋字第420號解釋及最高行政法院81年判2124號、82年判2410號判決意旨，增訂本條文，規範稽徵機關應就實質上經濟利益歸屬享有的要件事實，負舉證責任，方符租稅法律主義之要義。</text:span></text:p>
            <text:p text:style-name="P22"><text:span text:style-name="T22_1">審查會：</text:span></text:p>
            <text:p text:style-name="P23"><text:span text:style-name="T23_1">1</text:span><text:span text:style-name="T23_2">.</text:span><text:span text:style-name="T23_3">照委員賴士葆等提案修正通過。</text:span></text:p>
            <text:p text:style-name="P24"><text:span text:style-name="T24_1">2</text:span><text:span text:style-name="T24_2">.</text:span><text:span text:style-name="T24_3">第2項、第3項酌作文字修正。</text:span></text:p>
            <text:p text:style-name="P25"><text:span text:style-name="T25_1">3</text:span><text:span text:style-name="T25_2">.</text:span><text:span text:style-name="T25_3">增訂第4項。</text:span></text:p>
          </table:table-cell>
        </table:table-row>
        <table:table-row table:style-name="Row4">
          <table:table-cell table:style-name="Cell10">
            <text:p text:style-name="P26"><text:span text:style-name="T26_1">（照委員賴清德等提案修正通過）</text:span></text:p>
            <text:p text:style-name="P27"><text:span text:style-name="T27_1">第二十四條　納稅義務人欠繳應納稅捐者，稅捐稽徵機關得就納稅義務人相當於應繳稅捐數額之財產，通知有關機關，不得為移轉或設定他項權利；其為營利事業者，並得通知主管機關，限制其減資或註銷之登記。</text:span></text:p>
            <text:p text:style-name="P28"><text:span text:style-name="T28_1">前項欠繳應納稅捐之納稅義務人，有隱匿或移轉財產、逃避稅捐執行之跡象者，稅捐稽徵機關得聲請法院就其財產實施假扣押，並免提供擔保。但納稅義務人已提供相當財產擔保者，不在此限。</text:span></text:p>
            <text:p text:style-name="P29"><text:span text:style-name="T29_1">在中華民國境內居住之個人或在中華民國境內之營利事業，其已確定之應納稅捐逾法定繳納期限尚未繳納完畢，所欠繳稅款及已確定之罰鍰單計或合計，個人在新臺幣一百萬元以上，營利事業在新臺幣二百萬元以上者；其在行政救濟程序終結前，個人在新臺幣一百五十萬元以上，營利事業在新臺幣三百萬元以上，得由財政部函請內政部入出國及移民署限制其出境；其為營利事業者，得限制其負責人出境。但已提供相當擔保者，應解除其限制。</text:span></text:p>
            <text:p text:style-name="P30"><text:span text:style-name="T30_1">財政部函請內政部入出國及移民署限制出境時，應同時</text:span><text:span text:style-name="T30_2">以書面敘明理由並附記救濟程序通知當事人，依法送達。</text:span></text:p>
            <text:p text:style-name="P31"><text:span text:style-name="T31_1">稅捐稽徵機關未執行第一項或第二項前段規定者，財政部不得依第三項規定函請內政部入出國及移民署限制出境。</text:span></text:p>
            <text:p text:style-name="P32"><text:span text:style-name="T32_1">限制出境之期間，自內政部入出國及移民署限制出境之日起，不得逾五年。</text:span></text:p>
            <text:p text:style-name="P33"><text:span text:style-name="T33_1">納稅義務人或其負責人經限制出境後，具有下列各款情形之一，財政部應函請內政部入出國及移民署解除其出境限制：</text:span></text:p>
            <text:p text:style-name="P34"><text:span text:style-name="T34_1">一、限制出境已逾前項所定期間者。</text:span></text:p>
            <text:p text:style-name="P35"><text:span text:style-name="T35_1">二、已繳清全部欠稅及罰鍰，或向稅捐稽徵機關提供欠稅及罰鍰之相當擔保者。</text:span></text:p>
            <text:p text:style-name="P36"><text:span text:style-name="T36_1">三、經行政救濟及處罰程序終結，確定之欠稅及罰鍰合計金額未滿第三項所定之標準者。</text:span></text:p>
            <text:p text:style-name="P37"><text:span text:style-name="T37_1">四、欠稅之公司組織已依法解散清算，且無賸餘財產可資抵繳欠稅及罰鍰者。</text:span></text:p>
            <text:p text:style-name="P38"><text:span text:style-name="T38_1">五、欠稅人就其所欠稅款已依破產法規定之和解或破產程序分配完結者。</text:span></text:p>
          </table:table-cell>
          <table:table-cell table:style-name="Cell11">
            <text:p text:style-name="P39"><text:span text:style-name="T39_1">委員賴清德等35人提案：</text:span></text:p>
            <text:p text:style-name="P40"><text:span text:style-name="T40_1">第二十四條　納稅義務人欠繳應納稅捐者，稅捐稽徵機關得就納稅義務人相當於應繳稅捐數額之財產，通知有關機關，不得為移轉或設定他項權利；其為營利事業者，並得通知主管機關，限制其減資或註銷之登記。</text:span></text:p>
            <text:p text:style-name="P41"><text:span text:style-name="T41_1">前項欠繳應納稅捐之納稅義務人，有隱匿或移轉財產、逃避稅捐執行之跡象者，稅捐稽徵機關得聲請法院就其財產實施假扣押，並免提供擔保。但納稅義務人已提供相當財產擔保者，不在此限。</text:span></text:p>
            <text:p text:style-name="P42"><text:span text:style-name="T42_1">在中華民國境內居住之個人或在中華民國境內之營利事業，其已確定之應納稅捐逾法定繳納期限尚未繳納完畢，所欠繳稅款及已確定之罰鍰單計或合計，個人在新臺幣一百萬元以上，營利事業在新臺幣二百萬元以上者；其在行政救濟程序終結前，個人在新臺幣一百五十萬元以上，營利事業在新臺幣三百萬元以上，得由財政部函請內政部入出國及移民署限制其出境；其為營利事業者，得限制其負責人出境。但已提供相當擔保者，應解除其限制。</text:span></text:p>
            <text:p text:style-name="P43"><text:span text:style-name="T43_1">前項限制出境應以書面敘明理由並附記救濟程序通知當事人，依法送達。</text:span></text:p>
            <text:p text:style-name="P44"><text:span text:style-name="T44_1">稅捐稽徵機關未執行第一項或第二項前段規定者，財政部不得依第三項規定函請內政部入出國及移民署限制出境。</text:span></text:p>
            <text:p text:style-name="P45"><text:span text:style-name="T45_1">限制出境之期間，自內政部入出國及移民署限制出境之日起，不得逾五年。</text:span></text:p>
            <text:p text:style-name="P46"><text:span text:style-name="T46_1">納稅義務人或其負責人經限制出境後，具有下列各款情形之一，財政部應函請內政部入出國及移民署解除其出境限制：</text:span></text:p>
            <text:p text:style-name="P47"><text:span text:style-name="T47_1">一、限制出境已逾前項所定期間者。</text:span></text:p>
            <text:p text:style-name="P48"><text:span text:style-name="T48_1">二、已繳清全部欠稅及罰鍰，或向稅捐稽徵機關提供欠稅及罰鍰之相當擔保者。</text:span></text:p>
            <text:p text:style-name="P49"><text:span text:style-name="T49_1">三、經行政救濟及處罰程序終結，確定之欠稅及罰鍰合計金額未滿第三項所定之標準者。</text:span></text:p>
            <text:p text:style-name="P50"><text:span text:style-name="T50_1">四、欠稅之公司組織已依法解散清算，且無賸餘財產可資抵繳欠稅及罰鍰者。</text:span></text:p>
            <text:p text:style-name="P51"><text:span text:style-name="T51_1">五、欠稅人就其所欠稅款已依破產法規定之和解或破產程序分配完結者。</text:span></text:p>
          </table:table-cell>
          <table:table-cell table:style-name="Cell12">
            <text:p text:style-name="P52"><text:span text:style-name="T52_1">第二十四條　納稅義務人欠繳應納稅捐者，稅捐稽徵機關得就納稅義務人相當於應繳稅捐數額之財產，通知有關機關，不得為移轉或設定他項權利；其為營利事業者，並得通知主管機關，限制其減資或註銷之登記。</text:span></text:p>
            <text:p text:style-name="P53"><text:span text:style-name="T53_1">前項欠繳應納稅捐之納稅義務人，有隱匿或移轉財產、逃避稅捐執行之跡象者，稅捐稽徵機關得聲請法院就其財產實施假扣押，並免提供擔保。但納稅義務人已提供相當財產擔保者，不在此限。</text:span></text:p>
            <text:p text:style-name="P54"><text:span text:style-name="T54_1">在中華民國境內居住之個人或在中華民國境內之營利事業，其已確定之應納稅捐逾法定繳納期限尚未繳納完畢，所欠繳稅款及已確定之罰鍰單計或合計，個人在新臺幣一百萬元以上，營利事業在新臺幣二百萬元以上者；其在行政救濟程序終結前，個人在新臺幣一百五十萬元以上，營利事業在新臺幣三百萬元以上，得由財政部函請內政部入出國及移民署限制其出境；其為營利事業者，得限制其負責人出境。但已提供相當擔保者，應解除其限制。</text:span></text:p>
            <text:p text:style-name="P55"><text:span text:style-name="T55_1">稅捐稽徵機關未執行第一項或第二項前段規定者，財政部不得依第三項規定函請內政部入出國及移民署限制出境。</text:span></text:p>
            <text:p text:style-name="P56"><text:span text:style-name="T56_1">限制出境之期間，自內政部入出國及移民署限制出境之日起，不得逾五年。</text:span></text:p>
            <text:p text:style-name="P57"><text:span text:style-name="T57_1">納稅義務人或其負責人經限制出境後，具有下列各款情形之一，財政部應函請內政部入出國及移民署解除其出境限制：</text:span></text:p>
            <text:p text:style-name="P58"><text:span text:style-name="T58_1">一、限制出境已逾前項所定期間者。</text:span></text:p>
            <text:p text:style-name="P59"><text:span text:style-name="T59_1">二、已繳清全部欠稅及罰鍰，或向稅捐稽徵機關提供欠稅及罰鍰之相當擔保者。</text:span></text:p>
            <text:p text:style-name="P60"><text:span text:style-name="T60_1">三、經行政救濟及處罰程序終結，確定之欠稅及罰</text:span><text:span text:style-name="T60_2">鍰合計金額未滿第三項所定之標準者。</text:span></text:p>
            <text:p text:style-name="P61"><text:span text:style-name="T61_1">四、欠稅之公司組織已依法解散清算，且無賸餘財產可資抵繳欠稅及罰鍰者。</text:span></text:p>
            <text:p text:style-name="P62"><text:span text:style-name="T62_1">五、欠稅人就其所欠稅款已依破產法規定之和解或破產程序分配完結者。</text:span></text:p>
          </table:table-cell>
          <table:table-cell table:style-name="Cell13">
            <text:p text:style-name="P63"><text:span text:style-name="T63_1">委員賴清德等35人提案：</text:span></text:p>
            <text:p text:style-name="P64"><text:span text:style-name="T64_1">一、新增第四項，原條文第四項以後則依序順移。</text:span></text:p>
            <text:p text:style-name="P65"><text:span text:style-name="T65_1">二、限制出境處分係對人民居住及遷徙自由之限制，基於憲法保障居住及遷徙自由，具有多種基本人權保障之意義，對居住及遷徙自由之限制，除應嚴格遵循法律保留原則，且依憲法第二十三條規定，不應增加其他限制，程序上亦應保障當事人即時依法尋求救濟之機會。</text:span></text:p>
            <text:p text:style-name="P66"><text:span text:style-name="T66_1">三、故明定本法權責機關函請內政部入出國及移民署為限制出境處分，亦應以書面敘明理由並附記救濟程序通知當事人，依法送達，以落實憲法對居住及遷徙自由之保障，並維當事人權益。</text:span></text:p>
            <text:p text:style-name="P67"><text:span text:style-name="T67_1">審查會：</text:span></text:p>
            <text:p text:style-name="P68"><text:span text:style-name="T68_1">1</text:span><text:span text:style-name="T68_2">.</text:span><text:span text:style-name="T68_3">照委員賴清德等提案修正通過。</text:span></text:p>
            <text:p text:style-name="P69"><text:span text:style-name="T69_1">2</text:span><text:span text:style-name="T69_2">.</text:span><text:span text:style-name="T69_3">修正第4項文字，其餘照案通過。</text:span></text:p>
          </table:table-cell>
        </table:table-row>
        <table:table-row table:style-name="Row5">
          <table:table-cell table:style-name="Cell14">
            <text:p text:style-name="P70"><text:span text:style-name="T70_1">（照委員孫大千等提案通過）</text:span></text:p>
            <text:p text:style-name="P71"><text:span text:style-name="T71_1">第三十三條　稅捐稽徵人員對於納稅義務人之財產、所得、營業及納稅等資料，除對下列人員及機關外，應絕對保守秘密，違者應予處分；觸犯刑法者，並應移送法院論罪：</text:span></text:p>
            <text:p text:style-name="P72"><text:span text:style-name="T72_1">一、納稅義務人本人或其繼承人。</text:span></text:p>
            <text:p text:style-name="P73"><text:span text:style-name="T73_1">二、納稅義務人授權代理人或辯護人。</text:span></text:p>
            <text:p text:style-name="P74"><text:span text:style-name="T74_1">三、稅捐稽徵機關。</text:span></text:p>
            <text:p text:style-name="P75"><text:span text:style-name="T75_1">四、監察機關。</text:span></text:p>
            <text:p text:style-name="P76"><text:span text:style-name="T76_1">五、受理有關稅務訴願、訴訟機關。</text:span></text:p>
            <text:p text:style-name="P77"><text:span text:style-name="T77_1">六、依法從事調查稅務案件之機關。</text:span></text:p>
            <text:p text:style-name="P78"><text:span text:style-name="T78_1">七、經財政部核定之機關與人員。</text:span></text:p>
            <text:p text:style-name="P79"><text:span text:style-name="T79_1">八、債權人已取得民事確定判決或其他執行名義者。</text:span></text:p>
            <text:p text:style-name="P80"><text:span text:style-name="T80_1">稅捐稽徵機關對其他政府機關為統計目的而供應資料，並不洩漏納稅義務人之姓名或名稱者，不受前項之限制。</text:span></text:p>
            <text:p text:style-name="P81"><text:span text:style-name="T81_1">經財政部核定獲得租稅資訊之政府機關或人員不可就其所獲取之租稅資訊，另作其他目的之使用，且第一項第四款至第七款之機關人員及第八款之人，對稽徵機關所提供第一項之資料，如有洩漏情事，準用同項對稽徵人員洩漏秘密之規定。</text:span></text:p>
          </table:table-cell>
          <table:table-cell table:style-name="Cell15">
            <text:p text:style-name="P82"><text:span text:style-name="T82_1">委員孫大千等22人提案：</text:span></text:p>
            <text:p text:style-name="P83"><text:span text:style-name="T83_1">第三十三條　稅捐稽徵人員對於納稅義務人之財產、所得、營業及納稅等資料，除對下列人員及機關外，應絕對保守秘密，違者應予處分；觸犯刑法者，並應移送法院論罪：</text:span></text:p>
            <text:p text:style-name="P84"><text:span text:style-name="T84_1">一、納稅義務人本人或其繼承人。</text:span></text:p>
            <text:p text:style-name="P85"><text:span text:style-name="T85_1">二、納稅義務人授權代理人或辯護人。</text:span></text:p>
            <text:p text:style-name="P86"><text:span text:style-name="T86_1">三、稅捐稽徵機關。</text:span></text:p>
            <text:p text:style-name="P87"><text:span text:style-name="T87_1">四、監察機關。</text:span></text:p>
            <text:p text:style-name="P88"><text:span text:style-name="T88_1">五、受理有關稅務訴願、訴訟機關。</text:span></text:p>
            <text:p text:style-name="P89"><text:span text:style-name="T89_1">六、依法從事調查稅務案件之機關。</text:span></text:p>
            <text:p text:style-name="P90"><text:span text:style-name="T90_1">七、經財政部核定之機關與人員。</text:span></text:p>
            <text:p text:style-name="P91"><text:span text:style-name="T91_1">八、債權人已取得民事確定判決或其他執行名義者。</text:span></text:p>
            <text:p text:style-name="P92"><text:span text:style-name="T92_1">稅捐稽徵機關對其他政府機關為統計目的而供應資料，並不洩漏納稅義務人之姓名或名稱者，不受前項之限制。</text:span></text:p>
            <text:p text:style-name="P93"><text:span text:style-name="T93_1">經財政部核定獲得租稅資訊之政府機關或人員不可就其所獲取之租稅資訊，另作其他目的之使用，且</text:span><text:span text:style-name="T93_2">第一項第四款至第七款之機關人員及第八款之人，對稽徵機關所提供第一項之資料，如有洩漏情事，準用同項對稽徵人員洩漏秘密之規定。</text:span></text:p>
          </table:table-cell>
          <table:table-cell table:style-name="Cell16">
            <text:p text:style-name="P94"><text:span text:style-name="T94_1">第三十三條　稅捐稽徵人員對於納稅義務人</text:span><text:span text:style-name="T94_2">提供</text:span><text:span text:style-name="T94_3">之財產、所得、營業及納稅等資料，除對下列人員及機關外，應絕對保守秘密，違者應予處分；觸犯刑法者，並應移送法院論罪：</text:span></text:p>
            <text:p text:style-name="P95"><text:span text:style-name="T95_1">一、納稅義務人本人或其繼承人。</text:span></text:p>
            <text:p text:style-name="P96"><text:span text:style-name="T96_1">二、納稅義務人授權代理人或辯護人。</text:span></text:p>
            <text:p text:style-name="P97"><text:span text:style-name="T97_1">三、稅捐稽徵機關。</text:span></text:p>
            <text:p text:style-name="P98"><text:span text:style-name="T98_1">四、監察機關。</text:span></text:p>
            <text:p text:style-name="P99"><text:span text:style-name="T99_1">五、受理有關稅務訴願、訴訟機關。</text:span></text:p>
            <text:p text:style-name="P100"><text:span text:style-name="T100_1">六、依法從事調查稅務案件之機關。</text:span></text:p>
            <text:p text:style-name="P101"><text:span text:style-name="T101_1">七、經財政部核定之機關與人員。</text:span></text:p>
            <text:p text:style-name="P102"><text:span text:style-name="T102_1">八、債權人已取得民事確定判決或其他執行名義者。</text:span></text:p>
            <text:p text:style-name="P103"><text:span text:style-name="T103_1">稅捐稽徵機關對其他政府機關為統計目的而供應資料，並不洩漏納稅義務人之姓名或名稱者，不受前項之限制。</text:span></text:p>
            <text:p text:style-name="P104"><text:span text:style-name="T104_1">第一項第四款至第七款之機關人員及第八款之人，對稽徵機關所提供第一項之資料，如有洩漏情事，準用同項對稽徵人員洩漏秘密之規定。</text:span></text:p>
          </table:table-cell>
          <table:table-cell table:style-name="Cell17">
            <text:p text:style-name="P105"><text:span text:style-name="T105_1">委員孫大千等22人提案：</text:span></text:p>
            <text:p text:style-name="P106"><text:span text:style-name="T106_1">一、為將稅捐稽徵機關「依職權調查」而獲知之租稅資訊亦納入保護範圍，且避免納稅人資訊隱私權遭受過度侵害，以致造成納稅人在某種程度上無法預期其資訊之處理流用方向，爰修正第一項條文文字，將原有條文之「提供」文字刪除。</text:span></text:p>
            <text:p text:style-name="P107"><text:span text:style-name="T107_1">二、為避免納稅人資訊隱私權遭受過度侵害，並造成納稅人在某種程度上無法預期其資訊之處理流用方向，因此對於其他政府機關或人員因行政任務達成需要，經財政部核定所獲得之租稅資訊，應明文限制不能作其他目的之使用，並對洩漏秘密之稽徵機關及稽徵人員依法處罰之，爰修正第三項。</text:span></text:p>
            <text:p text:style-name="P108"><text:span text:style-name="T108_1">審查會：</text:span></text:p>
            <text:p text:style-name="P109"><text:span text:style-name="T109_1">照委員孫大千等提案通過。</text:span></text:p>
          </table:table-cell>
        </table:table-row>
        <table:table-row table:style-name="Row6">
          <table:table-cell table:style-name="Cell18">
            <text:p text:style-name="P110"><text:span text:style-name="T110_1">（照現行法修正通過）</text:span></text:p>
            <text:p text:style-name="P111"><text:span text:style-name="T111_1">第四十八條之一　納稅義務人自動向稅捐稽徵機關補報並補繳所漏稅款者，凡屬未經檢舉、未經稽徵機關或財政部指定之調查人員進行調查之案件，下列之處罰一律免除；其涉及刑事責任者，並得免除其刑：</text:span></text:p>
            <text:p text:style-name="P112"><text:span text:style-name="T112_1">一、本法第四十一條至第四十五條之處罰。</text:span></text:p>
            <text:p text:style-name="P113"><text:span text:style-name="T113_1">二、各稅法所定關於逃漏稅之處罰。</text:span></text:p>
            <text:p text:style-name="P114"><text:span text:style-name="T114_1">前項補繳之稅款，應自該項稅捐原繳納期限截止之次日起，至補繳之日止，就補繳之應納稅捐，依原應繳納稅款期間屆滿之日郵政儲金匯業局之一年期定期存款利率按日加計</text:span><draw:line svg:x1="-0.085cm" svg:y1="14.57cm" svg:x2="23.765cm" svg:y2="14.57cm" draw:style-name="FR2" draw:z-index="0"/><text:span text:style-name="T114_2">利息，一併徵收。</text:span></text:p>
          </table:table-cell>
          <table:table-cell table:style-name="Cell19">
            <text:p text:style-name="P115"><text:span text:style-name="T115_1">委員盧秀燕等31人提案：</text:span></text:p>
            <text:p text:style-name="P116"><text:span text:style-name="T116_1">第四十八條之一　納稅義務人自動向稅捐稽徵機關補報並補繳所漏稅款者，凡屬未經檢舉，左列之處罰一律免除；其涉及刑事責任者，並得免除其刑：</text:span></text:p>
            <text:p text:style-name="P117"><text:span text:style-name="T117_1">一、本法第四十一條至第四十五條之處罰。</text:span></text:p>
            <text:p text:style-name="P118"><text:span text:style-name="T118_1">二、各稅法所定關於逃漏稅之處罰。</text:span></text:p>
            <text:p text:style-name="P119"><text:span text:style-name="T119_1">前項補繳之稅款，應自該項稅捐原繳納期限截止之次日起，至補繳之日止，就補繳之應納稅捐，依原應繳納稅款期間屆滿之日郵政儲金匯業局之一年期定期存款利率按日加計利息，一併徵收。</text:span></text:p>
          </table:table-cell>
          <table:table-cell table:style-name="Cell20">
            <text:p text:style-name="P120"><text:span text:style-name="T120_1">第四十八條之一　納稅義務人自動向稅捐稽徵機關補報並補繳所漏稅款者，凡屬未經檢舉</text:span><text:span text:style-name="T120_2">、未經稽徵機關或財政部指定之調查人員進行調查之案件</text:span><text:span text:style-name="T120_3">，左列之處罰一律免除；其涉及刑事責任者，並得免除其刑：</text:span></text:p>
            <text:p text:style-name="P121"><text:span text:style-name="T121_1">一、本法第四十一條至第四十五條之處罰。</text:span></text:p>
            <text:p text:style-name="P122"><text:span text:style-name="T122_1">二、各稅法所定關於逃漏稅之處罰。</text:span></text:p>
            <text:p text:style-name="P123"><text:span text:style-name="T123_1">前項補繳之稅款，應自該項稅捐原繳納期限截止之次日起，至補繳之日止，就補繳之應納稅捐，依原應繳納稅款期間屆滿之日郵政儲金匯業局之一年期定期存款利率按日加計利息，一併徵收。</text:span></text:p>
          </table:table-cell>
          <table:table-cell table:style-name="Cell21">
            <text:p text:style-name="P124"><text:span text:style-name="T124_1">委員盧秀燕等31人提案：</text:span></text:p>
            <text:p text:style-name="P125"><text:span text:style-name="T125_1">一、稅捐法令規定浩瀚，非納稅義務人、報稅代理人所能完全熟悉，在權力、資訊均不對稱之環境下，納稅義務人之地位趨於弱勢，通常選擇同意稅捐稽徵機關承辦人員之見解而願意補納稅捐。</text:span></text:p>
            <text:p text:style-name="P126"><text:span text:style-name="T126_1">二、惟依據財政部頒稅務違章案件裁罰金額或倍數參考表規定，納稅義務人補繳稅捐以後，還要被以違章而處罰，驟然增加納稅義務人納稅以外之額外財力負擔，使企業經營或個人生活陷入困境，如依法循行政救濟程序爭訟，除浪費時日、心力及財力外，依往年資料，約有90%案件仍然敗訴；97年7月修正之行政訴訟法，又增列增收訴訟費用之規定，益增加人民之財力負擔，訟案之增加，抵消了人民的生產力，部分中小企業負責人對被核定之重罰，通常會面臨企業倒閉、歇業，此亦為稅捐強制執行案執行困難之原因。</text:span></text:p>
            <text:p text:style-name="P127"><text:span text:style-name="T127_1">三、查稅重罰實非政府管理、輔導企業之正道；為利建立優良企業經營環境，降低人民稅務風險，爰提案刪除「稅捐稽徵法」第四十八之一條「未經稽徵機關或財政部指定之調查人員進行調查」等字，使人民對已經稽徵機關或財政部指定之調查人員進行調查之案件，仍有配合稽徵機關見解而更正課稅資料之機會。</text:span></text:p>
            <text:p text:style-name="P128"><text:span text:style-name="T128_1">審查會：</text:span></text:p>
            <text:p text:style-name="P129"><text:span text:style-name="T129_1">1</text:span><text:span text:style-name="T129_2">.</text:span><text:span text:style-name="T129_3">照現行條文修正通過。</text:span></text:p>
            <text:p text:style-name="P130"><text:span text:style-name="T130_1">2</text:span><text:span text:style-name="T130_2">.</text:span><text:span text:style-name="T130_3">第1項揭文中「左列」修正為「下列」，其餘維持現行條文。</text:span></text:p>
          </table:table-cell>
        </table:table-row>
      </table:table>
      <text:p text:style-name="P131"/>
      <text:p text:style-name="P13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67cm"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稅捐稽徵法部分條文修正草案」審查會通過本院各委員提案現行法條文對照表</dc:title>
    <meta:initial-creator>chris</meta:initial-creator>
    <meta:creation-date>2013-05-29T03:42:00</meta:creation-date>
    <dc:creator>chris</dc:creator>
    <dc:date>2013-05-29T03:43:00</dc:date>
    <meta:editing-cycles>1</meta:editing-cycles>
    <meta:editing-duration>PT1M</meta:editing-duration>
    <meta:document-statistic meta:page-count="1" meta:paragraph-count="11" meta:row-count="42" meta:word-count="884" meta:character-count="5914" meta:non-whitespace-character-count="5041"/>
  </office:meta>
</office:document-meta>
</file>