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Mangal" svg:font-family="Mangal" style:font-pitch="variable"/>
    <style:font-face style:name="MS Sans Serif" svg:font-family="MS Sans Serif" style:font-pitch="variable" style:font-family-generic="swiss"/>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Body_20_Text" style:master-page-name="Standard">
      <style:paragraph-properties fo:line-height="0.811cm"/>
    </style:style>
    <style:style style:name="T1_1" style:family="text">
      <style:text-properties fo:font-size="20pt" style:font-size-asian="20pt" style:font-size-complex="20pt" fo:language-complex="ar" fo:country-complex="SA"/>
    </style:style>
    <style:style style:name="T1_2" style:family="text">
      <style:text-properties fo:font-size="20pt" style:font-size-asian="20pt" style:font-size-complex="20pt" fo:language-complex="ar" fo:country-complex="SA"/>
    </style:style>
    <style:style style:name="T1_3" style:family="text">
      <style:text-properties fo:font-size="20pt" style:font-size-asian="20pt" style:font-size-complex="20pt" fo:language-complex="ar" fo:country-complex="SA"/>
    </style:style>
    <style:style style:name="T1_4" style:family="text">
      <style:text-properties fo:font-size="20pt" style:font-size-asian="20pt" style:font-size-complex="20pt" fo:language-complex="ar" fo:country-complex="SA"/>
    </style:style>
    <style:style style:name="T1_5" style:family="text">
      <style:text-properties fo:font-size="20pt" style:font-size-asian="20pt" style:font-size-complex="20pt" fo:language-complex="ar" fo:country-complex="SA"/>
    </style:style>
    <style:style style:name="T1_6" style:family="text">
      <style:text-properties fo:font-size="20pt" style:font-size-asian="20pt" style:font-size-complex="20pt" fo:language-complex="ar" fo:country-complex="SA"/>
    </style:style>
    <style:style style:name="T1_7" style:family="text">
      <style:text-properties fo:font-size="20pt" style:font-size-asian="20pt" style:font-size-complex="20pt" fo:language-complex="ar" fo:country-complex="SA"/>
    </style:style>
    <style:style style:name="Table1" style:family="table">
      <style:table-properties table:align="left" style:width="15.503cm" fo:margin-left="0.19cm"/>
    </style:style>
    <style:style style:name="Column1" style:family="table-column">
      <style:table-column-properties style:column-width="5.166cm" style:use-optimal-column-width="false"/>
    </style:style>
    <style:style style:name="Column2" style:family="table-column">
      <style:table-column-properties style:column-width="5.168cm" style:use-optimal-column-width="false"/>
    </style:style>
    <style:style style:name="Column3" style:family="table-column">
      <style:table-column-properties style:column-width="5.168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2" style:family="table-row">
      <style:table-row-properties style:min-row-height="1.18cm"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23cm" fo:margin-left="0.423cm"/>
    </style:style>
    <style:style style:name="T5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_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_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_5" style:family="text">
      <style:text-properties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_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_7" style:family="text">
      <style:text-properties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_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P6" style:family="paragraph" style:parent-style-name="Normal">
      <style:paragraph-properties fo:text-align="justify" fo:text-indent="-0.423cm" fo:margin-left="0.423cm"/>
    </style:style>
    <style:style style:name="T6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6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indent="-0.423cm" fo:margin-left="0.423cm"/>
    </style:style>
    <style:style style:name="T7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7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7_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P8" style:family="paragraph" style:parent-style-name="Normal">
      <style:paragraph-properties fo:text-align="justify" fo:text-indent="0.847cm" fo:margin-left="0.423cm"/>
    </style:style>
    <style:style style:name="T8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0.656cm" fo:margin-left="0.656cm"/>
    </style:style>
    <style:style style:name="T9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9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9"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10"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1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1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1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1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1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1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9_1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P10" style:family="paragraph" style:parent-style-name="Normal">
      <style:paragraph-properties fo:text-align="justify"/>
    </style:style>
    <style:style style:name="T10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0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3" style:family="table-row">
      <style:table-row-properties style:min-row-height="3.836cm"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indent="-0.423cm" fo:margin-left="0.423cm"/>
    </style:style>
    <style:style style:name="T11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1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1_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P12" style:family="paragraph" style:parent-style-name="Normal">
      <style:paragraph-properties fo:text-align="justify" fo:text-indent="0.847cm" fo:margin-left="0.423cm"/>
    </style:style>
    <style:style style:name="T12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P13" style:family="paragraph" style:parent-style-name="Normal">
      <style:paragraph-properties fo:text-align="justify"/>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indent="-0.423cm" fo:margin-left="0.423cm"/>
    </style:style>
    <style:style style:name="T14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4_2" style:family="text">
      <style:text-properties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14_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4_4" style:family="text">
      <style:text-properties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14_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P15" style:family="paragraph" style:parent-style-name="Normal">
      <style:paragraph-properties fo:text-align="justify" fo:text-indent="0.847cm" fo:margin-left="0.423cm"/>
    </style:style>
    <style:style style:name="T15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656cm" fo:margin-left="0.656cm"/>
    </style:style>
    <style:style style:name="T16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6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1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1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6_1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17" style:family="paragraph" style:parent-style-name="Normal">
      <style:paragraph-properties fo:text-align="justify"/>
    </style:style>
    <style:style style:name="T17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7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4" style:family="table-row">
      <style:table-row-properties style:min-row-height="5.38cm"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text-indent="-0.423cm" fo:margin-left="0.423cm"/>
    </style:style>
    <style:style style:name="T18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9"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10"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1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1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1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8_14" style:family="text">
      <style:text-properties style:font-name="標楷體" fo:font-size="12pt" style:font-name-asian="標楷體" style:font-size-asian="12pt" style:font-name-complex="Arial" style:font-size-complex="12pt" fo:language="en" fo:language-asian="zh" fo:language-complex="hi" fo:country="US" fo:country-asian="TW" fo:country-complex="IN" style:letter-kerning="true"/>
    </style:style>
    <style:style style:name="P19" style:family="paragraph" style:parent-style-name="Normal">
      <style:paragraph-properties fo:text-align="justify" fo:text-indent="0.847cm" fo:margin-left="0.423cm"/>
    </style:style>
    <style:style style:name="T19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9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19_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indent="-1cm" fo:margin-left="1.42cm"/>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21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22" style:family="paragraph" style:parent-style-name="Normal">
      <style:paragraph-properties fo:text-align="justify" fo:text-indent="-0.847cm" fo:margin-left="0.847cm"/>
    </style:style>
    <style:style style:name="T22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1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2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3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3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3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2_3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2_3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2_3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2_3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2_37" style:family="text">
      <style:text-properties style:font-name="標楷體" fo:font-size="12pt" style:font-name-asian="標楷體" style:font-size-asian="12pt" style:font-name-complex="Arial" style:font-size-complex="12pt" fo:language="en" fo:language-asian="zh" fo:language-complex="hi" fo:country="US" fo:country-asian="TW" fo:country-complex="IN" style:letter-kerning="true"/>
    </style:style>
    <style:style style:name="P23" style:family="paragraph" style:parent-style-name="Normal">
      <style:paragraph-properties fo:text-align="justify" fo:text-indent="-0.847cm" fo:margin-left="0.847cm"/>
    </style:style>
    <style:style style:name="T23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2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3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3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3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3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3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3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3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3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3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3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4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4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4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4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4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4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4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4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4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4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50"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5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5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5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5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3_5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24" style:family="paragraph" style:parent-style-name="Normal">
      <style:paragraph-properties fo:text-align="justify" fo:text-indent="-0.847cm" fo:margin-left="0.847cm"/>
    </style:style>
    <style:style style:name="T24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4_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4_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4_9"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4_10"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4_1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5" style:family="table-row">
      <style:table-row-properties style:min-row-height="0.582cm" style:use-optimal-row-height="fals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indent="-0.423cm" fo:margin-left="0.423cm"/>
    </style:style>
    <style:style style:name="T25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3" style:family="text">
      <style:text-properties fo:color="#000000" fo:font-size="12pt" style:font-name-asian="標楷體" style:font-size-asian="12pt" style:font-name-complex="Mangal" style:font-size-complex="12pt" fo:language="en" fo:language-asian="zh" fo:language-complex="hi" fo:country="US" fo:country-asian="TW" fo:country-complex="IN" style:letter-kerning="true"/>
    </style:style>
    <style:style style:name="T25_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9" style:family="text">
      <style:text-properties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25_10"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1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12" style:family="text">
      <style:text-properties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25_1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1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1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1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25_1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fo:text-indent="-0.423cm" fo:margin-left="0.423cm"/>
    </style:style>
    <style:style style:name="T26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style:style>
    <style:style style:name="T27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7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7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7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7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7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7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28" style:family="paragraph" style:parent-style-name="Normal">
      <style:paragraph-properties fo:text-align="justify" fo:text-indent="-0.847cm" fo:margin-left="0.847cm"/>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29" style:family="paragraph" style:parent-style-name="Normal">
      <style:paragraph-properties fo:text-align="justify" fo:text-indent="-0.847cm" fo:margin-left="0.847cm"/>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6" style:family="table-row">
      <style:table-row-properties style:min-row-height="1.18cm"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indent="-0.423cm" fo:margin-left="0.423cm"/>
    </style:style>
    <style:style style:name="T30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30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30_3" style:family="text">
      <style:text-properties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0_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30_5" style:family="text">
      <style:text-properties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0_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30_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30_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30_9"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30_10"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30_1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30_12" style:family="text">
      <style:text-properties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0_1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indent="-0.423cm" fo:margin-left="0.423cm"/>
    </style:style>
    <style:style style:name="T31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2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33"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33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3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3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3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3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7" style:family="table-row">
      <style:table-row-properties style:min-row-height="5.969cm" style:use-optimal-row-height="fals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justify" fo:text-indent="-0.474cm" fo:margin-left="0.474cm"/>
    </style:style>
    <style:style style:name="T34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4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4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4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4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4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35" style:family="paragraph" style:parent-style-name="Normal">
      <style:paragraph-properties fo:text-align="justify" fo:text-indent="0.847cm" fo:margin-left="0.474cm"/>
    </style:style>
    <style:style style:name="T35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5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5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5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5_1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1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1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1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1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5_1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5_1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5_1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36" style:family="paragraph" style:parent-style-name="Normal">
      <style:paragraph-properties fo:text-align="justify" fo:text-indent="0.885cm" fo:margin-left="0.474cm"/>
    </style:style>
    <style:style style:name="T36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6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6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6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6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fo:text-indent="-0.474cm" fo:margin-left="0.474cm"/>
    </style:style>
    <style:style style:name="T37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7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7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7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38" style:family="paragraph" style:parent-style-name="Normal">
      <style:paragraph-properties fo:text-align="justify" fo:text-indent="0.847cm" fo:margin-left="0.474cm"/>
    </style:style>
    <style:style style:name="T38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8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8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8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8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8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8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39" style:family="paragraph" style:parent-style-name="Normal">
      <style:paragraph-properties fo:text-align="justify" fo:text-indent="0.885cm" fo:margin-left="0.474cm"/>
    </style:style>
    <style:style style:name="T39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9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9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39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39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indent="-0.656cm" fo:margin-left="0.656cm"/>
    </style:style>
    <style:style style:name="T40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0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0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0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0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0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0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0_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0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41" style:family="paragraph" style:parent-style-name="Normal">
      <style:paragraph-properties fo:text-indent="-0.656cm" fo:margin-left="0.656cm"/>
    </style:style>
    <style:style style:name="T41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1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1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1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1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1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1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1_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1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1_1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42" style:family="paragraph" style:parent-style-name="Normal">
      <style:paragraph-properties fo:text-indent="-0.656cm" fo:margin-left="0.656cm"/>
    </style:style>
    <style:style style:name="T42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1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1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1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1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1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1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1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2_1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indent="-0.318cm" fo:margin-left="0.318cm"/>
    </style:style>
    <style:style style:name="T43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3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43_3" style:family="text">
      <style:text-properties fo:background-color="#ffffff" style:font-name="標楷體" fo:font-size="12pt" style:font-name-asian="標楷體" style:font-size-asian="12pt" style:font-name-complex="Arial" style:font-size-complex="12pt" fo:language="en" fo:language-asian="zh" fo:language-complex="hi" fo:country="US" fo:country-asian="TW" fo:country-complex="IN" style:text-underline-style="solid" style:text-underline-color="font-color" style:letter-kerning="true"/>
    </style:style>
    <style:style style:name="T43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P44" style:family="paragraph" style:parent-style-name="Normal">
      <style:paragraph-properties fo:text-align="justify" fo:text-indent="0.952cm" fo:margin-left="0.318cm"/>
    </style:style>
    <style:style style:name="T44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45" style:family="paragraph" style:parent-style-name="Normal">
      <style:paragraph-properties fo:text-align="justify" fo:text-indent="0.952cm" fo:margin-left="0.318cm"/>
    </style:style>
    <style:style style:name="T45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fo:text-indent="-0.474cm" fo:margin-left="0.474cm"/>
    </style:style>
    <style:style style:name="T46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46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47" style:family="paragraph" style:parent-style-name="Normal">
      <style:paragraph-properties fo:text-align="justify" fo:text-indent="0.847cm" fo:margin-left="0.474cm"/>
    </style:style>
    <style:style style:name="T47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48" style:family="paragraph" style:parent-style-name="Normal">
      <style:paragraph-properties fo:text-align="justify" fo:text-indent="0.847cm" fo:margin-left="0.474cm"/>
    </style:style>
    <style:style style:name="T48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49" style:family="paragraph" style:parent-style-name="Normal">
      <style:paragraph-properties fo:text-indent="-0.58cm" fo:margin-left="0.58cm"/>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text-indent="-0.847cm" fo:margin-left="0.847cm"/>
    </style:style>
    <style:style style:name="T50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0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0_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0_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0_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P51" style:family="paragraph" style:parent-style-name="Normal">
      <style:paragraph-properties fo:text-align="justify" fo:text-indent="-0.847cm" fo:margin-left="0.847cm"/>
    </style:style>
    <style:style style:name="T51_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2"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3"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4"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5"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6"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7"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8"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9"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10"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T51_11" style:family="text">
      <style:text-properties fo:font-size="12pt" style:font-name-asian="標楷體" style:font-size-asian="12pt" style:font-name-complex="Mangal" style:font-size-complex="12pt" fo:language="en" fo:language-asian="zh" fo:language-complex="hi" fo:country="US" fo:country-asian="TW" fo:country-complex="IN" style:letter-kerning="true"/>
    </style:style>
    <style:style style:name="P52" style:family="paragraph" style:parent-style-name="Normal">
      <style:paragraph-properties fo:text-align="justify" fo:text-indent="-0.847cm" fo:margin-left="0.847cm"/>
    </style:style>
    <style:style style:name="T52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2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2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indent="-0.444cm" fo:margin-left="0.444cm"/>
    </style:style>
    <style:style style:name="T53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3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3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54" style:family="paragraph" style:parent-style-name="Normal">
      <style:paragraph-properties fo:text-align="justify" fo:text-indent="-0.529cm" fo:margin-left="0.444cm"/>
    </style:style>
    <style:style style:name="T54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4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54_1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indent="-0.423cm" fo:margin-left="0.423cm"/>
    </style:style>
    <style:style style:name="T55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5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5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5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5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56" style:family="paragraph" style:parent-style-name="Normal">
      <style:paragraph-properties fo:text-align="justify" fo:text-indent="-0.474cm" fo:margin-left="0.474cm"/>
    </style:style>
    <style:style style:name="T56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7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58"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58_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1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1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1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1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1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8_1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59" style:family="paragraph" style:parent-style-name="Normal"/>
  </office:automatic-styles>
  <office:body>
    <office:text>
      <text:p text:style-name="P1"><text:span text:style-name="T1_1">勞工保險條例</text:span><text:span text:style-name="T1_2">施行細則</text:span><text:span text:style-name="T1_3">部分條文</text:span><text:span text:style-name="T1_4">修正</text:span><text:span text:style-name="T1_5">條文</text:span><text:span text:style-name="T1_6">對</text:span><text:span text:style-name="T1_7">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三十條</text:span><text:span text:style-name="T5_2"><text:s text:c="2"/></text:span><text:span text:style-name="T5_3">投保</text:span><text:span text:style-name="T5_4">單位接到保險人所寄載有計算說明之保險費繳款單後，應於繳納期限內</text:span><text:span text:style-name="T5_5">向</text:span><text:span text:style-name="T5_6">保險人指定之</text:span><text:span text:style-name="T5_7">代收</text:span><text:span text:style-name="T5_8">機構繳納，並領回收據聯作為繳納保險費之憑證。</text:span></text:p>
            <text:p text:style-name="P6"><text:span text:style-name="T6_1"><text:s text:c="6"/></text:span><text:span text:style-name="T6_2">前項繳款單於保險人寄送之當月底仍未收到者，投保單位應於五日內通知保險人補發或上網下載繳款單，並於寬限期間十五日內繳納；其怠為通知者，視為已於次月二十五日前寄達。</text:span></text:p>
          </table:table-cell>
          <table:table-cell table:style-name="Cell5">
            <text:p text:style-name="P7"><text:span text:style-name="T7_1">第三十條</text:span><text:span text:style-name="T7_2"><text:s text:c="2"/></text:span><text:span text:style-name="T7_3">投保單位接到保險人所寄載有計算說明之保險費繳款單後，應於繳納期限內依保險人指定之方式向金融機構繳納，並領回收據聯作為繳納保險費之憑證。</text:span></text:p>
            <text:p text:style-name="P8"><text:span text:style-name="T8_1">前項繳款單於保險人寄送之當月底仍未收到者，投保單位應於五日內通知保險人補發或上網下載繳款單，並於寬限期間十五日內繳納；其怠為通知者，視為已於次月二十五日前寄達。</text:span></text:p>
          </table:table-cell>
          <table:table-cell table:style-name="Cell6">
            <text:p text:style-name="P9"><text:span text:style-name="T9_1">一、</text:span><text:span text:style-name="T9_2">考量投保單位</text:span><text:span text:style-name="T9_3">繳納保險費</text:span><text:span text:style-name="T9_4">之便利性，除金融機構外，保險人自</text:span><text:span text:style-name="T9_5">一百年一</text:span><text:span text:style-name="T9_6">月</text:span><text:span text:style-name="T9_7">一</text:span><text:span text:style-name="T9_8">日</text:span><text:span text:style-name="T9_9">起</text:span><text:span text:style-name="T9_10">已</text:span><text:span text:style-name="T9_11">新增便利超商</text:span><text:span text:style-name="T9_12">亦可代收繳保險費</text:span><text:span text:style-name="T9_13">服務，非僅</text:span><text:span text:style-name="T9_14">限</text:span><text:span text:style-name="T9_15">金融機構，爰修正</text:span><text:span text:style-name="T9_16">第一項之規定</text:span><text:span text:style-name="T9_17">。</text:span></text:p>
            <text:p text:style-name="P10"><text:span text:style-name="T10_1">二、</text:span><text:span text:style-name="T10_2">第二項未修正。</text:span></text:p>
          </table:table-cell>
        </table:table-row>
        <table:table-row table:style-name="Row3">
          <table:table-cell table:style-name="Cell7">
            <text:p text:style-name="P11"><text:span text:style-name="T11_1">第三十六條<text:s text:c="2"/></text:span><text:span text:style-name="T11_2">中央政府依本條例第十五條規定，應補助之保險費，由保險人按月開具保險費繳款單，於次月底前送請中央政府依規定撥付。</text:span><text:span text:style-name="T11_3"><text:s text:c="2"/></text:span></text:p>
            <text:p text:style-name="P12"><text:span text:style-name="T12_1">前項政府應補助之保險費，經保險人查明有差額時，應於核計下次保險費時一併結算。</text:span></text:p>
            <text:p text:style-name="P13"/>
          </table:table-cell>
          <table:table-cell table:style-name="Cell8">
            <text:p text:style-name="P14"><text:span text:style-name="T14_1">第三十六條<text:s text:c="2"/>中央</text:span><text:span text:style-name="T14_2">及直轄市</text:span><text:span text:style-name="T14_3">政府依本條例第十五條規定，應補助之保險費，由保險人按月開具保險費繳款單，於次月底前送請中央</text:span><text:span text:style-name="T14_4">及直轄市</text:span><text:span text:style-name="T14_5">政府依規定撥付。</text:span></text:p>
            <text:p text:style-name="P15"><text:span text:style-name="T15_1">前項政府應補助之保險費，經保險人查明有差額時，應於核計下次保險費時一併結算。</text:span></text:p>
          </table:table-cell>
          <table:table-cell table:style-name="Cell9">
            <text:p text:style-name="P16"><text:span text:style-name="T16_1">一、</text:span><text:span text:style-name="T16_2">本條例第十五條業經總統於</text:span><text:span text:style-name="T16_3">一百年四月二十七日</text:span><text:span text:style-name="T16_4">修正公布，將原由直轄市及中央政府應負擔之</text:span><text:span text:style-name="T16_5">保險費</text:span><text:span text:style-name="T16_6">補助款改由中央政府全額負擔，並經行政院定自</text:span><text:span text:style-name="T16_7">一</text:span><text:span text:style-name="T16_8">百零</text:span><text:span text:style-name="T16_9">一年七月一日</text:span><text:span text:style-name="T16_10">施行，爰</text:span><text:span text:style-name="T16_11">第一項</text:span><text:span text:style-name="T16_12">配合修正。</text:span></text:p>
            <text:p text:style-name="P17"><text:span text:style-name="T17_1">二、</text:span><text:span text:style-name="T17_2">第二項未修正。</text:span></text:p>
          </table:table-cell>
        </table:table-row>
        <table:table-row table:style-name="Row4">
          <table:table-cell table:style-name="Cell10">
            <text:p text:style-name="P18"><text:span text:style-name="T18_1">第四十九</text:span><text:span text:style-name="T18_2">條</text:span><text:span text:style-name="T18_3">之一<text:s text:c="2"/>本條例第二十九條之一</text:span><text:span text:style-name="T18_4">所定逾期部分</text:span><text:span text:style-name="T18_5">應加給之利息</text:span><text:span text:style-name="T18_6">，以</text:span><text:span text:style-name="T18_7">各該</text:span><text:span text:style-name="T18_8">年</text:span><text:span text:style-name="T18_9">一月一日</text:span><text:span text:style-name="T18_10">之郵政儲金一年期定期存款固定利率為準</text:span><text:span text:style-name="T18_11">，</text:span><text:span text:style-name="T18_12">按日計算</text:span><text:span text:style-name="T18_13">，並以</text:span><text:span text:style-name="T18_14">新臺幣元為單位，角以下四捨五入。</text:span></text:p>
            <text:p text:style-name="P19"><text:span text:style-name="T19_1">前項所需費用，由保險人編列</text:span><text:span text:style-name="T19_2">公務</text:span><text:span text:style-name="T19_3">預算支應。</text:span></text:p>
          </table:table-cell>
          <table:table-cell table:style-name="Cell11">
            <text:p text:style-name="P20"/>
          </table:table-cell>
          <table:table-cell table:style-name="Cell12">
            <text:p text:style-name="P21"><text:span text:style-name="T21_1">一、</text:span><text:span text:style-name="T21_2">本條新增</text:span><text:span text:style-name="T21_3">。</text:span></text:p>
            <text:p text:style-name="P22"><text:span text:style-name="T22_1">二、</text:span><text:span text:style-name="T22_2">本條例第二十九條之一經於</text:span><text:span text:style-name="T22_3">一百零一年十二月五日</text:span><text:span text:style-name="T22_4">公布增訂，</text:span><text:span text:style-name="T22_5">依本條例以現金發給之保險給付，</text:span><text:span text:style-name="T22_6">經保險人核定後，應在十五日內給付</text:span><text:span text:style-name="T22_7">之</text:span><text:span text:style-name="T22_8">；年金給付應於次月底</text:span><text:span text:style-name="T22_9">前</text:span><text:span text:style-name="T22_10">給付。</text:span><text:span text:style-name="T22_11">如</text:span><text:span text:style-name="T22_12">逾期給付可歸責於</text:span><text:span text:style-name="T22_13">保險人</text:span><text:span text:style-name="T22_14">者，其逾期給付</text:span><text:span text:style-name="T22_15">部分</text:span><text:span text:style-name="T22_16">應加給利息，</text:span><text:span text:style-name="T22_17">又有關利息之計算方式</text:span><text:span text:style-name="T22_18">，</text:span><text:span text:style-name="T22_19">依本條例第七十七條授權</text:span><text:span text:style-name="T22_20">於本細則</text:span><text:span text:style-name="T22_21">明訂</text:span><text:span text:style-name="T22_22">，及</text:span><text:span text:style-name="T22_23">參</text:span><text:span text:style-name="T22_24">考</text:span><text:span text:style-name="T22_25">國民年金法第十四條之規定，以</text:span><text:span text:style-name="T22_26">逾期期間各該</text:span><text:span text:style-name="T22_27">年</text:span><text:span text:style-name="T22_28">一月一日</text:span><text:span text:style-name="T22_29">之郵政儲金一年期定期存款固定利率為準</text:span><text:span text:style-name="T22_30">，</text:span><text:span text:style-name="T22_31">按日計算</text:span><text:span text:style-name="T22_32">。另小數點之計算</text:span><text:span text:style-name="T22_33">，並</text:span><text:span text:style-name="T22_34">參考本細則第三十三條有關保險費、滯納</text:span><text:span text:style-name="T22_35">金，及第五十五條保險給付金額，明定</text:span><text:span text:style-name="T22_36">以</text:span><text:span text:style-name="T22_37">新臺幣元為單位，角以下四捨五入。</text:span></text:p>
            <text:p text:style-name="P23"><text:span text:style-name="T23_1">三、</text:span><text:span text:style-name="T23_2">舉例說明</text:span><text:span text:style-name="T23_3">如下：</text:span><text:span text:style-name="T23_4">假設保險人於</text:span><text:span text:style-name="T23_5">一</text:span><text:span text:style-name="T23_6">百零</text:span><text:span text:style-name="T23_7">二年</text:span><text:span text:style-name="T23_8">十</text:span><text:span text:style-name="T23_9">二月一日</text:span><text:span text:style-name="T23_10">核定</text:span><text:span text:style-name="T23_11">應發給</text:span><text:span text:style-name="T23_12">被保險人一次請領老年給付新臺</text:span><text:span text:style-name="T23_13">幣</text:span><text:span text:style-name="T23_14">（下同）</text:span><text:span text:style-name="T23_15">一百二十</text:span><text:span text:style-name="T23_16">萬元，惟</text:span><text:span text:style-name="T23_17">因可歸責於</text:span><text:span text:style-name="T23_18">保險人</text:span><text:span text:style-name="T23_19">之事由</text:span><text:span text:style-name="T23_20">未於核定後十五日內即同年十</text:span><text:span text:style-name="T23_21">二月十六日</text:span><text:span text:style-name="T23_22">前</text:span><text:span text:style-name="T23_23">給付，而</text:span><text:span text:style-name="T23_24">遲至</text:span><text:span text:style-name="T23_25">隔（一百零三）</text:span><text:span text:style-name="T23_26">年</text:span><text:span text:style-name="T23_27">一</text:span><text:span text:style-name="T23_28">月</text:span><text:span text:style-name="T23_29">三十</text:span><text:span text:style-name="T23_30">日</text:span><text:span text:style-name="T23_31">始予給付。有關逾期部分應加給利息之計算，以</text:span><text:span text:style-name="T23_32">一百零二年一月一日</text:span><text:span text:style-name="T23_33">郵政儲金一年期定期存款固定利率</text:span><text:span text:style-name="T23_34">百分之一點三七，並自同年</text:span><text:span text:style-name="T23_35">十二月十七日</text:span><text:span text:style-name="T23_36">開始計算遲延利息至同年</text:span><text:span text:style-name="T23_37">十二月三十一日</text:span><text:span text:style-name="T23_38">，再加上</text:span><text:span text:style-name="T23_39">假設</text:span><text:span text:style-name="T23_40">一百零三年一月</text:span><text:span text:style-name="T23_41">一日</text:span><text:span text:style-name="T23_42">郵政儲金一年期定期存款固定利率</text:span><text:span text:style-name="T23_43">百分之一點四零，並自</text:span><text:span text:style-name="T23_44">一百零三</text:span><text:span text:style-name="T23_45">年一月一日</text:span><text:span text:style-name="T23_46">開始計算遲延利息至同年</text:span><text:span text:style-name="T23_47">一月三十日</text:span><text:span text:style-name="T23_48">，則保險人應給付之利息為</text:span><text:span text:style-name="T23_49">二千零五十六元</text:span><text:span text:style-name="T23_50"><text:s/>(計算公式為：一百二十萬元乘以百分之一點三七利率，除以</text:span><text:span text:style-name="T23_51">三百六十五天後，再乘以</text:span><text:span text:style-name="T23_52">遲延十五日；並加上一百二十萬元乘以百分之一點四零利率，除以</text:span><text:span text:style-name="T23_53">三百六十五天後，再乘以</text:span><text:span text:style-name="T23_54">遲延三十日</text:span><text:span text:style-name="T23_55">)。<text:s/></text:span></text:p>
            <text:p text:style-name="P24"><text:span text:style-name="T24_1">四</text:span><text:span text:style-name="T24_2">、第二項明定所需費用</text:span><text:span text:style-name="T24_3">之</text:span><text:span text:style-name="T24_4">來源</text:span><text:span text:style-name="T24_5">，</text:span><text:span text:style-name="T24_6">由保險人編列</text:span><text:span text:style-name="T24_7">公務</text:span><text:span text:style-name="T24_8">預算支應</text:span><text:span text:style-name="T24_9">之</text:span><text:span text:style-name="T24_10">。</text:span><text:span text:style-name="T24_11"><text:s/></text:span></text:p>
          </table:table-cell>
        </table:table-row>
        <table:table-row table:style-name="Row5">
          <table:table-cell table:style-name="Cell13">
            <text:p text:style-name="P25"><text:span text:style-name="T25_1">第六十一條<text:s text:c="2"/></text:span><text:span text:style-name="T25_2">被保險人因尚未領得職業傷病門診就診單或住院申請書或全民健康保險卡或因緊急傷病就醫，致未能繳交或繳驗該等證件時，應檢具身分證明文件，聲明具有</text:span><text:span text:style-name="T25_3">勞保</text:span><text:span text:style-name="T25_4">身分，辦理掛號就診，全民健康保險</text:span><text:span text:style-name="T25_5">特約</text:span><text:span text:style-name="T25_6">醫</text:span><text:span text:style-name="T25_7">院或診所</text:span><text:span text:style-name="T25_8">應先行提供醫療服務，收取保險醫療費用並掣給單據，被保險人於就醫之日起</text:span><text:span text:style-name="T25_9">十</text:span><text:span text:style-name="T25_10">日內</text:span><text:span text:style-name="T25_11">(不含例假日)</text:span><text:span text:style-name="T25_12">或出院前</text:span><text:span text:style-name="T25_13">補送證件者，全民健康保險</text:span><text:span text:style-name="T25_14">特約</text:span><text:span text:style-name="T25_15">醫</text:span><text:span text:style-name="T25_16">院或診所</text:span><text:span text:style-name="T25_17">應退還所收取之保險醫療費用。</text:span></text:p>
          </table:table-cell>
          <table:table-cell table:style-name="Cell14">
            <text:p text:style-name="P26"><text:span text:style-name="T26_1">第六十一條<text:s text:c="2"/>被保險人因尚未領得職業傷病門診就診單或住院申請書或全民健康保險卡或因緊急傷病就醫，致未能繳交或繳驗該等證件時，應檢具身分證明文件，聲明具有勞保身分，辦理掛號就診，全民健康保險特約醫院或診所應先行提供醫療服務，收取保險醫療費用並掣給單據，被保險人於就醫之日起七日內（不含例假日）補送證件者，全民健康保險特約醫院或診所應退還所收取之保險醫療費用。</text:span></text:p>
          </table:table-cell>
          <table:table-cell table:style-name="Cell15">
            <text:p text:style-name="P27"><text:span text:style-name="T27_1">勞工保險職業災害保險醫療給付委託中央健康保險局辦理，相關就醫程序係參照全民健康保險之規定訂定。配合</text:span><text:span text:style-name="T27_2">一百零二年一月一日</text:span><text:span text:style-name="T27_3">施行之全民健康保險醫療辦法第四條</text:span><text:span text:style-name="T27_4">修正</text:span><text:span text:style-name="T27_5">規定，爰修正被保險人補送證件期間為就醫之日起十日內</text:span><text:span text:style-name="T27_6">（不含例假日）</text:span><text:span text:style-name="T27_7">或出院前。</text:span></text:p>
            <text:p text:style-name="P28"/>
            <text:p text:style-name="P29"/>
          </table:table-cell>
        </table:table-row>
        <table:table-row table:style-name="Row6">
          <table:table-cell table:style-name="Cell16">
            <text:p text:style-name="P30"><text:span text:style-name="T30_1">第六十二條<text:s text:c="2"/></text:span><text:span text:style-name="T30_2">因不可歸責於被保險人之事由，未能依前條規定於就醫之日起</text:span><text:span text:style-name="T30_3">十</text:span><text:span text:style-name="T30_4">日內</text:span><text:span text:style-name="T30_5">或出院前</text:span><text:span text:style-name="T30_6">補送證件者，被保險人得於門診治療當日或出院之日起六個月內，檢附職業傷病門診就診單或住院申請書及全民健康保險</text:span><text:span text:style-name="T30_7">特約</text:span><text:span text:style-name="T30_8">醫</text:span><text:span text:style-name="T30_9">院或診所</text:span><text:span text:style-name="T30_10">開具之醫療費用單據，</text:span><text:span text:style-name="T30_11">向</text:span><text:span text:style-name="T30_12">保險人</text:span><text:span text:style-name="T30_13">申請核退醫療費用。</text:span></text:p>
          </table:table-cell>
          <table:table-cell table:style-name="Cell17">
            <text:p text:style-name="P31"><text:span text:style-name="T31_1">第六十二條<text:s text:c="2"/>因不可歸責於被保險人之事由，未能依前條規定於就醫之日起七日內補送證件者，被保險人得於門診治療當日或出院之日起六個月內，檢附職業傷病門診就診單或住院申請書及全民健康保險特約醫院或診所開具之醫療費用單據，向中央健康保險局轄區分局申請核退醫療費用。</text:span></text:p>
          </table:table-cell>
          <table:table-cell table:style-name="Cell18">
            <text:list text:style-name="LS31" xml:id="list0">
              <text:list-item>
                <text:p text:style-name="P32"><text:span text:style-name="T32_1">修正理由同第六十一條。</text:span></text:p>
              </text:list-item>
              <text:list-item>
                <text:p text:style-name="P33"><text:span text:style-name="T33_1">原向</text:span><text:span text:style-name="T33_2">中央健康保險局轄</text:span><text:span text:style-name="T33_3">區</text:span><text:span text:style-name="T33_4">分局申請核退醫療費用</text:span><text:span text:style-name="T33_5">，修正為向保險人申請，以符合現行實務作業情形。</text:span></text:p>
              </text:list-item>
            </text:list>
          </table:table-cell>
        </table:table-row>
        <table:table-row table:style-name="Row7">
          <table:table-cell table:style-name="Cell19">
            <text:p text:style-name="P34"><text:span text:style-name="T34_1">第六十七條<text:s text:c="2"/></text:span><text:span text:style-name="T34_2">被保險人於本條例施行區域外遭遇職業傷病，必須於當地門診或住院診療者，得檢具其門診或住院診療之醫院、診所之證明文件及收費單據，於門診治療當日或出院之日起六個月內，由其所屬投保單位向</text:span><text:span text:style-name="T34_3">保險人</text:span><text:span text:style-name="T34_4">申請核退其門診或住院診療</text:span><text:span text:style-name="T34_5">費</text:span><text:span text:style-name="T34_6">用。</text:span></text:p>
            <text:p text:style-name="P35"><text:span text:style-name="T35_1">前項門診或住院診療費用，保險人應</text:span><text:span text:style-name="T35_2">依本條例及相關規定</text:span><text:span text:style-name="T35_3">核實給付。但申請費用高於其急診、門診治療日或出院之日前</text:span><text:span text:style-name="T35_4">一季</text:span><text:span text:style-name="T35_5">全民健康保險</text:span><text:span text:style-name="T35_6">支</text:span><text:span text:style-name="T35_7">付特約醫學中心</text:span><text:span text:style-name="T35_8">急</text:span><text:span text:style-name="T35_9">診每人次</text:span><text:span text:style-name="T35_10">、</text:span><text:span text:style-name="T35_11">門診每</text:span><text:span text:style-name="T35_12">人</text:span><text:span text:style-name="T35_13">次、住院每人日平均費用</text:span><text:span text:style-name="T35_14">基</text:span><text:span text:style-name="T35_15">準者，其超過部分</text:span><text:span text:style-name="T35_16">，</text:span><text:span text:style-name="T35_17">不予給付。</text:span></text:p>
            <text:p text:style-name="P36"><text:span text:style-name="T36_1">被保險人因緊急傷病至非全民健康保險</text:span><text:span text:style-name="T36_2">特約醫院或診所</text:span><text:span text:style-name="T36_3">就診時，其申請給付期限及保險人給付</text:span><text:span text:style-name="T36_4">基</text:span><text:span text:style-name="T36_5">準，準用全民健康保險自墊醫療費用核退辦法之規定。</text:span></text:p>
          </table:table-cell>
          <table:table-cell table:style-name="Cell20">
            <text:p text:style-name="P37"><text:span text:style-name="T37_1">第六十七條<text:s text:c="2"/></text:span><text:span text:style-name="T37_2">被保險人於本條例施行區域外遭遇職業傷病，必須於當地門診或住院診療者，得檢具其門診或住院診療之醫院、診所之證明文件及收費單據，於門診治療當日或出院之日起六個月內，由其所屬投保單位向</text:span><text:span text:style-name="T37_3">中央健康保險局轄區分局</text:span><text:span text:style-name="T37_4">申請核退其門診或住院診療費用。</text:span></text:p>
            <text:p text:style-name="P38"><text:span text:style-name="T38_1">前項門診或住院診療費用，保險人應核實給付。但申請費用高於其急診、門診治療日或出院之日前</text:span><text:span text:style-name="T38_2">三個月</text:span><text:span text:style-name="T38_3">全民健康保險</text:span><text:span text:style-name="T38_4">支</text:span><text:span text:style-name="T38_5">付特約醫學中心門診每人次、住院每人日平均費用</text:span><text:span text:style-name="T38_6">標</text:span><text:span text:style-name="T38_7">準者，其超過部分不予給付。</text:span></text:p>
            <text:p text:style-name="P39"><text:span text:style-name="T39_1">被保險人因緊急傷病至非全民健康保險</text:span><text:span text:style-name="T39_2">特約醫院或診所</text:span><text:span text:style-name="T39_3">就診時，其申請給付期限及保險人給付標準，準用全民健康保險</text:span><text:span text:style-name="T39_4">緊急傷病</text:span><text:span text:style-name="T39_5">自墊醫療費用核退辦法之規定。</text:span></text:p>
          </table:table-cell>
          <table:table-cell table:style-name="Cell21">
            <text:p text:style-name="P40"><text:span text:style-name="T40_1">一、原向</text:span><text:span text:style-name="T40_2">中央健康保險局轄</text:span><text:span text:style-name="T40_3">區</text:span><text:span text:style-name="T40_4">分局申請核退門診或住院診療費用</text:span><text:span text:style-name="T40_5">，</text:span><text:span text:style-name="T40_6">爰</text:span><text:span text:style-name="T40_7">修正</text:span><text:span text:style-name="T40_8">第一項</text:span><text:span text:style-name="T40_9">為向保險人申請，以符合現行實務作業情形。</text:span></text:p>
            <text:p text:style-name="P41"><text:span text:style-name="T41_1">二、</text:span><text:span text:style-name="T41_2">勞工保險職業災害保險醫療給付委託中央健康保險局辦理，相關就醫程序係參照全民健康保險之規定訂定。配合</text:span><text:span text:style-name="T41_3">一百零二年一月一日</text:span><text:span text:style-name="T41_4">施行之</text:span><text:span text:style-name="T41_5">全民健康保險自墊醫療費用核退辦法</text:span><text:span text:style-name="T41_6">第六條</text:span><text:span text:style-name="T41_7">修正</text:span><text:span text:style-name="T41_8">規定，爰修正第二</text:span><text:span text:style-name="T41_9">及</text:span><text:span text:style-name="T41_10">第三項。</text:span></text:p>
            <text:p text:style-name="P42"><text:span text:style-name="T42_1">三、</text:span><text:span text:style-name="T42_2">有關</text:span><text:span text:style-name="T42_3">第二項之「核實給付」，係由保險人依</text:span><text:span text:style-name="T42_4">本</text:span><text:span text:style-name="T42_5">條例</text:span><text:span text:style-name="T42_6">、</text:span><text:span text:style-name="T42_7">本細則</text:span><text:span text:style-name="T42_8">及勞工保險被保險人因執行職務而致傷病審查準則</text:span><text:span text:style-name="T42_9">等相關</text:span><text:span text:style-name="T42_10">規定審查，符合職業災害傷病相關規定之醫療費用，</text:span><text:span text:style-name="T42_11">為明確規範「核實給付」之意涵，</text:span><text:span text:style-name="T42_12">爰將</text:span><text:span text:style-name="T42_13">第二項文字修正為「</text:span><text:span text:style-name="T42_14">前項門診或住院診療費用，保險人應</text:span><text:span text:style-name="T42_15">依本條例及相關規定</text:span><text:span text:style-name="T42_16">核實給付。</text:span><text:span text:style-name="T42_17">」</text:span></text:p>
          </table:table-cell>
        </table:table-row>
        <table:table-row table:style-name="Row8">
          <table:table-cell table:style-name="Cell22">
            <text:p text:style-name="P43"><text:span text:style-name="T43_1">第六十九條<text:s text:c="2"/>依本條例第五十三條或第五十四條規定請領失能給付者，以全民健康保險特約醫院或診所診斷為實際永久失能之當日為本條例第三十條所定得請領之日。</text:span><text:span text:style-name="T43_2">但被保險人於</text:span><text:span text:style-name="T43_3">保險有效期間發生傷病事故，於保險效力停止後</text:span><text:span text:style-name="T43_4">，符合勞工保險失能給付標準第三條附表規定之治療期限，經專科醫師診斷證明為永久失能，且其失能程度與保險效力停止後屆滿一年時之失能程度相當者，為症狀固定，得依本條例第二十條第一項請領失能給付，並以保險效力停止後屆滿一年之當日為得請領之日。</text:span></text:p>
            <text:p text:style-name="P44"><text:span text:style-name="T44_1">前項診斷永久失能之日期不明或顯有疑義時，保險人得就病歷或相關資料查明認定。</text:span></text:p>
            <text:p text:style-name="P45"><text:span text:style-name="T45_1">被保險人請求發給失能診斷書者，全民健康保險特約醫院或診所應於出具失能診斷書後五日內逕寄保險人。</text:span></text:p>
          </table:table-cell>
          <table:table-cell table:style-name="Cell23">
            <text:p text:style-name="P46"><text:span text:style-name="T46_1">第六十九條<text:s text:c="2"/></text:span><text:span text:style-name="T46_2">依本條例第五十三條或第五十四條規定請領失能給付者，以全民健康保險特約醫院或診所診斷為實際永久失能之當日為本條例第三十條所定得請領之日。</text:span></text:p>
            <text:p text:style-name="P47"><text:span text:style-name="T47_1">前項診斷永久失能之日期不明或顯有疑義時，保險人得就病歷或相關資料查明認定。</text:span></text:p>
            <text:p text:style-name="P48"><text:span text:style-name="T48_1">被保險人請求發給失能診斷書者，全民健康保險特約醫院或診所應於出具失能診斷書後五日內逕寄保險人。</text:span></text:p>
            <text:p text:style-name="P49"/>
          </table:table-cell>
          <table:table-cell table:style-name="Cell24">
            <text:p text:style-name="P50"><text:span text:style-name="T50_1">一、鑒於勞工保險失能給付標準附表於各失能種類明定治療期間（依各失能種類分別訂定有六個月、一年、精神為二年），致有被保險人在保險有效期間發生傷病事故，因遭雇主解僱等原因離職退保，其治療期間又超過</text:span><text:span text:style-name="T50_2">本條</text:span><text:span text:style-name="T50_3">例第二十條第一項規定之</text:span><text:span text:style-name="T50_4">保險效力停止後</text:span><text:span text:style-name="T50_5">一年內得請領失能給付之規定，致影響其權益，爰於第一項增訂但書規定，以保障渠等之保險給付權益。</text:span></text:p>
            <text:p text:style-name="P51"><text:span text:style-name="T51_1">二、依</text:span><text:span text:style-name="T51_2">本</text:span><text:span text:style-name="T51_3">條例第五十三條、五十四條規定，失能給付之請領，應以傷病經治療後「症狀固定，無法期待其醫療效果」為要件，爰於第一項但書明定渠等於達規定之治療期限，經專科醫師診斷證明為永久失能且失能程度與保險效力停止後屆滿一年時之失能程度相當者，為症狀固定，得請領失能給付。又依</text:span><text:span text:style-name="T51_4">本</text:span><text:span text:style-name="T51_5">條例第二十條第一項規定，</text:span><text:span text:style-name="T51_6">被保險人在保險有效期間發生傷病事故，於保險效力停止後一年內</text:span><text:span text:style-name="T51_7">診斷失能者</text:span><text:span text:style-name="T51_8">，</text:span><text:span text:style-name="T51_9">始</text:span><text:span text:style-name="T51_10">得請領失能給付</text:span><text:span text:style-name="T51_11">，故明定「保險效力停止後屆滿一年之當日」為得請領之日，據以計算請求權時效之起算日。</text:span></text:p>
            <text:p text:style-name="P52"><text:span text:style-name="T52_1">三</text:span><text:span text:style-name="T52_2">、</text:span><text:span text:style-name="T52_3">第二項及第三項未修正。</text:span></text:p>
          </table:table-cell>
        </table:table-row>
        <table:table-row table:style-name="Row9">
          <table:table-cell table:style-name="Cell25">
            <text:p text:style-name="P53"><text:span text:style-name="T53_1">第九十九條　本細則自</text:span><text:span text:style-name="T53_2">中華民國九十八年一月一日</text:span><text:span text:style-name="T53_3">施行。</text:span></text:p>
            <text:p text:style-name="P54"><text:span text:style-name="T54_1">　　本細則修正條文</text:span><text:span text:style-name="T54_2">，</text:span><text:span text:style-name="T54_3">除</text:span><text:span text:style-name="T54_4">中華民國</text:span><text:span text:style-name="T54_5">一</text:span><text:span text:style-name="T54_6">百零</text:span><text:span text:style-name="T54_7">二</text:span><text:span text:style-name="T54_8">年</text:span><text:span text:style-name="T54_9">七</text:span><text:span text:style-name="T54_10">月</text:span><text:span text:style-name="T54_11">二十六</text:span><text:span text:style-name="T54_12">日修正</text:span><text:span text:style-name="T54_13">發布之</text:span><text:span text:style-name="T54_14">第六十一條</text:span><text:span text:style-name="T54_15">、</text:span><text:span text:style-name="T54_16">第六十二條</text:span><text:span text:style-name="T54_17">及</text:span><text:span text:style-name="T54_18">第六十七條自一百零二年一月一日施行外</text:span><text:span text:style-name="T54_19">，自發布日施行。</text:span></text:p>
          </table:table-cell>
          <table:table-cell table:style-name="Cell26">
            <text:p text:style-name="P55"><text:span text:style-name="T55_1">第九十九條</text:span><text:span text:style-name="T55_2">　本細則自</text:span><text:span text:style-name="T55_3">中華民</text:span><text:span text:style-name="T55_4">國九十八年一月一日</text:span><text:span text:style-name="T55_5">施行。</text:span></text:p>
            <text:p text:style-name="P56"><text:span text:style-name="T56_1">　　本細則修正條文，自發布日施行。</text:span></text:p>
          </table:table-cell>
          <table:table-cell table:style-name="Cell27">
            <text:list text:style-name="LS34" xml:id="list2">
              <text:list-item>
                <text:p text:style-name="P57"><text:span text:style-name="T57_1">第一項未修正。</text:span></text:p>
              </text:list-item>
              <text:list-item>
                <text:p text:style-name="P58"><text:span text:style-name="T58_1">勞工保險職業災害保險醫療給付委託中央健康保險局辦理，相關就醫程序係參照全民健康保險之規定訂定，爰配合</text:span><text:span text:style-name="T58_2">一百零二年一月一日</text:span><text:span text:style-name="T58_3">施行之</text:span><text:span text:style-name="T58_4">全民健康保險</text:span><text:span text:style-name="T58_5">法相關規定</text:span><text:span text:style-name="T58_6">修正</text:span><text:span text:style-name="T58_7">第</text:span><text:span text:style-name="T58_8">二</text:span><text:span text:style-name="T58_9">項，</text:span><text:span text:style-name="T58_10">定明修正條文</text:span><text:span text:style-name="T58_11">第六十一條、第六十二條及第六十七條</text:span><text:span text:style-name="T58_12">，</text:span><text:span text:style-name="T58_13">自</text:span><text:span text:style-name="T58_14">一百零二年一月一日</text:span><text:span text:style-name="T58_15">施行，其餘條文自發布日施行。</text:span></text:p>
              </text:list-item>
            </text:list>
          </table:table-cell>
        </table:table-row>
      </table:table>
      <text:p text:style-name="P5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Mangal" svg:font-family="Mangal" style:font-pitch="variable"/>
    <style:font-face style:name="MS Sans Serif" svg:font-family="MS Sans Serif" style:font-pitch="variable" style:font-family-generic="swiss"/>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name-complex="Mangal" style:font-size-complex="12pt" fo:language="en" fo:language-asian="zh" fo:language-complex="hi" fo:country="US" fo:country-asian="TW" fo:country-complex="IN"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style:text-autospace="none" fo:text-align="justify"/>
      <style:text-properties style:font-name="標楷體" fo:font-size="14pt" style:font-name-asian="標楷體" style:font-size-asian="14pt" style:font-size-complex="14pt"/>
    </style:style>
    <style:style style:name="Body_20_Text_20_Indent" style:display-name="Body Text Indent" style:family="paragraph" style:parent-style-name="Normal">
      <style:paragraph-properties style:text-autospace="none" fo:text-align="justify" fo:text-indent="-0.952cm" fo:line-height="0.847cm" fo:margin-top="0.423cm" fo:margin-left="0.952cm"/>
      <style:text-properties fo:font-size="14pt" style:font-name-asian="標楷體" style:font-size-asian="14pt" style:font-size-complex="14pt"/>
    </style:style>
    <style:style style:name="Body_20_Text_20_Indent_20_3" style:display-name="Body Text Indent 3" style:family="paragraph" style:parent-style-name="Normal">
      <style:paragraph-properties style:text-autospace="none" fo:text-align="justify" fo:text-indent="-1.82cm" fo:margin-left="1.185cm"/>
      <style:text-properties style:font-name="標楷體" fo:font-size="14pt" style:font-name-asian="標楷體" style:font-size-asian="14pt" style:font-size-complex="14pt"/>
    </style:style>
    <style:style style:name="Body_20_Text_20_Indent_20_2" style:display-name="Body Text Indent 2" style:family="paragraph" style:parent-style-name="Normal">
      <style:paragraph-properties style:text-autospace="none" fo:text-align="justify" fo:text-indent="-1.199cm" fo:margin-left="1.199cm"/>
      <style:text-properties style:font-name="標楷體" fo:font-size="16pt" style:font-name-asian="標楷體" style:font-size-asian="16pt" style:font-size-complex="16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2" style:display-name="Body Text 2" style:family="paragraph" style:parent-style-name="Normal">
      <style:text-properties fo:font-size="16pt" style:font-name-asian="標楷體" style:font-size-asian="16pt" style:font-size-complex="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fo:language-complex="ar" fo:country-complex="SA"/>
    </style:style>
    <style:style style:name="Normal_20__28_Web_29_" style:display-name="Normal (Web)" style:family="paragraph" style:parent-style-name="Normal">
      <style:text-properties style:font-name-complex="Times New Roman"/>
    </style:style>
    <style:style style:name="Salutation" style:family="paragraph" style:parent-style-name="Normal">
      <style:text-properties style:font-name="標楷體" fo:font-size="16pt" style:font-name-asian="標楷體" style:font-size-asian="16pt" style:font-size-complex="16pt"/>
    </style:style>
    <style:style style:name="Closing" style:family="paragraph" style:parent-style-name="Normal">
      <style:paragraph-properties fo:margin-left="0.176cm"/>
      <style:text-properties style:font-name="標楷體" fo:font-size="16pt" style:font-name-asian="標楷體" style:font-size-asian="16pt" style:font-size-complex="16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name-complex="Times New Roman" style:font-size-complex="9pt"/>
    </style:style>
    <style:style style:name="條文" style:family="paragraph" style:parent-style-name="Normal">
      <style:paragraph-properties fo:text-align="justify" fo:text-indent="-1.058cm" fo:line-height="0.6cm" fo:margin-left="1.058cm"/>
      <style:text-properties fo:letter-spacing="0.018cm" style:font-name="新細明體" fo:font-size="11pt" style:font-size-asian="11pt" style:font-name-complex="Times New Roman" fo:language-complex="ar" fo:country-complex="SA"/>
    </style:style>
    <text:list-style style:name="LS1">
      <text:list-level-style-number style:num-format="一, 十, 一百(繁), ..." text:style-name="List1Level0" style:num-suffix="）" style:num-prefix="（" text:level="1">
        <style:list-level-properties text:space-before="0.801cm" text:min-label-width="1.508cm" fo:text-align="start" text:list-level-position-and-space-mode="label-alignment">
          <style:list-level-label-alignment text:label-followed-by="listtab" fo:margin-left="2.309cm" fo:text-indent="-1.508cm"/>
        </style:list-level-properties>
      </text:list-level-style-number>
    </text:list-style>
    <text:list-style style:name="LS2">
      <text:list-level-style-number style:num-format="1" text:style-name="List2Level0" style:num-suffix="、" text:level="1">
        <style:list-level-properties text:space-before="2.401cm" text:min-label-width="0.741cm" fo:text-align="start" text:list-level-position-and-space-mode="label-alignment">
          <style:list-level-label-alignment text:label-followed-by="listtab" fo:margin-left="3.141cm" fo:text-indent="-0.741cm"/>
        </style:list-level-properties>
      </text:list-level-style-number>
    </text:list-style>
    <style:style style:name="List3Level0" style:family="text">
      <style:text-properties style:font-name="Times New Roman"/>
    </style:style>
    <text:list-style style:name="LS3">
      <text:list-level-style-number style:num-format="1" text:style-name="List3Level0" style:num-suffix="、" text:level="1">
        <style:list-level-properties text:space-before="2.3cm" text:min-label-width="0.741cm" fo:text-align="start" text:list-level-position-and-space-mode="label-alignment">
          <style:list-level-label-alignment text:label-followed-by="listtab" fo:margin-left="3.041cm" fo:text-indent="-0.741cm"/>
        </style:list-level-properties>
        <style:text-properties style:font-name="Times New Roman"/>
      </text:list-level-style-number>
    </text:list-style>
    <text:list-style style:name="LS4">
      <text:list-level-style-number style:num-format="一, 十, 一百(繁), ..." text:style-name="List4Level0" style:num-suffix="、" text:level="1">
        <style:list-level-properties text:space-before="0cm" text:min-label-width="1.032cm" fo:text-align="start" text:list-level-position-and-space-mode="label-alignment">
          <style:list-level-label-alignment text:label-followed-by="listtab" fo:margin-left="1.032cm" fo:text-indent="-1.032cm"/>
        </style:list-level-properties>
      </text:list-level-style-number>
    </text:list-style>
    <text:list-style style:name="LS5">
      <text:list-level-style-number style:num-format="一, 十, 一百(繁), ..." text:style-name="List5Level0" style:num-suffix="）" style:num-prefix="（" text:level="1">
        <style:list-level-properties text:space-before="0.7cm" text:min-label-width="1.508cm" fo:text-align="start" text:list-level-position-and-space-mode="label-alignment">
          <style:list-level-label-alignment text:label-followed-by="listtab" fo:margin-left="2.208cm" fo:text-indent="-1.508cm"/>
        </style:list-level-properties>
      </text:list-level-style-number>
    </text:list-style>
    <style:style style:name="List6Level0" style:family="text">
      <style:text-properties style:font-name="標楷體" style:font-name-asian="標楷體" style:font-name-complex="Times New Roman"/>
    </style:style>
    <text:list-style style:name="LS6">
      <text:list-level-style-number style:num-format="一, 十, 一百(繁), ..." text:style-name="List6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style:text-properties style:font-name="標楷體" style:font-name-asian="標楷體" style:font-name-complex="Times New Roman"/>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甲, 乙, 丙, ..." text:style-name="List7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7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7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7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7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7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7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7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8Level0" style:family="text">
      <style:text-properties style:font-name="標楷體" style:font-name-asian="標楷體" style:font-name-complex="Times New Roman" style:text-underline-style="solid"/>
    </style:style>
    <text:list-style style:name="LS8">
      <text:list-level-style-number style:num-format="一, 十, 一百(繁), ..." text:style-name="List8Level0" style:num-suffix="、" text:level="1">
        <style:list-level-properties text:space-before="0.423cm" text:min-label-width="1cm" fo:text-align="start" text:list-level-position-and-space-mode="label-alignment">
          <style:list-level-label-alignment text:label-followed-by="listtab" fo:margin-left="1.423cm" fo:text-indent="-1cm"/>
        </style:list-level-properties>
        <style:text-properties style:font-name="標楷體" style:font-name-asian="標楷體" style:font-name-complex="Times New Roman" style:text-underline-style="solid"/>
      </text:list-level-style-number>
      <text:list-level-style-number style:num-format="甲, 乙, 丙, ..." text:style-name="List8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8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8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8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8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8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8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8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9">
      <text:list-level-style-number style:num-format="一, 十, 一百(繁), ..." text:style-name="List9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9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9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9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9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9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9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9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9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10Level0" style:family="text">
      <style:text-properties style:font-name="標楷體" style:font-name-asian="標楷體" style:font-name-complex="Times New Roman" fo:language="en" fo:country="US" style:text-underline-style="none"/>
    </style:style>
    <text:list-style style:name="LS10">
      <text:list-level-style-number style:num-format="一, 十, 一百(繁), ..." text:style-name="List10Level0" style:num-suffix="、" text:level="1">
        <style:list-level-properties text:space-before="0.423cm" text:min-label-width="1cm" fo:text-align="start" text:list-level-position-and-space-mode="label-alignment">
          <style:list-level-label-alignment text:label-followed-by="listtab" fo:margin-left="1.423cm" fo:text-indent="-1cm"/>
        </style:list-level-properties>
        <style:text-properties style:font-name="標楷體" style:font-name-asian="標楷體" style:font-name-complex="Times New Roman" fo:language="en" fo:country="US" style:text-underline-style="none"/>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標楷體" style:font-name-asian="標楷體" style:font-name-complex="Times New Roman" style:text-underline-style="none"/>
    </style:style>
    <text:list-style style:name="LS11">
      <text:list-level-style-number style:num-format="一, 十, 一百(繁), ..." text:style-name="List11Level0" style:num-suffix="、" text:level="1">
        <style:list-level-properties text:space-before="0.423cm" text:min-label-width="1cm" fo:text-align="start" text:list-level-position-and-space-mode="label-alignment">
          <style:list-level-label-alignment text:label-followed-by="listtab" fo:margin-left="1.423cm" fo:text-indent="-1cm"/>
        </style:list-level-properties>
        <style:text-properties style:font-name="標楷體" style:font-name-asian="標楷體" style:font-name-complex="Times New Roman" style:text-underline-style="none"/>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style:font-name="Times New Roman" style:font-name-asian="Times New Roman" style:font-name-complex="Times New Roman" style:text-underline-style="none"/>
    </style:style>
    <text:list-style style:name="LS12">
      <text:list-level-style-number style:num-format="一, 十, 一百(繁), ..." text:style-name="List12Level0" style:num-suffix="、" text:level="1">
        <style:list-level-properties text:space-before="0.423cm" text:min-label-width="1cm" fo:text-align="start" text:list-level-position-and-space-mode="label-alignment">
          <style:list-level-label-alignment text:label-followed-by="listtab" fo:margin-left="1.423cm" fo:text-indent="-1cm"/>
        </style:list-level-properties>
        <style:text-properties style:font-name="Times New Roman" style:font-name-asian="Times New Roman" style:font-name-complex="Times New Roman" style:text-underline-style="none"/>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style:font-name="標楷體" style:font-name-asian="標楷體" style:font-name-complex="Times New Roman" style:text-underline-style="none"/>
    </style:style>
    <text:list-style style:name="LS13">
      <text:list-level-style-number style:num-format="一, 十, 一百(繁), ..." text:style-name="List13Level0" style:num-suffix="、" text:level="1">
        <style:list-level-properties text:space-before="0.423cm" text:min-label-width="1cm" fo:text-align="start" text:list-level-position-and-space-mode="label-alignment">
          <style:list-level-label-alignment text:label-followed-by="listtab" fo:margin-left="1.423cm" fo:text-indent="-1cm"/>
        </style:list-level-properties>
        <style:text-properties style:font-name="標楷體" style:font-name-asian="標楷體" style:font-name-complex="Times New Roman" style:text-underline-style="none"/>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style:font-name="標楷體" style:font-name-asian="標楷體" style:font-name-complex="Times New Roman" style:text-underline-style="none"/>
    </style:style>
    <text:list-style style:name="LS14">
      <text:list-level-style-number style:num-format="一, 十, 一百(繁), ..." text:style-name="List14Level0" style:num-suffix="、" text:level="1">
        <style:list-level-properties text:space-before="0.423cm" text:min-label-width="1cm" fo:text-align="start" text:list-level-position-and-space-mode="label-alignment">
          <style:list-level-label-alignment text:label-followed-by="listtab" fo:margin-left="1.423cm" fo:text-indent="-1cm"/>
        </style:list-level-properties>
        <style:text-properties style:font-name="標楷體" style:font-name-asian="標楷體" style:font-name-complex="Times New Roman" style:text-underline-style="none"/>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標楷體" style:font-name-asian="標楷體" style:font-name-complex="Times New Roman" style:text-underline-style="none"/>
    </style:style>
    <text:list-style style:name="LS15">
      <text:list-level-style-number style:num-format="一, 十, 一百(繁), ..." text:style-name="List15Level0" style:num-suffix="、" text:level="1">
        <style:list-level-properties text:space-before="0.423cm" text:min-label-width="1cm" fo:text-align="start" text:list-level-position-and-space-mode="label-alignment">
          <style:list-level-label-alignment text:label-followed-by="listtab" fo:margin-left="1.423cm" fo:text-indent="-1cm"/>
        </style:list-level-properties>
        <style:text-properties style:font-name="標楷體" style:font-name-asian="標楷體" style:font-name-complex="Times New Roman" style:text-underline-style="none"/>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標楷體" style:font-name-asian="標楷體" style:font-name-complex="Times New Roman" style:text-underline-style="none"/>
    </style:style>
    <text:list-style style:name="LS16">
      <text:list-level-style-number style:num-format="一, 十, 一百(繁), ..." text:style-name="List16Level0" style:num-suffix="、" text:level="1">
        <style:list-level-properties text:space-before="0.423cm" text:min-label-width="1cm" fo:text-align="start" text:list-level-position-and-space-mode="label-alignment">
          <style:list-level-label-alignment text:label-followed-by="listtab" fo:margin-left="1.423cm" fo:text-indent="-1cm"/>
        </style:list-level-properties>
        <style:text-properties style:font-name="標楷體" style:font-name-asian="標楷體" style:font-name-complex="Times New Roman" style:text-underline-style="none"/>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art-value="2" text:style-name="List24Level0" style:num-suffix="、" text:level="1">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24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4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4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4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4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24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24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24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25">
      <text:list-level-style-number style:num-format="一, 十, 一百(繁), ..." text:start-value="4" text:style-name="List25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25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25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25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25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25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25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25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25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26">
      <text:list-level-style-number style:num-format="一, 十, 一百(繁), ..." text:start-value="3" text:style-name="List26Level0" style:num-suffix="、" text:level="1">
        <style:list-level-properties text:space-before="1.27cm" text:min-label-width="0.767cm" fo:text-align="start" text:list-level-position-and-space-mode="label-alignment">
          <style:list-level-label-alignment text:label-followed-by="listtab" fo:margin-left="2.037cm" fo:text-indent="-0.767cm"/>
        </style:list-level-properties>
      </text:list-level-style-number>
      <text:list-level-style-number style:num-format="甲, 乙, 丙, ..." text:style-name="List26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6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6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6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6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26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26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26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27">
      <text:list-level-style-number style:num-format="一, 十, 一百(繁), ..." text:start-value="3" text:style-name="List27Level0" style:num-suffix="、" text:level="1">
        <style:list-level-properties text:space-before="1.27cm" text:min-label-width="0.767cm" fo:text-align="start" text:list-level-position-and-space-mode="label-alignment">
          <style:list-level-label-alignment text:label-followed-by="listtab" fo:margin-left="2.037cm" fo:text-indent="-0.767cm"/>
        </style:list-level-properties>
      </text:list-level-style-number>
      <text:list-level-style-number style:num-format="甲, 乙, 丙, ..." text:style-name="List27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7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7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7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7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27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27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27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28">
      <text:list-level-style-number style:num-format="一, 十, 一百(繁), ..." text:start-value="3" text:style-name="List28Level0" style:num-suffix="、" text:level="1">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甲, 乙, 丙, ..." text:style-name="List28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8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8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8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8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8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8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8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29">
      <text:list-level-style-number style:num-format="一, 十, 一百(繁), ..." text:start-value="2" text:style-name="List29Level0" style:num-suffix="、" text:level="1">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29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9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9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9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9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29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29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29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style:style style:name="List30Level0" style:family="text">
      <style:text-properties style:font-name="新細明體" style:font-name-asian="新細明體" style:font-name-complex="Times New Roman"/>
    </style:style>
    <style:style style:name="List30Level1" style:family="text">
      <style:text-properties style:font-name="Wingdings"/>
    </style:style>
    <style:style style:name="List30Level2" style:family="text">
      <style:text-properties style:font-name="Wingdings"/>
    </style:style>
    <style:style style:name="List30Level3" style:family="text">
      <style:text-properties style:font-name="Wingdings"/>
    </style:style>
    <style:style style:name="List30Level4" style:family="text">
      <style:text-properties style:font-name="Wingdings"/>
    </style:style>
    <style:style style:name="List30Level5" style:family="text">
      <style:text-properties style:font-name="Wingdings"/>
    </style:style>
    <style:style style:name="List30Level6" style:family="text">
      <style:text-properties style:font-name="Wingdings"/>
    </style:style>
    <style:style style:name="List30Level7" style:family="text">
      <style:text-properties style:font-name="Wingdings"/>
    </style:style>
    <style:style style:name="List30Level8" style:family="text">
      <style:text-properties style:font-name="Wingdings"/>
    </style:style>
    <text:list-style style:name="LS30">
      <text:list-level-style-bullet text:bullet-char="＊" text:style-name="List30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101cm" fo:padding-left="0cm" fo:margin-left="3cm" fo:padding-right="0cm" fo:margin-right="2.501cm"/>
      <style:footer-style>
        <style:header-footer-properties fo:min-height="1.401cm" style:dynamic-spacing="true"/>
      </style:footer-style>
    </style:page-layout>
    <style:style style:name="P1" style:family="paragraph" style:parent-style-name="Footer" style:master-page-name="Standard">
      <style:paragraph-properties fo:text-align="center"/>
      <style:text-properties fo:font-size="11pt" style:font-size-asian="11pt"/>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工保險條例修正草案總說明　　　　　　     94</dc:title>
    <meta:initial-creator>cla</meta:initial-creator>
    <meta:creation-date>2013-07-26T06:26:00</meta:creation-date>
    <dc:creator>吳美瑩</dc:creator>
    <dc:date>2013-07-26T06:26:00</dc:date>
    <meta:print-date>2013-07-25T10:37:00</meta:print-date>
    <meta:editing-cycles>2</meta:editing-cycles>
    <meta:editing-duration>PT2M</meta:editing-duration>
    <meta:document-statistic meta:page-count="6" meta:paragraph-count="8" meta:row-count="30" meta:word-count="642" meta:character-count="4295" meta:non-whitespace-character-count="3661"/>
  </office:meta>
</office:document-meta>
</file>