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 manifest:full-path="ObjectReplacements/"/>
  <manifest:file-entry manifest:media-type="application/vnd.sun.star.oleobject" manifest:full-path="Object 1"/>
  <manifest:file-entry manifest:media-type="" manifest:full-path="ObjectReplacements/Object 1"/>
  <manifest:file-entry manifest:media-type="application/vnd.sun.star.oleobject" manifest:full-path="Object 2"/>
  <manifest:file-entry manifest:media-type="" manifest:full-path="ObjectReplacements/Object 2"/>
  <manifest:file-entry manifest:media-type="application/vnd.sun.star.oleobject" manifest:full-path="Object 3"/>
  <manifest:file-entry manifest:media-type="" manifest:full-path="ObjectReplacements/Object 3"/>
  <manifest:file-entry manifest:media-type="application/vnd.sun.star.oleobject" manifest:full-path="Object 4"/>
  <manifest:file-entry manifest:media-type="" manifest:full-path="ObjectReplacements/Object 4"/>
  <manifest:file-entry manifest:media-type="application/vnd.sun.star.oleobject" manifest:full-path="Object 5"/>
  <manifest:file-entry manifest:media-type="" manifest:full-path="ObjectReplacements/Object 5"/>
  <manifest:file-entry manifest:media-type="application/vnd.sun.star.oleobject" manifest:full-path="Object 6"/>
  <manifest:file-entry manifest:media-type="" manifest:full-path="ObjectReplacements/Object 6"/>
  <manifest:file-entry manifest:media-type="application/vnd.sun.star.oleobject" manifest:full-path="Object 7"/>
  <manifest:file-entry manifest:media-type="" manifest:full-path="ObjectReplacements/Object 7"/>
  <manifest:file-entry manifest:media-type="application/vnd.sun.star.oleobject" manifest:full-path="Object 8"/>
  <manifest:file-entry manifest:media-type="" manifest:full-path="ObjectReplacements/Object 8"/>
  <manifest:file-entry manifest:media-type="application/vnd.sun.star.oleobject" manifest:full-path="Object 9"/>
  <manifest:file-entry manifest:media-type="" manifest:full-path="ObjectReplacements/Object 9"/>
  <manifest:file-entry manifest:media-type="application/vnd.sun.star.oleobject" manifest:full-path="Object 10"/>
  <manifest:file-entry manifest:media-type="" manifest:full-path="ObjectReplacements/Object 10"/>
  <manifest:file-entry manifest:media-type="application/vnd.sun.star.oleobject" manifest:full-path="Object 11"/>
  <manifest:file-entry manifest:media-type="" manifest:full-path="ObjectReplacements/Object 11"/>
  <manifest:file-entry manifest:media-type="application/vnd.sun.star.oleobject" manifest:full-path="Object 12"/>
  <manifest:file-entry manifest:media-type="" manifest:full-path="ObjectReplacements/Object 12"/>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細明體" svg:font-family="華康細明體" style:font-pitch="fixed" style:font-family-generic="modern"/>
    <style:font-face style:name="華康中明體" svg:font-family="華康中明體" style:font-pitch="fixed" style:font-family-generic="modern"/>
    <style:font-face style:name="華康中楷體" svg:font-family="華康中楷體" style:font-pitch="fixed" style:font-family-generic="modern"/>
    <style:font-face style:name="Wingdings" svg:font-family="Wingdings" style:font-pitch="variable" style:font-charset="x-symbol"/>
  </office:font-face-decls>
  <office:automatic-styles>
    <style:style style:name="P1" style:family="paragraph" style:parent-style-name="Body_20_Text_20_2" style:master-page-name="Standard">
      <style:paragraph-properties fo:text-align="left" fo:text-indent="-1.411cm" fo:line-height="0.811cm" fo:margin-left="1.411cm" fo:margin-right="-0.026cm"/>
    </style:style>
    <style:style style:name="T1_1" style:family="text">
      <style:text-properties fo:color="#000000" fo:font-size="20pt" style:font-size-asian="20pt"/>
    </style:style>
    <style:style style:name="Table1" style:family="table">
      <style:table-properties table:align="left" style:width="23.756cm" fo:margin-left="0cm"/>
    </style:style>
    <style:style style:name="Column1" style:family="table-column">
      <style:table-column-properties style:column-width="7.952cm" style:use-optimal-column-width="false"/>
    </style:style>
    <style:style style:name="Column2" style:family="table-column">
      <style:table-column-properties style:column-width="7.902cm" style:use-optimal-column-width="false"/>
    </style:style>
    <style:style style:name="Column3" style:family="table-column">
      <style:table-column-properties style:column-width="7.902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表格第一列_28_文字分散_29_">
      <style:paragraph-properties style:text-autospace="none" fo:text-align="center" fo:line-height="100%" fo:margin-left="0.282cm" fo:margin-right="0.282cm" style:punctuation-wrap="simple" style:vertical-align="middle"/>
    </style:style>
    <style:style style:name="T2_1" style:family="text">
      <style:text-properties style:font-name="華康細明體"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表格第一列_28_文字分散_29_">
      <style:paragraph-properties style:text-autospace="none" fo:text-align="center" fo:line-height="100%" fo:margin-left="0.282cm" fo:margin-right="0.282cm" style:punctuation-wrap="simple" style:vertical-align="middle"/>
    </style:style>
    <style:style style:name="T3_1" style:family="text">
      <style:text-properties style:font-name="華康細明體"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style:text-autospace="none" fo:text-align="center" fo:line-height="100%" fo:margin-left="0.282cm" fo:margin-right="0.282cm" style:punctuation-wrap="simple" style:vertical-align="middle"/>
    </style:style>
    <style:style style:name="T4_1" style:family="text">
      <style:text-properties style:font-name="華康細明體"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indent="-0.423cm" fo:margin-left="0.423cm"/>
    </style:style>
    <style:style style:name="T5_1"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5_2"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5_3"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6" style:family="paragraph" style:parent-style-name="法條的款">
      <style:paragraph-properties fo:text-align="justify" fo:text-indent="-0.9cm" fo:line-height="100%" fo:margin-left="1.409cm"/>
    </style:style>
    <style:style style:name="T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 style:family="paragraph" style:parent-style-name="法條的款">
      <style:paragraph-properties fo:text-align="justify" fo:text-indent="-0.901cm" fo:line-height="100%" fo:margin-left="1.411cm"/>
    </style:style>
    <style:style style:name="T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8" style:family="paragraph" style:parent-style-name="法條的款">
      <style:paragraph-properties fo:text-align="justify" fo:text-indent="-0.901cm" fo:line-height="100%" fo:margin-left="1.411cm"/>
    </style:style>
    <style:style style:name="T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9" style:family="paragraph" style:parent-style-name="法條的款">
      <style:paragraph-properties fo:text-align="justify" fo:text-indent="-0.901cm" fo:line-height="100%" fo:margin-left="1.411cm"/>
    </style:style>
    <style:style style:name="T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 style:family="paragraph" style:parent-style-name="法條的款">
      <style:paragraph-properties fo:text-align="justify" fo:text-indent="-0.337cm" fo:line-height="100%" fo:margin-left="0.847cm"/>
    </style:style>
    <style:style style:name="T1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1" style:family="paragraph" style:parent-style-name="法條的款">
      <style:paragraph-properties fo:text-align="justify" fo:text-indent="-1.129cm" fo:line-height="100%" fo:margin-left="2.258cm"/>
    </style:style>
    <style:style style:name="T1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2" style:family="paragraph" style:parent-style-name="法條的款">
      <style:paragraph-properties fo:text-align="justify" fo:text-indent="-1.129cm" fo:line-height="100%" fo:margin-left="2.258cm"/>
    </style:style>
    <style:style style:name="T1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3" style:family="paragraph" style:parent-style-name="法條的款">
      <style:paragraph-properties fo:text-align="justify" fo:text-indent="-1.129cm" fo:line-height="100%" fo:margin-left="2.258cm"/>
    </style:style>
    <style:style style:name="T1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4" style:family="paragraph" style:parent-style-name="法條的款">
      <style:paragraph-properties fo:text-align="justify" fo:text-indent="-1.129cm" fo:line-height="100%" fo:margin-left="2.258cm"/>
    </style:style>
    <style:style style:name="T1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 style:family="paragraph" style:parent-style-name="法條的款">
      <style:paragraph-properties fo:text-align="justify" fo:text-indent="-0.901cm" fo:line-height="100%" fo:margin-left="1.411cm"/>
    </style:style>
    <style:style style:name="T1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6" style:family="paragraph" style:parent-style-name="法條的款">
      <style:paragraph-properties fo:text-align="justify" fo:text-indent="-0.901cm" fo:line-height="100%" fo:margin-left="1.411cm"/>
    </style:style>
    <style:style style:name="T1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7" style:family="paragraph" style:parent-style-name="法條的款">
      <style:paragraph-properties fo:text-align="justify" fo:text-indent="-0.901cm" fo:line-height="100%" fo:margin-left="1.411cm"/>
    </style:style>
    <style:style style:name="T1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8" style:family="paragraph" style:parent-style-name="法條的款">
      <style:paragraph-properties fo:text-align="justify" fo:text-indent="-0.901cm" fo:line-height="100%" fo:margin-left="1.411cm"/>
    </style:style>
    <style:style style:name="T1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9" style:family="paragraph" style:parent-style-name="法條的款">
      <style:paragraph-properties fo:text-align="justify" fo:text-indent="-0.901cm" fo:line-height="100%" fo:margin-left="1.411cm"/>
    </style:style>
    <style:style style:name="T1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20" style:family="paragraph" style:parent-style-name="法條的款">
      <style:paragraph-properties fo:text-align="justify" fo:text-indent="-1.184cm" fo:line-height="100%" fo:margin-left="1.693cm"/>
    </style:style>
    <style:style style:name="T2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0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0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0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21" style:family="paragraph" style:parent-style-name="法條的款">
      <style:paragraph-properties fo:text-align="justify" fo:text-indent="0.847cm" fo:line-height="100%" fo:margin-left="0.847cm"/>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FR1"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22" style:family="paragraph" style:parent-style-name="法條的款">
      <style:paragraph-properties fo:text-align="justify" fo:text-indent="-0.796cm" fo:line-height="100%" fo:margin-left="2.489cm"/>
    </style:style>
    <style:style style:name="T2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2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23" style:family="paragraph" style:parent-style-name="法條的款">
      <style:paragraph-properties fo:text-align="left" fo:text-indent="-0.681cm" fo:line-height="100%" fo:margin-left="2.369cm"/>
    </style:style>
    <style:style style:name="T23_1"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3_2" style:family="text">
      <style:text-properties fo:letter-spacing="0.035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3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3_4"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3_5"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3_6"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24" style:family="paragraph" style:parent-style-name="法條的款">
      <style:paragraph-properties fo:text-align="left" fo:text-indent="-0.681cm" fo:line-height="100%" fo:margin-left="2.369cm"/>
    </style:style>
    <style:style style:name="T24_1"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4_2" style:family="text">
      <style:text-properties fo:letter-spacing="0.035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4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4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4_5"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4_6"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4_7"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25" style:family="paragraph" style:parent-style-name="法條的款">
      <style:paragraph-properties fo:text-align="justify" fo:text-indent="-1.184cm" fo:line-height="100%" fo:margin-left="1.693cm"/>
    </style:style>
    <style:style style:name="T2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5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5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5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26" style:family="paragraph" style:parent-style-name="法條的款">
      <style:paragraph-properties fo:text-align="justify" fo:text-indent="0cm" fo:line-height="100%" fo:margin-left="1.693cm"/>
    </style:style>
    <style:style style:name="T2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27" style:family="paragraph" style:parent-style-name="法條的款">
      <style:paragraph-properties fo:text-align="justify" fo:text-indent="0cm" fo:line-height="100%" fo:margin-left="1.693cm"/>
    </style:style>
    <style:style style:name="T2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28" style:family="paragraph" style:parent-style-name="法條的款">
      <style:paragraph-properties fo:text-align="justify" fo:text-indent="0.563cm" fo:line-height="100%" fo:margin-left="0.847cm"/>
    </style:style>
    <style:style style:name="T28_1" style:family="text">
      <style:text-properties fo:letter-spacing="0.035cm" style:text-position="-100% 100%" style:font-name="標楷體" fo:font-size="12pt" style:font-name-asian="標楷體" style:font-size-asian="12pt" style:font-size-complex="13pt" fo:language="en" fo:language-asian="zh" fo:language-complex="ar" fo:country="US" fo:country-asian="TW" fo:country-complex="SA" fo:font-weight="normal" style:font-weight-asian="normal" style:font-weight-complex="bold"/>
    </style:style>
    <style:style style:name="FR2"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29" style:family="paragraph" style:parent-style-name="法條的款">
      <style:paragraph-properties fo:text-align="justify" fo:text-indent="-0.568cm" fo:line-height="100%" fo:margin-left="2.256cm"/>
    </style:style>
    <style:style style:name="T2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9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29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29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30" style:family="paragraph" style:parent-style-name="法條的款">
      <style:paragraph-properties fo:text-align="justify" fo:text-indent="-1.125cm" fo:line-height="100%" fo:margin-left="2.536cm"/>
    </style:style>
    <style:style style:name="FR3"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T3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0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0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0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0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0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31" style:family="paragraph" style:parent-style-name="法條的款">
      <style:paragraph-properties fo:text-align="justify" fo:text-indent="-0.406cm" fo:line-height="100%" fo:margin-left="2.053cm"/>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FR4"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32" style:family="paragraph" style:parent-style-name="法條的款">
      <style:paragraph-properties fo:text-align="justify" fo:text-indent="-0.568cm" fo:line-height="100%" fo:margin-left="2.256cm"/>
    </style:style>
    <style:style style:name="T3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2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2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2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2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33" style:family="paragraph" style:parent-style-name="法條的款">
      <style:paragraph-properties fo:text-align="justify" fo:text-indent="-0.568cm" fo:line-height="100%" fo:margin-left="2.256cm"/>
    </style:style>
    <style:style style:name="T3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3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3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3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3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3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3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34" style:family="paragraph" style:parent-style-name="法條的款">
      <style:paragraph-properties fo:text-align="justify" fo:text-indent="-0.568cm" fo:line-height="100%" fo:margin-left="2.256cm"/>
    </style:style>
    <style:style style:name="T3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4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4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4_4"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4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4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4_7"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4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35" style:family="paragraph" style:parent-style-name="法條的款">
      <style:paragraph-properties fo:text-align="justify" fo:text-indent="-0.568cm" fo:line-height="100%" fo:margin-left="2.256cm"/>
    </style:style>
    <style:style style:name="T3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5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5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5_10"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5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1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1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1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5_1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5_1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36" style:family="paragraph" style:parent-style-name="法條的款">
      <style:paragraph-properties fo:text-align="justify" fo:text-indent="-0.568cm" fo:line-height="100%" fo:margin-left="2.256cm"/>
    </style:style>
    <style:style style:name="T3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6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6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6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6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6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6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6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6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6_10"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6_1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36_1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36_1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36_1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36_1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6_16"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37" style:family="paragraph" style:parent-style-name="法條的款">
      <style:paragraph-properties fo:text-align="justify" fo:text-indent="0.564cm" fo:line-height="100%" fo:margin-left="0.847cm"/>
      <style:text-properties fo:letter-spacing="0.035cm" style:font-name="華康中明體" fo:font-size="11pt" style:font-name-asian="華康中明體" style:font-size-asian="11pt" fo:language="en" fo:language-asian="zh" fo:language-complex="ar" fo:country="US" fo:country-asian="TW" fo:country-complex="SA" fo:font-weight="normal" style:font-weight-asian="normal"/>
    </style:style>
    <style:style style:name="FR5" style:family="graphic" style:parent-style-name="法條的款">
      <style:graphic-properties draw:stroke="none" draw:fill="none" fo:border-top="none" fo:border-bottom="none" fo:border-left="none" fo:border-right="none" style:flow-with-text="false" style:run-through="foreground" draw:auto-grow-height="false" draw:auto-grow-width="false"/>
    </style:style>
    <style:style style:name="P38" style:family="paragraph" style:parent-style-name="法條的款">
      <style:paragraph-properties fo:text-align="justify" fo:text-indent="-1.129cm" fo:line-height="100%" fo:margin-left="2.54cm"/>
    </style:style>
    <style:style style:name="T3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8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8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8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8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8_6"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8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8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8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8_10"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8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8_1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39" style:family="paragraph" style:parent-style-name="法條的款">
      <style:paragraph-properties fo:text-align="justify" fo:text-indent="-0.487cm" fo:line-height="100%" fo:margin-left="3.022cm"/>
    </style:style>
    <style:style style:name="T3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9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39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9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39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P40" style:family="paragraph" style:parent-style-name="法條的款">
      <style:paragraph-properties fo:text-align="justify" fo:text-indent="-0.487cm" fo:line-height="100%" fo:margin-left="3.022cm"/>
    </style:style>
    <style:style style:name="T40_1"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40_2"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40_3"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40_4"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style>
    <style:style style:name="T40_5"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40_6"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style>
    <style:style style:name="T40_7"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0_8" style:family="text">
      <style:text-properties fo:letter-spacing="0.035cm" style:text-position="sub 58%"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0_9"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0_10"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0_11" style:family="text">
      <style:text-properties fo:letter-spacing="0.035cm" style:text-position="sub 58%"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0_12"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style>
    <style:style style:name="T40_13"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0_14"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style>
    <style:style style:name="T40_15"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0_16"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17"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18"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19"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20"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21"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22"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23"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24"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40_25"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0_26"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P41" style:family="paragraph" style:parent-style-name="法條的款">
      <style:paragraph-properties fo:text-align="justify" fo:text-indent="-0.487cm" fo:line-height="100%" fo:margin-left="3.022cm"/>
    </style:style>
    <style:style style:name="T41_1"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1_2"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1_3"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1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1_5"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41_6"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P42" style:family="paragraph" style:parent-style-name="法條的款">
      <style:paragraph-properties fo:text-align="justify" fo:text-indent="-1.129cm" fo:line-height="100%" fo:margin-left="2.54cm"/>
    </style:style>
    <style:style style:name="T4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8"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10"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2_12"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42_1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43" style:family="paragraph" style:parent-style-name="法條的款">
      <style:paragraph-properties fo:text-align="justify" fo:text-indent="-1.129cm" fo:line-height="100%" fo:margin-left="2.54cm"/>
    </style:style>
    <style:style style:name="T4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FR6"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T43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3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3_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43_5"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43_6"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43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43_8"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43_9"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43_10"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43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44" style:family="paragraph" style:parent-style-name="法條的款">
      <style:paragraph-properties fo:text-align="justify" fo:text-indent="-1.416cm" fo:line-height="100%" fo:margin-left="1.926cm"/>
    </style:style>
    <style:style style:name="T4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4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4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4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4_5"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4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4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4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4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4_10"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4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45" style:family="paragraph" style:parent-style-name="法條的款">
      <style:paragraph-properties fo:text-align="justify" fo:text-indent="-1.129cm" fo:line-height="100%" fo:margin-left="2.54cm"/>
    </style:style>
    <style:style style:name="T4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46" style:family="paragraph" style:parent-style-name="法條的款">
      <style:paragraph-properties fo:text-align="justify" fo:text-indent="-0.275cm" fo:line-height="100%" fo:margin-left="1.404cm"/>
    </style:style>
    <style:style style:name="T46_1" style:family="text">
      <style:text-properties fo:letter-spacing="0.035cm" style:text-position="-100% 100%" style:font-name="標楷體" fo:font-size="11pt" style:font-name-asian="標楷體" style:font-size-asian="11pt" style:font-size-complex="13pt" fo:language="en" fo:language-asian="zh" fo:language-complex="ar" fo:country="US" fo:country-asian="TW" fo:country-complex="SA" fo:font-weight="normal" style:font-weight-asian="normal" style:font-weight-complex="bold"/>
    </style:style>
    <style:style style:name="FR7"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47" style:family="paragraph" style:parent-style-name="法條的款">
      <style:paragraph-properties fo:text-align="justify" fo:text-indent="-2.312cm" fo:line-height="100%" fo:margin-left="2.822cm"/>
    </style:style>
    <style:style style:name="T4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7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7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7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7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7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7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48" style:family="paragraph" style:parent-style-name="法條的款">
      <style:paragraph-properties fo:text-align="justify" fo:text-indent="-0.847cm" fo:line-height="100%" fo:margin-left="2.252cm"/>
    </style:style>
    <style:style style:name="T4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8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48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8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49" style:family="paragraph" style:parent-style-name="法條的款">
      <style:paragraph-properties fo:text-align="justify" fo:text-indent="-0.572cm" fo:line-height="100%" fo:margin-left="1.977cm"/>
    </style:style>
    <style:style style:name="T4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4"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5"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6"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7"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8"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9"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10" style:family="text">
      <style:text-properties fo:letter-spacing="0cm"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49_11"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49_12" style:family="text">
      <style:text-properties fo:letter-spacing="0.035cm" fo:color="#000000"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49_13" style:family="text">
      <style:text-properties fo:letter-spacing="0.035cm" fo:color="#000000" style:font-name="標楷體" fo:font-size="12pt" style:font-name-asian="標楷體" style:font-size-asian="12pt" style:font-name-complex="Arial" fo:language="en" fo:language-asian="zh" fo:language-complex="ar" fo:country="US" fo:country-asian="TW" fo:country-complex="SA" fo:font-weight="normal" style:font-weight-asian="normal" style:text-underline-style="solid" style:text-underline-color="font-color"/>
    </style:style>
    <style:style style:name="T49_14" style:family="text">
      <style:text-properties fo:letter-spacing="0.035cm" fo:color="#000000" style:font-name="標楷體" fo:font-size="12pt" style:font-name-asian="標楷體" style:font-size-asian="12pt" style:font-name-complex="Arial" fo:language="en" fo:language-asian="zh" fo:language-complex="ar" fo:country="US" fo:country-asian="TW" fo:country-complex="SA" fo:font-weight="normal" style:font-weight-asian="normal" style:text-underline-style="solid" style:text-underline-color="font-color"/>
    </style:style>
    <style:style style:name="T49_15"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text-underline-style="solid" style:text-underline-color="font-color"/>
    </style:style>
    <style:style style:name="T49_16"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text-underline-style="solid" style:text-underline-color="font-color"/>
    </style:style>
    <style:style style:name="T49_17"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text-underline-style="solid" style:text-underline-color="font-color"/>
    </style:style>
    <style:style style:name="T49_18" style:family="text">
      <style:text-properties fo:letter-spacing="0.035cm" fo:color="#000000" style:font-name="標楷體" fo:font-size="12pt" style:font-name-asian="標楷體" style:font-size-asian="12pt" style:font-name-complex="Arial" fo:language="en" fo:language-asian="zh" fo:language-complex="ar" fo:country="US" fo:country-asian="TW" fo:country-complex="SA" fo:font-weight="normal" style:font-weight-asian="normal" style:text-underline-style="solid" style:text-underline-color="font-color"/>
    </style:style>
    <style:style style:name="T49_19"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text-underline-style="solid" style:text-underline-color="font-color"/>
    </style:style>
    <style:style style:name="T49_20"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P50" style:family="paragraph" style:parent-style-name="法條的款">
      <style:paragraph-properties fo:text-align="justify" fo:text-indent="-1.184cm" fo:line-height="100%" fo:margin-left="1.693cm"/>
    </style:style>
    <style:style style:name="T5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indent="-0.423cm" fo:margin-left="0.423cm"/>
    </style:style>
    <style:style style:name="T51_1"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51_2"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51_3"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52" style:family="paragraph" style:parent-style-name="法條的款">
      <style:paragraph-properties fo:text-align="justify" fo:text-indent="-0.9cm" fo:line-height="100%" fo:margin-left="1.409cm"/>
    </style:style>
    <style:style style:name="T5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53" style:family="paragraph" style:parent-style-name="法條的款">
      <style:paragraph-properties fo:text-align="justify" fo:text-indent="-0.901cm" fo:line-height="100%" fo:margin-left="1.411cm"/>
    </style:style>
    <style:style style:name="T5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54" style:family="paragraph" style:parent-style-name="法條的款">
      <style:paragraph-properties fo:text-align="justify" fo:text-indent="-0.901cm" fo:line-height="100%" fo:margin-left="1.411cm"/>
    </style:style>
    <style:style style:name="T5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54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54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54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54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55" style:family="paragraph" style:parent-style-name="法條的款">
      <style:paragraph-properties fo:text-align="justify" fo:text-indent="-0.901cm" fo:line-height="100%" fo:margin-left="1.411cm"/>
    </style:style>
    <style:style style:name="T5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56" style:family="paragraph" style:parent-style-name="法條的款">
      <style:paragraph-properties fo:text-align="justify" fo:text-indent="-0.337cm" fo:line-height="100%" fo:margin-left="0.847cm"/>
    </style:style>
    <style:style style:name="T5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57" style:family="paragraph" style:parent-style-name="法條的款">
      <style:paragraph-properties fo:text-align="justify" fo:text-indent="-1.129cm" fo:line-height="100%" fo:margin-left="2.258cm"/>
    </style:style>
    <style:style style:name="T5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58" style:family="paragraph" style:parent-style-name="法條的款">
      <style:paragraph-properties fo:text-align="justify" fo:text-indent="-1.129cm" fo:line-height="100%" fo:margin-left="2.258cm"/>
    </style:style>
    <style:style style:name="T5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59" style:family="paragraph" style:parent-style-name="法條的款">
      <style:paragraph-properties fo:text-align="justify" fo:text-indent="-1.129cm" fo:line-height="100%" fo:margin-left="2.258cm"/>
    </style:style>
    <style:style style:name="T5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0" style:family="paragraph" style:parent-style-name="法條的款">
      <style:paragraph-properties fo:text-align="justify" fo:text-indent="-1.129cm" fo:line-height="100%" fo:margin-left="2.258cm"/>
    </style:style>
    <style:style style:name="T6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1" style:family="paragraph" style:parent-style-name="法條的款">
      <style:paragraph-properties fo:text-align="justify" fo:text-indent="-0.901cm" fo:line-height="100%" fo:margin-left="1.411cm"/>
    </style:style>
    <style:style style:name="T6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2" style:family="paragraph" style:parent-style-name="法條的款">
      <style:paragraph-properties fo:text-align="justify" fo:text-indent="-0.901cm" fo:line-height="100%" fo:margin-left="1.411cm"/>
    </style:style>
    <style:style style:name="T6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2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2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2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2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2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2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2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2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3" style:family="paragraph" style:parent-style-name="法條的款">
      <style:paragraph-properties fo:text-align="justify" fo:text-indent="-0.901cm" fo:line-height="100%" fo:margin-left="1.411cm"/>
    </style:style>
    <style:style style:name="T6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4" style:family="paragraph" style:parent-style-name="法條的款">
      <style:paragraph-properties fo:text-align="justify" fo:text-indent="-0.901cm" fo:line-height="100%" fo:margin-left="1.411cm"/>
    </style:style>
    <style:style style:name="T6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5" style:family="paragraph" style:parent-style-name="法條的款">
      <style:paragraph-properties fo:text-align="justify" fo:text-indent="-0.901cm" fo:line-height="100%" fo:margin-left="1.411cm"/>
    </style:style>
    <style:style style:name="T6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6" style:family="paragraph" style:parent-style-name="法條的款">
      <style:paragraph-properties fo:text-align="justify" fo:text-indent="-1.184cm" fo:line-height="100%" fo:margin-left="1.693cm"/>
    </style:style>
    <style:style style:name="T6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6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6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7" style:family="paragraph" style:parent-style-name="法條的款">
      <style:paragraph-properties fo:text-align="justify" fo:text-indent="0.847cm" fo:line-height="100%" fo:margin-left="0.847cm"/>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FR8"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68" style:family="paragraph" style:parent-style-name="法條的款">
      <style:paragraph-properties fo:text-align="justify" fo:text-indent="-0.796cm" fo:line-height="100%" fo:margin-left="2.489cm"/>
    </style:style>
    <style:style style:name="T6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8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69" style:family="paragraph" style:parent-style-name="法條的款">
      <style:paragraph-properties fo:text-align="left" fo:text-indent="-0.681cm" fo:line-height="100%" fo:margin-left="2.369cm"/>
    </style:style>
    <style:style style:name="T69_1"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9_2" style:family="text">
      <style:text-properties fo:letter-spacing="0.035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9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9_4"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9_5"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69_6"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0" style:family="paragraph" style:parent-style-name="法條的款">
      <style:paragraph-properties fo:text-align="left" fo:text-indent="-0.681cm" fo:line-height="100%" fo:margin-left="2.369cm"/>
    </style:style>
    <style:style style:name="T70_1"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0_2" style:family="text">
      <style:text-properties fo:letter-spacing="0.035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0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0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0_5"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0_6"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0_7"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1" style:family="paragraph" style:parent-style-name="法條的款">
      <style:paragraph-properties fo:text-align="justify" fo:text-indent="-1.184cm" fo:line-height="100%" fo:margin-left="1.693cm"/>
    </style:style>
    <style:style style:name="T7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1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1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1_4"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1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2" style:family="paragraph" style:parent-style-name="法條的款">
      <style:paragraph-properties fo:text-align="justify" fo:text-indent="0cm" fo:line-height="100%" fo:margin-left="1.693cm"/>
    </style:style>
    <style:style style:name="T7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3" style:family="paragraph" style:parent-style-name="法條的款">
      <style:paragraph-properties fo:text-align="left" fo:text-indent="0cm" fo:line-height="100%" fo:margin-left="1.693cm"/>
    </style:style>
    <style:style style:name="T7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3_2" style:family="text">
      <style:text-properties fo:letter-spacing="0.035cm" style:text-position="-100% 100%" style:font-name="標楷體" fo:font-size="12pt" style:font-name-asian="標楷體" style:font-size-asian="12pt" style:font-size-complex="13pt" fo:language="en" fo:language-asian="zh" fo:language-complex="ar" fo:country="US" fo:country-asian="TW" fo:country-complex="SA" fo:font-weight="normal" style:font-weight-asian="normal" style:font-weight-complex="bold"/>
    </style:style>
    <style:style style:name="FR9"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74" style:family="paragraph" style:parent-style-name="法條的款">
      <style:paragraph-properties fo:text-align="justify" fo:text-indent="-0.568cm" fo:line-height="100%" fo:margin-left="2.256cm"/>
    </style:style>
    <style:style style:name="T7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4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4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74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5" style:family="paragraph" style:parent-style-name="法條的款">
      <style:paragraph-properties fo:text-align="justify" fo:text-indent="-1.125cm" fo:line-height="100%" fo:margin-left="2.768cm"/>
    </style:style>
    <style:style style:name="FR10"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T7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5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75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5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5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6" style:family="paragraph" style:parent-style-name="法條的款">
      <style:paragraph-properties fo:text-align="justify" fo:text-indent="-0.406cm" fo:line-height="100%" fo:margin-left="2.053cm"/>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FR11"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77" style:family="paragraph" style:parent-style-name="法條的款">
      <style:paragraph-properties fo:text-align="justify" fo:text-indent="-0.568cm" fo:line-height="100%" fo:margin-left="2.256cm"/>
    </style:style>
    <style:style style:name="T7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7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7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7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7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8" style:family="paragraph" style:parent-style-name="法條的款">
      <style:paragraph-properties fo:text-align="justify" fo:text-indent="-0.568cm" fo:line-height="100%" fo:margin-left="2.256cm"/>
    </style:style>
    <style:style style:name="T7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8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8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8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8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8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8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79" style:family="paragraph" style:parent-style-name="法條的款">
      <style:paragraph-properties fo:text-align="justify" fo:text-indent="-0.568cm" fo:line-height="100%" fo:margin-left="2.256cm"/>
    </style:style>
    <style:style style:name="T7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9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9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9_4"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9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9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9_7"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79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80" style:family="paragraph" style:parent-style-name="法條的款">
      <style:paragraph-properties fo:text-align="justify" fo:text-indent="-0.568cm" fo:line-height="100%" fo:margin-left="2.256cm"/>
    </style:style>
    <style:style style:name="T8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0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0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0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80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0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0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0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0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81" style:family="paragraph" style:parent-style-name="法條的款">
      <style:paragraph-properties fo:text-align="justify" fo:text-indent="-0.568cm" fo:line-height="100%" fo:margin-left="2.256cm"/>
    </style:style>
    <style:style style:name="T8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1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1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1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81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1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1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81_8"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81_9"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81_10"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82" style:family="paragraph" style:parent-style-name="法條的款">
      <style:paragraph-properties fo:text-align="justify" fo:text-indent="0.282cm" fo:line-height="100%" fo:margin-left="0.847cm"/>
    </style:style>
    <style:style style:name="T82_1" style:family="text">
      <style:text-properties fo:letter-spacing="0.035cm" style:font-name="華康中明體" fo:font-size="11pt" style:font-name-asian="華康中明體" style:font-size-asian="11pt" fo:language="en" fo:language-asian="zh" fo:language-complex="ar" fo:country="US" fo:country-asian="TW" fo:country-complex="SA" fo:font-weight="normal" style:font-weight-asian="normal"/>
    </style:style>
    <style:style style:name="FR12" style:family="graphic" style:parent-style-name="法條的款">
      <style:graphic-properties draw:stroke="none" draw:fill="none" fo:border-top="none" fo:border-bottom="none" fo:border-left="none" fo:border-right="none" style:flow-with-text="false" style:run-through="foreground" draw:auto-grow-height="false" draw:auto-grow-width="false"/>
    </style:style>
    <style:style style:name="P83" style:family="paragraph" style:parent-style-name="法條的款">
      <style:paragraph-properties fo:text-align="justify" fo:text-indent="-1.129cm" fo:line-height="100%" fo:margin-left="2.54cm"/>
    </style:style>
    <style:style style:name="T8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3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3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3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3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3_6"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3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3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3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84" style:family="paragraph" style:parent-style-name="法條的款">
      <style:paragraph-properties fo:text-align="justify" fo:text-indent="-0.487cm" fo:line-height="100%" fo:margin-left="3.022cm"/>
    </style:style>
    <style:style style:name="T84_1"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84_2"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84_3"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4_4" style:family="text">
      <style:text-properties fo:letter-spacing="0.035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4_5"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4_6"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4_7" style:family="text">
      <style:text-properties fo:letter-spacing="0.035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4_8"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84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4_10"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84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85" style:family="paragraph" style:parent-style-name="法條的款">
      <style:paragraph-properties fo:text-align="justify" fo:text-indent="-0.487cm" fo:line-height="100%" fo:margin-left="3.022cm"/>
    </style:style>
    <style:style style:name="T8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5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5_3"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85_4"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P86" style:family="paragraph" style:parent-style-name="法條的款">
      <style:paragraph-properties fo:text-align="justify" fo:text-indent="-1.129cm" fo:line-height="100%" fo:margin-left="2.54cm"/>
    </style:style>
    <style:style style:name="T8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8"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10"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6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87" style:family="paragraph" style:parent-style-name="法條的款">
      <style:paragraph-properties fo:text-align="justify" fo:text-indent="-1.129cm" fo:line-height="100%" fo:margin-left="2.54cm"/>
    </style:style>
    <style:style style:name="T8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FR13"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T87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7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7_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87_5"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87_6"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87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87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88" style:family="paragraph" style:parent-style-name="法條的款">
      <style:paragraph-properties fo:text-align="justify" fo:text-indent="-1.416cm" fo:line-height="100%" fo:margin-left="1.926cm"/>
    </style:style>
    <style:style style:name="T8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8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8_3"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8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8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8_6"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88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89" style:family="paragraph" style:parent-style-name="法條的款">
      <style:paragraph-properties fo:text-align="justify" fo:text-indent="-0.275cm" fo:line-height="100%" fo:margin-left="1.404cm"/>
    </style:style>
    <style:style style:name="T89_1" style:family="text">
      <style:text-properties fo:letter-spacing="0.035cm" style:text-position="-100% 100%" style:font-name="標楷體" fo:font-size="11pt" style:font-name-asian="標楷體" style:font-size-asian="11pt" style:font-size-complex="13pt" fo:language="en" fo:language-asian="zh" fo:language-complex="ar" fo:country="US" fo:country-asian="TW" fo:country-complex="SA" fo:font-weight="normal" style:font-weight-asian="normal" style:font-weight-complex="bold"/>
    </style:style>
    <style:style style:name="FR14" style:family="graphic" style:parent-style-name="法條的款">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90" style:family="paragraph" style:parent-style-name="法條的款">
      <style:paragraph-properties fo:text-align="justify" fo:text-indent="-2.263cm" fo:line-height="100%" fo:margin-left="2.773cm"/>
    </style:style>
    <style:style style:name="T9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0_2"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0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0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0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91" style:family="paragraph" style:parent-style-name="法條的款">
      <style:paragraph-properties fo:text-align="justify" fo:text-indent="-0.572cm" fo:line-height="100%" fo:margin-left="2.208cm"/>
    </style:style>
    <style:style style:name="T9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1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1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1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91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92" style:family="paragraph" style:parent-style-name="法條的款">
      <style:paragraph-properties fo:text-align="justify" fo:text-indent="-1.184cm" fo:line-height="100%" fo:margin-left="1.693cm"/>
    </style:style>
    <style:style style:name="T9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Body_20_Text_20_2">
      <style:paragraph-properties fo:text-align="justify" fo:text-indent="-0.847cm" fo:line-height="100%" fo:margin-left="0.847cm"/>
    </style:style>
    <style:style style:name="T93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5"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7"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8"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9" style:family="text">
      <style:text-properties style:text-position="sub 58%"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0"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5"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7"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8"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19"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20"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2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22" style:family="text" style:parent-style-name="ft">
      <style:text-properties fo:color="#000000"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letter-kerning="true"/>
    </style:style>
    <style:style style:name="T93_23" style:family="text" style:parent-style-name="ft">
      <style:text-properties fo:color="#000000"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letter-kerning="true"/>
    </style:style>
    <style:style style:name="T93_24" style:family="text" style:parent-style-name="ft">
      <style:text-properties fo:color="#000000"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letter-kerning="true"/>
    </style:style>
    <style:style style:name="T93_25" style:family="text" style:parent-style-name="ft">
      <style:text-properties fo:color="#000000"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letter-kerning="true"/>
    </style:style>
    <style:style style:name="T93_2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27"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28"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29"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0"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5" style:family="text">
      <style:text-properties style:text-position="sub 58%"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7" style:family="text">
      <style:text-properties style:text-position="sub 58%"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8"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39"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3_40"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94" style:family="paragraph" style:parent-style-name="Body_20_Text_20_2">
      <style:paragraph-properties fo:text-align="justify" fo:text-indent="-0.847cm" fo:line-height="100%" fo:margin-left="0.847cm"/>
    </style:style>
    <style:style style:name="T94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5"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7"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94_8"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9"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10"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4_1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95" style:family="paragraph" style:parent-style-name="Body_20_Text_20_2">
      <style:paragraph-properties fo:text-align="justify" fo:text-indent="-0.847cm" fo:line-height="100%" fo:margin-left="0.847cm"/>
    </style:style>
    <style:style style:name="T95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5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5_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5_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5_5"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5_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5_7"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96" style:family="paragraph" style:parent-style-name="Body_20_Text_20_2">
      <style:paragraph-properties fo:text-align="justify" fo:text-indent="-0.847cm" fo:line-height="100%" fo:margin-left="0.847cm"/>
    </style:style>
    <style:style style:name="T96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6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6_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9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fo:text-indent="-0.512cm" fo:margin-left="0.512cm"/>
    </style:style>
    <style:style style:name="T98_1"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8_2"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98_3"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99" style:family="paragraph" style:parent-style-name="法條的款">
      <style:paragraph-properties fo:text-align="justify" fo:text-indent="-0.901cm" fo:line-height="100%" fo:margin-left="1.411cm"/>
    </style:style>
    <style:style style:name="T9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9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9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9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9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9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99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0" style:family="paragraph" style:parent-style-name="法條的款">
      <style:paragraph-properties fo:text-align="justify" fo:text-indent="-0.901cm" fo:line-height="100%" fo:margin-left="1.411cm"/>
    </style:style>
    <style:style style:name="T10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0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0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1" style:family="paragraph" style:parent-style-name="法條的款">
      <style:paragraph-properties fo:text-align="justify" fo:text-indent="-0.901cm" fo:line-height="100%" fo:margin-left="1.411cm"/>
    </style:style>
    <style:style style:name="T10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1_2" style:family="text">
      <style:text-properties fo:letter-spacing="0.035cm" style:font-name="標楷體" fo:font-size="12pt" style:font-name-asian="標楷體" style:font-size-asian="12pt" style:font-size-complex="12pt" fo:language="en" fo:language-asian="zh" fo:language-complex="ar" fo:country="US" fo:country-asian="TW" fo:country-complex="SA" fo:font-weight="normal" style:font-weight-asian="normal" style:text-underline-style="solid" style:text-underline-color="font-color"/>
    </style:style>
    <style:style style:name="T101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1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01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2" style:family="paragraph" style:parent-style-name="法條的款">
      <style:paragraph-properties fo:text-align="justify" fo:text-indent="-1.129cm" fo:line-height="100%" fo:margin-left="2.258cm"/>
    </style:style>
    <style:style style:name="T10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2_2" style:family="text">
      <style:text-properties fo:letter-spacing="0cm" style:font-name="標楷體" fo:font-size="12pt" style:font-name-asian="標楷體" style:font-size-asian="12pt" style:font-size-complex="12pt" fo:language="en" fo:language-asian="zh" fo:language-complex="ar" fo:country="US" fo:country-asian="TW" fo:country-complex="SA" fo:font-weight="normal" style:font-weight-asian="normal" style:font-weight-complex="bold"/>
    </style:style>
    <style:style style:name="T102_3" style:family="text">
      <style:text-properties fo:letter-spacing="0cm" style:font-name="標楷體" fo:font-size="12pt" style:font-name-asian="標楷體" style:font-size-asian="12pt" style:font-size-complex="12pt" fo:language="en" fo:language-asian="zh" fo:language-complex="ar" fo:country="US" fo:country-asian="TW" fo:country-complex="SA" fo:font-weight="normal" style:font-weight-asian="normal" style:font-weight-complex="bold" style:text-underline-style="solid" style:text-underline-color="font-color"/>
    </style:style>
    <style:style style:name="T102_4" style:family="text">
      <style:text-properties fo:letter-spacing="0.035cm" style:font-name="華康中明體" fo:font-size="12pt" style:font-name-asian="標楷體" style:font-size-asian="12pt" style:font-size-complex="12pt" fo:language="en" fo:language-asian="zh" fo:language-complex="ar" fo:country="US" fo:country-asian="TW" fo:country-complex="SA" fo:font-weight="normal" style:font-weight-asian="normal" style:text-underline-style="solid" style:text-underline-color="font-color"/>
    </style:style>
    <style:style style:name="T102_5" style:family="text">
      <style:text-properties fo:letter-spacing="0cm" style:font-name="標楷體" fo:font-size="12pt" style:font-name-asian="標楷體" style:font-size-asian="12pt" style:font-size-complex="12pt" fo:language="en" fo:language-asian="zh" fo:language-complex="ar" fo:country="US" fo:country-asian="TW" fo:country-complex="SA" fo:font-weight="normal" style:font-weight-asian="normal" style:font-weight-complex="bold"/>
    </style:style>
    <style:style style:name="T102_6" style:family="text">
      <style:text-properties fo:letter-spacing="0cm" style:font-name="標楷體" fo:font-size="12pt" style:font-name-asian="標楷體" style:font-size-asian="12pt" style:font-size-complex="12pt" fo:language="en" fo:language-asian="zh" fo:language-complex="ar" fo:country="US" fo:country-asian="TW" fo:country-complex="SA" fo:font-weight="normal" style:font-weight-asian="normal" style:font-weight-complex="bold"/>
    </style:style>
    <style:style style:name="T102_7" style:family="text">
      <style:text-properties fo:letter-spacing="0cm" style:font-name="標楷體" fo:font-size="12pt" style:font-name-asian="標楷體" style:font-size-asian="12pt" style:font-size-complex="12pt" fo:language="en" fo:language-asian="zh" fo:language-complex="ar" fo:country="US" fo:country-asian="TW" fo:country-complex="SA" fo:font-weight="normal" style:font-weight-asian="normal" style:font-weight-complex="bold"/>
    </style:style>
    <style:style style:name="P103" style:family="paragraph" style:parent-style-name="法條的款">
      <style:paragraph-properties fo:text-align="justify" fo:text-indent="-1.129cm" fo:line-height="100%" fo:margin-left="2.258cm"/>
    </style:style>
    <style:style style:name="T10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3_2" style:family="text">
      <style:text-properties fo:letter-spacing="0cm" style:font-name="標楷體" fo:font-size="12pt" style:font-name-asian="標楷體" style:font-size-asian="12pt" style:font-size-complex="12pt" fo:language="en" fo:language-asian="zh" fo:language-complex="ar" fo:country="US" fo:country-asian="TW" fo:country-complex="SA" fo:font-weight="normal" style:font-weight-asian="normal" style:font-weight-complex="bold" style:text-underline-style="solid" style:text-underline-color="font-color"/>
    </style:style>
    <style:style style:name="T103_3" style:family="text">
      <style:text-properties fo:letter-spacing="0.035cm" style:font-name="華康中明體" fo:font-size="12pt" style:font-name-asian="標楷體" style:font-size-asian="12pt" style:font-size-complex="12pt" fo:language="en" fo:language-asian="zh" fo:language-complex="ar" fo:country="US" fo:country-asian="TW" fo:country-complex="SA" fo:font-weight="normal" style:font-weight-asian="normal" style:text-underline-style="solid" style:text-underline-color="font-color"/>
    </style:style>
    <style:style style:name="T103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3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3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4" style:family="paragraph" style:parent-style-name="法條的款">
      <style:paragraph-properties fo:text-align="justify" fo:text-indent="-1.129cm" fo:line-height="100%" fo:margin-left="2.258cm"/>
    </style:style>
    <style:style style:name="T10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5" style:family="paragraph" style:parent-style-name="法條的款">
      <style:paragraph-properties fo:text-align="justify" fo:text-indent="-0.847cm" fo:line-height="100%" fo:margin-left="1.411cm" fo:margin-right="-0.095cm"/>
    </style:style>
    <style:style style:name="T105_1" style:family="text">
      <style:text-properties fo:letter-spacing="0cm" style:font-name="Arial"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06" style:family="paragraph" style:parent-style-name="法條的款">
      <style:paragraph-properties fo:text-align="justify" fo:text-indent="-1.129cm" fo:line-height="100%" fo:margin-left="2.258cm"/>
    </style:style>
    <style:style style:name="T10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6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7" style:family="paragraph" style:parent-style-name="法條的款">
      <style:paragraph-properties fo:text-align="justify" fo:text-indent="-1.129cm" fo:line-height="100%" fo:margin-left="2.258cm"/>
    </style:style>
    <style:style style:name="T10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7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07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8" style:family="paragraph" style:parent-style-name="法條的款">
      <style:paragraph-properties fo:text-align="justify" fo:text-indent="-0.901cm" fo:line-height="100%" fo:margin-left="1.411cm"/>
    </style:style>
    <style:style style:name="T10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09" style:family="paragraph" style:parent-style-name="法條的款">
      <style:paragraph-properties fo:text-align="justify" fo:text-indent="-1.129cm" fo:line-height="100%" fo:margin-left="2.258cm"/>
    </style:style>
    <style:style style:name="T10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10" style:family="paragraph" style:parent-style-name="法條的款">
      <style:paragraph-properties fo:text-align="justify" fo:text-indent="-1.129cm" fo:line-height="100%" fo:margin-left="2.258cm"/>
    </style:style>
    <style:style style:name="T11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11" style:family="paragraph" style:parent-style-name="法條的款">
      <style:paragraph-properties fo:text-align="justify" fo:text-indent="-0.901cm" fo:line-height="100%" fo:margin-left="1.411cm"/>
    </style:style>
    <style:style style:name="T11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12" style:family="paragraph" style:parent-style-name="法條的款">
      <style:paragraph-properties fo:text-align="justify" fo:text-indent="-1.129cm" fo:line-height="100%" fo:margin-left="2.258cm"/>
    </style:style>
    <style:style style:name="T11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2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2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2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2_5"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2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13" style:family="paragraph" style:parent-style-name="法條的款">
      <style:paragraph-properties fo:text-align="justify" fo:text-indent="-1.129cm" fo:line-height="100%" fo:margin-left="2.258cm"/>
    </style:style>
    <style:style style:name="T11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3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5"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3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10"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3_1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14" style:family="paragraph" style:parent-style-name="法條的款">
      <style:paragraph-properties fo:text-align="justify" fo:text-indent="-0.901cm" fo:line-height="100%" fo:margin-left="1.411cm"/>
    </style:style>
    <style:style style:name="T114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4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4_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15" style:family="paragraph" style:parent-style-name="法條的款">
      <style:paragraph-properties fo:text-align="justify" fo:text-indent="-1.129cm" fo:line-height="100%" fo:margin-left="2.258cm"/>
    </style:style>
    <style:style style:name="T11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5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5_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15_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5_5"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5_6"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5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5_8"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15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16" style:family="paragraph" style:parent-style-name="法條的款">
      <style:paragraph-properties fo:text-align="justify" fo:text-indent="-1.129cm" fo:line-height="100%" fo:margin-left="2.258cm"/>
    </style:style>
    <style:style style:name="T11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6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6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6_5"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16_6"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6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6_8"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6_9"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6_10"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16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16_1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6_1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16_1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6_15"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6_16"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6_1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6_18"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16_1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16_20"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16_2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16_2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16_2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17" style:family="paragraph" style:parent-style-name="法條的款">
      <style:paragraph-properties fo:text-align="right" fo:text-indent="-1.129cm" fo:line-height="100%" fo:margin-left="2.258cm"/>
    </style:style>
    <style:style style:name="T117_1"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7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17_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7_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7_5"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7_6"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17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able2" style:family="table">
      <style:table-properties table:align="right" style:width="6.304cm" fo:margin-left="1.549cm"/>
    </style:style>
    <style:style style:name="Column4" style:family="table-column">
      <style:table-column-properties style:column-width="1.379cm" style:use-optimal-column-width="false"/>
    </style:style>
    <style:style style:name="Column5" style:family="table-column">
      <style:table-column-properties style:column-width="0.713cm" style:use-optimal-column-width="false"/>
    </style:style>
    <style:style style:name="Column6" style:family="table-column">
      <style:table-column-properties style:column-width="0.723cm" style:use-optimal-column-width="false"/>
    </style:style>
    <style:style style:name="Column7" style:family="table-column">
      <style:table-column-properties style:column-width="0.727cm" style:use-optimal-column-width="false"/>
    </style:style>
    <style:style style:name="Column8" style:family="table-column">
      <style:table-column-properties style:column-width="0.667cm" style:use-optimal-column-width="false"/>
    </style:style>
    <style:style style:name="Column9" style:family="table-column">
      <style:table-column-properties style:column-width="0.667cm" style:use-optimal-column-width="false"/>
    </style:style>
    <style:style style:name="Column10" style:family="table-column">
      <style:table-column-properties style:column-width="0.667cm" style:use-optimal-column-width="false"/>
    </style:style>
    <style:style style:name="Column11" style:family="table-column">
      <style:table-column-properties style:column-width="0.762cm" style:use-optimal-column-width="false"/>
    </style:style>
    <style:style style:name="Row4" style:family="table-row">
      <style:table-row-properties style:use-optimal-row-height="fals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text-indent="0.52cm" fo:margin-left="-0.813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fo:font-weight="normal" style:font-weight-asian="normal"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style>
    <style:style style:name="T119_1" style:family="text">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style>
    <style:style style:name="T123_1" style:family="text">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style>
    <style:style style:name="T124_1" style:family="text">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5" style:family="table-row">
      <style:table-row-properties style:use-optimal-row-height="false" fo:keep-together="always"/>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style style:name="T126_1" style:family="text">
      <style:text-properties style:font-name="標楷體" fo:font-size="12pt" style:font-name-asian="標楷體" style:font-size-asian="12pt" style:font-size-complex="12pt" fo:language="en" fo:language-asian="zh" fo:language-complex="ar" fo:country="US" fo:country-asian="TW" fo:country-complex="SA" fo:font-weight="normal" style:font-weight-asian="normal"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fo:letter-spacing="-0.035cm" style:font-name="標楷體" fo:font-size="10pt" style:font-name-asian="標楷體" style:font-size-asian="10pt" fo:language="en" fo:language-asian="zh" fo:language-complex="ar" fo:country="US" fo:country-asian="TW" fo:country-complex="SA" fo:font-weight="normal" style:font-weight-asian="normal" style:text-underline-style="solid" style:text-underline-color="font-color" style:letter-kerning="true"/>
    </style:style>
    <style:style style:name="T127_2" style:family="text">
      <style:text-properties fo:letter-spacing="-0.035cm" style:font-name="標楷體" fo:font-size="10pt" style:font-name-asian="標楷體" style:font-size-asian="10pt" fo:language="en" fo:language-asian="zh" fo:language-complex="ar" fo:country="US" fo:country-asian="TW" fo:country-complex="SA" fo:font-weight="normal" style:font-weight-asian="normal" style:text-underline-style="solid" style:text-underline-color="font-color"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letter-spacing="-0.035cm" style:font-name="標楷體" fo:font-size="10pt" style:font-name-asian="標楷體" style:font-size-asian="10pt" fo:language="en" fo:language-asian="zh" fo:language-complex="ar" fo:country="US" fo:country-asian="TW" fo:country-complex="SA" fo:font-weight="normal" style:font-weight-asian="normal" style:text-underline-style="solid" style:text-underline-color="font-color"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style style:name="T129_1" style:family="text">
      <style:text-properties fo:letter-spacing="-0.035cm" style:font-name="標楷體" fo:font-size="10pt" style:font-name-asian="標楷體" style:font-size-asian="10pt" fo:language="en" fo:language-asian="zh" fo:language-complex="ar" fo:country="US" fo:country-asian="TW" fo:country-complex="SA" fo:font-weight="normal" style:font-weight-asian="normal" style:text-underline-style="solid" style:text-underline-color="font-color"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style style:name="T130_1" style:family="text">
      <style:text-properties fo:letter-spacing="-0.035cm" style:font-name="標楷體" fo:font-size="10pt" style:font-name-asian="標楷體" style:font-size-asian="10pt" fo:language="en" fo:language-asian="zh" fo:language-complex="ar" fo:country="US" fo:country-asian="TW" fo:country-complex="SA" fo:font-weight="normal" style:font-weight-asian="normal" style:text-underline-style="solid" style:text-underline-color="font-color"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style style:name="T131_1" style:family="text">
      <style:text-properties fo:letter-spacing="-0.035cm" style:font-name="標楷體" fo:font-size="10pt" style:font-name-asian="標楷體" style:font-size-asian="10pt" fo:language="en" fo:language-asian="zh" fo:language-complex="ar" fo:country="US" fo:country-asian="TW" fo:country-complex="SA" fo:font-weight="normal" style:font-weight-asian="normal" style:text-underline-style="solid" style:text-underline-color="font-color"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style style:name="T132_1" style:family="text">
      <style:text-properties fo:letter-spacing="-0.035cm" style:font-name="標楷體" fo:font-size="10pt" style:font-name-asian="標楷體" style:font-size-asian="10pt" fo:language="en" fo:language-asian="zh" fo:language-complex="ar" fo:country="US" fo:country-asian="TW" fo:country-complex="SA" fo:font-weight="normal" style:font-weight-asian="normal" style:text-underline-style="solid" style:text-underline-color="font-color"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style style:name="T133_1" style:family="text">
      <style:text-properties fo:letter-spacing="-0.035cm" style:font-name="標楷體" fo:font-size="10pt" style:font-name-asian="標楷體" style:font-size-asian="10pt" fo:language="en" fo:language-asian="zh" fo:language-complex="ar" fo:country="US" fo:country-asian="TW" fo:country-complex="SA" fo:font-weight="normal" style:font-weight-asian="normal" style:text-underline-style="solid" style:text-underline-color="font-color" style:letter-kerning="true"/>
    </style:style>
    <style:style style:name="P134" style:family="paragraph" style:parent-style-name="法條的款">
      <style:paragraph-properties fo:text-align="justify" fo:text-indent="-1.129cm" fo:line-height="100%" fo:margin-left="2.258cm"/>
    </style:style>
    <style:style style:name="T134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4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4_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34_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4_5"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4_6"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4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4_8"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34_9"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35" style:family="paragraph" style:parent-style-name="法條的款">
      <style:paragraph-properties fo:text-align="justify" fo:text-indent="-0.901cm" fo:line-height="100%" fo:margin-left="1.411cm"/>
    </style:style>
    <style:style style:name="T135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P136" style:family="paragraph" style:parent-style-name="法條的款">
      <style:paragraph-properties fo:text-align="justify" fo:text-indent="-1.129cm" fo:line-height="100%" fo:margin-left="2.258cm"/>
    </style:style>
    <style:style style:name="T13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6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6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P137" style:family="paragraph" style:parent-style-name="法條的款">
      <style:paragraph-properties fo:text-align="justify" fo:text-indent="-1.129cm" fo:line-height="100%" fo:margin-left="2.258cm"/>
    </style:style>
    <style:style style:name="T13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7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7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7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7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10"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1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1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7_1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1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7_1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1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37_1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37_19"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137_20"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137_21"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137_2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137_23" style:family="text">
      <style:text-properties fo:letter-spacing="0.035cm" style:font-name="標楷體" fo:font-size="12pt" style:font-name-asian="標楷體" style:font-size-asian="12pt" style:font-size-complex="12pt" fo:language="en" fo:language-asian="zh" fo:language-complex="ar" fo:country="US" fo:country-asian="TW" fo:country-complex="SA" fo:font-weight="normal" style:font-weight-asian="normal" style:text-underline-style="solid" style:text-underline-color="font-color"/>
    </style:style>
    <style:style style:name="T137_2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137_2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137_26"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137_27"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137_28"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T137_29"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text-underline-style="solid" style:text-underline-color="font-color"/>
    </style:style>
    <style:style style:name="T137_30" style:family="text">
      <style:text-properties fo:letter-spacing="0.035cm" style:font-name="標楷體" fo:font-size="12pt" style:font-name-asian="標楷體" style:font-size-asian="12pt" fo:language="en" fo:language-asian="zh" fo:language-complex="ar" fo:country="US" fo:country-asian="TW" fo:country-complex="SA" fo:font-weight="normal" style:font-weight-asian="normal"/>
    </style:style>
    <style:style style:name="P138" style:family="paragraph" style:parent-style-name="法條的款">
      <style:paragraph-properties fo:text-align="justify" fo:text-indent="-0.901cm" fo:line-height="100%" fo:margin-left="1.411cm"/>
    </style:style>
    <style:style style:name="T138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38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8_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8_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39" style:family="paragraph" style:parent-style-name="法條的款">
      <style:paragraph-properties fo:text-align="justify" fo:text-indent="-0.901cm" fo:line-height="100%" fo:margin-left="1.411cm"/>
    </style:style>
    <style:style style:name="T139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text-underline-style="solid" style:text-underline-color="font-color"/>
    </style:style>
    <style:style style:name="T139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39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40" style:family="paragraph" style:parent-style-name="法條的款">
      <style:paragraph-properties fo:text-align="justify" fo:text-indent="-1.129cm" fo:line-height="100%" fo:margin-left="2.258cm"/>
    </style:style>
    <style:style style:name="T14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0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0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0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0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0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0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41" style:family="paragraph" style:parent-style-name="法條的款">
      <style:paragraph-properties fo:text-align="justify" fo:text-indent="-1.129cm" fo:line-height="100%" fo:margin-left="2.258cm"/>
    </style:style>
    <style:style style:name="T14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42" style:family="paragraph" style:parent-style-name="法條的款">
      <style:paragraph-properties fo:text-align="justify" fo:text-indent="-1.129cm" fo:line-height="100%" fo:margin-left="2.258cm"/>
    </style:style>
    <style:style style:name="T14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43" style:family="paragraph" style:parent-style-name="法條的款">
      <style:paragraph-properties fo:text-align="justify" fo:text-indent="-1.129cm" fo:line-height="100%" fo:margin-left="2.258cm"/>
    </style:style>
    <style:style style:name="T14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44" style:family="paragraph" style:parent-style-name="法條的款">
      <style:paragraph-properties fo:text-align="justify" fo:text-indent="-1.129cm" fo:line-height="100%" fo:margin-left="2.258cm"/>
    </style:style>
    <style:style style:name="T14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45" style:family="paragraph" style:parent-style-name="法條的款">
      <style:paragraph-properties fo:text-align="justify" fo:text-indent="-1.129cm" fo:line-height="100%" fo:margin-left="2.258cm"/>
    </style:style>
    <style:style style:name="T14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5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5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5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5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P146" style:family="paragraph" style:parent-style-name="法條的款">
      <style:paragraph-properties fo:text-align="justify" fo:text-indent="-1.129cm" fo:line-height="100%" fo:margin-left="2.258cm"/>
    </style:style>
    <style:style style:name="T14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6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6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6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47" style:family="paragraph" style:parent-style-name="法條的款">
      <style:paragraph-properties fo:text-align="justify" fo:text-indent="-1.129cm" fo:line-height="100%" fo:margin-left="2.258cm"/>
    </style:style>
    <style:style style:name="T14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7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7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text-underline-style="solid" style:text-underline-color="font-color"/>
    </style:style>
    <style:style style:name="T147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7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fo:text-indent="-0.512cm" fo:margin-left="0.512cm"/>
    </style:style>
    <style:style style:name="T148_1"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48_2"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48_3" style:family="text">
      <style:text-properties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149" style:family="paragraph" style:parent-style-name="法條的款">
      <style:paragraph-properties fo:text-align="justify" fo:text-indent="-0.901cm" fo:line-height="100%" fo:margin-left="1.411cm"/>
    </style:style>
    <style:style style:name="T14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9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9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9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9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9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49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0" style:family="paragraph" style:parent-style-name="法條的款">
      <style:paragraph-properties fo:text-align="justify" fo:text-indent="-0.901cm" fo:line-height="100%" fo:margin-left="1.411cm"/>
    </style:style>
    <style:style style:name="T15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0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0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1" style:family="paragraph" style:parent-style-name="法條的款">
      <style:paragraph-properties fo:text-align="justify" fo:text-indent="-0.901cm" fo:line-height="100%" fo:margin-left="1.411cm"/>
    </style:style>
    <style:style style:name="T15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2" style:family="paragraph" style:parent-style-name="法條的款">
      <style:paragraph-properties fo:text-align="justify" fo:text-indent="-1.129cm" fo:line-height="100%" fo:margin-left="2.258cm"/>
    </style:style>
    <style:style style:name="T15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2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2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3" style:family="paragraph" style:parent-style-name="法條的款">
      <style:paragraph-properties fo:text-align="justify" fo:text-indent="-1.129cm" fo:line-height="100%" fo:margin-left="2.258cm"/>
    </style:style>
    <style:style style:name="T15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3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3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4" style:family="paragraph" style:parent-style-name="法條的款">
      <style:paragraph-properties fo:text-align="justify" fo:text-indent="-1.129cm" fo:line-height="100%" fo:margin-left="2.258cm"/>
    </style:style>
    <style:style style:name="T15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5" style:family="paragraph" style:parent-style-name="法條的款">
      <style:paragraph-properties fo:text-align="justify" fo:text-indent="-0.901cm" fo:line-height="100%" fo:margin-left="1.411cm"/>
    </style:style>
    <style:style style:name="T155_1" style:family="text">
      <style:text-properties fo:letter-spacing="0cm" style:font-name="Arial"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56" style:family="paragraph" style:parent-style-name="法條的款">
      <style:paragraph-properties fo:text-align="justify" fo:text-indent="-1.129cm" fo:line-height="100%" fo:margin-left="2.258cm"/>
    </style:style>
    <style:style style:name="T15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6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7" style:family="paragraph" style:parent-style-name="法條的款">
      <style:paragraph-properties fo:text-align="justify" fo:text-indent="-1.129cm" fo:line-height="100%" fo:margin-left="2.258cm"/>
    </style:style>
    <style:style style:name="T15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7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57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8" style:family="paragraph" style:parent-style-name="法條的款">
      <style:paragraph-properties fo:text-align="justify" fo:text-indent="-0.901cm" fo:line-height="100%" fo:margin-left="1.411cm"/>
    </style:style>
    <style:style style:name="T15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59" style:family="paragraph" style:parent-style-name="法條的款">
      <style:paragraph-properties fo:text-align="justify" fo:text-indent="-1.129cm" fo:line-height="100%" fo:margin-left="2.258cm"/>
    </style:style>
    <style:style style:name="T15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60" style:family="paragraph" style:parent-style-name="法條的款">
      <style:paragraph-properties fo:text-align="justify" fo:text-indent="-1.129cm" fo:line-height="100%" fo:margin-left="2.258cm"/>
    </style:style>
    <style:style style:name="T160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61" style:family="paragraph" style:parent-style-name="法條的款">
      <style:paragraph-properties fo:text-align="justify" fo:text-indent="-0.901cm" fo:line-height="100%" fo:margin-left="1.411cm"/>
    </style:style>
    <style:style style:name="T161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62" style:family="paragraph" style:parent-style-name="法條的款">
      <style:paragraph-properties fo:text-align="justify" fo:text-indent="-1.129cm" fo:line-height="100%" fo:margin-left="2.258cm"/>
    </style:style>
    <style:style style:name="T162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2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62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2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2_5"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2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63" style:family="paragraph" style:parent-style-name="法條的款">
      <style:paragraph-properties fo:text-align="justify" fo:text-indent="-1.129cm" fo:line-height="100%" fo:margin-left="2.258cm"/>
    </style:style>
    <style:style style:name="T163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63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5"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7"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63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9"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10" style:family="text">
      <style:text-properties fo:letter-spacing="0cm" style:text-position="sub 58%"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1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3_1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64" style:family="paragraph" style:parent-style-name="法條的款">
      <style:paragraph-properties fo:text-align="justify" fo:text-indent="-0.901cm" fo:line-height="100%" fo:margin-left="1.411cm"/>
    </style:style>
    <style:style style:name="T164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64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4_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65" style:family="paragraph" style:parent-style-name="法條的款">
      <style:paragraph-properties fo:text-align="justify" fo:text-indent="-1.129cm" fo:line-height="100%" fo:margin-left="2.258cm"/>
    </style:style>
    <style:style style:name="T16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5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5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5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5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66" style:family="paragraph" style:parent-style-name="法條的款">
      <style:paragraph-properties fo:text-align="justify" fo:text-indent="-1.129cm" fo:line-height="100%" fo:margin-left="2.258cm"/>
    </style:style>
    <style:style style:name="T16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6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6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6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6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6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6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66_8"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67" style:family="paragraph" style:parent-style-name="法條的款">
      <style:paragraph-properties fo:text-align="right" fo:text-indent="-1.129cm" fo:line-height="100%" fo:margin-left="2.258cm"/>
    </style:style>
    <style:style style:name="T167_1"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67_2"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67_3"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67_4"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67_5" style:family="text">
      <style:text-properties fo:letter-spacing="0.035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able3" style:family="table">
      <style:table-properties table:align="right" style:width="5.496cm" fo:margin-left="2.307cm"/>
    </style:style>
    <style:style style:name="Column12" style:family="table-column">
      <style:table-column-properties style:column-width="1.362cm" style:use-optimal-column-width="false"/>
    </style:style>
    <style:style style:name="Column13" style:family="table-column">
      <style:table-column-properties style:column-width="0.748cm" style:use-optimal-column-width="false"/>
    </style:style>
    <style:style style:name="Column14" style:family="table-column">
      <style:table-column-properties style:column-width="0.564cm" style:use-optimal-column-width="false"/>
    </style:style>
    <style:style style:name="Column15" style:family="table-column">
      <style:table-column-properties style:column-width="0.564cm" style:use-optimal-column-width="false"/>
    </style:style>
    <style:style style:name="Column16" style:family="table-column">
      <style:table-column-properties style:column-width="0.564cm" style:use-optimal-column-width="false"/>
    </style:style>
    <style:style style:name="Column17" style:family="table-column">
      <style:table-column-properties style:column-width="0.564cm" style:use-optimal-column-width="false"/>
    </style:style>
    <style:style style:name="Column18" style:family="table-column">
      <style:table-column-properties style:column-width="0.564cm" style:use-optimal-column-width="false"/>
    </style:style>
    <style:style style:name="Column19" style:family="table-column">
      <style:table-column-properties style:column-width="0.564cm" style:use-optimal-column-width="false"/>
    </style:style>
    <style:style style:name="Row6" style:family="table-row">
      <style:table-row-properties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法條的款">
      <style:paragraph-properties fo:text-align="center" fo:text-indent="0.284cm" fo:line-height="100%" fo:margin-left="-0.328cm"/>
    </style:style>
    <style:style style:name="T168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法條的款">
      <style:paragraph-properties fo:text-align="center" fo:text-indent="0cm" fo:line-height="100%" fo:margin-left="-0.226cm"/>
    </style:style>
    <style:style style:name="T169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法條的款">
      <style:paragraph-properties fo:text-align="center" fo:text-indent="0cm" fo:line-height="100%" fo:margin-left="0cm"/>
    </style:style>
    <style:style style:name="T170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法條的款">
      <style:paragraph-properties fo:text-align="center" fo:text-indent="0cm" fo:line-height="100%" fo:margin-left="0cm"/>
    </style:style>
    <style:style style:name="T171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法條的款">
      <style:paragraph-properties fo:text-align="center" fo:text-indent="0cm" fo:line-height="100%" fo:margin-left="0cm"/>
    </style:style>
    <style:style style:name="T172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法條的款">
      <style:paragraph-properties fo:text-align="center" fo:text-indent="0cm" fo:line-height="100%" fo:margin-left="0cm"/>
    </style:style>
    <style:style style:name="T173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法條的款">
      <style:paragraph-properties fo:text-align="center" fo:text-indent="0cm" fo:line-height="100%" fo:margin-left="0cm"/>
    </style:style>
    <style:style style:name="T174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法條的款">
      <style:paragraph-properties fo:text-align="center" fo:text-indent="0cm" fo:line-height="100%" fo:margin-left="0cm"/>
    </style:style>
    <style:style style:name="T175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Row7" style:family="table-row">
      <style:table-row-properties style:use-optimal-row-height="false"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法條的款">
      <style:paragraph-properties fo:text-align="justify" fo:text-indent="0cm" fo:line-height="100%" fo:margin-left="0cm"/>
    </style:style>
    <style:style style:name="T176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法條的款">
      <style:paragraph-properties fo:text-align="justify" fo:text-indent="0cm" fo:line-height="100%" fo:margin-left="0cm"/>
    </style:style>
    <style:style style:name="T177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法條的款">
      <style:paragraph-properties fo:text-align="center" fo:text-indent="0cm" fo:line-height="100%" fo:margin-left="0cm"/>
    </style:style>
    <style:style style:name="T178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法條的款">
      <style:paragraph-properties fo:text-align="center" fo:text-indent="0cm" fo:line-height="100%" fo:margin-left="0cm"/>
    </style:style>
    <style:style style:name="T179_1" style:family="text">
      <style:text-properties fo:letter-spacing="0.035cm" style:font-name="標楷體" fo:font-size="12pt" style:font-name-asian="標楷體" style:font-size-asian="12pt" style:font-name-complex="Arial" style:font-size-complex="12pt" fo:language="en" fo:language-asian="zh" fo:language-complex="ar" fo:country="US" fo:country-asian="TW" fo:country-complex="SA" fo:font-weight="normal" style:font-weight-asian="normal" style:font-weight-complex="bold"/>
    </style:style>
    <style:style style:name="P180" style:family="paragraph" style:parent-style-name="法條的款">
      <style:paragraph-properties fo:text-align="justify" fo:text-indent="-1.129cm" fo:line-height="100%" fo:margin-left="2.258cm"/>
    </style:style>
    <style:style style:name="T180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80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80_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80_4"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80_5"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81" style:family="paragraph" style:parent-style-name="法條的款">
      <style:paragraph-properties fo:text-align="justify" fo:text-indent="-1.129cm" fo:line-height="100%" fo:margin-left="2.258cm"/>
    </style:style>
    <style:style style:name="T181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81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1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1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1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1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1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1_8"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82" style:family="paragraph" style:parent-style-name="法條的款">
      <style:paragraph-properties fo:text-align="justify" fo:text-indent="-0.901cm" fo:line-height="100%" fo:margin-left="1.411cm"/>
    </style:style>
    <style:style style:name="T182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82_2"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82_3"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P183" style:family="paragraph" style:parent-style-name="法條的款">
      <style:paragraph-properties fo:text-align="justify" fo:text-indent="-0.901cm" fo:line-height="100%" fo:margin-left="1.411cm"/>
    </style:style>
    <style:style style:name="T183_1" style:family="text">
      <style:text-properties fo:letter-spacing="0cm" style:font-name="標楷體" fo:font-size="12pt" style:font-name-asian="標楷體" style:font-size-asian="12pt" style:font-name-complex="Arial" fo:language="en" fo:language-asian="zh" fo:language-complex="ar" fo:country="US" fo:country-asian="TW" fo:country-complex="SA" fo:font-weight="normal" style:font-weight-asian="normal" style:font-weight-complex="bold"/>
    </style:style>
    <style:style style:name="T183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84" style:family="paragraph" style:parent-style-name="法條的款">
      <style:paragraph-properties fo:text-align="justify" fo:text-indent="-1.129cm" fo:line-height="100%" fo:margin-left="2.258cm"/>
    </style:style>
    <style:style style:name="T184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4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4_3"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4_4"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4_5"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4_6"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4_7"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85" style:family="paragraph" style:parent-style-name="法條的款">
      <style:paragraph-properties fo:text-align="justify" fo:text-indent="-1.129cm" fo:line-height="100%" fo:margin-left="2.258cm"/>
    </style:style>
    <style:style style:name="T185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86" style:family="paragraph" style:parent-style-name="法條的款">
      <style:paragraph-properties fo:text-align="justify" fo:text-indent="-1.129cm" fo:line-height="100%" fo:margin-left="2.258cm"/>
    </style:style>
    <style:style style:name="T186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87" style:family="paragraph" style:parent-style-name="法條的款">
      <style:paragraph-properties fo:text-align="justify" fo:text-indent="-1.129cm" fo:line-height="100%" fo:margin-left="2.258cm"/>
    </style:style>
    <style:style style:name="T187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88" style:family="paragraph" style:parent-style-name="法條的款">
      <style:paragraph-properties fo:text-align="justify" fo:text-indent="-1.129cm" fo:line-height="100%" fo:margin-left="2.258cm"/>
    </style:style>
    <style:style style:name="T188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P189" style:family="paragraph" style:parent-style-name="法條的款">
      <style:paragraph-properties fo:text-align="justify" fo:text-indent="-1.129cm" fo:line-height="100%" fo:margin-left="2.258cm"/>
    </style:style>
    <style:style style:name="T189_1"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T189_2" style:family="text">
      <style:text-properties fo:letter-spacing="0cm" style:font-name="標楷體" fo:font-size="12pt" style:font-name-asian="標楷體" style:font-size-asian="12pt" fo:language="en" fo:language-asian="zh" fo:language-complex="ar" fo:country="US" fo:country-asian="TW" fo:country-complex="SA" fo:font-weight="normal" style:font-weight-asian="normal" style:font-weight-complex="bold"/>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Body_20_Text_20_2">
      <style:paragraph-properties fo:text-align="justify" fo:text-indent="-0.847cm" fo:line-height="100%" fo:margin-left="0.847cm"/>
    </style:style>
    <style:style style:name="T190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0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0_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0_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0_5"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0_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191" style:family="paragraph" style:parent-style-name="Body_20_Text_20_2">
      <style:paragraph-properties fo:text-align="justify" fo:text-indent="-0.847cm" fo:line-height="100%" fo:margin-left="0.847cm"/>
    </style:style>
    <style:style style:name="T191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1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1_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1_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P192" style:family="paragraph" style:parent-style-name="Body_20_Text_20_2">
      <style:paragraph-properties fo:text-align="justify" fo:text-indent="-0.847cm" fo:line-height="100%" fo:margin-left="0.847cm"/>
    </style:style>
    <style:style style:name="T192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5"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7"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8"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9"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10"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2_1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2_1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2_1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2_1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15"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16" style:family="text">
      <style:text-properties fo:color="#000000" style:font-name="標楷體"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T192_17"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18"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19"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20"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2_2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P193" style:family="paragraph" style:parent-style-name="Body_20_Text_20_2">
      <style:paragraph-properties fo:text-align="justify" fo:text-indent="-0.847cm" fo:line-height="100%" fo:margin-left="0.847cm"/>
    </style:style>
    <style:style style:name="T193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3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bold" style:letter-kerning="true"/>
    </style:style>
    <style:style style:name="T193_3"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3_4"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3_5"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3_6"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3_7"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3_8"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3_9"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3_10"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P194" style:family="paragraph" style:parent-style-name="Body_20_Text_20_2">
      <style:paragraph-properties fo:text-align="justify" fo:text-indent="-0.847cm" fo:line-height="100%" fo:margin-left="0.847cm"/>
    </style:style>
    <style:style style:name="T194_1"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T194_2" style:family="text">
      <style:text-properties fo:color="#000000" style:font-name="標楷體" fo:font-size="12pt" style:font-name-asian="標楷體" style:font-size-asian="12pt" fo:language="en" fo:language-asian="zh" fo:language-complex="ar" fo:country="US" fo:country-asian="TW" fo:country-complex="SA" fo:font-weight="normal" style:font-weight-asian="normal" style:font-weight-complex="normal" style:letter-kerning="true"/>
    </style:style>
    <style:style style:name="P195" style:family="paragraph" style:parent-style-name="HTML_20_Preformatted">
      <style:paragraph-properties fo:text-align="justify"/>
      <style:text-properties fo:color="#000000" style:font-weight-complex="bold"/>
    </style:style>
  </office:automatic-styles>
  <office:body>
    <office:text>
      <text:p text:style-name="P1"><text:bookmark-start text:name="_GoBack"/><text:span text:style-name="T1_1">陸上運輸系統噪音管制標準第二條、第三條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二條</text:span><text:span text:style-name="T5_2"><text:s text:c="2"/></text:span><text:span text:style-name="T5_3">本標準用詞，定義如下：</text:span></text:p>
            <text:p text:style-name="P6"><text:span text:style-name="T6_1">一、快速道路：指高速公路及快速公路交通管制規則規定之快速公路，及市區道路及附屬工程設計標準規定之快速道路。</text:span></text:p>
            <text:p text:style-name="P7"><text:span text:style-name="T7_1">二、高速公路：指高速公路及快速公路交通管制規則規定之高速公路。</text:span></text:p>
            <text:p text:style-name="P8"><text:span text:style-name="T8_1">三、鐵路：指以軌道或於軌道上空架設電線，供動力車輛行駛及其有關之設施；其最高時速</text:span><text:span text:style-name="T8_2">二百公里</text:span><text:span text:style-name="T8_3">以上者為高速鐵路，低於</text:span><text:span text:style-name="T8_4">二百公里</text:span><text:span text:style-name="T8_5">者為一般鐵路。</text:span></text:p>
            <text:p text:style-name="P9"><text:span text:style-name="T9_1">四、大眾捷運系統：指利用地面、地下或高架設施，不受其他地面交通干擾，使用專用動力車輛行駛於專用路線，並以密集班次、大量快速輸送都市及鄰近地區旅客之公共運輸系統。</text:span></text:p>
            <text:p text:style-name="P10"><text:span text:style-name="T10_1">五、時段區分：</text:span></text:p>
            <text:p text:style-name="P11"><text:span text:style-name="T11_1">（一）早：指上午五時至上午七時。</text:span></text:p>
            <text:p text:style-name="P12"><text:span text:style-name="T12_1">（二）晚：指晚上八時至晚上十時。</text:span></text:p>
            <text:p text:style-name="P13"><text:span text:style-name="T13_1">（三）日間：指上午七時至晚上八時。</text:span></text:p>
            <text:p text:style-name="P14"><text:span text:style-name="T14_1">（四）夜間：指晚上十時至翌日上午五時。</text:span></text:p>
            <text:p text:style-name="P15"><text:span text:style-name="T15_1">六、管制區：指噪音管制區劃定作業準則規定之第一類至第四類噪音管制區。</text:span></text:p>
            <text:p text:style-name="P16"><text:span text:style-name="T16_1">七、音量單位：分貝（</text:span><text:span text:style-name="T16_2">dB</text:span><text:span text:style-name="T16_3">（</text:span><text:span text:style-name="T16_4">A</text:span><text:span text:style-name="T16_5">）），</text:span><text:span text:style-name="T16_6">A</text:span><text:span text:style-name="T16_7">指噪音計上</text:span><text:span text:style-name="T16_8">A</text:span><text:span text:style-name="T16_9">權位置之測量值。</text:span></text:p>
            <text:p text:style-name="P17"><text:span text:style-name="T17_1">八、測定音源音量：指欲測定之陸上運輸系統交通噪音量。</text:span></text:p>
            <text:p text:style-name="P18"><text:span text:style-name="T18_1">九、背景音量：指除測定音源音量以外，所有其他噪音源之音量總和。</text:span></text:p>
            <text:p text:style-name="P19"><text:span text:style-name="T19_1">十、整體音量：指所有噪音源之音量總和，包括測定音源音量及背景音量。</text:span></text:p>
            <text:p text:style-name="P20"><text:span text:style-name="T20_1">十一、道路系統小時均能音量（</text:span><text:span text:style-name="T20_2">L</text:span><text:span text:style-name="T20_3">eq,1h</text:span><text:span text:style-name="T20_4">）：指特定時段內一小時所測得道路系統交通噪音之能量平均值，其計算公式如下：</text:span></text:p>
            <text:p text:style-name="P21"><draw:frame svg:x="0cm" svg:y="0cm" svg:width="5.378cm" svg:height="1.319cm" draw:style-name="FR1" text:anchor-type="as-char" draw:z-index="0"><draw:object-ole xlink:href="Object 1" xlink:type="simple" xlink:show="embed" xlink:actuate="onLoad" draw:class-id="0002CE02-0000-0000-C000-000000000046"/><draw:image xlink:href="ObjectReplacements/Object 1" xlink:type="simple" xlink:show="embed" xlink:actuate="onLoad"/></draw:frame></text:p>
            <text:p text:style-name="P22"><text:span text:style-name="T22_1">T<text:s/></text:span><text:span text:style-name="T22_2">：測定時間，單位為秒。</text:span></text:p>
            <text:p text:style-name="P23"><text:span text:style-name="T23_1">P</text:span><text:span text:style-name="T23_2">t</text:span><text:span text:style-name="T23_3">：測定音壓，單位為巴斯</text:span><text:span text:style-name="T23_4">噶</text:span><text:span text:style-name="T23_5">(Pa)</text:span><text:span text:style-name="T23_6">。</text:span></text:p>
            <text:p text:style-name="P24"><text:span text:style-name="T24_1">P</text:span><text:span text:style-name="T24_2">0</text:span><text:span text:style-name="T24_3">：基準音壓為</text:span><text:span text:style-name="T24_4">20</text:span><text:span text:style-name="T24_5">μ</text:span><text:span text:style-name="T24_6">Pa</text:span><text:span text:style-name="T24_7">。</text:span></text:p>
            <text:p text:style-name="P25"><text:span text:style-name="T25_1">十二、軌道系統小時均能音量（</text:span><text:span text:style-name="T25_2">L</text:span><text:span text:style-name="T25_3">eq,1h</text:span><text:span text:style-name="T25_4">）：</text:span></text:p>
            <text:p text:style-name="P26"><text:span text:style-name="T26_1">指特定時段內一小時所測得軌道系統交通噪音之能量平均值，其計算公式如下：</text:span></text:p>
            <text:p text:style-name="P27"><text:span text:style-name="T27_1">（一）</text:span></text:p>
            <text:p text:style-name="P28"><text:span text:style-name="T28_1"><text:s text:c="2"/></text:span><draw:frame svg:x="0cm" svg:y="0cm" svg:width="5.27cm" svg:height="1.444cm" draw:style-name="FR2" text:anchor-type="as-char" draw:z-index="0"><draw:object-ole xlink:href="Object 2" xlink:type="simple" xlink:show="embed" xlink:actuate="onLoad" draw:class-id="0002CE02-0000-0000-C000-000000000046"/><draw:image xlink:href="ObjectReplacements/Object 2" xlink:type="simple" xlink:show="embed" xlink:actuate="onLoad"/></draw:frame></text:p>
            <text:p text:style-name="P29"><text:span text:style-name="T29_1">N</text:span><text:span text:style-name="T29_2">：一小時內通過測量地點之軌道機車車輛</text:span><text:span text:style-name="T29_3">事件</text:span><text:span text:style-name="T29_4">數。</text:span></text:p>
            <text:p text:style-name="P30"><draw:frame svg:x="0cm" svg:y="0cm" svg:width="0.808cm" svg:height="0.704cm" draw:style-name="FR3" text:anchor-type="as-char" draw:z-index="0"><draw:object-ole xlink:href="Object 3" xlink:type="simple" xlink:show="embed" xlink:actuate="onLoad" draw:class-id="0002CE02-0000-0000-C000-000000000046"/><draw:image xlink:href="ObjectReplacements/Object 3" xlink:type="simple" xlink:show="embed" xlink:actuate="onLoad"/></draw:frame><text:span text:style-name="T30_1">：指</text:span><text:span text:style-name="T30_2">軌道機車車輛通過測量地點</text:span><text:span text:style-name="T30_3">事件</text:span><text:span text:style-name="T30_4">於事件歷時時間（</text:span><text:span text:style-name="T30_5">T</text:span><text:span text:style-name="T30_6">）內，所測得軌道系統交通噪音之事件音量，其計算公式如下：</text:span></text:p>
            <text:p text:style-name="P31"><draw:frame svg:x="0cm" svg:y="0cm" svg:width="4.268cm" svg:height="1.527cm" draw:style-name="FR4" text:anchor-type="as-char" draw:z-index="0"><draw:object-ole xlink:href="Object 4" xlink:type="simple" xlink:show="embed" xlink:actuate="onLoad" draw:class-id="0002CE02-0000-0000-C000-000000000046"/><draw:image xlink:href="ObjectReplacements/Object 4" xlink:type="simple" xlink:show="embed" xlink:actuate="onLoad"/></draw:frame></text:p>
            <text:p text:style-name="P32"><text:span text:style-name="T32_1">P</text:span><text:span text:style-name="T32_2">t</text:span><text:span text:style-name="T32_3">：測定音壓，單位為巴斯噶</text:span><text:span text:style-name="T32_4">(Pa)</text:span><text:span text:style-name="T32_5">。</text:span></text:p>
            <text:p text:style-name="P33"><text:span text:style-name="T33_1">P</text:span><text:span text:style-name="T33_2">0</text:span><text:span text:style-name="T33_3">：基準音壓為</text:span><text:span text:style-name="T33_4">20</text:span><text:span text:style-name="T33_5">μ</text:span><text:span text:style-name="T33_6">Pa</text:span><text:span text:style-name="T33_7">。</text:span></text:p>
            <text:p text:style-name="P34"><text:span text:style-name="T34_1">T<text:s/></text:span><text:span text:style-name="T34_2">：軌道機車車輛通過測量地點之事件歷時時間（</text:span><text:span text:style-name="T34_3">T</text:span><text:span text:style-name="T34_4">1</text:span><text:span text:style-name="T34_5">至</text:span><text:span text:style-name="T34_6">T</text:span><text:span text:style-name="T34_7">2</text:span><text:span text:style-name="T34_8">），單位為秒，參見下圖。</text:span></text:p>
            <text:p text:style-name="P35"><text:span text:style-name="T35_1">T</text:span><text:span text:style-name="T35_2">1</text:span><text:span text:style-name="T35_3">：</text:span><text:span text:style-name="T35_4">低於</text:span><text:span text:style-name="T35_5">軌道機車車輛</text:span><text:span text:style-name="T35_6">前端通過</text:span><text:span text:style-name="T35_7">測量地點時整體音量</text:span><text:span text:style-name="T35_8">十</text:span><text:span text:style-name="T35_9">分貝</text:span><text:span text:style-name="T35_10">（</text:span><text:span text:style-name="T35_11">dB</text:span><text:span text:style-name="T35_12">（</text:span><text:span text:style-name="T35_13">A</text:span><text:span text:style-name="T35_14">）</text:span><text:span text:style-name="T35_15">）</text:span><text:span text:style-name="T35_16">之時間點。</text:span></text:p>
            <text:p text:style-name="P36"><text:span text:style-name="T36_1">T</text:span><text:span text:style-name="T36_2">2</text:span><text:span text:style-name="T36_3">：</text:span><text:span text:style-name="T36_4">低於</text:span><text:span text:style-name="T36_5">軌道機車車輛</text:span><text:span text:style-name="T36_6">尾端通過</text:span><text:span text:style-name="T36_7">測量地點時整體音量</text:span><text:span text:style-name="T36_8">十</text:span><text:span text:style-name="T36_9">分貝</text:span><text:span text:style-name="T36_10">（</text:span><text:span text:style-name="T36_11">dB</text:span><text:span text:style-name="T36_12">（</text:span><text:span text:style-name="T36_13">A</text:span><text:span text:style-name="T36_14">）</text:span><text:span text:style-name="T36_15">）</text:span><text:span text:style-name="T36_16">之時間點。</text:span></text:p>
            <text:p text:style-name="P37"><draw:frame svg:x="0cm" svg:y="0cm" svg:width="6.171cm" svg:height="3.523cm" draw:style-name="FR5" text:anchor-type="as-char" draw:z-index="0"><draw:image xlink:href="Pictures/image1.png" xlink:type="simple" xlink:show="embed" xlink:actuate="onLoad"/></draw:frame></text:p>
            <text:p text:style-name="P38"><text:span text:style-name="T38_1">（二）無法依前目規定決定</text:span><text:span text:style-name="T38_2">T</text:span><text:span text:style-name="T38_3">1</text:span><text:span text:style-name="T38_4">、</text:span><text:span text:style-name="T38_5">T</text:span><text:span text:style-name="T38_6">2</text:span><text:span text:style-name="T38_7">時，</text:span><text:span text:style-name="T38_8">其事件歷時時間T計算之</text:span><text:span text:style-name="T38_9">原則</text:span><text:span text:style-name="T38_10">依下列</text:span><text:span text:style-name="T38_11">順序定之</text:span><text:span text:style-name="T38_12">：</text:span></text:p>
            <text:p text:style-name="P39"><text:span text:style-name="T39_1">1</text:span><text:span text:style-name="T39_2">.</text:span><text:span text:style-name="T39_3">依據實際測量資料計算歷時時間</text:span><text:span text:style-name="T39_4">T</text:span><text:span text:style-name="T39_5">，其時間須足以涵蓋事件音量發生過程。</text:span></text:p>
            <text:p text:style-name="P40"><text:span text:style-name="T40_1">2</text:span><text:span text:style-name="T40_2">.</text:span><text:span text:style-name="T40_3">依據該小時</text:span><text:span text:style-name="T40_4">其他</text:span><text:span text:style-name="T40_5">相同車種</text:span><text:span text:style-name="T40_6">班次之</text:span><text:span text:style-name="T40_7">T</text:span><text:span text:style-name="T40_8">1</text:span><text:span text:style-name="T40_9">、</text:span><text:span text:style-name="T40_10">T</text:span><text:span text:style-name="T40_11">2</text:span><text:span text:style-name="T40_12">計算其平均時距，作為</text:span><text:span text:style-name="T40_13">事件歷時時間</text:span><text:span text:style-name="T40_14">T</text:span><text:span text:style-name="T40_15">，</text:span><text:span text:style-name="T40_16">該小時僅有</text:span><text:span text:style-name="T40_17">一</text:span><text:span text:style-name="T40_18">班次</text:span><text:span text:style-name="T40_19">者</text:span><text:span text:style-name="T40_20">，則以</text:span><text:span text:style-name="T40_21">前後一</text:span><text:span text:style-name="T40_22">小時</text:span><text:span text:style-name="T40_23">之</text:span><text:span text:style-name="T40_24">相同車種</text:span><text:span text:style-name="T40_25">班次計算</text:span><text:span text:style-name="T40_26">之。</text:span></text:p>
            <text:p text:style-name="P41"><text:span text:style-name="T41_1">3</text:span><text:span text:style-name="T41_2">.</text:span><text:span text:style-name="T41_3">依據軌道機車車輛之長度</text:span><text:span text:style-name="T41_4">加一百公尺除以車速，以計算該班次事件歷時時間</text:span><text:span text:style-name="T41_5">T</text:span><text:span text:style-name="T41_6">。</text:span></text:p>
            <text:p text:style-name="P42"><text:span text:style-name="T42_1">（三）背景音量之計算由</text:span><text:span text:style-name="T42_2">T</text:span><text:span text:style-name="T42_3">1</text:span><text:span text:style-name="T42_4">往前計算</text:span><text:span text:style-name="T42_5">T</text:span><text:span text:style-name="T42_6">時間之事件前背景音量，及由</text:span><text:span text:style-name="T42_7">T</text:span><text:span text:style-name="T42_8">2</text:span><text:span text:style-name="T42_9">往後計算</text:span><text:span text:style-name="T42_10">T</text:span><text:span text:style-name="T42_11">時間之事件後背景音量，再取二者之</text:span><text:span text:style-name="T42_12">能量</text:span><text:span text:style-name="T42_13">平均值。前述事件前、後背景音量之計算公式與事件音量相同。</text:span></text:p>
            <text:p text:style-name="P43"><text:span text:style-name="T43_1">（四）軌道機車車輛之</text:span><draw:frame svg:x="0cm" svg:y="0cm" svg:width="0.808cm" svg:height="0.704cm" draw:style-name="FR6" text:anchor-type="as-char" draw:z-index="0"><draw:object-ole xlink:href="Object 5" xlink:type="simple" xlink:show="embed" xlink:actuate="onLoad" draw:class-id="0002CE02-0000-0000-C000-000000000046"/><draw:image xlink:href="ObjectReplacements/Object 5" xlink:type="simple" xlink:show="embed" xlink:actuate="onLoad"/></draw:frame><text:span text:style-name="T43_2">音量與前目背景音量相差小於</text:span><text:span text:style-name="T43_3">十</text:span><text:span text:style-name="T43_4">分貝（</text:span><text:span text:style-name="T43_5">dB</text:span><text:span text:style-name="T43_6">（</text:span><text:span text:style-name="T43_7">A</text:span><text:span text:style-name="T43_8">）</text:span><text:span text:style-name="T43_9">）</text:span><text:span text:style-name="T43_10">者</text:span><text:span text:style-name="T43_11">，應依第三條第七款規定進行背景音量修正。</text:span></text:p>
            <text:p text:style-name="P44"><text:span text:style-name="T44_1">十三、</text:span><text:span text:style-name="T44_2">軌道系統</text:span><text:span text:style-name="T44_3">平均最大音量（</text:span><text:span text:style-name="T44_4">L</text:span><text:span text:style-name="T44_5">max,mean,1h</text:span><text:span text:style-name="T44_6">）：指一小時內所測得軌道機車車輛各</text:span><text:span text:style-name="T44_7">事件</text:span><text:span text:style-name="T44_8">交通噪音最大音量（</text:span><text:span text:style-name="T44_9">L</text:span><text:span text:style-name="T44_10">max</text:span><text:span text:style-name="T44_11">）之能量平均值。</text:span></text:p>
            <text:p text:style-name="P45"><text:span text:style-name="T45_1">（一）</text:span></text:p>
            <text:p text:style-name="P46"><text:span text:style-name="T46_1"><text:s text:c="3"/></text:span><draw:frame svg:x="0cm" svg:y="0cm" svg:width="5.646cm" svg:height="1.459cm" draw:style-name="FR7" text:anchor-type="as-char" draw:z-index="0"><draw:object-ole xlink:href="Object 6" xlink:type="simple" xlink:show="embed" xlink:actuate="onLoad" draw:class-id="0002CE02-0000-0000-C000-000000000046"/><draw:image xlink:href="ObjectReplacements/Object 6" xlink:type="simple" xlink:show="embed" xlink:actuate="onLoad"/></draw:frame></text:p>
            <text:p text:style-name="P47"><text:span text:style-name="T47_1"><text:s text:c="6"/>L</text:span><text:span text:style-name="T47_2">pmax</text:span><text:span text:style-name="T47_3">：軌道機車車輛</text:span><text:span text:style-name="T47_4">各事件</text:span><text:span text:style-name="T47_5">交通噪音</text:span><text:span text:style-name="T47_6">A</text:span><text:span text:style-name="T47_7">加權測定之最大音量。</text:span></text:p>
            <text:p text:style-name="P48"><text:span text:style-name="T48_1"><text:s text:c="2"/>N</text:span><text:span text:style-name="T48_2">：一小時內通過測量地點之軌道機車車輛</text:span><text:span text:style-name="T48_3">事件</text:span><text:span text:style-name="T48_4">數。</text:span></text:p>
            <text:p text:style-name="P49"><text:span text:style-name="T49_1">（二）各</text:span><text:span text:style-name="T49_2">事件</text:span><text:span text:style-name="T49_3">交通噪音</text:span><text:span text:style-name="T49_4">最大音量</text:span><text:span text:style-name="T49_5">之背景音量計算，應依前款第三目規定計算所得之背景音量再取歷時時間</text:span><text:span text:style-name="T49_6">T</text:span><text:span text:style-name="T49_7">之均能音量值。各</text:span><text:span text:style-name="T49_8">事件</text:span><text:span text:style-name="T49_9">交通噪音</text:span><text:span text:style-name="T49_10">最大音量</text:span><text:span text:style-name="T49_11">與其背景音量相差小於</text:span><text:span text:style-name="T49_12">十</text:span><text:span text:style-name="T49_13">分貝（</text:span><text:span text:style-name="T49_14">dB</text:span><text:span text:style-name="T49_15">（</text:span><text:span text:style-name="T49_16">A</text:span><text:span text:style-name="T49_17">）</text:span><text:span text:style-name="T49_18">）</text:span><text:span text:style-name="T49_19">者</text:span><text:span text:style-name="T49_20">，應依第三條第七款規定進行背景音量修正。</text:span></text:p>
            <text:p text:style-name="P50"><text:span text:style-name="T50_1">十四、複合性音量：指整體音量包括二個以上交通系統所產生並合成之音量。</text:span></text:p>
          </table:table-cell>
          <table:table-cell table:style-name="Cell5">
            <text:p text:style-name="P51"><text:span text:style-name="T51_1">第二條</text:span><text:span text:style-name="T51_2"><text:s text:c="2"/></text:span><text:span text:style-name="T51_3">本標準用詞，定義如下：</text:span></text:p>
            <text:p text:style-name="P52"><text:span text:style-name="T52_1">一、快速道路：指高速公路及快速公路交通管制規則規定之快速公路，及市區道路及附屬工程設計標準規定之快速道路。</text:span></text:p>
            <text:p text:style-name="P53"><text:span text:style-name="T53_1">二、高速公路：指高速公路及快速公路交通管制規則規定之高速公路。</text:span></text:p>
            <text:p text:style-name="P54"><text:span text:style-name="T54_1">三、鐵路：指以軌道或於軌道上空架設電線，供動力車輛行駛及其有關之設施；其最高時速</text:span><text:span text:style-name="T54_2">二百公里</text:span><text:span text:style-name="T54_3">以上者為高速鐵路，低於</text:span><text:span text:style-name="T54_4">二百公里</text:span><text:span text:style-name="T54_5">者為一般鐵路。</text:span></text:p>
            <text:p text:style-name="P55"><text:span text:style-name="T55_1">四、大眾捷運系統：指利用地面、地下或高架設施，不受其他地面交通干擾，使用專用動力車輛行駛於專用路線，並以密集班次、大量快速輸送都市及鄰近地區旅客之公共運輸系統。</text:span></text:p>
            <text:p text:style-name="P56"><text:span text:style-name="T56_1">五、時段區分：</text:span></text:p>
            <text:p text:style-name="P57"><text:span text:style-name="T57_1">（一）早：指上午五時至上午七時。</text:span></text:p>
            <text:p text:style-name="P58"><text:span text:style-name="T58_1">（二）晚：指晚上八時至晚上十時。</text:span></text:p>
            <text:p text:style-name="P59"><text:span text:style-name="T59_1">（三）日間：指上午七時至晚上八時。</text:span></text:p>
            <text:p text:style-name="P60"><text:span text:style-name="T60_1">（四）夜間：指晚上十時至翌日上午五時。</text:span></text:p>
            <text:p text:style-name="P61"><text:span text:style-name="T61_1">六、管制區：指噪音管制區劃定作業準則規定之第一類至第四類噪音管制區。</text:span></text:p>
            <text:p text:style-name="P62"><text:span text:style-name="T62_1">七、音量單位：分貝（</text:span><text:span text:style-name="T62_2">dB</text:span><text:span text:style-name="T62_3">（</text:span><text:span text:style-name="T62_4">A</text:span><text:span text:style-name="T62_5">）），</text:span><text:span text:style-name="T62_6">A</text:span><text:span text:style-name="T62_7">指噪音計上</text:span><text:span text:style-name="T62_8">A</text:span><text:span text:style-name="T62_9">權位置之測量值。</text:span></text:p>
            <text:p text:style-name="P63"><text:span text:style-name="T63_1">八、測定音源音量：指欲測定之陸上運輸系統交通噪音量。</text:span></text:p>
            <text:p text:style-name="P64"><text:span text:style-name="T64_1">九、背景音量：指除測定音源音量以外，所有其他噪音源之音量總和。</text:span></text:p>
            <text:p text:style-name="P65"><text:span text:style-name="T65_1">十、整體音量：指所有噪音源之音量總和，包括測定音源音量及背景音量。</text:span></text:p>
            <text:p text:style-name="P66"><text:span text:style-name="T66_1">十一、道路系統小時均能音量（</text:span><text:span text:style-name="T66_2">L</text:span><text:span text:style-name="T66_3">eq,1h</text:span><text:span text:style-name="T66_4">）：指特定時段內一小時所測得道路系統交通噪音之能量平均值，其計算公式如下：</text:span></text:p>
            <text:p text:style-name="P67"><draw:frame svg:x="0cm" svg:y="0cm" svg:width="5.023cm" svg:height="1.247cm" draw:style-name="FR8" text:anchor-type="as-char" draw:z-index="0"><draw:object-ole xlink:href="Object 7" xlink:type="simple" xlink:show="embed" xlink:actuate="onLoad" draw:class-id="0002CE02-0000-0000-C000-000000000046"/><draw:image xlink:href="ObjectReplacements/Object 7" xlink:type="simple" xlink:show="embed" xlink:actuate="onLoad"/></draw:frame></text:p>
            <text:p text:style-name="P68"><text:span text:style-name="T68_1">T<text:s/></text:span><text:span text:style-name="T68_2">：測定時間，單位為秒。</text:span></text:p>
            <text:p text:style-name="P69"><text:span text:style-name="T69_1">P</text:span><text:span text:style-name="T69_2">t</text:span><text:span text:style-name="T69_3">：測定音壓，單位為巴斯</text:span><text:span text:style-name="T69_4">噶</text:span><text:span text:style-name="T69_5">(Pa)</text:span><text:span text:style-name="T69_6">。</text:span></text:p>
            <text:p text:style-name="P70"><text:span text:style-name="T70_1">P</text:span><text:span text:style-name="T70_2">0</text:span><text:span text:style-name="T70_3">：基準音壓為</text:span><text:span text:style-name="T70_4">20</text:span><text:span text:style-name="T70_5">μ</text:span><text:span text:style-name="T70_6">Pa</text:span><text:span text:style-name="T70_7">。</text:span></text:p>
            <text:p text:style-name="P71"><text:span text:style-name="T71_1">十二、軌道系統小時均能音量（</text:span><text:span text:style-name="T71_2">L</text:span><text:span text:style-name="T71_3">eq</text:span><text:span text:style-name="T71_4">,1h</text:span><text:span text:style-name="T71_5">）：</text:span></text:p>
            <text:p text:style-name="P72"><text:span text:style-name="T72_1">指特定時段內一小時所測得軌道系統交通噪音之能量平均值，其計算公式如下：</text:span></text:p>
            <text:p text:style-name="P73"><text:span text:style-name="T73_1">（一）</text:span><text:span text:style-name="T73_2"><text:s text:c="2"/></text:span><draw:frame svg:x="0cm" svg:y="0cm" svg:width="5.487cm" svg:height="1.475cm" draw:style-name="FR9" text:anchor-type="as-char" draw:z-index="0"><draw:object-ole xlink:href="Object 8" xlink:type="simple" xlink:show="embed" xlink:actuate="onLoad" draw:class-id="0002CE02-0000-0000-C000-000000000046"/><draw:image xlink:href="ObjectReplacements/Object 8" xlink:type="simple" xlink:show="embed" xlink:actuate="onLoad"/></draw:frame></text:p>
            <text:p text:style-name="P74"><text:span text:style-name="T74_1">N</text:span><text:span text:style-name="T74_2">：一小時通過測量地點之軌道機車車輛數</text:span><text:span text:style-name="T74_3">，即為小時班次數</text:span><text:span text:style-name="T74_4">。</text:span></text:p>
            <text:p text:style-name="P75"><draw:frame svg:x="0cm" svg:y="0cm" svg:width="0.808cm" svg:height="0.704cm" draw:style-name="FR10" text:anchor-type="as-char" draw:z-index="0"><draw:object-ole xlink:href="Object 9" xlink:type="simple" xlink:show="embed" xlink:actuate="onLoad" draw:class-id="0002CE02-0000-0000-C000-000000000046"/><draw:image xlink:href="ObjectReplacements/Object 9" xlink:type="simple" xlink:show="embed" xlink:actuate="onLoad"/></draw:frame><text:span text:style-name="T75_1">：指</text:span><text:span text:style-name="T75_2">單一班次</text:span><text:span text:style-name="T75_3">軌道機車車輛通過測量地點於事件歷時時間（</text:span><text:span text:style-name="T75_4">T</text:span><text:span text:style-name="T75_5">）內，所測得軌道系統交通噪音之事件音量，其計算公式如下：</text:span></text:p>
            <text:p text:style-name="P76"><draw:frame svg:x="0cm" svg:y="0cm" svg:width="4.19cm" svg:height="1.513cm" draw:style-name="FR11" text:anchor-type="as-char" draw:z-index="0"><draw:object-ole xlink:href="Object 10" xlink:type="simple" xlink:show="embed" xlink:actuate="onLoad" draw:class-id="0002CE02-0000-0000-C000-000000000046"/><draw:image xlink:href="ObjectReplacements/Object 10" xlink:type="simple" xlink:show="embed" xlink:actuate="onLoad"/></draw:frame></text:p>
            <text:p text:style-name="P77"><text:span text:style-name="T77_1">P</text:span><text:span text:style-name="T77_2">t</text:span><text:span text:style-name="T77_3">：測定音壓，單位為巴斯噶</text:span><text:span text:style-name="T77_4">(Pa)</text:span><text:span text:style-name="T77_5">。</text:span></text:p>
            <text:p text:style-name="P78"><text:span text:style-name="T78_1">P</text:span><text:span text:style-name="T78_2">0</text:span><text:span text:style-name="T78_3">：基準音壓為</text:span><text:span text:style-name="T78_4">20</text:span><text:span text:style-name="T78_5">μ</text:span><text:span text:style-name="T78_6">Pa</text:span><text:span text:style-name="T78_7">。</text:span></text:p>
            <text:p text:style-name="P79"><text:span text:style-name="T79_1">T<text:s/></text:span><text:span text:style-name="T79_2">：軌道機車車輛通過測量地點之事件歷時時間（</text:span><text:span text:style-name="T79_3">T</text:span><text:span text:style-name="T79_4">1</text:span><text:span text:style-name="T79_5">至</text:span><text:span text:style-name="T79_6">T</text:span><text:span text:style-name="T79_7">2</text:span><text:span text:style-name="T79_8">），單位為秒，參見下圖。</text:span></text:p>
            <text:p text:style-name="P80"><text:span text:style-name="T80_1">T</text:span><text:span text:style-name="T80_2">1</text:span><text:span text:style-name="T80_3">：軌道機車車輛接近測量地點時</text:span><text:span text:style-name="T80_4">，低於</text:span><text:span text:style-name="T80_5">整體音量</text:span><text:span text:style-name="T80_6">10<text:s/>dB</text:span><text:span text:style-name="T80_7">（</text:span><text:span text:style-name="T80_8">A</text:span><text:span text:style-name="T80_9">）之時間點。</text:span></text:p>
            <text:p text:style-name="P81"><text:span text:style-name="T81_1">T</text:span><text:span text:style-name="T81_2">2</text:span><text:span text:style-name="T81_3">：軌道機車車輛離開測量地點時</text:span><text:span text:style-name="T81_4">，低於</text:span><text:span text:style-name="T81_5">整體音量</text:span><text:span text:style-name="T81_6">10<text:s/></text:span><text:span text:style-name="T81_7">dB</text:span><text:span text:style-name="T81_8">（</text:span><text:span text:style-name="T81_9">A</text:span><text:span text:style-name="T81_10">）之時間點。</text:span></text:p>
            <text:p text:style-name="P82"><text:span text:style-name="T82_1"><text:s/></text:span><draw:frame svg:x="0cm" svg:y="0cm" svg:width="6.171cm" svg:height="3.523cm" draw:style-name="FR12" text:anchor-type="as-char" draw:z-index="0"><draw:image xlink:href="Pictures/image2.png" xlink:type="simple" xlink:show="embed" xlink:actuate="onLoad"/></draw:frame></text:p>
            <text:p text:style-name="P83"><text:span text:style-name="T83_1">（二）無法依前目規定決定</text:span><text:span text:style-name="T83_2">T</text:span><text:span text:style-name="T83_3">1</text:span><text:span text:style-name="T83_4">、</text:span><text:span text:style-name="T83_5">T</text:span><text:span text:style-name="T83_6">2</text:span><text:span text:style-name="T83_7">時，依下列原則之一計算事件歷時時間</text:span><text:span text:style-name="T83_8">T</text:span><text:span text:style-name="T83_9">：</text:span></text:p>
            <text:p text:style-name="P84"><text:span text:style-name="T84_1">1.</text:span><text:span text:style-name="T84_2">依據該小時其他班次之</text:span><text:span text:style-name="T84_3">T</text:span><text:span text:style-name="T84_4">1</text:span><text:span text:style-name="T84_5">、</text:span><text:span text:style-name="T84_6">T</text:span><text:span text:style-name="T84_7">2</text:span><text:span text:style-name="T84_8">計算其平均時距，作為</text:span><text:span text:style-name="T84_9">事件歷時時間</text:span><text:span text:style-name="T84_10">T</text:span><text:span text:style-name="T84_11">。</text:span></text:p>
            <text:p text:style-name="P85"><text:span text:style-name="T85_1">2.</text:span><text:span text:style-name="T85_2">依據軌道機車車輛之長度加一百公尺除以車速，以計算該班次事件歷時時間</text:span><text:span text:style-name="T85_3">T</text:span><text:span text:style-name="T85_4">。</text:span></text:p>
            <text:p text:style-name="P86"><text:span text:style-name="T86_1">（三）背景音量之計算由</text:span><text:span text:style-name="T86_2">T</text:span><text:span text:style-name="T86_3">1</text:span><text:span text:style-name="T86_4">往前計算</text:span><text:span text:style-name="T86_5">T</text:span><text:span text:style-name="T86_6">時間之事件前背景音量，及由</text:span><text:span text:style-name="T86_7">T</text:span><text:span text:style-name="T86_8">2</text:span><text:span text:style-name="T86_9">往後計算</text:span><text:span text:style-name="T86_10">T</text:span><text:span text:style-name="T86_11">時間之事件後背景音量，再取二者之算數平均值。前述事件前、後背景音量之計算公式與事件音量相同。</text:span></text:p>
            <text:p text:style-name="P87"><text:span text:style-name="T87_1">（四）軌道機車車輛之</text:span><draw:frame svg:x="0cm" svg:y="0cm" svg:width="0.808cm" svg:height="0.704cm" draw:style-name="FR13" text:anchor-type="as-char" draw:z-index="0"><draw:object-ole xlink:href="Object 11" xlink:type="simple" xlink:show="embed" xlink:actuate="onLoad" draw:class-id="0002CE02-0000-0000-C000-000000000046"/><draw:image xlink:href="ObjectReplacements/Object 11" xlink:type="simple" xlink:show="embed" xlink:actuate="onLoad"/></draw:frame><text:span text:style-name="T87_2">音量與前目背景音量相差小於</text:span><text:span text:style-name="T87_3">10</text:span><text:span text:style-name="T87_4"><text:s/>dB</text:span><text:span text:style-name="T87_5">（</text:span><text:span text:style-name="T87_6">A</text:span><text:span text:style-name="T87_7">）者</text:span><text:span text:style-name="T87_8">，應依第三條第七款規定進行背景音量修正。</text:span></text:p>
            <text:p text:style-name="P88"><text:span text:style-name="T88_1">十三、平均最大音量（</text:span><text:span text:style-name="T88_2">L</text:span><text:span text:style-name="T88_3">max,mean,1h</text:span><text:span text:style-name="T88_4">）：指一小時內所測得軌道機車車輛各班次交通噪音最大音量（</text:span><text:span text:style-name="T88_5">L</text:span><text:span text:style-name="T88_6">max</text:span><text:span text:style-name="T88_7">）之能量平均值。</text:span></text:p>
            <text:p text:style-name="P89"><text:span text:style-name="T89_1"><text:s text:c="3"/></text:span><draw:frame svg:x="0cm" svg:y="0cm" svg:width="5.588cm" svg:height="1.444cm" draw:style-name="FR14" text:anchor-type="as-char" draw:z-index="0"><draw:object-ole xlink:href="Object 12" xlink:type="simple" xlink:show="embed" xlink:actuate="onLoad" draw:class-id="0002CE02-0000-0000-C000-000000000046"/><draw:image xlink:href="ObjectReplacements/Object 12" xlink:type="simple" xlink:show="embed" xlink:actuate="onLoad"/></draw:frame></text:p>
            <text:p text:style-name="P90"><text:span text:style-name="T90_1"><text:s text:c="6"/>L</text:span><text:span text:style-name="T90_2">pmax</text:span><text:span text:style-name="T90_3">：軌道機車車輛交通噪音</text:span><text:span text:style-name="T90_4">A</text:span><text:span text:style-name="T90_5">加權測定之最大音量。</text:span></text:p>
            <text:p text:style-name="P91"><text:span text:style-name="T91_1"><text:s/></text:span><text:span text:style-name="T91_2">N</text:span><text:span text:style-name="T91_3">：一小時通過測量地點之軌道機車車輛數</text:span><text:span text:style-name="T91_4">，即為小時班次數</text:span><text:span text:style-name="T91_5">。</text:span></text:p>
            <text:p text:style-name="P92"><text:span text:style-name="T92_1">十四、複合性音量：指整體音量包括二個以上交通系統所產生並合成之音量。</text:span></text:p>
          </table:table-cell>
          <table:table-cell table:style-name="Cell6">
            <text:p text:style-name="P93"><text:span text:style-name="T93_1">一、修正第十二款第一目有關軌道系統小時均能音量</text:span><text:span text:style-name="T93_2">以事件數計算之</text:span><text:span text:style-name="T93_3">規定</text:span><text:span text:style-name="T93_4">，</text:span><text:span text:style-name="T93_5">修正事件數</text:span><text:span text:style-name="T93_6">N</text:span><text:span text:style-name="T93_7">及事件音量</text:span><text:span text:style-name="T93_8">L</text:span><text:span text:style-name="T93_9">p,T</text:span><text:span text:style-name="T93_10">之文字定義</text:span><text:span text:style-name="T93_11">，</text:span><text:span text:style-name="T93_12">使</text:span><text:span text:style-name="T93_13">與軌道系統</text:span><text:span text:style-name="T93_14">噪音事件實際發生</text:span><text:span text:style-name="T93_15">情形相符</text:span><text:span text:style-name="T93_16">。</text:span><text:span text:style-name="T93_17">另</text:span><text:span text:style-name="T93_18">參考國際標準</text:span><text:span text:style-name="T93_19">化</text:span><text:span text:style-name="T93_20">組織</text:span><text:span text:style-name="T93_21">（</text:span><text:span text:style-name="T93_22">International<text:s/>Organization<text:s/>for<text:s/>Standardization</text:span><text:span text:style-name="T93_23">，</text:span><text:span text:style-name="T93_24">簡稱</text:span><text:span text:style-name="T93_25">ISO</text:span><text:span text:style-name="T93_26">）</text:span><text:span text:style-name="T93_27">所訂</text:span><text:span text:style-name="T93_28">ISO</text:span><text:span text:style-name="T93_29"><text:s/></text:span><text:span text:style-name="T93_30">3095</text:span><text:span text:style-name="T93_31">規定，</text:span><text:span text:style-name="T93_32">修正事件歷時時間</text:span><text:span text:style-name="T93_33">之</text:span><text:span text:style-name="T93_34">T</text:span><text:span text:style-name="T93_35">1</text:span><text:span text:style-name="T93_36">、T</text:span><text:span text:style-name="T93_37">2</text:span><text:span text:style-name="T93_38">決定方</text:span><text:span text:style-name="T93_39">式</text:span><text:span text:style-name="T93_40">，使其計算程序明確。</text:span></text:p>
            <text:p text:style-name="P94"><text:span text:style-name="T94_1">二、修正第十二款第二目有關事件歷時時間</text:span><text:span text:style-name="T94_2">之</text:span><text:span text:style-name="T94_3">計算</text:span><text:span text:style-name="T94_4">原則</text:span><text:span text:style-name="T94_5">，</text:span><text:span text:style-name="T94_6">增修</text:span><text:span text:style-name="T94_7">依據實際測量資料計算歷時時間，其時間須足以涵蓋事件音量發生過程之規定，</text:span><text:span text:style-name="T94_8">及明定</text:span><text:span text:style-name="T94_9">依序採用</text:span><text:span text:style-name="T94_10">之規定</text:span><text:span text:style-name="T94_11">。</text:span></text:p>
            <text:p text:style-name="P95"><text:span text:style-name="T95_1">三、修正第十二款第三目有關事件背景音量為</text:span><text:span text:style-name="T95_2">前、後背景音量之能量平均值</text:span><text:span text:style-name="T95_3">，</text:span><text:span text:style-name="T95_4">以</text:span><text:span text:style-name="T95_5">反映背景音量</text:span><text:span text:style-name="T95_6">實際情況</text:span><text:span text:style-name="T95_7">。</text:span></text:p>
            <text:p text:style-name="P96"><text:span text:style-name="T96_1">四、修正第十三款</text:span><text:span text:style-name="T96_2">第二目</text:span><text:span text:style-name="T96_3">，明定軌道系統平均最大音量之背景音量計算及修正規定。</text:span></text:p>
            <text:p text:style-name="P97"/>
          </table:table-cell>
        </table:table-row>
        <table:table-row table:style-name="Row3">
          <table:table-cell table:style-name="Cell7">
            <text:p text:style-name="P98"><text:span text:style-name="T98_1">第三條</text:span><text:span text:style-name="T98_2"><text:s text:c="2"/></text:span><text:span text:style-name="T98_3">陸上運輸系統交通噪音之測定應符合下列規定：</text:span></text:p>
            <text:p text:style-name="P99"><text:span text:style-name="T99_1">一、測量儀器：須使用符合中華民國國家標準（</text:span><text:span text:style-name="T99_2">CNS<text:s/>7129</text:span><text:span text:style-name="T99_3">）規定之一型噪音計或國際電工協會標準（</text:span><text:span text:style-name="T99_4">IEC<text:s/>61672-1</text:span><text:span text:style-name="T99_5">）</text:span><text:span text:style-name="T99_6">Class<text:s/>1</text:span><text:span text:style-name="T99_7">噪音計。</text:span></text:p>
            <text:p text:style-name="P100"><text:span text:style-name="T100_1">二、測定高度：聲音感應器應置於離地面或樓板延伸線一．二至一．</text:span><text:span text:style-name="T100_2">五公尺</text:span><text:span text:style-name="T100_3">之間。</text:span></text:p>
            <text:p text:style-name="P101"><text:span text:style-name="T101_1">三、由</text:span><text:span text:style-name="T101_2">直轄市、縣（市）</text:span><text:span text:style-name="T101_3">主管機關</text:span><text:span text:style-name="T101_4">會同</text:span><text:span text:style-name="T101_5">交通營運或管理機關（構）於下列地點測量：</text:span></text:p>
            <text:p text:style-name="P102"><text:span text:style-name="T102_1">（一）於陳情人所指定其居住生活範圍之室外地點測定者，應距離</text:span><text:span text:style-name="T102_2">周圍建築物牆面線</text:span><text:span text:style-name="T102_3">及</text:span><text:span text:style-name="T102_4">其他主要反射面</text:span><text:span text:style-name="T102_5">一至</text:span><text:span text:style-name="T102_6">二公尺</text:span><text:span text:style-name="T102_7">。</text:span></text:p>
            <text:p text:style-name="P103"><text:span text:style-name="T103_1">（二）陳情人未指定地點者，由主管機關指定陸上運輸系統營運或管理範圍外與陳情人居住生活建築物最近處之室外地點測定之，並應距離周圍建築物牆面線</text:span><text:span text:style-name="T103_2">及</text:span><text:span text:style-name="T103_3">其他主要反射面</text:span><text:span text:style-name="T103_4">一至</text:span><text:span text:style-name="T103_5">二公尺</text:span><text:span text:style-name="T103_6">。</text:span></text:p>
            <text:p text:style-name="P104"><text:span text:style-name="T104_1">（三）執行補助計畫後之測量地點應於補助計畫載明之測量地點測定之。</text:span></text:p>
            <text:p text:style-name="P105"><text:span text:style-name="T105_1">四、動特性：</text:span></text:p>
            <text:p text:style-name="P106"><text:span text:style-name="T106_1">（一）測量道路系統交通噪音使用快特性（</text:span><text:span text:style-name="T106_2">FAST</text:span><text:span text:style-name="T106_3">）。</text:span></text:p>
            <text:p text:style-name="P107"><text:span text:style-name="T107_1">（二）測量軌道系統交通噪音使用慢特性（</text:span><text:span text:style-name="T107_2">SLOW</text:span><text:span text:style-name="T107_3">）。</text:span></text:p>
            <text:p text:style-name="P108"><text:span text:style-name="T108_1">五、測量時間：</text:span></text:p>
            <text:p text:style-name="P109"><text:span text:style-name="T109_1">（一）於陳情人指定時段進行連續測定。</text:span></text:p>
            <text:p text:style-name="P110"><text:span text:style-name="T110_1">（二）陳情人未指定時段則進行二十四小時連續測定。</text:span></text:p>
            <text:p text:style-name="P111"><text:span text:style-name="T111_1">六、測量項目：</text:span></text:p>
            <text:p text:style-name="P112"><text:span text:style-name="T112_1">（一）</text:span><text:span text:style-name="T112_2">道路系統交通噪音須測量小時均能音量</text:span><text:span text:style-name="T112_3">（</text:span><text:span text:style-name="T112_4">L</text:span><text:span text:style-name="T112_5">eq,1h</text:span><text:span text:style-name="T112_6">）。</text:span></text:p>
            <text:p text:style-name="P113"><text:span text:style-name="T113_1">（二）</text:span><text:span text:style-name="T113_2">軌道系統交通噪音須測量小時均能音量</text:span><text:span text:style-name="T113_3">（</text:span><text:span text:style-name="T113_4">L</text:span><text:span text:style-name="T113_5">eq,1h</text:span><text:span text:style-name="T113_6">）</text:span><text:span text:style-name="T113_7">及平均最大音量</text:span><text:span text:style-name="T113_8">（</text:span><text:span text:style-name="T113_9">L</text:span><text:span text:style-name="T113_10">max,mean,1h</text:span><text:span text:style-name="T113_11">）</text:span><text:span text:style-name="T113_12">。</text:span></text:p>
            <text:p text:style-name="P114"><text:span text:style-name="T114_1">七、</text:span><text:span text:style-name="T114_2">背景</text:span><text:span text:style-name="T114_3">音量之修正：</text:span></text:p>
            <text:p text:style-name="P115"><text:span text:style-name="T115_1">（一）測量地點之背景音量，至少與欲測定音源音量相差</text:span><text:span text:style-name="T115_2">十</text:span><text:span text:style-name="T115_3">分貝（</text:span><text:span text:style-name="T115_4">dB</text:span><text:span text:style-name="T115_5">（</text:span><text:span text:style-name="T115_6">A</text:span><text:span text:style-name="T115_7">）</text:span><text:span text:style-name="T115_8">）</text:span><text:span text:style-name="T115_9">以上。</text:span></text:p>
            <text:p text:style-name="P116"><text:span text:style-name="T116_1">（二）測量地點之整體音量與背景音量相差數值（</text:span><text:span text:style-name="T116_2">L</text:span><text:span text:style-name="T116_3">）介於</text:span><text:span text:style-name="T116_4">三</text:span><text:span text:style-name="T116_5">分貝（</text:span><text:span text:style-name="T116_6">dB</text:span><text:span text:style-name="T116_7">（</text:span><text:span text:style-name="T116_8">A</text:span><text:span text:style-name="T116_9">）</text:span><text:span text:style-name="T116_10">）</text:span><text:span text:style-name="T116_11">至</text:span><text:span text:style-name="T116_12">九</text:span><text:span text:style-name="T116_13">分貝（</text:span><text:span text:style-name="T116_14">dB</text:span><text:span text:style-name="T116_15">（</text:span><text:span text:style-name="T116_16">A</text:span><text:span text:style-name="T116_17">）</text:span><text:span text:style-name="T116_18">）</text:span><text:span text:style-name="T116_19">時，則依下表進行背景音量修正</text:span><text:span text:style-name="T116_20">，或以音量之能量相減</text:span><text:span text:style-name="T116_21">計算</text:span><text:span text:style-name="T116_22">方式進行修正</text:span><text:span text:style-name="T116_23">。</text:span></text:p>
            <text:p text:style-name="P117"><text:span text:style-name="T117_1">單位：</text:span><text:span text:style-name="T117_2">分貝（</text:span><text:span text:style-name="T117_3">dB</text:span><text:span text:style-name="T117_4">（</text:span><text:span text:style-name="T117_5">A</text:span><text:span text:style-name="T117_6">）</text:span><text:span text:style-name="T117_7">）</text:span></text:p>
            <table:table table:style-name="Table2">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4">
                <table:table-cell table:style-name="Cell8">
                  <text:p text:style-name="P118"><text:span text:style-name="T118_1">L</text:span></text:p>
                </table:table-cell>
                <table:table-cell table:style-name="Cell9">
                  <text:p text:style-name="P119"><text:span text:style-name="T119_1">3</text:span></text:p>
                </table:table-cell>
                <table:table-cell table:style-name="Cell10">
                  <text:p text:style-name="P120"><text:span text:style-name="T120_1">4</text:span></text:p>
                </table:table-cell>
                <table:table-cell table:style-name="Cell11">
                  <text:p text:style-name="P121"><text:span text:style-name="T121_1">5</text:span></text:p>
                </table:table-cell>
                <table:table-cell table:style-name="Cell12">
                  <text:p text:style-name="P122"><text:span text:style-name="T122_1">6</text:span></text:p>
                </table:table-cell>
                <table:table-cell table:style-name="Cell13">
                  <text:p text:style-name="P123"><text:span text:style-name="T123_1">7</text:span></text:p>
                </table:table-cell>
                <table:table-cell table:style-name="Cell14">
                  <text:p text:style-name="P124"><text:span text:style-name="T124_1">8</text:span></text:p>
                </table:table-cell>
                <table:table-cell table:style-name="Cell15">
                  <text:p text:style-name="P125"><text:span text:style-name="T125_1">9</text:span></text:p>
                </table:table-cell>
              </table:table-row>
              <table:table-row table:style-name="Row5">
                <table:table-cell table:style-name="Cell16">
                  <text:p text:style-name="P126"><text:span text:style-name="T126_1">修正值</text:span></text:p>
                </table:table-cell>
                <table:table-cell table:style-name="Cell17">
                  <text:p text:style-name="P127"><text:span text:style-name="T127_1">-3</text:span><text:span text:style-name="T127_2">.0</text:span></text:p>
                </table:table-cell>
                <table:table-cell table:style-name="Cell18">
                  <text:p text:style-name="P128"><text:span text:style-name="T128_1">-2.2</text:span></text:p>
                </table:table-cell>
                <table:table-cell table:style-name="Cell19">
                  <text:p text:style-name="P129"><text:span text:style-name="T129_1">-1.7</text:span></text:p>
                </table:table-cell>
                <table:table-cell table:style-name="Cell20">
                  <text:p text:style-name="P130"><text:span text:style-name="T130_1">-1.3</text:span></text:p>
                </table:table-cell>
                <table:table-cell table:style-name="Cell21">
                  <text:p text:style-name="P131"><text:span text:style-name="T131_1">-1.0</text:span></text:p>
                </table:table-cell>
                <table:table-cell table:style-name="Cell22">
                  <text:p text:style-name="P132"><text:span text:style-name="T132_1">-0.7</text:span></text:p>
                </table:table-cell>
                <table:table-cell table:style-name="Cell23">
                  <text:p text:style-name="P133"><text:span text:style-name="T133_1">-0.6</text:span></text:p>
                </table:table-cell>
              </table:table-row>
            </table:table>
            <text:p text:style-name="P134"><text:span text:style-name="T134_1">（三）測量地點之整體音量與背景音量相差數值小於</text:span><text:span text:style-name="T134_2">三</text:span><text:span text:style-name="T134_3">分貝（</text:span><text:span text:style-name="T134_4">dB</text:span><text:span text:style-name="T134_5">（</text:span><text:span text:style-name="T134_6">A</text:span><text:span text:style-name="T134_7">）</text:span><text:span text:style-name="T134_8">）</text:span><text:span text:style-name="T134_9">時，應停止測量，另尋其他適當測量地點或排除、減低背景音量後，再重新進行測量。</text:span></text:p>
            <text:p text:style-name="P135"><text:span text:style-name="T135_1">八、複合性音量之計算及判定：</text:span></text:p>
            <text:p text:style-name="P136"><text:span text:style-name="T136_1">（一）</text:span><text:span text:style-name="T136_2">測量地點包含軌道系統與道路系統</text:span><text:span text:style-name="T136_3">，其</text:span><text:span text:style-name="T136_4">複合性音量之小時均能音量扣除軌道系統小時均能音量，即為道路系統小時均能音量。</text:span></text:p>
            <text:p text:style-name="P137"><text:span text:style-name="T137_1">（二）</text:span><text:span text:style-name="T137_2">測量地點</text:span><text:span text:style-name="T137_3">包含二個以上道路系統</text:span><text:span text:style-name="T137_4">且各</text:span><text:span text:style-name="T137_5">道路</text:span><text:span text:style-name="T137_6">系統之間音量相差數值小於</text:span><text:span text:style-name="T137_7">十</text:span><text:span text:style-name="T137_8">分貝（</text:span><text:span text:style-name="T137_9">dB</text:span><text:span text:style-name="T137_10">（</text:span><text:span text:style-name="T137_11">A</text:span><text:span text:style-name="T137_12">）</text:span><text:span text:style-name="T137_13">）</text:span><text:span text:style-name="T137_14">，</text:span><text:span text:style-name="T137_15">其</text:span><text:span text:style-name="T137_16">複合性音量大於各</text:span><text:span text:style-name="T137_17">道路</text:span><text:span text:style-name="T137_18">系統</text:span><text:span text:style-name="T137_19">噪音管制標準時，各</text:span><text:span text:style-name="T137_20">系統音量</text:span><text:span text:style-name="T137_21">鑑別程序應</text:span><text:span text:style-name="T137_22">由</text:span><text:span text:style-name="T137_23">直轄市、縣（市）</text:span><text:span text:style-name="T137_24">主管機關會商交通營運或管理機關（構）</text:span><text:span text:style-name="T137_25">後決定</text:span><text:span text:style-name="T137_26">，</text:span><text:span text:style-name="T137_27">並</text:span><text:span text:style-name="T137_28">據以</text:span><text:span text:style-name="T137_29">分析判定各交通系統</text:span><text:span text:style-name="T137_30">音量。</text:span></text:p>
            <text:p text:style-name="P138"><text:span text:style-name="T138_1">九</text:span><text:span text:style-name="T138_2">、氣象條件：測量時間內測量地點須無雨、路乾且風速每秒</text:span><text:span text:style-name="T138_3">五公尺</text:span><text:span text:style-name="T138_4">以下。</text:span></text:p>
            <text:p text:style-name="P139"><text:span text:style-name="T139_1">十</text:span><text:span text:style-name="T139_2">、測定</text:span><text:span text:style-name="T139_3">紀錄應包括下列事項：</text:span></text:p>
            <text:p text:style-name="P140"><text:span text:style-name="T140_1">（一）日期、時間、地點</text:span><text:span text:style-name="T140_2">(</text:span><text:span text:style-name="T140_3">含高度及座標，座標應採用</text:span><text:span text:style-name="T140_4">TWD97</text:span><text:span text:style-name="T140_5">以上大地基準</text:span><text:span text:style-name="T140_6">)</text:span><text:span text:style-name="T140_7">及測定人員。</text:span></text:p>
            <text:p text:style-name="P141"><text:span text:style-name="T141_1">（二）使用儀器及其校正紀錄。</text:span></text:p>
            <text:p text:style-name="P142"><text:span text:style-name="T142_1">（三）測定結果。</text:span></text:p>
            <text:p text:style-name="P143"><text:span text:style-name="T143_1">（四）測定時間之氣象狀態（風向、風速、相對溼度、氣溫及最近降雨日期）。</text:span></text:p>
            <text:p text:style-name="P144"><text:span text:style-name="T144_1">（五）適用之標準。</text:span></text:p>
            <text:p text:style-name="P145"><text:span text:style-name="T145_1">（六）</text:span><text:span text:style-name="T145_2">測定過程錄音</text:span><text:span text:style-name="T145_3">或錄影</text:span><text:span text:style-name="T145_4">資料紀錄</text:span><text:span text:style-name="T145_5">。</text:span></text:p>
            <text:p text:style-name="P146"><text:span text:style-name="T146_1">（七）測量期間</text:span><text:span text:style-name="T146_2">已存檔備查之</text:span><text:span text:style-name="T146_3">噪音原始數據</text:span><text:span text:style-name="T146_4">紀錄</text:span><text:span text:style-name="T146_5">。</text:span></text:p>
            <text:p text:style-name="P147"><text:span text:style-name="T147_1">（</text:span><text:span text:style-name="T147_2">八</text:span><text:span text:style-name="T147_3">）</text:span><text:span text:style-name="T147_4">其他經中央主</text:span><text:span text:style-name="T147_5">管機關指定記載事項。</text:span></text:p>
          </table:table-cell>
          <table:table-cell table:style-name="Cell24">
            <text:p text:style-name="P148"><text:span text:style-name="T148_1">第三條</text:span><text:span text:style-name="T148_2"><text:s text:c="2"/></text:span><text:span text:style-name="T148_3">陸上運輸系統交通噪音之測定應符合下列規定：</text:span></text:p>
            <text:p text:style-name="P149"><text:span text:style-name="T149_1">一、測量儀器：須使用符合中華民國國家標準（</text:span><text:span text:style-name="T149_2">CNS<text:s/>7129</text:span><text:span text:style-name="T149_3">）規定之一型噪音計或國際電工協會標準（</text:span><text:span text:style-name="T149_4">IEC<text:s/>61672-1</text:span><text:span text:style-name="T149_5">）</text:span><text:span text:style-name="T149_6">Class<text:s/>1</text:span><text:span text:style-name="T149_7">噪音計。</text:span></text:p>
            <text:p text:style-name="P150"><text:span text:style-name="T150_1">二、測定高度：聲音感應器應置於離地面或樓板延伸線一．二至一．</text:span><text:span text:style-name="T150_2">五公尺</text:span><text:span text:style-name="T150_3">之間。</text:span></text:p>
            <text:p text:style-name="P151"><text:span text:style-name="T151_1">三、由主管機關通知交通營運或管理機關（構）於下列地點測量：</text:span></text:p>
            <text:p text:style-name="P152"><text:span text:style-name="T152_1">（一）於陳情人所指定其居住生活範圍之室外地點測定者，應距離周圍建築物牆面線一至</text:span><text:span text:style-name="T152_2">二公尺</text:span><text:span text:style-name="T152_3">。</text:span></text:p>
            <text:p text:style-name="P153"><text:span text:style-name="T153_1">（二）陳情人未指定地點者，由主管機關指定陸上運輸系統營運或管理範圍外與陳情人居住生活建築物最近處之室外地點測定之，並應距離周圍建築物牆面線一至</text:span><text:span text:style-name="T153_2">二公尺</text:span><text:span text:style-name="T153_3">。</text:span></text:p>
            <text:p text:style-name="P154"><text:span text:style-name="T154_1">（三）執行補助計畫後之測量地點應於補助計畫載明之測量地點測定之。</text:span></text:p>
            <text:p text:style-name="P155"><text:span text:style-name="T155_1">四、動特性：</text:span></text:p>
            <text:p text:style-name="P156"><text:span text:style-name="T156_1">（一）測量道路系統交通噪音使用快特性（</text:span><text:span text:style-name="T156_2">FAST</text:span><text:span text:style-name="T156_3">）。</text:span></text:p>
            <text:p text:style-name="P157"><text:span text:style-name="T157_1">（二）測量軌道系統交通噪音使用慢特性（</text:span><text:span text:style-name="T157_2">SLOW</text:span><text:span text:style-name="T157_3">）。</text:span></text:p>
            <text:p text:style-name="P158"><text:span text:style-name="T158_1">五、測量時間：</text:span></text:p>
            <text:p text:style-name="P159"><text:span text:style-name="T159_1">（一）於陳情人指定時段進行連續測定。</text:span></text:p>
            <text:p text:style-name="P160"><text:span text:style-name="T160_1">（二）陳情人未指定時段則進行二十四小時連續測定。</text:span></text:p>
            <text:p text:style-name="P161"><text:span text:style-name="T161_1">六、測量項目：</text:span></text:p>
            <text:p text:style-name="P162"><text:span text:style-name="T162_1">（一）</text:span><text:span text:style-name="T162_2">道路系統交通噪音須測量小時均能音量</text:span><text:span text:style-name="T162_3">（</text:span><text:span text:style-name="T162_4">L</text:span><text:span text:style-name="T162_5">eq,1h</text:span><text:span text:style-name="T162_6">）。</text:span></text:p>
            <text:p text:style-name="P163"><text:span text:style-name="T163_1">（二）</text:span><text:span text:style-name="T163_2">軌道系統交通噪音須測量小時均能音量</text:span><text:span text:style-name="T163_3">（</text:span><text:span text:style-name="T163_4">L</text:span><text:span text:style-name="T163_5">eq,1h</text:span><text:span text:style-name="T163_6">）</text:span><text:span text:style-name="T163_7">及平均最大音量</text:span><text:span text:style-name="T163_8">（</text:span><text:span text:style-name="T163_9">L</text:span><text:span text:style-name="T163_10">max,mean,1h</text:span><text:span text:style-name="T163_11">）</text:span><text:span text:style-name="T163_12">。</text:span></text:p>
            <text:p text:style-name="P164"><text:span text:style-name="T164_1">七、</text:span><text:span text:style-name="T164_2">背景</text:span><text:span text:style-name="T164_3">音量之修正：</text:span></text:p>
            <text:p text:style-name="P165"><text:span text:style-name="T165_1">（一）測量地點之背景音量，至少與欲測定音源音量相差</text:span><text:span text:style-name="T165_2">10dB</text:span><text:span text:style-name="T165_3">（</text:span><text:span text:style-name="T165_4">A</text:span><text:span text:style-name="T165_5">）以上。</text:span></text:p>
            <text:p text:style-name="P166"><text:span text:style-name="T166_1">（二）測量地點之整體音量與背景音量相差數值（</text:span><text:span text:style-name="T166_2">L</text:span><text:span text:style-name="T166_3">）介於</text:span><text:span text:style-name="T166_4">3-9<text:s/>dB</text:span><text:span text:style-name="T166_5">（</text:span><text:span text:style-name="T166_6">A</text:span><text:span text:style-name="T166_7">）時，則依下表進行背景音量修正</text:span><text:span text:style-name="T166_8">。</text:span></text:p>
            <text:p text:style-name="P167"><text:span text:style-name="T167_1">單位：</text:span><text:span text:style-name="T167_2">dB</text:span><text:span text:style-name="T167_3">（</text:span><text:span text:style-name="T167_4">A</text:span><text:span text:style-name="T167_5">）</text:span></text:p>
            <table:table table:style-name="Table3">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row table:style-name="Row6">
                <table:table-cell table:style-name="Cell25">
                  <text:p text:style-name="P168"><text:span text:style-name="T168_1">L</text:span></text:p>
                </table:table-cell>
                <table:table-cell table:style-name="Cell26">
                  <text:p text:style-name="P169"><text:span text:style-name="T169_1">3</text:span></text:p>
                </table:table-cell>
                <table:table-cell table:style-name="Cell27">
                  <text:p text:style-name="P170"><text:span text:style-name="T170_1">4</text:span></text:p>
                </table:table-cell>
                <table:table-cell table:style-name="Cell28">
                  <text:p text:style-name="P171"><text:span text:style-name="T171_1">5</text:span></text:p>
                </table:table-cell>
                <table:table-cell table:style-name="Cell29">
                  <text:p text:style-name="P172"><text:span text:style-name="T172_1">6</text:span></text:p>
                </table:table-cell>
                <table:table-cell table:style-name="Cell30">
                  <text:p text:style-name="P173"><text:span text:style-name="T173_1">7</text:span></text:p>
                </table:table-cell>
                <table:table-cell table:style-name="Cell31">
                  <text:p text:style-name="P174"><text:span text:style-name="T174_1">8</text:span></text:p>
                </table:table-cell>
                <table:table-cell table:style-name="Cell32">
                  <text:p text:style-name="P175"><text:span text:style-name="T175_1">9</text:span></text:p>
                </table:table-cell>
              </table:table-row>
              <table:table-row table:style-name="Row7">
                <table:table-cell table:style-name="Cell33">
                  <text:p text:style-name="P176"><text:span text:style-name="T176_1">修正值</text:span></text:p>
                </table:table-cell>
                <table:table-cell table:style-name="Cell34">
                  <text:p text:style-name="P177"><text:span text:style-name="T177_1">-3</text:span></text:p>
                </table:table-cell>
                <table:table-cell table:style-name="Cell35" table:number-columns-spanned="2">
                  <text:p text:style-name="P178"><text:span text:style-name="T178_1">-2</text:span></text:p>
                </table:table-cell>
                <table:covered-table-cell/>
                <table:table-cell table:style-name="Cell36" table:number-columns-spanned="4">
                  <text:p text:style-name="P179"><text:span text:style-name="T179_1">-1</text:span></text:p>
                </table:table-cell>
                <table:covered-table-cell/>
                <table:covered-table-cell/>
                <table:covered-table-cell/>
              </table:table-row>
            </table:table>
            <text:p text:style-name="P180"><text:span text:style-name="T180_1">（三）測量地點之整體音量與背景音量相差數值小於</text:span><text:span text:style-name="T180_2">3<text:s/>dB</text:span><text:span text:style-name="T180_3">（</text:span><text:span text:style-name="T180_4">A</text:span><text:span text:style-name="T180_5">）時，應停止測量，另尋其他適當測量地點或排除、減低背景音量後，再重新進行測量。</text:span></text:p>
            <text:p text:style-name="P181"><text:span text:style-name="T181_1">（四）</text:span><text:span text:style-name="T181_2">測量地點之整體音量屬複合性音量</text:span><text:span text:style-name="T181_3">且各交通系統之間音量相差數值小於</text:span><text:span text:style-name="T181_4">10dB</text:span><text:span text:style-name="T181_5">（</text:span><text:span text:style-name="T181_6">A</text:span><text:span text:style-name="T181_7">）</text:span><text:span text:style-name="T181_8">，於複合性音量大於各交通系統噪音管制標準時，應測得各交通系統音量於測量時間之能量貢獻比例，再據以計算欲測定音源音量。</text:span></text:p>
            <text:p text:style-name="P182"><text:span text:style-name="T182_1">八、氣象條件：測量時間內測量地點須無雨、路乾且風速每秒</text:span><text:span text:style-name="T182_2">五公尺</text:span><text:span text:style-name="T182_3">以下。</text:span></text:p>
            <text:p text:style-name="P183"><text:span text:style-name="T183_1">九、測定</text:span><text:span text:style-name="T183_2">紀錄應包括下列事項：</text:span></text:p>
            <text:p text:style-name="P184"><text:span text:style-name="T184_1">（一）日期、時間、地點</text:span><text:span text:style-name="T184_2">(</text:span><text:span text:style-name="T184_3">含高度及座標，座標應採用</text:span><text:span text:style-name="T184_4">TWD97</text:span><text:span text:style-name="T184_5">以上大地基準</text:span><text:span text:style-name="T184_6">)</text:span><text:span text:style-name="T184_7">及測定人員。</text:span></text:p>
            <text:p text:style-name="P185"><text:span text:style-name="T185_1">（二）使用儀器及其校正紀錄。</text:span></text:p>
            <text:p text:style-name="P186"><text:span text:style-name="T186_1">（三）測定結果。</text:span></text:p>
            <text:p text:style-name="P187"><text:span text:style-name="T187_1">（四）測定時間之氣象狀態（風向、風速、相對溼度、氣溫及最近降雨日期）。</text:span></text:p>
            <text:p text:style-name="P188"><text:span text:style-name="T188_1">（五）適用之標準。</text:span></text:p>
            <text:p text:style-name="P189"><text:span text:style-name="T189_1">（六）其他經中央主</text:span><text:span text:style-name="T189_2">管機關指定記載事項。</text:span></text:p>
          </table:table-cell>
          <table:table-cell table:style-name="Cell37">
            <text:p text:style-name="P190"><text:span text:style-name="T190_1">一、酌修第三款文字</text:span><text:span text:style-name="T190_2">。另考量建築物牆面或</text:span><text:span text:style-name="T190_3">其</text:span><text:span text:style-name="T190_4">附近有其他主要反射面影響測量結果，修正測量地點</text:span><text:span text:style-name="T190_5">相關規定</text:span><text:span text:style-name="T190_6">。</text:span></text:p>
            <text:p text:style-name="P191"><text:span text:style-name="T191_1">二、</text:span><text:span text:style-name="T191_2">第七款</text:span><text:span text:style-name="T191_3">明定得</text:span><text:span text:style-name="T191_4">以音量之能量相減計算方式進行背景音量修正，並修正表格內數值。</text:span></text:p>
            <text:p text:style-name="P192"><text:span text:style-name="T192_1">三</text:span><text:span text:style-name="T192_2">、</text:span><text:span text:style-name="T192_3">第八款</text:span><text:span text:style-name="T192_4">規定由現行條文第七款第四目移列修正。</text:span><text:span text:style-name="T192_5">明定包含軌道系統與道路系統</text:span><text:span text:style-name="T192_6">之複合性</text:span><text:span text:style-name="T192_7">音量，扣除軌道系統音量</text:span><text:span text:style-name="T192_8">即為</text:span><text:span text:style-name="T192_9">道路系統音量。另明定</text:span><text:span text:style-name="T192_10">測量地點包含二個以上道路系統</text:span><text:span text:style-name="T192_11">，其</text:span><text:span text:style-name="T192_12">複合性音量</text:span><text:span text:style-name="T192_13">大於各道路系統</text:span><text:span text:style-name="T192_14">噪音管制標準時</text:span><text:span text:style-name="T192_15">，各系統音量鑑別程序應由</text:span><text:span text:style-name="T192_16">直轄市、縣（市）</text:span><text:span text:style-name="T192_17">主管機關會商交通營運或管理機關（構）</text:span><text:span text:style-name="T192_18">後決定</text:span><text:span text:style-name="T192_19">，</text:span><text:span text:style-name="T192_20">並</text:span><text:span text:style-name="T192_21">據以分析判定各交通系統音量，以為遵循。</text:span></text:p>
            <text:p text:style-name="P193"><text:span text:style-name="T193_1">四</text:span><text:span text:style-name="T193_2">、第十款明定</text:span><text:span text:style-name="T193_3">測定</text:span><text:span text:style-name="T193_4">過程錄音</text:span><text:span text:style-name="T193_5">或錄影</text:span><text:span text:style-name="T193_6">資料紀錄為測定紀錄項目之ㄧ，</text:span><text:span text:style-name="T193_7">以避免</text:span><text:span text:style-name="T193_8">並釐清測定過程之其他異常干擾音量。</text:span><text:span text:style-name="T193_9">另明定</text:span><text:span text:style-name="T193_10">測量期間噪音原始數據紀錄應存檔備查。</text:span></text:p>
            <text:p text:style-name="P194"><text:span text:style-name="T194_1">五</text:span><text:span text:style-name="T194_2">、第九款、第十款款次變更。</text:span></text:p>
          </table:table-cell>
        </table:table-row>
      </table:table>
      <text:p text:style-name="P195"><text:bookmark-end text:name="_GoBack"/></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細明體" svg:font-family="華康細明體" style:font-pitch="fixed" style:font-family-generic="modern"/>
    <style:font-face style:name="華康中明體" svg:font-family="華康中明體" style:font-pitch="fixed" style:font-family-generic="modern"/>
    <style:font-face style:name="華康中楷體" svg:font-family="華康中楷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6pt" style:font-name-asian="標楷體" style:font-size-asian="16pt" style:font-size-complex="16pt" fo:language="en" fo:language-asian="zh" fo:language-complex="ar" fo:country="US" fo:country-asian="TW" fo:country-complex="SA" fo:font-weight="bold" style:font-weight-asian="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align="justify" fo:text-indent="-2.258cm" style:line-height-at-least="0.423cm" fo:margin-left="2.258cm"/>
      <style:text-properties style:font-name="標楷體" fo:font-size="12pt" style:font-size-asian="12pt" fo:font-weight="normal" style:font-weight-asian="normal"/>
    </style:style>
    <style:style style:name="本文縮排_20_字元" style:display-name="本文縮排 字元" style:family="text" style:parent-style-name="Default_20_Paragraph_20_Font">
      <style:text-properties fo:font-size="10pt" style:font-name-asian="標楷體" style:font-size-asian="10pt" style:font-name-complex="Times New Roman" style:font-size-complex="10pt" fo:font-weight="bold" style:font-weight-asian="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parent-style-name="Default_20_Paragraph_20_Font">
      <style:text-properties fo:font-size="10pt" style:font-name-asian="標楷體" style:font-size-asian="10pt" style:font-name-complex="Times New Roman" style:font-size-complex="10pt" fo:font-weight="bold" style:font-weight-asian="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parent-style-name="Default_20_Paragraph_20_Font">
      <style:text-properties fo:font-size="10pt" style:font-name-asian="標楷體" style:font-size-asian="10pt" style:font-name-complex="Times New Roman" style:font-size-complex="10pt" fo:font-weight="bold" style:font-weight-asian="bold"/>
    </style:style>
    <style:style style:name="Page_20_number" style:display-name="Page number" style:family="text" style:parent-style-name="Default_20_Paragraph_20_Font">
      <style:text-properties style:font-name-complex="Times New Roman"/>
    </style:style>
    <style:style style:name="Body_20_Text_20_Indent_20_2" style:display-name="Body Text Indent 2" style:family="paragraph" style:parent-style-name="Normal">
      <style:paragraph-properties fo:text-align="justify" fo:text-indent="0.847cm" style:line-height-at-least="0.423cm" fo:margin-left="2.26cm"/>
      <style:text-properties style:font-name="標楷體" fo:font-size="12pt" style:font-size-asian="12pt" fo:font-weight="normal" style:font-weight-asian="normal"/>
    </style:style>
    <style:style style:name="本文縮排_20_2_20_字元" style:display-name="本文縮排 2 字元" style:family="text" style:parent-style-name="Default_20_Paragraph_20_Font">
      <style:text-properties fo:font-size="10pt" style:font-name-asian="標楷體" style:font-size-asian="10pt" style:font-name-complex="Times New Roman" style:font-size-complex="10pt" fo:font-weight="bold" style:font-weight-asian="bold"/>
    </style:style>
    <style:style style:name="Body_20_Text_20_Indent_20_3" style:display-name="Body Text Indent 3" style:family="paragraph" style:parent-style-name="Normal">
      <style:paragraph-properties fo:text-align="justify" fo:text-indent="3.104cm" style:line-height-at-least="0.423cm"/>
      <style:text-properties style:font-name="標楷體" fo:font-size="12pt" style:font-size-asian="12pt" fo:font-weight="normal" style:font-weight-asian="normal"/>
    </style:style>
    <style:style style:name="本文縮排_20_3_20_字元" style:display-name="本文縮排 3 字元" style:family="text" style:parent-style-name="Default_20_Paragraph_20_Font">
      <style:text-properties fo:font-size="8pt" style:font-name-asian="標楷體" style:font-size-asian="8pt" style:font-name-complex="Times New Roman" style:font-size-complex="8pt" fo:font-weight="bold" style:font-weight-asian="bold"/>
    </style:style>
    <style:style style:name="Body_20_Text" style:display-name="Body Text" style:family="paragraph" style:parent-style-name="Normal">
      <style:paragraph-properties fo:text-align="justify" style:line-height-at-least="0.423cm"/>
      <style:text-properties style:font-name="標楷體" fo:font-size="12pt" style:font-size-asian="12pt" fo:font-weight="normal" style:font-weight-asian="normal"/>
    </style:style>
    <style:style style:name="本文_20_字元" style:display-name="本文 字元" style:family="text" style:parent-style-name="Default_20_Paragraph_20_Font">
      <style:text-properties fo:font-size="10pt" style:font-name-asian="標楷體" style:font-size-asian="10pt" style:font-name-complex="Times New Roman" style:font-size-complex="10pt" fo:font-weight="bold" style:font-weight-asian="bold"/>
    </style:style>
    <style:style style:name="第一條" style:family="paragraph">
      <style:paragraph-properties fo:text-align="justify" fo:text-indent="-2cm" fo:margin-left="2cm"/>
      <style:text-properties style:font-name="標楷體" fo:font-size="12pt" style:font-name-asian="標楷體" style:font-size-asian="12pt" style:font-size-complex="12pt" fo:language="en" fo:language-asian="zh" fo:language-complex="ar" fo:country="US" fo:country-asian="TW" fo:country-complex="SA"/>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fo:font-size="10pt" style:font-name-asian="細明體" style:font-size-asian="10pt" style:font-name-complex="標楷體" fo:font-weight="normal" style:font-weight-asian="normal"/>
    </style:style>
    <style:style style:name="HTML_20_預設格式_20_字元" style:display-name="HTML 預設格式 字元" style:family="text" style:parent-style-name="Default_20_Paragraph_20_Font">
      <style:text-properties style:font-name="Courier New" fo:font-size="10pt" style:font-name-asian="標楷體" style:font-size-asian="10pt" style:font-name-complex="Courier New" style:font-size-complex="10pt" fo:font-weight="bold" style:font-weight-asian="bold"/>
    </style:style>
    <style:style style:name="表格第一列_28_文字分散_29_" style:display-name="表格第一列(文字分散)" style:family="paragraph" style:parent-style-name="Normal">
      <style:paragraph-properties style:text-autospace="none" fo:text-align="justify" fo:text-align-last="justify" fo:line-height="0.556cm" fo:margin-left="0.185cm" fo:margin-right="0.185cm" style:punctuation-wrap="simple" style:vertical-align="middle"/>
      <style:text-properties style:font-name="華康細明體" fo:font-size="10.5pt" style:font-name-asian="華康細明體" style:font-size-asian="10.5pt" style:font-size-complex="12pt" fo:font-weight="normal" style:font-weight-asian="normal"/>
    </style:style>
    <style:style style:name="內文法規" style:family="paragraph" style:parent-style-name="Normal">
      <style:paragraph-properties fo:text-align="justify" fo:text-indent="-2.3cm" style:line-height-at-least="0.529cm" fo:margin-left="2.3cm"/>
      <style:text-properties fo:letter-spacing="0.035cm" style:font-name="華康中明體" fo:font-size="11pt" style:font-name-asian="華康中明體" style:font-size-asian="11pt" fo:font-weight="normal" style:font-weight-asian="normal"/>
    </style:style>
    <style:style style:name="法條的款" style:family="paragraph" style:parent-style-name="Normal">
      <style:paragraph-properties fo:text-align="justify" fo:text-indent="-0.9cm" style:line-height-at-least="0.529cm" fo:margin-left="4.099cm"/>
      <style:text-properties fo:letter-spacing="0.035cm" style:font-name="華康中明體" fo:font-size="11pt" style:font-name-asian="華康中明體" style:font-size-asian="11pt" fo:font-weight="normal" style:font-weight-asian="normal"/>
    </style:style>
    <style:style style:name="法條的款11_7E_" style:display-name="法條的款11~" style:family="paragraph" style:parent-style-name="法條的款">
      <style:paragraph-properties fo:text-indent="-1.3cm" fo:margin-left="4.5cm"/>
    </style:style>
    <style:style style:name="前項的內文" style:family="paragraph" style:parent-style-name="Normal">
      <style:paragraph-properties fo:text-align="justify" fo:text-indent="0.9cm" style:line-height-at-least="0.529cm" fo:margin-left="2.3cm"/>
      <style:text-properties fo:letter-spacing="0.035cm" style:font-name="華康中明體" fo:font-size="11pt" style:font-name-asian="華康中明體" style:font-size-asian="11pt" fo:font-weight="normal" style:font-weight-asian="normal"/>
    </style:style>
    <style:style style:name="法條的目" style:family="paragraph" style:parent-style-name="法條的款">
      <style:paragraph-properties fo:text-indent="-0.501cm" fo:margin-left="4.101cm"/>
    </style:style>
    <style:style style:name="法條的小目" style:family="paragraph" style:parent-style-name="法條的目">
      <style:paragraph-properties fo:margin-left="5.101cm"/>
    </style:style>
    <style:style style:name="解釋文一" style:family="paragraph" style:parent-style-name="法條的款">
      <style:paragraph-properties fo:text-indent="-0.801cm" fo:margin-left="4cm"/>
      <style:text-properties fo:font-size="9pt" style:font-name-asian="華康中楷體" style:font-size-asian="9pt"/>
    </style:style>
    <style:style style:name="Body_20_Text_20_2" style:display-name="Body Text 2" style:family="paragraph" style:parent-style-name="Normal">
      <style:paragraph-properties fo:text-align="justify" style:line-height-at-least="0.423cm"/>
      <style:text-properties fo:color="#000000" style:font-name="標楷體" fo:font-size="12pt" style:font-size-asian="12pt" fo:font-weight="normal" style:font-weight-asian="normal" style:font-weight-complex="bold"/>
    </style:style>
    <style:style style:name="本文_20_2_20_字元" style:display-name="本文 2 字元" style:family="text" style:parent-style-name="Default_20_Paragraph_20_Font">
      <style:text-properties fo:font-size="10pt" style:font-name-asian="標楷體" style:font-size-asian="10pt" style:font-name-complex="Times New Roman" style:font-size-complex="10pt" fo:font-weight="bold" style:font-weight-asian="bold"/>
    </style:style>
    <style:style style:name="Annotation_20_text" style:display-name="Annotation text" style:family="paragraph" style:parent-style-name="Normal">
      <style:text-properties fo:font-size="12pt" style:font-name-asian="新細明體" style:font-size-asian="12pt" fo:font-weight="normal" style:font-weight-asian="normal"/>
    </style:style>
    <style:style style:name="註解文字_20_字元" style:display-name="註解文字 字元" style:family="text" style:parent-style-name="Default_20_Paragraph_20_Font">
      <style:text-properties fo:font-size="10pt" style:font-name-asian="標楷體" style:font-size-asian="10pt" style:font-name-complex="Times New Roman" style:font-size-complex="10pt" fo:font-weight="bold" style:font-weight-asian="bold"/>
    </style:style>
    <style:style style:name="Normal_20__28_Web_29_" style:display-name="Normal (Web)" style:family="paragraph" style:parent-style-name="Normal">
      <style:paragraph-properties fo:margin-top="0.494cm" fo:margin-bottom="0.21cm" fo:orphans="2" fo:widows="2" fo:hyphenation-ladder-count="no-limit"/>
      <style:text-properties style:font-name="新細明體" fo:font-size="12pt" style:font-name-asian="新細明體" style:font-size-asian="12pt" style:font-size-complex="12pt" fo:language-asian="ar" fo:country-asian="SA" fo:font-weight="normal" style:font-weight-asian="normal" style:letter-kerning="true"/>
    </style:style>
    <style:style style:name="ft" style:family="text" style:parent-style-name="Default_20_Paragraph_20_Font"/>
    <style:style style:name="List1Level0" style:family="text">
      <style:text-properties style:font-name-complex="Times New Roman"/>
    </style:style>
    <text:list-style style:name="LS1">
      <text:list-level-style-number style:num-format="1" text:style-name="List1Level0" style:num-suffix="." text:level="1">
        <style:list-level-properties text:space-before="0.002cm" text:min-label-width="0.635cm" fo:text-align="start" text:list-level-position-and-space-mode="label-alignment">
          <style:list-level-label-alignment text:label-followed-by="listtab" fo:margin-left="0.637cm" fo:text-indent="-0.635cm"/>
        </style:list-level-properties>
        <style:text-properties style:font-name-complex="Times New Roman"/>
      </text:list-level-style-number>
    </text:list-style>
    <style:style style:name="List2Level0" style:family="text">
      <style:text-properties style:font-name-complex="Times New Roman"/>
    </style:style>
    <text:list-style style:name="LS2">
      <text:list-level-style-number style:num-format="1" text:style-name="List2Level0" style:num-suffix="." text:level="1">
        <style:list-level-properties text:space-before="0.848cm" text:min-label-width="0.635cm" fo:text-align="start" text:list-level-position-and-space-mode="label-alignment">
          <style:list-level-label-alignment text:label-followed-by="listtab" fo:margin-left="1.483cm" fo:text-indent="-0.635cm"/>
        </style:list-level-properties>
        <style:text-properties style:font-name-complex="Times New Roman"/>
      </text:list-level-style-number>
    </text:list-style>
    <style:style style:name="List3Level0" style:family="text">
      <style:text-properties style:font-name-complex="Times New Roman"/>
    </style:style>
    <text:list-style style:name="LS3">
      <text:list-level-style-number style:num-format="1" text:style-name="List3Level0" style:num-suffix="." text:level="1">
        <style:list-level-properties text:space-before="1.695cm" text:min-label-width="0.635cm" fo:text-align="start" text:list-level-position-and-space-mode="label-alignment">
          <style:list-level-label-alignment text:label-followed-by="listtab" fo:margin-left="2.33cm" fo:text-indent="-0.635cm"/>
        </style:list-level-properties>
        <style:text-properties style:font-name-complex="Times New Roman"/>
      </text:list-level-style-number>
    </text:list-style>
    <style:style style:name="List4Level0" style:family="text">
      <style:text-properties style:font-name-complex="Times New Roman"/>
    </style:style>
    <text:list-style style:name="LS4">
      <text:list-level-style-number style:num-format="1" text:style-name="List4Level0" style:num-suffix="." text:level="1">
        <style:list-level-properties text:space-before="2.542cm" text:min-label-width="0.635cm" fo:text-align="start" text:list-level-position-and-space-mode="label-alignment">
          <style:list-level-label-alignment text:label-followed-by="listtab" fo:margin-left="3.177cm" fo:text-indent="-0.635cm"/>
        </style:list-level-properties>
        <style:text-properties style:font-name-complex="Times New Roman"/>
      </text:list-level-style-number>
    </text:list-style>
    <style:style style:name="List5Level0" style:family="text">
      <style:text-properties style:font-name-complex="Times New Roman"/>
    </style:style>
    <text:list-style style:name="LS5">
      <text:list-level-style-number style:num-format="1" text:style-name="List5Level0" style:num-suffix="." text:level="1">
        <style:list-level-properties text:space-before="3.388cm" text:min-label-width="0.635cm" fo:text-align="start" text:list-level-position-and-space-mode="label-alignment">
          <style:list-level-label-alignment text:label-followed-by="listtab" fo:margin-left="4.023cm" fo:text-indent="-0.635cm"/>
        </style:list-level-properties>
        <style:text-properties style:font-name-complex="Times New Roman"/>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002cm" text:min-label-width="0.635cm" fo:text-align="start" text:list-level-position-and-space-mode="label-alignment">
          <style:list-level-label-alignment text:label-followed-by="listtab" fo:margin-left="0.637cm" fo:text-indent="-0.635cm"/>
        </style:list-level-properties>
        <style:text-properties style:font-name="Wingdings"/>
      </text:list-level-style-bullet>
    </text:list-style>
    <style:style style:name="List7Level0" style:family="text">
      <style:text-properties style:font-name="Wingdings"/>
    </style:style>
    <text:list-style style:name="LS7">
      <text:list-level-style-bullet text:bullet-char="" text:style-name="List7Level0" text:level="1">
        <style:list-level-properties text:space-before="0.848cm" text:min-label-width="0.635cm" fo:text-align="start" text:list-level-position-and-space-mode="label-alignment">
          <style:list-level-label-alignment text:label-followed-by="listtab" fo:margin-left="1.483cm" fo:text-indent="-0.635cm"/>
        </style:list-level-properties>
        <style:text-properties style:font-name="Wingdings"/>
      </text:list-level-style-bullet>
    </text:list-style>
    <style:style style:name="List8Level0" style:family="text">
      <style:text-properties style:font-name="Wingdings"/>
    </style:style>
    <text:list-style style:name="LS8">
      <text:list-level-style-bullet text:bullet-char="" text:style-name="List8Level0" text:level="1">
        <style:list-level-properties text:space-before="1.695cm" text:min-label-width="0.635cm" fo:text-align="start" text:list-level-position-and-space-mode="label-alignment">
          <style:list-level-label-alignment text:label-followed-by="listtab" fo:margin-left="2.33cm" fo:text-indent="-0.635cm"/>
        </style:list-level-properties>
        <style:text-properties style:font-name="Wingdings"/>
      </text:list-level-style-bullet>
    </text:list-style>
    <style:style style:name="List9Level0" style:family="text">
      <style:text-properties style:font-name="Wingdings"/>
    </style:style>
    <text:list-style style:name="LS9">
      <text:list-level-style-bullet text:bullet-char="" text:style-name="List9Level0" text:level="1">
        <style:list-level-properties text:space-before="2.542cm" text:min-label-width="0.635cm" fo:text-align="start" text:list-level-position-and-space-mode="label-alignment">
          <style:list-level-label-alignment text:label-followed-by="listtab" fo:margin-left="3.177cm" fo:text-indent="-0.635cm"/>
        </style:list-level-properties>
        <style:text-properties style:font-name="Wingdings"/>
      </text:list-level-style-bullet>
    </text:list-style>
    <style:style style:name="List10Level0" style:family="text">
      <style:text-properties style:font-name="Wingdings"/>
    </style:style>
    <text:list-style style:name="LS10">
      <text:list-level-style-bullet text:bullet-char="" text:style-name="List10Level0" text:level="1">
        <style:list-level-properties text:space-before="3.388cm" text:min-label-width="0.635cm" fo:text-align="start" text:list-level-position-and-space-mode="label-alignment">
          <style:list-level-label-alignment text:label-followed-by="listtab" fo:margin-left="4.023cm" fo:text-indent="-0.635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1.3cm" fo:padding-bottom="0cm" fo:margin-bottom="1.3cm" fo:padding-left="0cm" fo:margin-left="2.501cm" fo:padding-right="0cm" fo:margin-right="2.501cm"/>
      <style:header-style>
        <style:header-footer-properties fo:min-height="1.201cm" style:dynamic-spacing="true"/>
      </style:header-style>
      <style:footer-style>
        <style:header-footer-properties fo:min-height="1.201cm" style:dynamic-spacing="true"/>
      </style:footer-style>
    </style:page-layout>
    <style:style style:name="P1" style:family="paragraph" style:parent-style-name="Header" style:master-page-name="Standard">
      <style:paragraph-properties fo:margin-right="0.635cm"/>
    </style:style>
    <style:style style:name="T1_1" style:family="text"/>
    <style:style style:name="P2" style:family="paragraph" style:parent-style-name="Footer">
      <style:paragraph-properties fo:text-align="center" fo:margin-right="2.526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paragraph-properties fo:text-align="center" fo:margin-top="0cm" fo:margin-bottom="0cm"/>
    </style:style>
    <style:style style:name="T3_1" style:family="text" style:parent-style-name="Page_20_number"/>
    <style:style style:name="P4" style:family="paragraph" style:parent-style-name="Footer">
      <style:paragraph-properties fo:text-align="center" fo:margin-top="0cm" fo:margin-bottom="0cm"/>
    </style:style>
    <style:style style:name="P5" style:family="paragraph" style:parent-style-name="Footer">
      <style:paragraph-properties fo:text-align="center" fo:margin-top="0cm" fo:margin-bottom="0cm"/>
    </style:style>
  </office:automatic-styles>
  <office:master-styles>
    <style:master-page style:name="Standard" style:page-layout-name="pm1">
      <style:header>
        <text:p text:style-name="P1"><text:span text:style-name="T1_1"><text:tab/></text:span></text:p>
      </style:header>
      <style:footer>
        <text:p text:style-name="P2"><draw:frame svg:x="0cm" svg:y="0.002cm" draw:style-name="FR1" text:anchor-type="char" draw:z-index="0"><draw:text-box fo:min-height="0cm" fo:min-width="0cm"><text:p text:style-name="P3"><text:span text:style-name="T3_1"><text:page-number text:select-page="current"/></text:span></text:p><text:p text:style-name="P4"/><text:p text:style-name="P5"/></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正條文</dc:title>
    <meta:initial-creator>lcchou</meta:initial-creator>
    <meta:creation-date>2013-09-12T06:30:00</meta:creation-date>
    <dc:creator>solidus</dc:creator>
    <dc:date>2013-09-12T06:30:00</dc:date>
    <meta:print-date>2013-04-25T07:55:00</meta:print-date>
    <meta:editing-cycles>2</meta:editing-cycles>
    <meta:editing-duration>PT2M</meta:editing-duration>
    <meta:document-statistic meta:page-count="9" meta:paragraph-count="12" meta:row-count="42" meta:word-count="899" meta:character-count="6015" meta:non-whitespace-character-count="5128"/>
  </office:meta>
</office:document-meta>
</file>