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Normal">
      <style:paragraph-properties fo:text-align="justify" fo:text-align-last="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 style:family="paragraph" style:parent-style-name="Normal">
      <style:paragraph-properties fo:text-align="justify" fo:line-height="0.556cm" fo:margin-left="0.185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92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92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92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92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92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92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6" style:family="paragraph" style:parent-style-name="Normal">
      <style:paragraph-properties fo:text-align="justify" fo:text-indent="-0.37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92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92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2" style:family="paragraph" style:parent-style-name="Normal">
      <style:paragraph-properties fo:text-align="justify" fo:text-indent="-0.37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4" style:family="paragraph" style:parent-style-name="Normal">
      <style:paragraph-properties fo:text-align="justify" fo:text-indent="-0.37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8" style:family="paragraph" style:parent-style-name="Normal">
      <style:paragraph-properties fo:text-align="justify" fo:text-indent="-0.37cm" fo:line-height="0.556cm" fo:margin-left="0.55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37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0" style:family="paragraph" style:parent-style-name="Normal">
      <style:paragraph-properties fo:text-align="justify" fo:text-indent="-0.37cm" fo:line-height="0.556cm" fo:margin-left="0.55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4" style:family="paragraph" style:parent-style-name="Normal">
      <style:paragraph-properties fo:text-align="justify" fo:text-indent="-0.37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0.55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cm" fo:line-height="0.556cm" fo:margin-left="0.92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7cm" fo:line-height="0.556cm" fo:margin-left="0.92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0" style:family="paragraph" style:parent-style-name="Normal">
      <style:paragraph-properties fo:text-align="justify" fo:text-indent="-0.37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56cm" fo:margin-left="0.55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indent="-0.37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37cm" fo:line-height="0.556cm" fo:margin-left="0.92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37cm" fo:line-height="0.556cm" fo:margin-left="0.92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6" style:family="paragraph" style:parent-style-name="Normal">
      <style:paragraph-properties fo:text-align="justify" fo:text-indent="-0.37cm" fo:line-height="0.556cm" fo:margin-left="0.55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37cm" fo:line-height="0.556cm" fo:margin-left="0.55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0" style:family="paragraph" style:parent-style-name="Normal">
      <style:paragraph-properties fo:text-align="justify" fo:text-indent="-0.37cm" fo:line-height="0.556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37cm" fo:line-height="0.556cm" fo:margin-left="0.556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4" style:family="paragraph" style:parent-style-name="Normal">
      <style:paragraph-properties fo:text-align="justify" fo:text-indent="-0.37cm" fo:line-height="0.556cm" fo:margin-left="0.556cm" fo:margin-right="0.185cm" style:punctuation-wrap="simple" style:vertical-align="middle"/>
    </style:style>
    <style:style style:name="T1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37cm" fo:line-height="0.556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6" style:family="paragraph" style:parent-style-name="Normal">
      <style:paragraph-properties fo:text-align="justify" fo:text-indent="-0.37cm" fo:line-height="0.556cm" fo:margin-left="0.55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37cm" fo:line-height="0.556cm" fo:margin-left="0.92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37cm" fo:line-height="0.556cm" fo:margin-left="0.926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37cm" fo:line-height="0.556cm" fo:margin-left="0.92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37cm" fo:line-height="0.556cm" fo:margin-left="0.92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2" style:family="paragraph" style:parent-style-name="Normal">
      <style:paragraph-properties fo:text-align="justify" fo:text-indent="-0.37cm" fo:line-height="0.556cm" fo:margin-left="0.556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37cm" fo:line-height="0.556cm" fo:margin-left="0.55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4" style:family="paragraph" style:parent-style-name="Normal">
      <style:paragraph-properties fo:text-align="justify" fo:text-indent="-0.37cm" fo:line-height="0.556cm" fo:margin-left="0.55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7cm" fo:line-height="0.556cm" fo:margin-left="0.92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37cm" fo:line-height="0.556cm" fo:margin-left="0.926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8" style:family="paragraph" style:parent-style-name="Normal">
      <style:paragraph-properties fo:text-align="justify" fo:text-indent="-0.37cm" fo:line-height="0.556cm" fo:margin-left="0.556cm" fo:margin-right="0.185cm" style:punctuation-wrap="simple" style:vertical-align="middle"/>
    </style:style>
    <style:style style:name="T1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37cm" fo:line-height="0.556cm" fo:margin-left="0.55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0" style:family="paragraph" style:parent-style-name="Normal">
      <style:paragraph-properties fo:text-align="justify" fo:text-indent="-0.37cm" fo:line-height="0.556cm" fo:margin-left="0.55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37cm" fo:line-height="0.556cm" fo:margin-left="0.92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37cm" fo:line-height="0.556cm" fo:margin-left="0.92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37cm" fo:line-height="0.556cm" fo:margin-left="0.92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37cm" fo:line-height="0.556cm" fo:margin-left="0.926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37cm" fo:line-height="0.556cm" fo:margin-left="0.926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一般項目符號">
      <style:paragraph-properties fo:text-align="justify" fo:text-indent="-0.741cm" fo:line-height="0.556cm" fo:margin-left="1.667cm" fo:margin-right="0.185cm" style:punctuation-wrap="simple" style:vertical-align="middle"/>
    </style:style>
    <style:style style:name="T1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2" style:family="text">
      <style:text-properties fo:font-size="10.5pt" style:font-name-asian="華康細明體" style:font-size-asian="10.5pt" style:font-size-complex="12pt" fo:language="en" fo:language-asian="zh" fo:language-complex="ar" fo:country="US" fo:country-asian="TW" fo:country-complex="SA"/>
    </style:style>
    <style:style style:name="T14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4" style:family="text">
      <style:text-properties fo:font-size="10.5pt" style:font-name-asian="華康細明體" style:font-size-asian="10.5pt" style:font-size-complex="12pt" fo:language="en" fo:language-asian="zh" fo:language-complex="ar" fo:country="US" fo:country-asian="TW" fo:country-complex="SA"/>
    </style:style>
    <style:style style:name="P147" style:family="paragraph" style:parent-style-name="一般項目符號">
      <style:paragraph-properties fo:text-align="justify" fo:text-indent="-0.741cm" fo:line-height="0.556cm" fo:margin-left="1.667cm" fo:margin-right="0.185cm" style:punctuation-wrap="simple" style:vertical-align="middle"/>
    </style:style>
    <style:style style:name="T14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2" style:family="text">
      <style:text-properties fo:font-size="10.5pt" style:font-name-asian="華康細明體" style:font-size-asian="10.5pt" style:font-size-complex="12pt" fo:language="en" fo:language-asian="zh" fo:language-complex="ar" fo:country="US" fo:country-asian="TW" fo:country-complex="SA"/>
    </style:style>
    <style:style style:name="T14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4" style:family="text">
      <style:text-properties fo:font-size="10.5pt" style:font-name-asian="華康細明體" style:font-size-asian="10.5pt" style:font-size-complex="12pt" fo:language="en" fo:language-asian="zh" fo:language-complex="ar" fo:country="US" fo:country-asian="TW" fo:country-complex="SA"/>
    </style:style>
    <style:style style:name="P148" style:family="paragraph" style:parent-style-name="一般項目符號">
      <style:paragraph-properties fo:text-align="justify" fo:text-indent="-0.741cm" fo:line-height="0.556cm" fo:margin-left="1.667cm" fo:margin-right="0.185cm" style:punctuation-wrap="simple" style:vertical-align="middle"/>
    </style:style>
    <style:style style:name="T14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2" style:family="text">
      <style:text-properties fo:font-size="10.5pt" style:font-name-asian="華康細明體" style:font-size-asian="10.5pt" style:font-size-complex="12pt" fo:language="en" fo:language-asian="zh" fo:language-complex="ar" fo:country="US" fo:country-asian="TW" fo:country-complex="SA"/>
    </style:style>
    <style:style style:name="T14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4" style:family="text">
      <style:text-properties fo:font-size="10.5pt" style:font-name-asian="華康細明體" style:font-size-asian="10.5pt" style:font-size-complex="12pt" fo:language="en" fo:language-asian="zh" fo:language-complex="ar" fo:country="US" fo:country-asian="TW" fo:country-complex="SA"/>
    </style:style>
    <style:style style:name="P149" style:family="paragraph" style:parent-style-name="Normal">
      <style:paragraph-properties fo:text-align="justify" fo:text-indent="0.741cm" fo:line-height="0.556cm" fo:margin-left="0.556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1" style:family="paragraph" style:parent-style-name="Normal">
      <style:paragraph-properties fo:text-align="justify" fo:text-indent="-0.37cm" fo:line-height="0.556cm" fo:margin-left="0.556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37cm" fo:line-height="0.556cm" fo:margin-left="0.556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3" style:family="paragraph" style:parent-style-name="Normal">
      <style:paragraph-properties fo:text-align="justify" fo:text-indent="-0.37cm" fo:line-height="0.556cm" fo:margin-left="0.556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37cm" fo:line-height="0.556cm" fo:margin-left="0.926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37cm" fo:line-height="0.556cm" fo:margin-left="0.926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7" style:family="paragraph" style:parent-style-name="Normal">
      <style:paragraph-properties fo:text-align="justify" fo:text-indent="-0.37cm" fo:line-height="0.556cm" fo:margin-left="0.556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37cm" fo:line-height="0.556cm" fo:margin-left="0.556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3" style:family="table-row"/>
    <style:style style:name="Cell6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9" style:family="paragraph" style:parent-style-name="Normal">
      <style:paragraph-properties fo:text-align="justify" fo:text-indent="-0.37cm" fo:line-height="0.556cm" fo:margin-left="0.556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1" style:family="paragraph" style:parent-style-name="Normal">
      <style:paragraph-properties fo:text-align="justify" fo:text-indent="-0.37cm" fo:line-height="0.556cm" fo:margin-left="0.556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37cm" fo:line-height="0.556cm" fo:margin-left="0.556cm" fo:margin-right="0.185cm" style:punctuation-wrap="simple" style:vertical-align="middle"/>
    </style:style>
    <style:style style:name="T1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4" style:family="table-row"/>
    <style:style style:name="Cell6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indent="-0.37cm" fo:line-height="0.556cm" fo:margin-left="0.556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5" style:family="paragraph" style:parent-style-name="Normal">
      <style:paragraph-properties fo:text-align="justify" fo:text-indent="-0.37cm" fo:line-height="0.556cm" fo:margin-left="0.556cm" fo:margin-right="0.185cm" style:punctuation-wrap="simple" style:vertical-align="middle"/>
    </style:style>
    <style:style style:name="T1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37cm" fo:line-height="0.556cm" fo:margin-left="0.556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5" style:family="table-row"/>
    <style:style style:name="Cell7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indent="-0.37cm" fo:line-height="0.556cm" fo:margin-left="0.556cm" fo:margin-right="0.185cm" style:punctuation-wrap="simple" style:vertical-align="middle"/>
    </style:style>
    <style:style style:name="T1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741cm" fo:line-height="0.556cm" fo:margin-left="0.556cm" fo:margin-right="0.185cm" style:punctuation-wrap="simple" style:vertical-align="middle"/>
    </style:style>
    <style:style style:name="T1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0" style:family="paragraph" style:parent-style-name="Normal">
      <style:paragraph-properties fo:text-align="justify" fo:text-indent="-0.37cm" fo:line-height="0.556cm" fo:margin-left="0.556cm" fo:margin-right="0.185cm" style:punctuation-wrap="simple" style:vertical-align="middle"/>
    </style:style>
    <style:style style:name="T1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37cm" fo:line-height="0.556cm" fo:margin-left="0.556cm" fo:margin-right="0.185cm" style:punctuation-wrap="simple" style:vertical-align="middle"/>
    </style:style>
    <style:style style:name="T1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6" style:family="table-row"/>
    <style:style style:name="Cell7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2" style:family="paragraph" style:parent-style-name="Normal">
      <style:paragraph-properties fo:text-align="justify" fo:text-indent="-0.37cm" fo:line-height="0.556cm" fo:margin-left="0.556cm" fo:margin-right="0.185cm" style:punctuation-wrap="simple" style:vertical-align="middle"/>
    </style:style>
    <style:style style:name="T1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741cm" fo:line-height="0.556cm" fo:margin-left="0.556cm" fo:margin-right="0.185cm" style:punctuation-wrap="simple" style:vertical-align="middle"/>
    </style:style>
    <style:style style:name="T1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741cm" fo:line-height="0.556cm" fo:margin-left="0.556cm" fo:margin-right="0.185cm" style:punctuation-wrap="simple" style:vertical-align="middle"/>
    </style:style>
    <style:style style:name="T1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indent="-0.37cm" fo:line-height="0.556cm" fo:margin-left="0.556cm" fo:margin-right="0.185cm" style:punctuation-wrap="simple" style:vertical-align="middle"/>
    </style:style>
    <style:style style:name="T1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6" style:family="paragraph" style:parent-style-name="Normal">
      <style:paragraph-properties fo:text-align="justify" fo:text-indent="-0.37cm" fo:line-height="0.556cm" fo:margin-left="0.556cm" fo:margin-right="0.185cm" style:punctuation-wrap="simple" style:vertical-align="middle"/>
    </style:style>
    <style:style style:name="T1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37cm" fo:line-height="0.556cm" fo:margin-left="0.556cm" fo:margin-right="0.185cm" style:punctuation-wrap="simple" style:vertical-align="middle"/>
    </style:style>
    <style:style style:name="T1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37cm" fo:line-height="0.556cm" fo:margin-left="0.556cm" fo:margin-right="0.185cm" style:punctuation-wrap="simple" style:vertical-align="middle"/>
    </style:style>
    <style:style style:name="T1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37cm" fo:line-height="0.556cm" fo:margin-left="0.556cm" fo:margin-right="0.185cm" style:punctuation-wrap="simple" style:vertical-align="middle"/>
    </style:style>
    <style:style style:name="T1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7" style:family="table-row"/>
    <style:style style:name="Cell7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text-indent="-0.37cm" fo:line-height="0.556cm" fo:margin-left="0.556cm" fo:margin-right="0.185cm" style:punctuation-wrap="simple" style:vertical-align="middle"/>
    </style:style>
    <style:style style:name="T1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2" style:family="paragraph" style:parent-style-name="Normal">
      <style:paragraph-properties fo:text-align="justify" fo:text-indent="-0.37cm" fo:line-height="0.556cm" fo:margin-left="0.556cm" fo:margin-right="0.185cm" style:punctuation-wrap="simple" style:vertical-align="middle"/>
    </style:style>
    <style:style style:name="T1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37cm" fo:line-height="0.556cm" fo:margin-left="0.556cm" fo:margin-right="0.185cm" style:punctuation-wrap="simple" style:vertical-align="middle"/>
    </style:style>
    <style:style style:name="T1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8" style:family="table-row"/>
    <style:style style:name="Cell8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4" style:family="paragraph" style:parent-style-name="Normal">
      <style:paragraph-properties fo:text-align="justify" fo:text-indent="-0.37cm" fo:line-height="0.556cm" fo:margin-left="0.556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741cm" fo:line-height="0.556cm" fo:margin-left="0.556cm" fo:margin-right="0.185cm" style:punctuation-wrap="simple" style:vertical-align="middle"/>
    </style:style>
    <style:style style:name="T1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741cm" fo:line-height="0.556cm" fo:margin-left="0.556cm" fo:margin-right="0.185cm" style:punctuation-wrap="simple" style:vertical-align="middle"/>
    </style:style>
    <style:style style:name="T1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37cm" fo:line-height="0.556cm" fo:margin-left="0.926cm" fo:margin-right="0.185cm" style:punctuation-wrap="simple" style:vertical-align="middle"/>
    </style:style>
    <style:style style:name="T1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37cm" fo:line-height="0.556cm" fo:margin-left="0.926cm" fo:margin-right="0.185cm" style:punctuation-wrap="simple" style:vertical-align="middle"/>
    </style:style>
    <style:style style:name="T1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0" style:family="paragraph" style:parent-style-name="Normal">
      <style:paragraph-properties fo:text-align="justify" fo:text-indent="-0.37cm" fo:line-height="0.556cm" fo:margin-left="0.556cm" fo:margin-right="0.185cm" style:punctuation-wrap="simple" style:vertical-align="middle"/>
    </style:style>
    <style:style style:name="T1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37cm" fo:line-height="0.556cm" fo:margin-left="0.556cm" fo:margin-right="0.185cm" style:punctuation-wrap="simple" style:vertical-align="middle"/>
    </style:style>
    <style:style style:name="T1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37cm" fo:line-height="0.556cm" fo:margin-left="0.556cm" fo:margin-right="0.185cm" style:punctuation-wrap="simple" style:vertical-align="middle"/>
    </style:style>
    <style:style style:name="T1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37cm" fo:line-height="0.556cm" fo:margin-left="0.556cm" fo:margin-right="0.185cm" style:punctuation-wrap="simple" style:vertical-align="middle"/>
    </style:style>
    <style:style style:name="T1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9" style:family="table-row"/>
    <style:style style:name="Cell8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4" style:family="paragraph" style:parent-style-name="Normal">
      <style:paragraph-properties fo:text-align="justify" fo:text-indent="-0.37cm" fo:line-height="0.556cm" fo:margin-left="0.556cm" fo:margin-right="0.185cm" style:punctuation-wrap="simple" style:vertical-align="middle"/>
    </style:style>
    <style:style style:name="T1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6" style:family="paragraph" style:parent-style-name="Normal">
      <style:paragraph-properties fo:text-align="justify" fo:text-indent="-0.37cm" fo:line-height="0.556cm" fo:margin-left="0.556cm" fo:margin-right="0.185cm" style:punctuation-wrap="simple" style:vertical-align="middle"/>
    </style:style>
    <style:style style:name="T1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37cm" fo:line-height="0.556cm" fo:margin-left="0.556cm" fo:margin-right="0.185cm" style:punctuation-wrap="simple" style:vertical-align="middle"/>
    </style:style>
    <style:style style:name="T1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0" style:family="table-row"/>
    <style:style style:name="Cell8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8" style:family="paragraph" style:parent-style-name="Normal">
      <style:paragraph-properties fo:text-align="justify" fo:text-indent="-0.37cm" fo:line-height="0.556cm" fo:margin-left="0.556cm" fo:margin-right="0.185cm" style:punctuation-wrap="simple" style:vertical-align="middle"/>
    </style:style>
    <style:style style:name="T1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fo:text-indent="-0.37cm" fo:line-height="0.556cm" fo:margin-left="0.556cm" fo:margin-right="0.185cm" style:punctuation-wrap="simple" style:vertical-align="middle"/>
    </style:style>
    <style:style style:name="T1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0" style:family="paragraph" style:parent-style-name="Normal">
      <style:paragraph-properties fo:text-align="justify" fo:text-indent="-0.37cm" fo:line-height="0.556cm" fo:margin-left="0.556cm" fo:margin-right="0.185cm" style:punctuation-wrap="simple" style:vertical-align="middle"/>
    </style:style>
    <style:style style:name="T2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37cm" fo:line-height="0.556cm" fo:margin-left="0.556cm" fo:margin-right="0.185cm" style:punctuation-wrap="simple" style:vertical-align="middle"/>
    </style:style>
    <style:style style:name="T2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1" style:family="table-row"/>
    <style:style style:name="Cell89"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02"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03" style:family="paragraph" style:parent-style-name="Normal">
      <style:paragraph-properties fo:text-align="justify" fo:text-indent="-0.37cm" fo:line-height="0.556cm" fo:margin-left="0.556cm" fo:margin-right="0.185cm" style:punctuation-wrap="simple" style:vertical-align="middle"/>
    </style:style>
    <style:style style:name="T2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1"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04" style:family="paragraph" style:parent-style-name="Normal">
      <style:paragraph-properties fo:text-align="justify" fo:line-height="0.556cm" fo:margin-left="0.185cm" fo:margin-right="0.185cm" style:punctuation-wrap="simple" style:vertical-align="middle"/>
    </style:style>
    <style:style style:name="T2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5"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身心障礙福利服務專業人員遴用訓練及培訓辦法修正條文對照表</text:span><text:bookmark-start text:name="TA2549960"/><text:bookmark-end text:name="TA2549960"/></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名稱</text:span></text:p>
            </table:table-cell>
            <table:table-cell table:style-name="Cell3">
              <text:p text:style-name="P5"><text:span text:style-name="T5_1">現行名稱</text:span></text:p>
            </table:table-cell>
            <table:table-cell table:style-name="Cell4">
              <text:p text:style-name="P6"><text:span text:style-name="T6_1">說明</text:span></text:p>
            </table:table-cell>
          </table:table-row>
          <table:table-row table:style-name="Row3">
            <table:table-cell table:style-name="Cell5">
              <text:p text:style-name="P7"><text:span text:style-name="T7_1">身心障礙</text:span><text:span text:style-name="T7_2">者</text:span><text:span text:style-name="T7_3">服務人員</text:span><text:span text:style-name="T7_4">資格訓練</text:span><text:span text:style-name="T7_5">及</text:span><text:span text:style-name="T7_6">管理</text:span><text:span text:style-name="T7_7">辦法</text:span></text:p>
            </table:table-cell>
            <table:table-cell table:style-name="Cell6">
              <text:p text:style-name="P8"><text:span text:style-name="T8_1">身心障礙福利服務專業人員遴用訓練及培訓辦法</text:span></text:p>
            </table:table-cell>
            <table:table-cell table:style-name="Cell7">
              <text:p text:style-name="P9"><text:span text:style-name="T9_1">配合身心障礙者權益保障法修正，本法所稱身心障礙福利人員係指社政單位依據身權法第五十條及第五十一條提供身心障礙者個人及家庭照顧者相關支持服務所需工作人員，爰修正本辦法之名稱。</text:span></text:p>
            </table:table-cell>
          </table:table-row>
          <table:table-row table:style-name="Row4">
            <table:table-cell table:style-name="Cell8">
              <text:p text:style-name="P10"><text:span text:style-name="T10_1">修正條文</text:span></text:p>
            </table:table-cell>
            <table:table-cell table:style-name="Cell9">
              <text:p text:style-name="P11"><text:span text:style-name="T11_1">現行條文</text:span></text:p>
            </table:table-cell>
            <table:table-cell table:style-name="Cell10">
              <text:p text:style-name="P12"><text:span text:style-name="T12_1">說明</text:span></text:p>
            </table:table-cell>
          </table:table-row>
          <table:table-row table:style-name="Row5">
            <table:table-cell table:style-name="Cell11">
              <text:p text:style-name="P13"><text:span text:style-name="T13_1">第一條　本辦法依身心障礙者</text:span><text:span text:style-name="T13_2">權益保障</text:span><text:span text:style-name="T13_3">法</text:span><text:span text:style-name="T13_4">（以下簡稱本法）</text:span><text:span text:style-name="T13_5">第</text:span><text:span text:style-name="T13_6">五十一</text:span><text:span text:style-name="T13_7">條第</text:span><text:span text:style-name="T13_8">二</text:span><text:span text:style-name="T13_9">項規定訂定之。</text:span></text:p>
            </table:table-cell>
            <table:table-cell table:style-name="Cell12">
              <text:p text:style-name="P14"><text:span text:style-name="T14_1">第一條　本辦法依身心障礙者保護法第六條第三項規定訂定之。</text:span></text:p>
            </table:table-cell>
            <table:table-cell table:style-name="Cell13">
              <text:p text:style-name="P15"><text:span text:style-name="T15_1">配合本法條次變更，修正本辦法授權依據。</text:span></text:p>
            </table:table-cell>
          </table:table-row>
          <table:table-row table:style-name="Row6">
            <table:table-cell table:style-name="Cell14">
              <text:p text:style-name="P16"><text:span text:style-name="T16_1">第二條　本辦法所稱身心障礙</text:span><text:span text:style-name="T16_2">者</text:span><text:span text:style-name="T16_3">服務人員，指下列各款人員：</text:span></text:p>
              <text:p text:style-name="P17"><text:span text:style-name="T17_1">一、</text:span><text:span text:style-name="T17_2">社會工作人員</text:span><text:span text:style-name="T17_3">。</text:span></text:p>
              <text:p text:style-name="P18"><text:span text:style-name="T18_1">二、</text:span><text:span text:style-name="T18_2">教保員</text:span><text:span text:style-name="T18_3">。</text:span></text:p>
              <text:p text:style-name="P19"><text:span text:style-name="T19_1">三、</text:span><text:span text:style-name="T19_2">訓練員</text:span><text:span text:style-name="T19_3">。</text:span></text:p>
              <text:p text:style-name="P20"><text:span text:style-name="T20_1">四、生活服務員。</text:span></text:p>
              <text:p text:style-name="P21"><text:span text:style-name="T21_1">五、</text:span><text:span text:style-name="T21_2">照顧服務員</text:span><text:span text:style-name="T21_3">。</text:span></text:p>
              <text:p text:style-name="P22"><text:span text:style-name="T22_1">六、</text:span><text:span text:style-name="T22_2">居家服務督導員</text:span><text:span text:style-name="T22_3">。</text:span></text:p>
              <text:p text:style-name="P23"><text:span text:style-name="T23_1">七、</text:span><text:span text:style-name="T23_2">家庭托顧服務員</text:span><text:span text:style-name="T23_3">。</text:span></text:p>
              <text:p text:style-name="P24"><text:span text:style-name="T24_1">八、臨時及短期照顧服務員。</text:span></text:p>
              <text:p text:style-name="P25"><text:span text:style-name="T25_1">九、個人助理。</text:span></text:p>
              <text:p text:style-name="P26"><text:span text:style-name="T26_1">十、同儕支持員。</text:span></text:p>
              <text:p text:style-name="P27"><text:span text:style-name="T27_1">十一、</text:span><text:span text:style-name="T27_2">定向行動訓練員</text:span><text:span text:style-name="T27_3">。</text:span></text:p>
              <text:p text:style-name="P28"><text:span text:style-name="T28_1">十二、視覺功能障礙生活技能訓練員。</text:span></text:p>
              <text:p text:style-name="P29"><text:span text:style-name="T29_1">十三、輔具評估人員。</text:span></text:p>
              <text:p text:style-name="P30"><text:span text:style-name="T30_1">十四、輔具維修技術人員。</text:span></text:p>
              <text:p text:style-name="P31"><text:span text:style-name="T31_1">十五、</text:span><text:span text:style-name="T31_2">其他依身心障礙福利機構設施人員配置標準規定提供服務需進用之相關專業人員。</text:span></text:p>
            </table:table-cell>
            <table:table-cell table:style-name="Cell15">
              <text:p text:style-name="P32"><text:span text:style-name="T32_1">第二條　本辦法所稱身心障礙福利服務專業人員，係指下列各款人員：</text:span></text:p>
              <text:p text:style-name="P33"><text:span text:style-name="T33_1">一、教保員。</text:span></text:p>
              <text:p text:style-name="P34"><text:span text:style-name="T34_1">二、社會工作人員。</text:span></text:p>
              <text:p text:style-name="P35"><text:span text:style-name="T35_1">三、個案管理員。</text:span></text:p>
              <text:p text:style-name="P36"><text:span text:style-name="T36_1">四、生活服務員。</text:span></text:p>
              <text:p text:style-name="P37"><text:span text:style-name="T37_1">五、助理教保員。</text:span></text:p>
              <text:p text:style-name="P38"><text:span text:style-name="T38_1">六、助理生活服務員。</text:span></text:p>
              <text:p text:style-name="P39"><text:span text:style-name="T39_1">七、其他依身心障礙福利</text:span><text:span text:style-name="T39_2">服務</text:span><text:span text:style-name="T39_3">機構設施標準規定提供服務需進用之相關專業人員。</text:span></text:p>
            </table:table-cell>
            <table:table-cell table:style-name="Cell16">
              <text:p text:style-name="P40"><text:span text:style-name="T40_1">一、配合「身心障礙者個人照顧服務辦法」（草案）及「身心障礙家庭照顧者服務辦法」（草案）所訂各服務項目之服務提供單位應配置之服務人員，本條新增及修正第一款社會工作人員、第二款教保員、第三款訓練員、第五款照顧服務員、第六款居家服務督導員、第七款家庭托顧服務員、第八款臨時及短期照顧服務員、第九款個人助理、第十款同儕支持員、第十一款定向行動訓練員、第十二款視覺功能障礙生活技能訓練員、第十三款輔具評估人員及第十四款輔具維修技術人員名稱。</text:span></text:p>
              <text:p text:style-name="P41"><text:span text:style-name="T41_1">二、現行各縣市政府辦理個案管理服務係由具社會工作師（員）資格者執行業務，且相關子法規並未訂定應配置個案管理員之職稱，爰刪除現行條文第三款個案管理員。</text:span></text:p>
              <text:p text:style-name="P42"><text:span text:style-name="T42_1">三、現行條文第五款及第六款人員非法定應配置人員，爰予刪除。</text:span></text:p>
            </table:table-cell>
          </table:table-row>
          <table:table-row table:style-name="Row7">
            <table:table-cell table:style-name="Cell17">
              <text:p text:style-name="P43"><text:span text:style-name="T43_1">第</text:span><text:span text:style-name="T43_2">三</text:span><text:span text:style-name="T43_3">條　社會工作人員應具下列資格之一：</text:span></text:p>
              <text:p text:style-name="P44"><text:span text:style-name="T44_1">一、社會工作師</text:span><text:span text:style-name="T44_2">考試及格</text:span><text:span text:style-name="T44_3">。</text:span></text:p>
              <text:p text:style-name="P45"><text:span text:style-name="T45_1">二、</text:span><text:span text:style-name="T45_2">專科以上學校</text:span><text:span text:style-name="T45_3">社會工作相關科、系、</text:span><text:span text:style-name="T45_4">所、學位學程畢業或取得其輔系證書。</text:span></text:p>
              <text:p text:style-name="P46"><text:span text:style-name="T46_1">三、</text:span><text:span text:style-name="T46_2">具專門職業及技術人員高等考試社會工作師考試應考資格。</text:span></text:p>
            </table:table-cell>
            <table:table-cell table:style-name="Cell18">
              <text:p text:style-name="P47"><text:span text:style-name="T47_1">第四條　社會工作人員應符合下列資格之一：</text:span></text:p>
              <text:p text:style-name="P48"><text:span text:style-name="T48_1">一、</text:span><text:span text:style-name="T48_2">領有</text:span><text:span text:style-name="T48_3">社會工作師證照者。</text:span></text:p>
              <text:p text:style-name="P49"><text:span text:style-name="T49_1">二、大專院校社會工作相關科系畢業者。</text:span></text:p>
              <text:p text:style-name="P50"><text:span text:style-name="T50_1">三、大專畢業，曾接受相關專業培訓逾一百六十小時，並具一年以上相關工作經驗者。</text:span></text:p>
            </table:table-cell>
            <table:table-cell table:style-name="Cell19">
              <text:p text:style-name="P51"><text:span text:style-name="T51_1">一、條次變更。</text:span></text:p>
              <text:p text:style-name="P52"><text:span text:style-name="T52_1">二、參考現行身心障礙福利機構設施及人員配置標準所定社會工作人員應具備學經歷資格要件而為修正。</text:span></text:p>
              <text:p text:style-name="P53"><text:span text:style-name="T53_1">三、另考量現行大專校院亦因應市場需求，針對相關專業領域開設學位學程，並授予學位，爰於第二款增加「學位學程」等文字。</text:span></text:p>
            </table:table-cell>
          </table:table-row>
          <table:table-row table:style-name="Row8">
            <table:table-cell table:style-name="Cell20">
              <text:p text:style-name="P54"><text:span text:style-name="T54_1">第</text:span><text:span text:style-name="T54_2">四</text:span><text:span text:style-name="T54_3">條　教保員</text:span><text:span text:style-name="T54_4">及訓練員</text:span><text:span text:style-name="T54_5">應具下列資格之一：</text:span></text:p>
              <text:p text:style-name="P55"><text:span text:style-name="T55_1">一、專科以上學校醫護、</text:span><text:span text:style-name="T55_2">復健、</text:span><text:span text:style-name="T55_3">職能治療、物理治療、教育、</text:span><text:span text:style-name="T55_4">特殊</text:span><text:span text:style-name="T55_5">教育、社會、社會工作、</text:span><text:span text:style-name="T55_6">社會福利、</text:span><text:span text:style-name="T55_7">輔導、心理、</text:span><text:span text:style-name="T55_8">兒童及少年</text:span><text:span text:style-name="T55_9">福利、</text:span><text:span text:style-name="T55_10">幼保、早期療育、聽語</text:span><text:span text:style-name="T55_11">等相關科、系、所、學位學程畢業。</text:span></text:p>
              <text:p text:style-name="P56"><text:span text:style-name="T56_1">二、高中（職）以上學校畢業，</text:span><text:span text:style-name="T56_2">領有</text:span><text:span text:style-name="T56_3">教保員及</text:span><text:span text:style-name="T56_4">訓練員訓練結業證書。</text:span></text:p>
            </table:table-cell>
            <table:table-cell table:style-name="Cell21">
              <text:p text:style-name="P57"><text:span text:style-name="T57_1">第三條　教保員應符合下列資格之一：</text:span></text:p>
              <text:p text:style-name="P58"><text:span text:style-name="T58_1">一、專科以上學校醫護、職能治療、物理治療、教育、社會、社會工作、輔導、心理、青少年兒童福利</text:span><text:span text:style-name="T58_2">或家政</text:span><text:span text:style-name="T58_3">等相關科系畢業。</text:span></text:p>
              <text:p text:style-name="P59"><text:span text:style-name="T59_1">二、</text:span><text:span text:style-name="T59_2">醫護學校護理、職能治療、物理治療或復健科系畢業。</text:span></text:p>
              <text:p text:style-name="P60"><text:span text:style-name="T60_1">三、</text:span><text:span text:style-name="T60_2">高中（職）以上學校畢業，並經主管機關主辦或委辦之教保員班培育或訓練及格。</text:span></text:p>
            </table:table-cell>
            <table:table-cell table:style-name="Cell22">
              <text:p text:style-name="P61"><text:span text:style-name="T61_1">一、條次變更。</text:span></text:p>
              <text:p text:style-name="P62"><text:span text:style-name="T62_1">二、配合現行身心障礙福利機構設施及人員配置標準所定教保員及訓練員應具備學經歷資格要件而為修正。</text:span></text:p>
            </table:table-cell>
          </table:table-row>
          <table:table-row table:style-name="Row9">
            <table:table-cell table:style-name="Cell23">
              <text:p text:style-name="P63"><text:span text:style-name="T63_1">第</text:span><text:span text:style-name="T63_2">五</text:span><text:span text:style-name="T63_3">條　生活服務員應具</text:span><text:span text:style-name="T63_4">下列資格之一：</text:span></text:p>
              <text:p text:style-name="P64"><text:span text:style-name="T64_1">一、領有生活照顧服務相關訓練結業證明書。</text:span></text:p>
              <text:p text:style-name="P65"><text:span text:style-name="T65_1">二、具教保員、訓練員或照顧服務員資格。</text:span></text:p>
              <text:p text:style-name="P66"><text:span text:style-name="T66_1">三、領有照顧服務員職類技術士證或保母人員職類技術士證。</text:span></text:p>
              <text:p text:style-name="P67"><text:span text:style-name="T67_1">四、高中（職）以上學校護理、照顧相關科、系、組、所、學位學程畢業。</text:span></text:p>
            </table:table-cell>
            <table:table-cell table:style-name="Cell24">
              <text:p text:style-name="P68"><text:span text:style-name="T68_1">第六條　生活服務員應遴用具有愛心、耐心及責任感，並經主管機關主辦或委辦之生活服務員班培育或訓練及格者。</text:span></text:p>
            </table:table-cell>
            <table:table-cell table:style-name="Cell25">
              <text:p text:style-name="P69"><text:span text:style-name="T69_1">一、條次變更。</text:span></text:p>
              <text:p text:style-name="P70"><text:span text:style-name="T70_1">二、參考現行身心障礙福利機構設施及人員配置標準所定生活服務員應具備條件，並依實務運作需求修正增加第二款至第四款可擔任生活服務員之資格者。第一款所指生活照顧服務相關訓練現行涵蓋如生活服務員班、生活技能研習班、教保員班、居家服務員、照顧服務員、家庭托顧服務員訓練等。</text:span></text:p>
            </table:table-cell>
          </table:table-row>
          <table:table-row table:style-name="Row10">
            <table:table-cell table:style-name="Cell26">
              <text:p text:style-name="P71"><text:span text:style-name="T71_1">第六條　照顧服務員應具下列資格之一：</text:span></text:p>
              <text:p text:style-name="P72"><text:span text:style-name="T72_1">一、領有照顧服務員訓練結業證明書。</text:span></text:p>
              <text:p text:style-name="P73"><text:span text:style-name="T73_1">二、領有照顧服務員職類技術士證。</text:span></text:p>
              <text:p text:style-name="P74"><text:span text:style-name="T74_1">三、高中（職）以上學校護理、照顧相關科、系、組、所、學位學程畢業。</text:span></text:p>
            </table:table-cell>
            <table:table-cell table:style-name="Cell27">
              <text:p text:style-name="P75"/>
            </table:table-cell>
            <table:table-cell table:style-name="Cell28">
              <text:p text:style-name="P76"><text:span text:style-name="T76_1">一、本條新增。</text:span></text:p>
              <text:p text:style-name="P77"><text:span text:style-name="T77_1">二、明定照顧服務員應具備之資格。</text:span></text:p>
            </table:table-cell>
          </table:table-row>
          <table:table-row table:style-name="Row11">
            <table:table-cell table:style-name="Cell29">
              <text:p text:style-name="P78"><text:span text:style-name="T78_1">第七條　居家服務督導員應具下列資格之一：</text:span></text:p>
              <text:p text:style-name="P79"><text:span text:style-name="T79_1">一、領有社會工作師證照，且具一年以上老人、身心障礙者福利或照顧服務相關工作經驗。</text:span></text:p>
              <text:p text:style-name="P80"><text:span text:style-name="T80_1">二、大專校院以上學校社會工作、醫護及老人照顧等相關科、系、組、所、學位學程畢業，且具一年以上老人、身心障礙者福利或照顧服務相關工作經驗。</text:span></text:p>
              <text:p text:style-name="P81"><text:span text:style-name="T81_1">三、大專校院以上學校，非屬前款所列相關科、系、組、所、學位學程畢業，除應具專門職業及技術人員高等考試社會工作師考試應考資格外，並另具一年以上老人、身心障礙者福利或照顧服務相關工作經驗。</text:span></text:p>
              <text:p text:style-name="P82"><text:span text:style-name="T82_1">四、高中（職）學校護理、老人照顧等相關科、組畢業，且具三年以上老人、身心障礙者照顧服務經驗。</text:span></text:p>
              <text:p text:style-name="P83"><text:span text:style-name="T83_1">五、曾專職或專任照顧服務員五年以上。</text:span></text:p>
              <text:p text:style-name="P84"><text:span text:style-name="T84_1">六、領有居家服務督導員職前訓練結業證明書。</text:span></text:p>
            </table:table-cell>
            <table:table-cell table:style-name="Cell30">
              <text:p text:style-name="P85"/>
            </table:table-cell>
            <table:table-cell table:style-name="Cell31">
              <text:p text:style-name="P86"><text:span text:style-name="T86_1">一、</text:span><text:span text:style-name="T86_2">本條新增</text:span><text:span text:style-name="T86_3">。</text:span></text:p>
              <text:p text:style-name="P87"><text:span text:style-name="T87_1">二、參考「老人福利服務專業人員資格及訓練辦法」修正草案條文，明定居家服務督導員應具備之資格。</text:span></text:p>
            </table:table-cell>
          </table:table-row>
          <table:table-row table:style-name="Row12">
            <table:table-cell table:style-name="Cell32">
              <text:p text:style-name="P88"><text:span text:style-name="T88_1">第八條　家庭托顧服務員應具下列資格之一：</text:span></text:p>
              <text:p text:style-name="P89"><text:span text:style-name="T89_1">一、領有家庭托顧服務員訓練結業證明書。</text:span></text:p>
              <text:p text:style-name="P90"><text:span text:style-name="T90_1">二、具教保員、訓練員、生活服務員或照顧服務員資格。</text:span></text:p>
            </table:table-cell>
            <table:table-cell table:style-name="Cell33">
              <text:p text:style-name="P91"/>
            </table:table-cell>
            <table:table-cell table:style-name="Cell34">
              <text:p text:style-name="P92"><text:span text:style-name="T92_1">一、</text:span><text:span text:style-name="T92_2">本條新增</text:span><text:span text:style-name="T92_3">。</text:span></text:p>
              <text:p text:style-name="P93"><text:span text:style-name="T93_1">二、明定家庭托顧服務員應具備之資格。</text:span></text:p>
            </table:table-cell>
          </table:table-row>
          <table:table-row table:style-name="Row13">
            <table:table-cell table:style-name="Cell35">
              <text:p text:style-name="P94"><text:span text:style-name="T94_1">第九條　臨時及短期照顧服務員應具下列資格之一：</text:span></text:p>
              <text:p text:style-name="P95"><text:span text:style-name="T95_1">一、領有臨時及短期照顧服務員訓練結業證明書。</text:span></text:p>
              <text:p text:style-name="P96"><text:span text:style-name="T96_1">二、具教保員、訓練員、照顧服務員、生活服務員或家庭托顧服務員資格。</text:span></text:p>
            </table:table-cell>
            <table:table-cell table:style-name="Cell36">
              <text:p text:style-name="P97"/>
            </table:table-cell>
            <table:table-cell table:style-name="Cell37">
              <text:p text:style-name="P98"><text:span text:style-name="T98_1">一、</text:span><text:span text:style-name="T98_2">本條新增</text:span><text:span text:style-name="T98_3">。</text:span></text:p>
              <text:p text:style-name="P99"><text:span text:style-name="T99_1">二、明定臨時及短期照顧服務員應具備之資格。</text:span></text:p>
            </table:table-cell>
          </table:table-row>
          <table:table-row table:style-name="Row14">
            <table:table-cell table:style-name="Cell38">
              <text:p text:style-name="P100"><text:span text:style-name="T100_1">第十條　個人助理應具下列資格之一：</text:span></text:p>
              <text:p text:style-name="P101"><text:span text:style-name="T101_1">一、具有教保員、訓練員、生活服務員、照顧服務員、家庭托顧服務員或臨時及短期照顧服務員資格。</text:span></text:p>
              <text:p text:style-name="P102"><text:span text:style-name="T102_1">二、領有個人助理訓練結業證明書。</text:span></text:p>
            </table:table-cell>
            <table:table-cell table:style-name="Cell39">
              <text:p text:style-name="P103"/>
            </table:table-cell>
            <table:table-cell table:style-name="Cell40">
              <text:p text:style-name="P104"><text:span text:style-name="T104_1">一、</text:span><text:span text:style-name="T104_2">本條新增</text:span><text:span text:style-name="T104_3">。</text:span></text:p>
              <text:p text:style-name="P105"><text:span text:style-name="T105_1">二、明定個人助理應具備之資格。</text:span></text:p>
            </table:table-cell>
          </table:table-row>
          <table:table-row table:style-name="Row15">
            <table:table-cell table:style-name="Cell41">
              <text:p text:style-name="P106"><text:span text:style-name="T106_1">第十一條　同儕支持員應具下列資格：</text:span></text:p>
              <text:p text:style-name="P107"><text:span text:style-name="T107_1">一、非機構照顧服務對象，且獨立自主生活三年以上之身心障礙者。</text:span></text:p>
              <text:p text:style-name="P108"><text:span text:style-name="T108_1">二、領有同儕支持員訓練結業證明書。</text:span></text:p>
            </table:table-cell>
            <table:table-cell table:style-name="Cell42">
              <text:p text:style-name="P109"/>
            </table:table-cell>
            <table:table-cell table:style-name="Cell43">
              <text:p text:style-name="P110"><text:span text:style-name="T110_1">一、</text:span><text:span text:style-name="T110_2">本條新增</text:span><text:span text:style-name="T110_3">。</text:span></text:p>
              <text:p text:style-name="P111"><text:span text:style-name="T111_1">二、明定同儕支持員應具備之資格。</text:span></text:p>
            </table:table-cell>
          </table:table-row>
          <table:table-row table:style-name="Row16">
            <table:table-cell table:style-name="Cell44">
              <text:p text:style-name="P112"/>
            </table:table-cell>
            <table:table-cell table:style-name="Cell45">
              <text:p text:style-name="P113"><text:span text:style-name="T113_1">第五條　個案管理員應符合下列資格之一：</text:span></text:p>
              <text:p text:style-name="P114"><text:span text:style-name="T114_1">一、領有社會工作師、職能治療師證照，或具合格特殊教育教師資格領有證書者。</text:span></text:p>
              <text:p text:style-name="P115"><text:span text:style-name="T115_1">二、大專院校社會工作、職能治療、特殊教育、心理輔導、復健等相關科系、所（組）畢業，並具一年以上相關工作經驗者。</text:span></text:p>
            </table:table-cell>
            <table:table-cell table:style-name="Cell46">
              <text:p text:style-name="P116"><text:span text:style-name="T116_1">一、</text:span><text:span text:style-name="T116_2">本條刪除</text:span><text:span text:style-name="T116_3">。</text:span></text:p>
              <text:p text:style-name="P117"><text:span text:style-name="T117_1">二、配合第二條刪除現行條文第三款個案管理員，故本條刪除。</text:span></text:p>
            </table:table-cell>
          </table:table-row>
          <table:table-row table:style-name="Row17">
            <table:table-cell table:style-name="Cell47">
              <text:p text:style-name="P118"/>
            </table:table-cell>
            <table:table-cell table:style-name="Cell48">
              <text:p text:style-name="P119"><text:span text:style-name="T119_1">第七條　助理教保員應遴用高中（職）以上學校畢業，並經遴用機構施以二十小時以上實務訓練及格者。</text:span></text:p>
            </table:table-cell>
            <table:table-cell table:style-name="Cell49">
              <text:p text:style-name="P120"><text:span text:style-name="T120_1">一、</text:span><text:span text:style-name="T120_2">本條刪除</text:span><text:span text:style-name="T120_3">。</text:span></text:p>
              <text:p text:style-name="P121"><text:span text:style-name="T121_1">二、因該人員非法定應配置人員，爰刪除本條文。</text:span></text:p>
            </table:table-cell>
          </table:table-row>
          <table:table-row table:style-name="Row18">
            <table:table-cell table:style-name="Cell50">
              <text:p text:style-name="P122"/>
            </table:table-cell>
            <table:table-cell table:style-name="Cell51">
              <text:p text:style-name="P123"><text:span text:style-name="T123_1">第八條　助理生活服務員應遴用具有愛心、耐心及責任感，並經遴用機構施以二十小時以上實務訓練及格者。</text:span></text:p>
            </table:table-cell>
            <table:table-cell table:style-name="Cell52">
              <text:p text:style-name="P124"><text:span text:style-name="T124_1">一、</text:span><text:span text:style-name="T124_2">本條刪除</text:span><text:span text:style-name="T124_3">。</text:span></text:p>
              <text:p text:style-name="P125"><text:span text:style-name="T125_1">二、因該人員非法定應配置人員，爰刪除本條文。</text:span></text:p>
            </table:table-cell>
          </table:table-row>
          <table:table-row table:style-name="Row19">
            <table:table-cell table:style-name="Cell53">
              <text:p text:style-name="P126"><text:span text:style-name="T126_1">第十二條　定向行動訓練員應具下列資格之一：</text:span></text:p>
              <text:p text:style-name="P127"><text:span text:style-name="T127_1">一、領有定向行動訓練職類技術士證。</text:span></text:p>
              <text:p text:style-name="P128"><text:span text:style-name="T128_1">二、領有定向行動訓練員訓練結業證明書。</text:span></text:p>
              <text:p text:style-name="P129"><text:span text:style-name="T129_1">三、本辦法中華民國一百零一年七月十一日修正施行前，曾於視覺功能障礙服務相關機構、團體或特殊教育學校實際從事定向行動訓練工作五年以上。</text:span></text:p>
              <text:p text:style-name="P130"><text:span text:style-name="T130_1">四、本辦法一百零一年七月十一日修正施行前，大專校院以上畢業，曾於視覺功能障礙服務相關機構、團體或特殊教育學校實際從事定向行動訓練工作二年以上。</text:span></text:p>
            </table:table-cell>
            <table:table-cell table:style-name="Cell54">
              <text:p text:style-name="P131"/>
            </table:table-cell>
            <table:table-cell table:style-name="Cell55">
              <text:p text:style-name="P132"><text:span text:style-name="T132_1">一、</text:span><text:span text:style-name="T132_2">本條新增</text:span><text:span text:style-name="T132_3">。</text:span></text:p>
              <text:p text:style-name="P133"><text:span text:style-name="T133_1">二、明定定向行動訓練員應具備之資格。</text:span></text:p>
            </table:table-cell>
          </table:table-row>
          <table:table-row table:style-name="Row20">
            <table:table-cell table:style-name="Cell56">
              <text:p text:style-name="P134"><text:span text:style-name="T134_1">第十三條　視覺功能障礙生活技能訓練員應具下列資格之一：</text:span></text:p>
              <text:p text:style-name="P135"><text:span text:style-name="T135_1">一、領有視覺功能障礙生活技能訓練員訓練結業證明書。</text:span></text:p>
              <text:p text:style-name="P136"><text:span text:style-name="T136_1">二、本辦法中華民國一百零一年七月十一日修正施行前，曾於視覺功能障礙服務提供單位實際從事視覺功能障礙生活技能訓練工作三年以上。</text:span></text:p>
            </table:table-cell>
            <table:table-cell table:style-name="Cell57">
              <text:p text:style-name="P137"/>
            </table:table-cell>
            <table:table-cell table:style-name="Cell58">
              <text:p text:style-name="P138"><text:span text:style-name="T138_1">一、</text:span><text:span text:style-name="T138_2">本條新增</text:span><text:span text:style-name="T138_3">。</text:span></text:p>
              <text:p text:style-name="P139"><text:span text:style-name="T139_1">二、明定視覺功能障礙生活技能訓練員應具備之資格。</text:span></text:p>
            </table:table-cell>
          </table:table-row>
          <table:table-row table:style-name="Row21">
            <table:table-cell table:style-name="Cell59">
              <text:p text:style-name="P140"><text:span text:style-name="T140_1">第十四條　輔具評估人員應領有輔具評估人員訓練結業證明書，並具下列各類輔具評估人員資格之一：</text:span></text:p>
              <text:p text:style-name="P141"><text:span text:style-name="T141_1">一、甲類輔具評估人員：領有物理治療師或職能治療師考試及格證書。</text:span></text:p>
              <text:p text:style-name="P142"><text:span text:style-name="T142_1">二、乙類輔具評估人員：領有語言治療師考試及格證書。</text:span></text:p>
              <text:p text:style-name="P143"><text:span text:style-name="T143_1">三、丙類輔具評估人員：領有聽力師考試及格證書。</text:span></text:p>
              <text:p text:style-name="P144"><text:span text:style-name="T144_1">四、丁類輔具評估人員：大專校院以上醫學、護理、復健諮商、物理治療、職能治療、特殊教育、聽語、醫工、輔助科技等相關系、所、學位學程畢業並從事輔助科技相關服務滿二年。</text:span></text:p>
              <text:p text:style-name="P145"><text:span text:style-name="T145_1">五、戊類輔具評估人員：從事視覺功能障礙輔具評估工作三年以上且至少完成二十名視覺功能障礙者輔具評估服務，並具下列資格之一：</text:span></text:p>
              <text:p text:style-name="P146"><text:span text:style-name="T146_1">(</text:span><text:span text:style-name="T146_2">一</text:span><text:span text:style-name="T146_3">)</text:span><text:span text:style-name="T146_4">國內外大專校院視光學系畢業。</text:span></text:p>
              <text:p text:style-name="P147"><text:span text:style-name="T147_1">(</text:span><text:span text:style-name="T147_2">二</text:span><text:span text:style-name="T147_3">)</text:span><text:span text:style-name="T147_4">曾任職於視覺功能障礙服務提供單位，實際從事定向行動訓練、視覺功能障礙生活技能訓練或視覺功能障礙輔具訓練等服務。</text:span></text:p>
              <text:p text:style-name="P148"><text:span text:style-name="T148_1">(</text:span><text:span text:style-name="T148_2">三</text:span><text:span text:style-name="T148_3">)</text:span><text:span text:style-name="T148_4">曾任職於政府主辦、委託或補助辦理之特殊教育或職業重建之服務單位，實際從事視覺功能障礙輔具相關評估、適配等服務。</text:span></text:p>
              <text:p text:style-name="P149"><text:span text:style-name="T149_1">本辦法中華民國一百零一年七月十一日修正施行前，實際從事輔具評估工作者，得繼續從事輔具評估工作三年；期滿前，應具前項資格，始得繼續提供服務。</text:span></text:p>
            </table:table-cell>
            <table:table-cell table:style-name="Cell60">
              <text:p text:style-name="P150"/>
            </table:table-cell>
            <table:table-cell table:style-name="Cell61">
              <text:p text:style-name="P151"><text:span text:style-name="T151_1">一、</text:span><text:span text:style-name="T151_2">本條新增</text:span><text:span text:style-name="T151_3">。</text:span></text:p>
              <text:p text:style-name="P152"><text:span text:style-name="T152_1">二、明定輔具評估人員區分五類及其資格，並規定現行實際從事輔具評估工作者得繼續提供服務，惟應於三年內取得輔具評估人員訓練結業證書。</text:span></text:p>
            </table:table-cell>
          </table:table-row>
          <table:table-row table:style-name="Row22">
            <table:table-cell table:style-name="Cell62">
              <text:p text:style-name="P153"><text:span text:style-name="T153_1">第十五條　輔具維修技術人員應具下列資格之一：</text:span></text:p>
              <text:p text:style-name="P154"><text:span text:style-name="T154_1">一、具半年以上之輔具維修實務工作經驗。</text:span></text:p>
              <text:p text:style-name="P155"><text:span text:style-name="T155_1">二、領有家具木工、門窗木工、裝潢木工、建築工程管理、建築物室內裝修工程管理、農業機械修護、升降機裝修、機器腳踏車修護、汽車修護、機械加工、機電整合等職類技術士證。</text:span></text:p>
            </table:table-cell>
            <table:table-cell table:style-name="Cell63">
              <text:p text:style-name="P156"/>
            </table:table-cell>
            <table:table-cell table:style-name="Cell64">
              <text:p text:style-name="P157"><text:span text:style-name="T157_1">一、</text:span><text:span text:style-name="T157_2">本條新增</text:span><text:span text:style-name="T157_3">。</text:span></text:p>
              <text:p text:style-name="P158"><text:span text:style-name="T158_1">二、明定輔具維修技術人員應具備之資格。</text:span></text:p>
            </table:table-cell>
          </table:table-row>
          <table:table-row table:style-name="Row23">
            <table:table-cell table:style-name="Cell65">
              <text:p text:style-name="P159"><text:span text:style-name="T159_1">第十六條　第三條至第七條、第十四條所稱相關科、系、組、所、學位學程，由中央主管機關認定之。</text:span></text:p>
            </table:table-cell>
            <table:table-cell table:style-name="Cell66">
              <text:p text:style-name="P160"/>
            </table:table-cell>
            <table:table-cell table:style-name="Cell67">
              <text:p text:style-name="P161"><text:span text:style-name="T161_1">一、</text:span><text:span text:style-name="T161_2">本條新增</text:span><text:span text:style-name="T161_3">。</text:span></text:p>
              <text:p text:style-name="P162"><text:span text:style-name="T162_1">二、為使主管機關針對各服務提供單位遴用服務人員資格在相關科系認定上有較為一致性標準，明定第三條至第七條、第十四條所稱相關科、系、組、所、學位學程由中央主管機關認定之。</text:span></text:p>
            </table:table-cell>
          </table:table-row>
          <table:table-row table:style-name="Row24">
            <table:table-cell table:style-name="Cell68">
              <text:p text:style-name="P163"/>
            </table:table-cell>
            <table:table-cell table:style-name="Cell69">
              <text:p text:style-name="P164"><text:span text:style-name="T164_1">第九條　專業人員除由各級學校培育者外，各主管機關亦得視實際需要委託大專院校開辦推廣教育專業學程培育之。</text:span></text:p>
            </table:table-cell>
            <table:table-cell table:style-name="Cell70">
              <text:p text:style-name="P165"><text:span text:style-name="T165_1">一、</text:span><text:span text:style-name="T165_2">本條刪除</text:span><text:span text:style-name="T165_3">。</text:span></text:p>
              <text:p text:style-name="P166"><text:span text:style-name="T166_1">二、因身心障礙者權益保障法第三條、第四條已明定身心障礙福利服務相關專業人員訓練之規劃、執行等事項為中央主管機關及直轄市、縣（市）主管機關之掌理事項，故有關各級主管機關培育或辦理服務人員訓練方式不須再訂定，故本條刪除。</text:span></text:p>
            </table:table-cell>
          </table:table-row>
          <table:table-row table:style-name="Row25">
            <table:table-cell table:style-name="Cell71">
              <text:p text:style-name="P167"/>
            </table:table-cell>
            <table:table-cell table:style-name="Cell72">
              <text:p text:style-name="P168"><text:span text:style-name="T168_1">第十條　為增進身心障礙福利現職工作人員專業知能，各主管機關應自行辦理或委託大專院校、學術機構、身心障礙福利機構、相關專業機構、團體辦理身心障礙福利工作人員在職訓練。</text:span></text:p>
              <text:p text:style-name="P169"><text:span text:style-name="T169_1">前項在職訓練分為基礎訓練及進修訓練，基礎訓練係指第三條第三款及第六條規定之教保員班及生活服務員班。進修訓練由各主管機關視身心障礙福利機構、團體現職工作人員、政府機關身心障礙業務相關行政人員之實際工作需要辦理之。</text:span></text:p>
            </table:table-cell>
            <table:table-cell table:style-name="Cell73">
              <text:p text:style-name="P170"><text:span text:style-name="T170_1">一、</text:span><text:span text:style-name="T170_2">本條刪除</text:span><text:span text:style-name="T170_3">。</text:span></text:p>
              <text:p text:style-name="P171"><text:span text:style-name="T171_1">二、因第一項對於現職工作人員在職訓練規定及辦理方式，已於修正條文第十九條訂定。另第二項所指基礎訓練係為資格訓練，已於修正條文第十七條訂定，至進修訓練同在職訓練意旨，本條爰予刪除。</text:span></text:p>
            </table:table-cell>
          </table:table-row>
          <table:table-row table:style-name="Row26">
            <table:table-cell table:style-name="Cell74">
              <text:p text:style-name="P172"><text:span text:style-name="T172_1">第</text:span><text:span text:style-name="T172_2">十七</text:span><text:span text:style-name="T172_3">條　本辦法所定資格訓練，其課程內容由中央主管機關定之。</text:span></text:p>
              <text:p text:style-name="P173"><text:span text:style-name="T173_1">前項資格訓練，由主管機關自行、委託或由經主管機關審查核定之機構、團體辦理。</text:span></text:p>
              <text:p text:style-name="P174"><text:span text:style-name="T174_1">資格訓練成績合格者，由訓練主辦單位發給結業證明書；其格式由中央主管機關定之。</text:span></text:p>
            </table:table-cell>
            <table:table-cell table:style-name="Cell75">
              <text:p text:style-name="P175"><text:span text:style-name="T175_1">第十一條　依前二條開辦之教保員班與生活服務員班課程應包含身心障礙福利一般課程、專業課程及實習三部分，其課程內容</text:span><text:span text:style-name="T175_2">及實施方式，</text:span><text:span text:style-name="T175_3">由中央主管機關定之。</text:span></text:p>
            </table:table-cell>
            <table:table-cell table:style-name="Cell76">
              <text:p text:style-name="P176"><text:span text:style-name="T176_1">一、條次變更。</text:span></text:p>
              <text:p text:style-name="P177"><text:span text:style-name="T177_1">二、第一項明定本辦法所定訓練課程內容，由中央主管機關訂定。因社會工作人員現已有學校教育單位提供養成訓練及輔具維修技術人員毋須具結業證明書，故本辦法所定訓練課程內容不包含社會工作人員及輔具維修技術人員。</text:span></text:p>
              <text:p text:style-name="P178"><text:span text:style-name="T178_1">三、第二項明定各項資格訓練之辦理方式。</text:span></text:p>
              <text:p text:style-name="P179"><text:span text:style-name="T179_1">四、第三項明定訓練及格結業證明書核發及明定證明書格式由中央主管機關定之。</text:span></text:p>
            </table:table-cell>
          </table:table-row>
          <table:table-row table:style-name="Row27">
            <table:table-cell table:style-name="Cell77">
              <text:p text:style-name="P180"/>
            </table:table-cell>
            <table:table-cell table:style-name="Cell78">
              <text:p text:style-name="P181"><text:span text:style-name="T181_1">第十二條　依本辦法規定接受培育或參加訓練及格者，發給結業證書，其格式由中央主管機關定之。</text:span></text:p>
            </table:table-cell>
            <table:table-cell table:style-name="Cell79">
              <text:p text:style-name="P182"><text:span text:style-name="T182_1">一、</text:span><text:span text:style-name="T182_2">本條刪除</text:span><text:span text:style-name="T182_3">。</text:span></text:p>
              <text:p text:style-name="P183"><text:span text:style-name="T183_1">二、因本條文已併第十七條規定，爰予刪除。</text:span></text:p>
            </table:table-cell>
          </table:table-row>
          <table:table-row table:style-name="Row28">
            <table:table-cell table:style-name="Cell80">
              <text:p text:style-name="P184"><text:span text:style-name="T184_1">第十八條　身心障礙者服務人員每年應接受至少二十小時身心障礙福利服務相關課程之在職訓練。</text:span></text:p>
              <text:p text:style-name="P185"><text:span text:style-name="T185_1">前項相關課程應包含身心障礙者權益保障相關法令及身心障礙者照顧服務相關內容。</text:span></text:p>
              <text:p text:style-name="P186"><text:span text:style-name="T186_1">第一項在職訓練辦理方式如下：</text:span></text:p>
              <text:p text:style-name="P187"><text:span text:style-name="T187_1">一、由主管機關自行、委託或補助機構、團體辦理。</text:span></text:p>
              <text:p text:style-name="P188"><text:span text:style-name="T188_1">二、由機構、團體自行辦理。</text:span></text:p>
            </table:table-cell>
            <table:table-cell table:style-name="Cell81">
              <text:p text:style-name="P189"/>
            </table:table-cell>
            <table:table-cell table:style-name="Cell82">
              <text:p text:style-name="P190"><text:span text:style-name="T190_1">一、</text:span><text:span text:style-name="T190_2">本條新增</text:span><text:span text:style-name="T190_3">。</text:span></text:p>
              <text:p text:style-name="P191"><text:span text:style-name="T191_1">二、明定各類服務人員依其專業性每年應至少接受在職訓練之時數。</text:span></text:p>
              <text:p text:style-name="P192"><text:span text:style-name="T192_1">三、第二項明定在職訓練相關課程應包含之內涵。</text:span></text:p>
              <text:p text:style-name="P193"><text:span text:style-name="T193_1">四、第三項明定在職訓練之辦理方式。</text:span></text:p>
            </table:table-cell>
          </table:table-row>
          <table:table-row table:style-name="Row29">
            <table:table-cell table:style-name="Cell83">
              <text:p text:style-name="P194"><text:span text:style-name="T194_1">第十九條　本辦法中華民國一百零一年七月十一日修正施行前，依相關法規取得身心障礙福利服務專業人員資格者，得於原職繼續服務至離職、調職或轉任為止。</text:span></text:p>
            </table:table-cell>
            <table:table-cell table:style-name="Cell84">
              <text:p text:style-name="P195"/>
            </table:table-cell>
            <table:table-cell table:style-name="Cell85">
              <text:p text:style-name="P196"><text:span text:style-name="T196_1">一、</text:span><text:span text:style-name="T196_2">本條新增</text:span><text:span text:style-name="T196_3">。</text:span></text:p>
              <text:p text:style-name="P197"><text:span text:style-name="T197_1">二、對於現行依身心障礙福利服務專業人員遴用訓練及培訓辦法、身心障礙福利機構設施及人員配置標準或老人福利服務專業人員資格及訓練辦法等規定，已取得服務人員資格且現任仍在職之工作人員，基於信賴保護原則，認定其視同本辦法之專業人員。惟如離職、調職或轉任其他職位者，即應符合本辦法服務人員資格之規定。</text:span></text:p>
            </table:table-cell>
          </table:table-row>
          <table:table-row table:style-name="Row30">
            <table:table-cell table:style-name="Cell86">
              <text:p text:style-name="P198"><text:span text:style-name="T198_1">第</text:span><text:span text:style-name="T198_2">二十</text:span><text:span text:style-name="T198_3">條　</text:span><text:span text:style-name="T198_4">主管機關依本辦法辦理之訓練，</text:span><text:span text:style-name="T198_5">所需經費由各主管機關編列預算辦理。</text:span></text:p>
            </table:table-cell>
            <table:table-cell table:style-name="Cell87">
              <text:p text:style-name="P199"><text:span text:style-name="T199_1">第十三條　在職訓練所需經費由各主管機關編列預算辦理。</text:span></text:p>
            </table:table-cell>
            <table:table-cell table:style-name="Cell88">
              <text:p text:style-name="P200"><text:span text:style-name="T200_1">一、條次變更。</text:span></text:p>
              <text:p text:style-name="P201"><text:span text:style-name="T201_1">二、酌作文字修正。</text:span></text:p>
            </table:table-cell>
          </table:table-row>
          <table:table-row table:style-name="Row31">
            <table:table-cell table:style-name="Cell89">
              <text:p text:style-name="P202"><draw:line svg:x1="-0.078cm" svg:y1="1.716cm" svg:x2="16.073cm" svg:y2="1.716cm" draw:style-name="FR2" draw:z-index="0"/><text:span text:style-name="T202_1">第</text:span><text:span text:style-name="T202_2">二十一</text:span><text:span text:style-name="T202_3">條　本辦法自</text:span><text:span text:style-name="T202_4">中華民國一百零一年七月十一日</text:span><text:span text:style-name="T202_5">施行。</text:span></text:p>
            </table:table-cell>
            <table:table-cell table:style-name="Cell90">
              <text:p text:style-name="P203"><text:span text:style-name="T203_1">第十四條　本辦法自發布日施行。</text:span></text:p>
            </table:table-cell>
            <table:table-cell table:style-name="Cell91">
              <text:p text:style-name="P204"><text:span text:style-name="T204_1">條次變更，並指定生效日期。</text:span></text:p>
            </table:table-cell>
          </table:table-row>
        </table:table>
        <text:p text:style-name="P20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4238</dc:title>
    <dc:description>報307;報322;16;議案1010807071004800;收文1010004238</dc:description>
    <meta:keyword>8;2;9</meta:keyword>
    <meta:initial-creator>1</meta:initial-creator>
    <meta:creation-date>2013-10-04T03:27:00</meta:creation-date>
    <dc:creator>solidus</dc:creator>
    <dc:date>2013-10-04T03:27:00</dc:date>
    <meta:print-date>2004-10-07T02:24:00</meta:print-date>
    <meta:template xlink:href="LCEWA01" xlink:type="simple"/>
    <meta:editing-cycles>2</meta:editing-cycles>
    <meta:editing-duration>PT3M</meta:editing-duration>
    <meta:document-statistic meta:page-count="9" meta:paragraph-count="11" meta:row-count="41" meta:word-count="866" meta:character-count="5796" meta:non-whitespace-character-count="4941"/>
  </office:meta>
</office:document-meta>
</file>