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51cm" svg:height="19.58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1cm" svg:height="1.527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2-07T01:27:00</meta:creation-date>
    <dc:creator>betty</dc:creator>
    <dc:date>2014-02-07T01:28:00</dc:date>
    <meta:editing-cycles>2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