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8.09cm" fo:margin-left="-1.711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0.028cm"/>
    </style:style>
    <style:style style:name="Column3" style:family="table-column">
      <style:table-column-properties style:column-width="14.871cm"/>
    </style:style>
    <style:style style:name="Row1" style:family="table-row">
      <style:table-row-properties style:min-row-height="1.147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002cm"/>
    </style:style>
    <style:style style:name="Cell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1.5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" style:family="paragraph" style:parent-style-name="Normal"/>
    <style:style style:name="T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4" style:family="table-row">
      <style:table-row-properties style:min-row-height="0.279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" style:family="paragraph" style:parent-style-name="Normal"/>
    <style:style style:name="T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1.147cm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/>
    <style:style style:name="T7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6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0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7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8" style:family="table-row">
      <style:table-row-properties style:min-row-height="6.059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margin-left="0.559cm" fo:orphans="2" fo:widows="2"/>
    </style:style>
    <style:style style:name="T2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9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6" style:family="paragraph" style:parent-style-name="Normal">
      <style:paragraph-properties fo:text-align="center" fo:text-indent="-0.688cm" fo:margin-left="0.688cm" fo:orphans="2" fo:widows="2"/>
    </style:style>
    <style:style style:name="T2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-0.709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margin-left="0.561cm" fo:orphans="2" fo:widows="2"/>
    </style:style>
    <style:style style:name="T2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margin-left="0.561cm" fo:orphans="2" fo:widows="2"/>
    </style:style>
    <style:style style:name="T2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margin-left="0.561cm" fo:orphans="2" fo:widows="2"/>
    </style:style>
    <style:style style:name="T3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.709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margin-left="0.561cm" fo:orphans="2" fo:widows="2"/>
    </style:style>
    <style:style style:name="T3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margin-left="0.561cm" fo:orphans="2" fo:widows="2"/>
    </style:style>
    <style:style style:name="T3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margin-left="0.561cm" fo:orphans="2" fo:widows="2"/>
    </style:style>
    <style:style style:name="T3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.709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margin-left="0.561cm" fo:orphans="2" fo:widows="2"/>
    </style:style>
    <style:style style:name="T3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indent="-0.018cm" fo:margin-left="0.579cm" fo:orphans="2" fo:widows="2"/>
    </style:style>
    <style:style style:name="T3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indent="0.459cm" fo:orphans="2" fo:widows="2"/>
    </style:style>
    <style:style style:name="T3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0" style:family="table-row">
      <style:table-row-properties style:min-row-height="1.355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39_2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1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P41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8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10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1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1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48_1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-0.616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4" style:family="paragraph" style:parent-style-name="List_20_Paragraph">
      <style:paragraph-properties fo:text-indent="0.229cm" fo:margin-left="1.25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5" style:family="paragraph" style:parent-style-name="List_20_Paragraph">
      <style:paragraph-properties fo:text-indent="0.229cm" fo:margin-left="0.751cm" fo:orphans="2" fo:widows="2">
        <style:tab-stops>
          <style:tab-stop style:type="left" style:leader-style="none" style:position="0.556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6" style:family="paragraph" style:parent-style-name="Normal"/>
    <style:style style:name="T56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P57" style:family="paragraph" style:parent-style-name="List_20_Paragraph">
      <style:paragraph-properties fo:text-indent="-1.074cm" fo:margin-left="1.074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7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8" style:family="paragraph" style:parent-style-name="List_20_Paragraph">
      <style:paragraph-properties fo:text-indent="-1.074cm" fo:margin-left="1.074cm" fo:orphans="2" fo:widows="2"/>
      <style:text-properties style:font-name="Times New Roman" style:font-name-asian="新細明體" style:font-name-complex="Times New Roman" fo:language="en" fo:language-asian="zh" fo:language-complex="ar" fo:country="US" fo:country-asian="TW" fo:country-complex="SA"/>
    </style:style>
    <style:style style:name="T5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8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8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8_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58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2" style:family="table-row">
      <style:table-row-properties style:min-row-height="1.263cm"/>
    </style:style>
    <style:style style:name="Cell18" style:family="table-cell">
      <style:table-cell-properties style:vertical-align="middle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59_2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59_3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59_4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1.476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1" style:family="paragraph" style:parent-style-name="清單段落1">
      <style:paragraph-properties fo:margin-left="0.706cm"/>
    </style:style>
    <style:style style:name="T6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984cm"/>
    </style:style>
    <style:style style:name="Cell2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indent="-0.923cm" fo:margin-left="0.923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69" style:family="paragraph" style:parent-style-name="List_20_Paragraph">
      <style:paragraph-properties fo:text-indent="-1.501cm" fo:margin-left="1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0" style:family="paragraph" style:parent-style-name="List_20_Paragraph">
      <style:paragraph-properties fo:text-indent="-1.501cm" fo:margin-left="1.56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1" style:family="paragraph" style:parent-style-name="List_20_Paragraph">
      <style:paragraph-properties fo:text-indent="-1.501cm" fo:margin-left="1.628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7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7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附表2：B級（好山好水及文藝氣息線）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2"><text:span text:style-name="T2_1">一、場次規定及辦理時間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3"><text:span text:style-name="T3_1">(一）場次</text:span></text:p>
          </table:table-cell>
          <table:covered-table-cell/>
          <table:table-cell table:style-name="Cell4">
            <text:p text:style-name="P4"><text:span text:style-name="T4_1">該等級共計5條路線（至善路、關渡、陽明山、新光路、指南路等），各路線舉辦場次每月以1場為限。全年度舉辦之場次以</text:span><text:span text:style-name="T4_2">13</text:span><text:span text:style-name="T4_3">場為限，每月以2場為限。</text:span></text:p>
          </table:table-cell>
        </table:table-row>
        <table:table-row table:style-name="Row4">
          <table:table-cell table:style-name="Cell5" table:number-columns-spanned="2">
            <text:p text:style-name="P5"><text:span text:style-name="T5_1">(二）辦理時間</text:span></text:p>
          </table:table-cell>
          <table:covered-table-cell/>
          <table:table-cell table:style-name="Cell6">
            <text:p text:style-name="P6"><text:span text:style-name="T6_1">限週日舉辦</text:span><text:span text:style-name="T6_2">，不限制申請週次，惟以不連續週次及不與A級路跑週次重疊為原則。</text:span><text:span text:style-name="T6_3">(避開花季及清明掃墓期間，以降低交通衝擊)。</text:span></text:p>
          </table:table-cell>
        </table:table-row>
        <table:table-row table:style-name="Row5">
          <table:table-cell table:style-name="Cell7" table:number-columns-spanned="3">
            <text:p text:style-name="P7"><text:span text:style-name="T7_1">二、申請程序及相關事項</text:span></text:p>
          </table:table-cell>
          <table:covered-table-cell/>
          <table:covered-table-cell/>
        </table:table-row>
        <table:table-row table:style-name="Row6">
          <table:table-cell table:style-name="Cell8">
            <text:p text:style-name="P8"><text:span text:style-name="T8_1">(一）申請單位</text:span></text:p>
          </table:table-cell>
          <table:table-cell table:style-name="Cell9" table:number-columns-spanned="2">
            <text:list text:style-name="LS16" xml:id="list0">
              <text:list-item>
                <text:p text:style-name="P9"><text:span text:style-name="T9_1">各</text:span><text:span text:style-name="T9_2">級</text:span><text:span text:style-name="T9_3">政府機關</text:span><text:span text:style-name="T9_4">學校。</text:span></text:p>
              </text:list-item>
              <text:list-item>
                <text:p text:style-name="P10"><text:span text:style-name="T10_1">法人或登記立案之人民團體</text:span><text:span text:style-name="T10_2">：須具備辦理過C級路跑活動之經驗者。</text:span></text:p>
              </text:list-item>
            </text:list>
          </table:table-cell>
          <table:covered-table-cell/>
        </table:table-row>
        <table:table-row table:style-name="Row7">
          <table:table-cell table:style-name="Cell10">
            <text:p text:style-name="P11"><text:span text:style-name="T11_1">(二）申請條件</text:span></text:p>
          </table:table-cell>
          <table:table-cell table:style-name="Cell11" table:number-columns-spanned="2">
            <text:list text:style-name="LS15" xml:id="list2">
              <text:list-item>
                <text:p text:style-name="P12"><text:span text:style-name="T12_1">活動參與人數至少3,000人以上。</text:span></text:p>
              </text:list-item>
              <text:list-item>
                <text:p text:style-name="P13"><text:span text:style-name="T13_1">活動性質須符合「臺北市使用道路舉辦臨時活動管理辦法」第3</text:span><text:span text:style-name="T13_2">條及第</text:span><text:span text:style-name="T13_3">11</text:span><text:span text:style-name="T13_4">條之規定。</text:span></text:p>
              </text:list-item>
              <text:list-item>
                <text:p text:style-name="P14"><text:span text:style-name="T14_1">活動辦理日期不得適逢</text:span><text:span text:style-name="T14_2">大型學測考試</text:span><text:span text:style-name="T14_3">及</text:span><text:span text:style-name="T14_4">國家考試日期。</text:span></text:p>
              </text:list-item>
            </text:list>
          </table:table-cell>
          <table:covered-table-cell/>
        </table:table-row>
        <table:table-row table:style-name="Row8">
          <table:table-cell table:style-name="Cell12">
            <text:p text:style-name="P15"><text:span text:style-name="T15_1">(三）申請文件</text:span></text:p>
          </table:table-cell>
          <table:table-cell table:style-name="Cell13" table:number-columns-spanned="2">
            <text:p text:style-name="P16"><text:span text:style-name="T16_1">申請單位須於送件期限，將下列資料提送本府體育局辦理申請事宜。</text:span></text:p>
            <text:list text:style-name="LS17" xml:id="list5">
              <text:list-item>
                <text:p text:style-name="P17"><text:span text:style-name="T17_1">活動企劃書。</text:span></text:p>
              </text:list-item>
              <text:list-item>
                <text:p text:style-name="P18"><text:span text:style-name="T18_1">活動報名簡章。</text:span></text:p>
              </text:list-item>
              <text:list-item>
                <text:p text:style-name="P19"><text:span text:style-name="T19_1">政府核准立案之證書影本（請加蓋「與正本相符章」，但機關學校者免)</text:span></text:p>
              </text:list-item>
              <text:list-item>
                <text:p text:style-name="P20"><text:span text:style-name="T20_1">使用道路申請書及交通維持計畫書，請依「臺北市使用道路舉辦臨</text:span></text:p>
              </text:list-item>
            </text:list>
            <text:p text:style-name="P21"><text:span text:style-name="T21_1">時活動管理辦法」規定辦理。</text:span></text:p>
            <text:list text:style-name="LS17" xml:id="list9" text:continue-list="list5">
              <text:list-item>
                <text:p text:style-name="P22"><text:span text:style-name="T22_1">請求本府各機關協助事項表。</text:span></text:p>
              </text:list-item>
              <text:list-item>
                <text:p text:style-name="P23"><text:span text:style-name="T23_1">經費收支概算表。</text:span></text:p>
              </text:list-item>
              <text:list-item>
                <text:p text:style-name="P24"><text:span text:style-name="T24_1">公益規劃情形。</text:span></text:p>
              </text:list-item>
              <text:list-item>
                <text:p text:style-name="P25"><text:span text:style-name="T25_1">申請單位</text:span><text:span text:style-name="T25_2">提送資料自我檢核表，請至本</text:span><text:span text:style-name="T25_3">府體育局網頁</text:span><text:span text:style-name="T25_4">-業務資訊-常用表單區下載。</text:span></text:p>
              </text:list-item>
            </text:list>
          </table:table-cell>
          <table:covered-table-cell/>
        </table:table-row>
        <table:table-row table:style-name="Row9">
          <table:table-cell table:style-name="Cell14">
            <text:p text:style-name="P26"><text:span text:style-name="T26_1">(四）體育局審查時程</text:span></text:p>
          </table:table-cell>
          <table:table-cell table:style-name="Cell15" table:number-columns-spanned="2">
            <text:list text:style-name="LS19" xml:id="list13">
              <text:list-item>
                <text:p text:style-name="P27"><text:span text:style-name="T27_1">第一次審查會議：</text:span></text:p>
              </text:list-item>
            </text:list>
            <text:p text:style-name="P28"><text:span text:style-name="T28_1">(1)案件標的：次年度1月1日至4月30日舉辦之路跑活動。</text:span></text:p>
            <text:p text:style-name="P29"><text:span text:style-name="T29_1">(2)送件期限：每年9月1日起至9月10日止(遇例假日則順延至休息日末日之次日）。</text:span></text:p>
            <text:p text:style-name="P30"><text:span text:style-name="T30_1">(3)審查時間：每年10月份。</text:span></text:p>
            <text:list text:style-name="LS19" xml:id="list14" text:continue-list="list13">
              <text:list-item>
                <text:p text:style-name="P31"><text:span text:style-name="T31_1">第二次審查會議：</text:span></text:p>
              </text:list-item>
            </text:list>
            <text:p text:style-name="P32"><text:span text:style-name="T32_1">(1)案件標的：</text:span><text:span text:style-name="T32_2">每年</text:span><text:span text:style-name="T32_3">5月1日至8月31日舉辦之路跑活動。</text:span></text:p>
            <text:p text:style-name="P33"><text:span text:style-name="T33_1">(2)送件期限：每年1月1日起至1月10日止(遇例假日則順延至休息日末日之次日）。</text:span></text:p>
            <text:p text:style-name="P34"><text:span text:style-name="T34_1">(3)審查時間：每年2月份。</text:span></text:p>
            <text:list text:style-name="LS19" xml:id="list15" text:continue-list="list13">
              <text:list-item>
                <text:p text:style-name="P35"><text:span text:style-name="T35_1">第三次審查會議：</text:span></text:p>
              </text:list-item>
            </text:list>
            <text:p text:style-name="P36"><text:span text:style-name="T36_1">(1)案件標的：</text:span><text:span text:style-name="T36_2">每年</text:span><text:span text:style-name="T36_3">9月1日至12月31日舉辦之路跑活動。</text:span></text:p>
            <text:p text:style-name="P37"><text:span text:style-name="T37_1">(2)送件期限：每年5月1日起至5月10日止(遇例假日則順延至休息日末日之次日）。</text:span></text:p>
            <text:p text:style-name="P38"><text:span text:style-name="T38_1">(3)審查時間：每年6月份。</text:span></text:p>
          </table:table-cell>
          <table:covered-table-cell/>
        </table:table-row>
        <table:table-row table:style-name="Row10">
          <table:table-cell table:style-name="Cell16" table:number-columns-spanned="3">
            <text:p text:style-name="P39"><text:span text:style-name="T39_1">三</text:span><text:span text:style-name="T39_2">、申請路段、時間</text:span></text:p>
          </table:table-cell>
          <table:covered-table-cell/>
          <table:covered-table-cell/>
        </table:table-row>
        <table:table-row table:style-name="Row11">
          <table:table-cell table:style-name="Cell17" table:number-columns-spanned="3">
            <text:p text:style-name="P40"><text:span text:style-name="T40_1">B-1（好山好水線）</text:span></text:p>
            <text:list text:style-name="LS13" xml:id="list16">
              <text:list-item>
                <text:p text:style-name="P41"><text:span text:style-name="T41_1">至善公園</text:span></text:p>
                <text:list>
                  <text:list-item>
                    <text:p text:style-name="P42"><text:span text:style-name="T42_1">10公里：至善公園</text:span><text:span text:style-name="T42_2">→</text:span><text:span text:style-name="T42_3">至善路</text:span><text:span text:style-name="T42_4">→</text:span><text:span text:style-name="T42_5">溪山國小折返。</text:span></text:p>
                  </text:list-item>
                  <text:list-item>
                    <text:p text:style-name="P43"><text:span text:style-name="T43_1">5公里：至善公園</text:span><text:span text:style-name="T43_2">→</text:span><text:span text:style-name="T43_3">至善路</text:span><text:span text:style-name="T43_4">→</text:span><text:span text:style-name="T43_5">至善國中折返。</text:span></text:p>
                  </text:list-item>
                </text:list>
              </text:list-item>
              <text:list-item>
                <text:p text:style-name="P44"><text:span text:style-name="T44_1">東吳大學：</text:span></text:p>
                <text:list>
                  <text:list-item>
                    <text:p text:style-name="P45"><text:span text:style-name="T45_1">10公里：東吳大學</text:span><text:span text:style-name="T45_2">→</text:span><text:span text:style-name="T45_3">至善路</text:span><text:span text:style-name="T45_4">→</text:span><text:span text:style-name="T45_5">溪山國小以西1公里處折返。</text:span></text:p>
                  </text:list-item>
                  <text:list-item>
                    <text:p text:style-name="P46"><text:span text:style-name="T46_1">5公里：東吳大學</text:span><text:span text:style-name="T46_2">→</text:span><text:span text:style-name="T46_3">至善路</text:span><text:span text:style-name="T46_4">→</text:span><text:span text:style-name="T46_5">明德樂園折返。</text:span></text:p>
                  </text:list-item>
                </text:list>
              </text:list-item>
              <text:list-item>
                <text:p text:style-name="P47"><text:span text:style-name="T47_1">至善國中：</text:span></text:p>
                <text:list>
                  <text:list-item>
                    <text:p text:style-name="P48"><text:span text:style-name="T48_1">42</text:span><text:span text:style-name="T48_2">公里</text:span><text:span text:style-name="T48_3">:</text:span><text:span text:style-name="T48_4">至善國中</text:span><text:span text:style-name="T48_5">→</text:span><text:span text:style-name="T48_6">劍南路</text:span><text:span text:style-name="T48_7">(來回折返)</text:span><text:span text:style-name="T48_8">→</text:span><text:span text:style-name="T48_9">至善路</text:span><text:span text:style-name="T48_10">→</text:span><text:span text:style-name="T48_11">中央社區</text:span><text:span text:style-name="T48_12">→</text:span><text:span text:style-name="T48_13">風櫃嘴</text:span><text:span text:style-name="T48_14">→</text:span><text:span text:style-name="T48_15">靈泉寺折返</text:span><text:span text:style-name="T48_16">。</text:span></text:p>
                  </text:list-item>
                  <text:list-item>
                    <text:p text:style-name="P49"><text:span text:style-name="T49_1">21公里（含以上）：至善國中→至善路段。</text:span></text:p>
                  </text:list-item>
                  <text:list-item>
                    <text:p text:style-name="P50"><text:span text:style-name="T50_1">10公里：至善國中</text:span><text:span text:style-name="T50_2">→</text:span><text:span text:style-name="T50_3">至善路</text:span><text:span text:style-name="T50_4">→</text:span><text:span text:style-name="T50_5">內雙溪聖人瀑布外側折返處折返。</text:span></text:p>
                  </text:list-item>
                  <text:list-item>
                    <text:p text:style-name="P51"><text:span text:style-name="T51_1">3公里：至善國中→至善路→明德樂園折返。</text:span></text:p>
                  </text:list-item>
                </text:list>
              </text:list-item>
              <text:list-item>
                <text:p text:style-name="P52"><text:span text:style-name="T52_1">關渡10公里：關渡水岸公園－防汛道路－貴子坑溪防汛道路－中央北路口折返</text:span><text:span text:style-name="T52_2">。</text:span></text:p>
              </text:list-item>
              <text:list-item>
                <text:p text:style-name="P53"><text:span text:style-name="T53_1">陽明山：（每年1至5月份為陽明山花季，期間不開放申請）。</text:span></text:p>
              </text:list-item>
            </text:list>
            <text:list text:style-name="LS21" xml:id="list29">
              <text:list-item>
                <text:p text:style-name="P54"><text:span text:style-name="T54_1">21公里：陽明山中山樓</text:span><text:span text:style-name="T54_2">→</text:span><text:span text:style-name="T54_3">陽金公路</text:span><text:span text:style-name="T54_4">→</text:span><text:span text:style-name="T54_5">竹子山道路風口段折返。</text:span></text:p>
              </text:list-item>
              <text:list-item>
                <text:p text:style-name="P55"><text:span text:style-name="T55_1">5公里：陽明山中山樓</text:span><text:span text:style-name="T55_2">→</text:span><text:span text:style-name="T55_3">陽金公路</text:span><text:span text:style-name="T55_4">→</text:span><text:span text:style-name="T55_5">中興路口折返。</text:span></text:p>
              </text:list-item>
            </text:list>
            <text:p text:style-name="P56"><text:span text:style-name="T56_1">B-2（動物園及政大文藝氣息線）</text:span></text:p>
            <text:list text:style-name="LS20" xml:id="list31">
              <text:list-item>
                <text:p text:style-name="P57"><text:span text:style-name="T57_1">動物園10公里及3公里：動物園</text:span><text:span text:style-name="T57_2">→</text:span><text:span text:style-name="T57_3">新光路二段</text:span><text:span text:style-name="T57_4">→</text:span><text:span text:style-name="T57_5">進入動物園園區。</text:span></text:p>
              </text:list-item>
              <text:list-item>
                <text:p text:style-name="P58"><text:span text:style-name="T58_1">政治大學：</text:span><text:span text:style-name="T58_2">10公里：政治大學操場</text:span><text:span text:style-name="T58_3">→</text:span><text:span text:style-name="T58_4">指南路</text:span><text:span text:style-name="T58_5">→</text:span><text:span text:style-name="T58_6">杏花林折返。</text:span></text:p>
              </text:list-item>
            </text:list>
          </table:table-cell>
          <table:covered-table-cell/>
          <table:covered-table-cell/>
        </table:table-row>
        <table:table-row table:style-name="Row12">
          <table:table-cell table:style-name="Cell18" table:number-columns-spanned="3">
            <text:p text:style-name="P59"><text:span text:style-name="T59_1">四</text:span><text:span text:style-name="T59_2">、交通管制</text:span><text:span text:style-name="T59_3">(以下簡稱交管)</text:span><text:span text:style-name="T59_4">宣導時間及方式</text:span></text:p>
          </table:table-cell>
          <table:covered-table-cell/>
          <table:covered-table-cell/>
        </table:table-row>
        <table:table-row table:style-name="Row13">
          <table:table-cell table:style-name="Cell19">
            <text:p text:style-name="P60"><text:span text:style-name="T60_1">(一）宣導時間</text:span></text:p>
          </table:table-cell>
          <table:table-cell table:style-name="Cell20" table:number-columns-spanned="2">
            <text:p text:style-name="P61"><text:span text:style-name="T61_1">活動前7天</text:span><text:span text:style-name="T61_2">。</text:span></text:p>
          </table:table-cell>
          <table:covered-table-cell/>
        </table:table-row>
        <table:table-row table:style-name="Row14">
          <table:table-cell table:style-name="Cell21">
            <text:p text:style-name="P62"><text:span text:style-name="T62_1">(二）宣導方式</text:span></text:p>
          </table:table-cell>
          <table:table-cell table:style-name="Cell22" table:number-columns-spanned="2">
            <text:p text:style-name="P63"><text:span text:style-name="T63_1">主辦單位應辦理之交管宣導方式如下：</text:span></text:p>
            <text:list text:style-name="LS14" xml:id="list33">
              <text:list-item>
                <text:p text:style-name="P64"><text:span text:style-name="T64_1">報紙刊載（4大報，如中國時報、聯合報、自由時報及蘋果日報，擇其中2報刊登於北市版新聞類1/4十半批）：於活動前1至3天，擇1日刊登，合計刊登1日兩報計2次。</text:span></text:p>
              </text:list-item>
              <text:list-item>
                <text:p text:style-name="P65"><text:span text:style-name="T65_1">戶外電子看板刊載。</text:span><text:span text:style-name="T65_2">（於計畫書呈現）</text:span></text:p>
              </text:list-item>
              <text:list-item>
                <text:p text:style-name="P66"><text:span text:style-name="T66_1">於受影響之公車站牌張貼告示牌面。</text:span></text:p>
              </text:list-item>
              <text:list-item>
                <text:p text:style-name="P67"><text:span text:style-name="T67_1">於活動前一週</text:span><text:span text:style-name="T67_2">懸掛交管告示牌。</text:span></text:p>
              </text:list-item>
              <text:list-item>
                <text:p text:style-name="P68"><text:span text:style-name="T68_1">網路、電子媒體露出交管訊息。</text:span></text:p>
              </text:list-item>
            </text:list>
            <text:list text:style-name="LS18" xml:id="list38">
              <text:list-item>
                <text:p text:style-name="P69"><text:span text:style-name="T69_1">設置交管訊息專頁</text:span><text:span text:style-name="T69_2">。</text:span></text:p>
              </text:list-item>
              <text:list-item>
                <text:p text:style-name="P70"><text:span text:style-name="T70_1">媒體廣告。</text:span></text:p>
              </text:list-item>
              <text:list-item>
                <text:p text:style-name="P71"><text:span text:style-name="T71_1">搜尋網站關鍵字。</text:span></text:p>
              </text:list-item>
            </text:list>
          </table:table-cell>
          <table:covered-table-cell/>
        </table:table-row>
      </table:table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清單段落1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0.614cm" text:min-label-width="1.27cm" fo:text-align="start" text:list-level-position-and-space-mode="label-alignment">
          <style:list-level-label-alignment text:label-followed-by="listtab" fo:margin-left="1.884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7">
      <text:list-level-style-number style:num-format="A" text:style-name="List7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）" style:num-prefix="（" text:level="1">
        <style:list-level-properties text:space-before="0.923cm" text:min-label-width="0.847cm" fo:text-align="start" text:list-level-position-and-space-mode="label-alignment">
          <style:list-level-label-alignment text:label-followed-by="listtab" fo:margin-left="1.769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769cm" text:min-label-width="0.847cm" fo:text-align="start" text:list-level-position-and-space-mode="label-alignment">
          <style:list-level-label-alignment text:label-followed-by="listtab" fo:margin-left="2.61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63cm" text:min-label-distance="0.847cm" fo:text-align="end" text:list-level-position-and-space-mode="label-alignment">
          <style:list-level-label-alignment text:label-followed-by="listtab" fo:margin-left="3.463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63cm" text:min-label-width="0.847cm" fo:text-align="start" text:list-level-position-and-space-mode="label-alignment">
          <style:list-level-label-alignment text:label-followed-by="listtab" fo:margin-left="4.30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309cm" text:min-label-width="0.847cm" fo:text-align="start" text:list-level-position-and-space-mode="label-alignment">
          <style:list-level-label-alignment text:label-followed-by="listtab" fo:margin-left="5.15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003cm" text:min-label-distance="0.847cm" fo:text-align="end" text:list-level-position-and-space-mode="label-alignment">
          <style:list-level-label-alignment text:label-followed-by="listtab" fo:margin-left="6.003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003cm" text:min-label-width="0.847cm" fo:text-align="start" text:list-level-position-and-space-mode="label-alignment">
          <style:list-level-label-alignment text:label-followed-by="listtab" fo:margin-left="6.84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49cm" text:min-label-width="0.847cm" fo:text-align="start" text:list-level-position-and-space-mode="label-alignment">
          <style:list-level-label-alignment text:label-followed-by="listtab" fo:margin-left="7.69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43cm" text:min-label-distance="0.847cm" fo:text-align="end" text:list-level-position-and-space-mode="label-alignment">
          <style:list-level-label-alignment text:label-followed-by="listtab" fo:margin-left="8.543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fo:font-size="13pt" style:font-name-asian="標楷體" style:font-size-asian="13pt" style:font-size-complex="13pt"/>
    </style:style>
    <text:list-style style:name="LS20">
      <text:list-level-style-number style:num-format="一, 十, 一百(繁), ..." text:style-name="List20Level0" style:num-suffix="）" style:num-prefix="（" text:level="1">
        <style:list-level-properties text:space-before="0.228cm" text:min-label-width="0.847cm" fo:text-align="start" text:list-level-position-and-space-mode="label-alignment">
          <style:list-level-label-alignment text:label-followed-by="listtab" fo:margin-left="1.074cm" fo:text-indent="-0.847cm"/>
        </style:list-level-properties>
        <style:text-properties style:font-name="標楷體" fo:font-size="13pt" style:font-name-asian="標楷體" style:font-size-asian="13pt" style:font-size-complex="13pt"/>
      </text:list-level-style-number>
      <text:list-level-style-number style:num-format="甲, 乙, 丙, ..." text:style-name="List20Level1" style:num-suffix="、" text:level="2">
        <style:list-level-properties text:space-before="1.074cm" text:min-label-width="0.847cm" fo:text-align="start" text:list-level-position-and-space-mode="label-alignment">
          <style:list-level-label-alignment text:label-followed-by="listtab" fo:margin-left="1.921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68cm" text:min-label-distance="0.847cm" fo:text-align="end" text:list-level-position-and-space-mode="label-alignment">
          <style:list-level-label-alignment text:label-followed-by="listtab" fo:margin-left="2.7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68cm" text:min-label-width="0.847cm" fo:text-align="start" text:list-level-position-and-space-mode="label-alignment">
          <style:list-level-label-alignment text:label-followed-by="listtab" fo:margin-left="3.61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14cm" text:min-label-width="0.847cm" fo:text-align="start" text:list-level-position-and-space-mode="label-alignment">
          <style:list-level-label-alignment text:label-followed-by="listtab" fo:margin-left="4.46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08cm" text:min-label-distance="0.847cm" fo:text-align="end" text:list-level-position-and-space-mode="label-alignment">
          <style:list-level-label-alignment text:label-followed-by="listtab" fo:margin-left="5.3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08cm" text:min-label-width="0.847cm" fo:text-align="start" text:list-level-position-and-space-mode="label-alignment">
          <style:list-level-label-alignment text:label-followed-by="listtab" fo:margin-left="6.15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54cm" text:min-label-width="0.847cm" fo:text-align="start" text:list-level-position-and-space-mode="label-alignment">
          <style:list-level-label-alignment text:label-followed-by="listtab" fo:margin-left="7.00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48cm" text:min-label-distance="0.847cm" fo:text-align="end" text:list-level-position-and-space-mode="label-alignment">
          <style:list-level-label-alignment text:label-followed-by="listtab" fo:margin-left="7.848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9-08T06:58:00</meta:creation-date>
    <dc:creator>betty</dc:creator>
    <dc:date>2015-09-08T06:58:00</dc:date>
    <meta:editing-cycles>2</meta:editing-cycles>
    <meta:document-statistic meta:page-count="3" meta:paragraph-count="3" meta:row-count="10" meta:word-count="225" meta:character-count="1505" meta:non-whitespace-character-count="1283"/>
  </office:meta>
</office:document-meta>
</file>