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line-height="0.564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line-height="0.564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0.564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line-height="0.564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line-height="0.564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line-height="0.564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0.952cm" fo:line-height="0.564cm" fo:margin-left="0.952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7cm" fo:line-height="0.564cm" fo:margin-left="1.7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T10_6" style:family="text">
      <style:text-properties style:font-name="標楷體" style:font-name-asian="標楷體"/>
    </style:style>
    <style:style style:name="P11" style:family="paragraph" style:parent-style-name="Normal">
      <style:paragraph-properties fo:text-indent="-1.7cm" fo:line-height="0.564cm" fo:margin-left="1.7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1.7cm" fo:line-height="0.564cm" fo:margin-left="1.7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564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line-height="0.564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117cm" fo:line-height="0.564cm" fo:margin-left="2.11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line-height="0.564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2cm" fo:line-height="0.564cm" fo:margin-left="2.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line-height="0.564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0.564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564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1.037cm" fo:line-height="0.564cm" fo:margin-left="1.037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">
      <style:paragraph-properties fo:text-indent="-1.037cm" fo:line-height="0.564cm" fo:margin-left="1.037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1.037cm" fo:line-height="0.564cm" fo:margin-left="1.037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</text:span><text:span text:style-name="T9_2">遺體寄存(自死亡日或遺體具領日起十五日內，登記參加最近一場次聯合奠祭者，自遺體進館日起迄參加聯合奠祭日止之遺體寄存費用全數減免；如逾十五日辦理登記者，遺體</text:span><text:span text:style-name="T9_3">寄</text:span><text:span text:style-name="T9_4">存費第十六日起依臺北市立殯葬設施服務收費標準辦理)</text:span></text:p>
      <text:p text:style-name="P10"><text:span text:style-name="T10_1">八<text:s text:c="2"/>遺體接運(限</text:span><text:span text:style-name="T10_2">亡者</text:span><text:span text:style-name="T10_3">設籍本市者</text:span><text:span text:style-name="T10_4">，</text:span><text:span text:style-name="T10_5">以一次為限</text:span><text:span text:style-name="T10_6">)。</text:span></text:p>
      <text:p text:style-name="P11"><text:span text:style-name="T11_1">九<text:s text:c="2"/>遺體洗身。</text:span></text:p>
      <text:p text:style-name="P12"><text:span text:style-name="T12_1">一０<text:s/>遺體著裝。</text:span></text:p>
      <text:p text:style-name="P13"><text:span text:style-name="T13_1">一一<text:s text:c="2"/>遺體化妝。</text:span></text:p>
      <text:p text:style-name="P14"><text:span text:style-name="T14_1">一二<text:s text:c="2"/>遺體大殮。</text:span></text:p>
      <text:p text:style-name="P15"><text:span text:style-name="T15_1">一三<text:s text:c="2"/></text:span><text:span text:style-name="T15_2">庫錢</text:span><text:span text:style-name="T15_3">或紙巾</text:span><text:span text:style-name="T15_4">。</text:span></text:p>
      <text:p text:style-name="P16"><text:span text:style-name="T16_1">一四<text:s text:c="2"/>火化費。</text:span></text:p>
      <text:p text:style-name="P17"><text:span text:style-name="T17_1">一五<text:s text:c="2"/>火化棺木。</text:span></text:p>
      <text:p text:style-name="P18"><text:span text:style-name="T18_1">一六<text:s text:c="2"/>骨灰罐。</text:span></text:p>
      <text:p text:style-name="P19"><text:span text:style-name="T19_1">一七<text:s text:c="2"/>禮堂冷氣。</text:span></text:p>
      <text:p text:style-name="P20"><text:span text:style-name="T20_1">一八<text:s text:c="2"/>推棺服務。</text:span></text:p>
      <text:p text:style-name="P21"><text:span text:style-name="T21_1">一九<text:s text:c="2"/></text:span><text:span text:style-name="T21_2">骨灰罐刻字及黏貼瓷質相片</text:span><text:span text:style-name="T21_3">。</text:span></text:p>
      <text:p text:style-name="P22"><text:span text:style-name="T22_1">二0<text:s text:c="3"/>水被與頭腳枕</text:span><text:span text:style-name="T22_2">。</text:span></text:p>
      <text:p text:style-name="P23"><text:span text:style-name="T23_1">二一<text:s text:c="2"/>接送至環保葬區</text:span><text:span text:style-name="T23_2">。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15-09-10T03:14:00</meta:creation-date>
    <dc:creator>betty</dc:creator>
    <dc:date>2015-09-10T03:14:00</dc:date>
    <meta:print-date>2015-06-29T01:29:00</meta:print-date>
    <meta:editing-cycles>2</meta:editing-cycles>
    <meta:document-statistic meta:page-count="1" meta:paragraph-count="1" meta:row-count="2" meta:word-count="62" meta:character-count="418" meta:non-whitespace-character-count="357"/>
  </office:meta>
</office:document-meta>
</file>