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52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529cm"/>
    </style:style>
    <style:style style:name="T2_1" style:family="text">
      <style:text-properties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line-height="0.529cm">
        <style:tab-stops>
          <style:tab-stop style:type="left" style:leader-style="none" style:position="10.567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3_4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0.529cm">
        <style:tab-stops>
          <style:tab-stop style:type="left" style:leader-style="none" style:position="10.567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fo:font-size="14pt" style:font-name-asian="標楷體" style:font-size-asian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78cm" fo:margin-left="-0.162cm"/>
    </style:style>
    <style:style style:name="Column1" style:family="table-column">
      <style:table-column-properties style:column-width="2.752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4.445cm" style:use-optimal-column-width="false"/>
    </style:style>
    <style:style style:name="Column4" style:family="table-column">
      <style:table-column-properties style:column-width="0.026cm" style:use-optimal-column-width="false"/>
    </style:style>
    <style:style style:name="Column5" style:family="table-column">
      <style:table-column-properties style:column-width="3.598cm" style:use-optimal-column-width="false"/>
    </style:style>
    <style:style style:name="Column6" style:family="table-column">
      <style:table-column-properties style:column-width="0.82cm" style:use-optimal-column-width="false"/>
    </style:style>
    <style:style style:name="Column7" style:family="table-column">
      <style:table-column-properties style:column-width="4.445cm" style:use-optimal-column-width="false"/>
    </style:style>
    <style:style style:name="Row1" style:family="table-row">
      <style:table-row-properties style:min-row-height="0.707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63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635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81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635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88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.635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62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635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.635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752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0.234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584cm" style:line-height-at-least="0.635cm" fo:margin-bottom="0.318cm" fo:margin-left="0.584cm" fo:margin-right="0.16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584cm" style:line-height-at-least="0.635cm" fo:margin-bottom="0.318cm" fo:margin-left="0.584cm" fo:margin-right="0.16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584cm" style:line-height-at-least="0.635cm" fo:margin-bottom="0.318cm" fo:margin-left="0.584cm" fo:margin-right="0.16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584cm" style:line-height-at-least="0.635cm" fo:margin-bottom="0.318cm" fo:margin-left="0.584cm" fo:margin-right="0.16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584cm" style:line-height-at-least="0.635cm" fo:margin-bottom="0.318cm" fo:margin-left="0.584cm" fo:margin-right="0.16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09cm" style:use-optimal-row-height="false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099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margin-top="0.318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margin-top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margin-top="0.318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margin-top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529cm">
        <style:tab-stops>
          <style:tab-stop style:type="left" style:leader-style="none" style:position="10.567cm"/>
        </style:tab-stops>
      </style:paragraph-properties>
      <style:text-properties style:font-name="標楷體" style:font-name-asian="標楷體"/>
    </style:style>
  </office:automatic-styles>
  <office:body>
    <office:text>
      <text:p text:style-name="P1"><text:span text:style-name="T1_1">【附件</text:span><text:span text:style-name="T1_2">十</text:span><text:span text:style-name="T1_3">】</text:span></text:p>
      <text:p text:style-name="P2"><text:span text:style-name="T2_1">個案輔導</text:span><text:span text:style-name="T2_2">摘要表</text:span><text:span text:style-name="T2_3">（</text:span><text:span text:style-name="T2_4">範例</text:span><text:span text:style-name="T2_5">）</text:span></text:p>
      <text:p text:style-name="P3"><text:span text:style-name="T3_1">機構名稱</text:span><text:span text:style-name="T3_2">：</text:span><text:span text:style-name="T3_3"><text:tab/></text:span><text:span text:style-name="T3_4">社工員：</text:span></text:p>
      <text:p text:style-name="P4"><text:span text:style-name="T4_1">填寫日期</text:span><text:span text:style-name="T4_2">：</text:span><text:span text:style-name="T4_3">　　年　　月　　日</text:span><text:span text:style-name="T4_4"><text:tab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案主姓名</text:span></text:p>
          </table:table-cell>
          <table:table-cell table:style-name="Cell2" table:number-columns-spanned="3">
            <text:p text:style-name="P6"/>
          </table:table-cell>
          <table:covered-table-cell/>
          <table:covered-table-cell/>
          <table:table-cell table:style-name="Cell3">
            <text:p text:style-name="P7"><text:span text:style-name="T7_1">性<text:s text:c="4"/>別</text:span></text:p>
          </table:table-cell>
          <table:table-cell table:style-name="Cell4" table:number-columns-spanned="2">
            <text:p text:style-name="P8"><text:span text:style-name="T8_1"><text:s text:c="2"/></text:span></text:p>
          </table:table-cell>
          <table:covered-table-cell/>
        </table:table-row>
        <table:table-row table:style-name="Row2">
          <table:table-cell table:style-name="Cell5">
            <text:p text:style-name="P9"><text:span text:style-name="T9_1">出生日期</text:span></text:p>
          </table:table-cell>
          <table:table-cell table:style-name="Cell6" table:number-columns-spanned="6">
            <text:p text:style-name="P10"><text:span text:style-name="T10_1"><text:s text:c="3"/>_______年_______月________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1"><text:span text:style-name="T11_1">地　　址</text:span></text:p>
          </table:table-cell>
          <table:table-cell table:style-name="Cell8" table:number-columns-spanned="6">
            <text:p text:style-name="P12"><text:span text:style-name="T12_1">戶籍地:</text:span></text:p>
            <text:p text:style-name="P13"><text:span text:style-name="T13_1">居住地: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>
            <text:p text:style-name="P14"><text:span text:style-name="T14_1">主要聯絡人及其聯絡電話</text:span></text:p>
          </table:table-cell>
          <table:table-cell table:style-name="Cell10" table:number-columns-spanned="6">
            <text:p text:style-name="P15"><text:span text:style-name="T15_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>
            <text:p text:style-name="P16"/>
            <text:p text:style-name="P17"/>
            <text:p text:style-name="P18"/>
            <text:p text:style-name="P19"><text:span text:style-name="T19_1">家系圖</text:span></text:p>
          </table:table-cell>
          <table:table-cell table:style-name="Cell12" table:number-columns-spanned="6">
            <text:p text:style-name="P2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3" table:number-columns-spanned="7">
            <text:p text:style-name="P21"><draw:line svg:x1="7.99cm" svg:y1="7.992cm" svg:x2="7.99cm" svg:y2="7.992cm" draw:style-name="FR1" draw:z-index="0"/><text:span text:style-name="T21_1">*案情簡述:</text:span></text:p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4">
            <text:p text:style-name="P29"><text:span text:style-name="T29_1"><text:s/></text:span></text:p>
            <text:p text:style-name="P30"><text:span text:style-name="T30_1"><text:s/>相關資源</text:span></text:p>
          </table:table-cell>
          <table:table-cell table:style-name="Cell15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6" table:number-columns-spanned="2">
            <text:p text:style-name="P32"><text:span text:style-name="T32_1">社工員核章</text:span></text:p>
          </table:table-cell>
          <table:covered-table-cell/>
          <table:table-cell table:style-name="Cell17">
            <text:p text:style-name="P33"/>
          </table:table-cell>
          <table:table-cell table:style-name="Cell18" table:number-columns-spanned="3">
            <text:p text:style-name="P34"><text:span text:style-name="T34_1">督導核章</text:span></text:p>
          </table:table-cell>
          <table:covered-table-cell/>
          <table:covered-table-cell/>
          <table:table-cell table:style-name="Cell19">
            <text:p text:style-name="P35"/>
          </table:table-cell>
        </table:table-row>
      </table:table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8:00</meta:creation-date>
    <dc:creator>jasonbs</dc:creator>
    <dc:date>2016-01-04T10:18:00</dc:date>
    <meta:print-date>2015-06-22T09:04:00</meta:print-date>
    <meta:editing-cycles>2</meta:editing-cycles>
    <meta:editing-duration>PT1M</meta:editing-duration>
    <meta:document-statistic meta:page-count="1" meta:paragraph-count="1" meta:row-count="1" meta:word-count="26" meta:character-count="178" meta:non-whitespace-character-count="153"/>
  </office:meta>
</office:document-meta>
</file>