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lbertus Extra Bold" svg:font-family="Albertus Extra Bold" style:font-pitch="variable" style:font-family-generic="swiss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DFKai-SB" svg:font-family="DFKai-SB" style:font-pitch="fixed" style:font-family-generic="script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Table1" style:family="table">
      <style:table-properties table:align="left" style:width="16.087cm" fo:margin-left="0cm"/>
    </style:style>
    <style:style style:name="Column1" style:family="table-column">
      <style:table-column-properties style:column-width="1.482cm" style:use-optimal-column-width="false"/>
    </style:style>
    <style:style style:name="Column2" style:family="table-column">
      <style:table-column-properties style:column-width="3.387cm" style:use-optimal-column-width="false"/>
    </style:style>
    <style:style style:name="Column3" style:family="table-column">
      <style:table-column-properties style:column-width="11.218cm" style:use-optimal-column-width="false"/>
    </style:style>
    <style:style style:name="Row1" style:family="table-row">
      <style:table-row-properties style:row-height="0.917cm" style:use-optimal-row-height="false"/>
    </style:style>
    <style:style style:name="Cell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" style:family="paragraph" style:parent-style-name="Normal" style:master-page-name="Standard">
      <style:paragraph-properties style:text-autospace="none" fo:text-align="center" fo:line-height="0.494cm" style:vertical-align="middle"/>
    </style:style>
    <style:style style:name="T1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" style:family="paragraph" style:parent-style-name="Normal">
      <style:paragraph-properties style:text-autospace="none" fo:text-align="center" fo:line-height="0.494cm" style:vertical-align="middle"/>
    </style:style>
    <style:style style:name="T2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" style:family="paragraph" style:parent-style-name="Normal">
      <style:paragraph-properties style:text-autospace="none" fo:text-align="center" fo:line-height="0.494cm" style:vertical-align="middle"/>
    </style:style>
    <style:style style:name="T3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use-optimal-row-height="fals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style:text-autospace="none" fo:text-align="center" fo:line-height="0.494cm" fo:margin-top="0.064cm" fo:margin-bottom="0.064cm" style:vertical-align="middle"/>
    </style:style>
    <style:style style:name="T4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style:text-autospace="none" fo:line-height="0.494cm" fo:margin-top="0.064cm" fo:margin-bottom="0.064cm" style:vertical-align="middle"/>
    </style:style>
    <style:style style:name="T5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style:text-autospace="none" fo:line-height="0.494cm" fo:margin-top="0.064cm" style:vertical-align="middle"/>
    </style:style>
    <style:style style:name="T6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style:text-autospace="none" fo:text-indent="-0.423cm" fo:line-height="0.494cm" fo:margin-top="0.064cm" fo:margin-left="0.423cm" style:vertical-align="middle"/>
    </style:style>
    <style:style style:name="T7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style:text-autospace="none" fo:line-height="0.494cm" fo:margin-top="0.064cm" style:vertical-align="middle"/>
    </style:style>
    <style:style style:name="T8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style:text-autospace="none" fo:line-height="0.494cm" fo:margin-top="0.064cm" style:vertical-align="middle"/>
    </style:style>
    <style:style style:name="T9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style:text-autospace="none" fo:line-height="0.494cm" fo:margin-top="0.064cm" style:vertical-align="middle"/>
    </style:style>
    <style:style style:name="T10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style:text-autospace="none" fo:line-height="0.494cm" fo:margin-top="0.064cm" style:vertical-align="middle"/>
    </style:style>
    <style:style style:name="T11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style:text-autospace="none" fo:line-height="0.494cm" fo:margin-top="0.064cm" style:vertical-align="middle"/>
    </style:style>
    <style:style style:name="T12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style:text-autospace="none" fo:line-height="0.494cm" fo:margin-top="0.064cm" fo:margin-bottom="0.064cm" style:vertical-align="middle"/>
    </style:style>
    <style:style style:name="T13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style:text-autospace="none" fo:text-align="center" fo:line-height="0.494cm" fo:margin-top="0.064cm" fo:margin-bottom="0.064cm" style:vertical-align="middle"/>
    </style:style>
    <style:style style:name="T14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style:text-autospace="none" fo:line-height="0.494cm" fo:margin-top="0.064cm" fo:margin-bottom="0.064cm" style:vertical-align="middle"/>
    </style:style>
    <style:style style:name="T15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style:text-autospace="none" fo:text-indent="-0.423cm" fo:line-height="0.494cm" fo:margin-top="0.064cm" fo:margin-left="0.423cm" style:vertical-align="middle"/>
    </style:style>
    <style:style style:name="T16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style:text-autospace="none" fo:line-height="0.494cm" fo:margin-top="0.064cm" style:vertical-align="middle"/>
    </style:style>
    <style:style style:name="T17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style:text-autospace="none" fo:line-height="0.494cm" fo:margin-top="0.064cm" style:vertical-align="middle"/>
    </style:style>
    <style:style style:name="T18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style:text-autospace="none" fo:line-height="0.494cm" fo:margin-top="0.064cm" style:vertical-align="middle"/>
    </style:style>
    <style:style style:name="T19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style:text-autospace="none" fo:line-height="0.494cm" fo:margin-top="0.064cm" style:vertical-align="middle"/>
    </style:style>
    <style:style style:name="T20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style:text-autospace="none" fo:line-height="0.494cm" fo:margin-top="0.064cm" fo:margin-bottom="0.064cm" style:vertical-align="middle"/>
    </style:style>
    <style:style style:name="T21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style:text-autospace="none" fo:text-align="center" fo:line-height="0.494cm" fo:margin-top="0.064cm" fo:margin-bottom="0.064cm" style:vertical-align="middle"/>
    </style:style>
    <style:style style:name="T22_1" style:family="text">
      <style:text-properties fo:letter-spacing="0.035cm" style:text-position="-33% 10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style:text-autospace="none" fo:line-height="0.635cm" fo:margin-top="0.064cm" fo:margin-bottom="0.064cm" style:vertical-align="middle"/>
    </style:style>
    <style:style style:name="T23_1" style:family="text">
      <style:text-properties fo:letter-spacing="0.035cm" style:text-position="-33% 10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style:text-autospace="none" fo:line-height="0.494cm" fo:margin-top="0.064cm" style:vertical-align="middle"/>
    </style:style>
    <style:style style:name="T24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style:text-autospace="none" fo:line-height="0.494cm" fo:margin-top="0.064cm" style:vertical-align="middle"/>
    </style:style>
    <style:style style:name="T25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style:text-autospace="none" fo:line-height="0.494cm" fo:margin-top="0.064cm" style:vertical-align="middle"/>
    </style:style>
    <style:style style:name="T26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style:text-autospace="none" fo:line-height="0.494cm" fo:margin-top="0.064cm" style:vertical-align="middle"/>
    </style:style>
    <style:style style:name="T27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style:text-autospace="none" fo:line-height="0.494cm" fo:margin-top="0.064cm" style:vertical-align="middle"/>
    </style:style>
    <style:style style:name="T28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style:text-autospace="none" fo:line-height="0.494cm" fo:margin-top="0.064cm" style:vertical-align="middle"/>
    </style:style>
    <style:style style:name="T29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style:text-autospace="none" fo:line-height="0.494cm" fo:margin-top="0.064cm" fo:margin-bottom="0.064cm" style:vertical-align="middle"/>
    </style:style>
    <style:style style:name="T30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342cm" style:use-optimal-row-height="fals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style:text-autospace="none" fo:text-align="center" fo:line-height="0.494cm" fo:margin-top="0.064cm" fo:margin-bottom="0.064cm" style:vertical-align="middle"/>
    </style:style>
    <style:style style:name="T31_1" style:family="text">
      <style:text-properties fo:letter-spacing="0.035cm" style:text-position="-33% 10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style:text-autospace="none" fo:line-height="0.635cm" fo:margin-top="0.064cm" fo:margin-bottom="0.064cm" style:vertical-align="middle"/>
    </style:style>
    <style:style style:name="T32_1" style:family="text">
      <style:text-properties fo:letter-spacing="0.035cm" style:text-position="-33% 10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style:text-autospace="none" fo:line-height="0.635cm" fo:margin-top="0.064cm" style:vertical-align="middle"/>
    </style:style>
    <style:style style:name="T33_1" style:family="text">
      <style:text-properties fo:letter-spacing="0.035cm" style:text-position="-33% 10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style:text-autospace="none" fo:line-height="0.635cm" fo:margin-top="0.064cm" style:vertical-align="middle"/>
    </style:style>
    <style:style style:name="T34_1" style:family="text">
      <style:text-properties fo:letter-spacing="0.035cm" style:text-position="-33% 10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style:text-autospace="none" fo:line-height="0.635cm" fo:margin-top="0.064cm" fo:margin-bottom="0.064cm" style:vertical-align="middle"/>
    </style:style>
    <style:style style:name="T35_1" style:family="text">
      <style:text-properties fo:letter-spacing="0.035cm" style:text-position="-33% 10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fo:letter-spacing="0.035cm" style:text-position="-33% 10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style:text-autospace="none" fo:text-align="center" fo:line-height="0.494cm" fo:margin-top="0.064cm" fo:margin-bottom="0.064cm" style:vertical-align="middle"/>
    </style:style>
    <style:style style:name="T36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style:text-autospace="none" fo:line-height="0.494cm" fo:margin-top="0.064cm" fo:margin-bottom="0.064cm" style:vertical-align="middle"/>
    </style:style>
    <style:style style:name="T37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style:text-autospace="none" fo:text-indent="-0.423cm" fo:line-height="0.494cm" fo:margin-top="0.064cm" fo:margin-left="0.423cm" style:vertical-align="middle"/>
    </style:style>
    <style:style style:name="T38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style:text-autospace="none" fo:line-height="0.494cm" fo:margin-top="0.064cm" style:vertical-align="middle"/>
    </style:style>
    <style:style style:name="T39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style:text-autospace="none" fo:line-height="0.494cm" fo:margin-top="0.064cm" fo:margin-bottom="0.064cm" style:vertical-align="middle"/>
    </style:style>
    <style:style style:name="T40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style:text-autospace="none" fo:text-align="center" fo:line-height="0.494cm" fo:margin-top="0.064cm" fo:margin-bottom="0.064cm" style:vertical-align="middle"/>
    </style:style>
    <style:style style:name="T41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style:text-autospace="none" fo:line-height="0.494cm" fo:margin-top="0.064cm" style:vertical-align="middle"/>
    </style:style>
    <style:style style:name="T42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style:text-autospace="none" fo:line-height="0.494cm" fo:margin-top="0.064cm" style:vertical-align="middle"/>
    </style:style>
    <style:style style:name="T43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style:text-autospace="none" fo:text-indent="-0.423cm" fo:line-height="0.494cm" fo:margin-top="0.064cm" fo:margin-bottom="0.064cm" fo:margin-left="0.635cm" style:vertical-align="middle"/>
    </style:style>
    <style:style style:name="T44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center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6" style:family="paragraph" style:parent-style-name="Normal">
      <style:paragraph-properties fo:line-height="0.72cm" fo:margin-top="0cm" fo:margin-bottom="0cm"/>
    </style:style>
    <style:style style:name="T46_1" style:family="text">
      <style:text-properties style:font-name="標楷體" fo:font-size="14pt" style:font-name-asian="標楷體" style:font-size-asian="14pt"/>
    </style:style>
    <style:style style:name="T46_2" style:family="text">
      <style:text-properties style:font-name="標楷體" fo:font-size="14pt" style:font-name-asian="標楷體" style:font-size-asian="14pt"/>
    </style:style>
    <style:style style:name="P47" style:family="paragraph" style:parent-style-name="Normal">
      <style:paragraph-properties fo:line-height="0.72cm" fo:margin-top="0cm" fo:margin-bottom="0cm"/>
    </style:style>
    <style:style style:name="T47_1" style:family="text">
      <style:text-properties style:font-name="標楷體"/>
    </style:style>
    <style:style style:name="T47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48" style:family="paragraph" style:parent-style-name="Normal">
      <style:text-properties style:font-name="標楷體" style:font-name-asian="標楷體"/>
    </style:style>
    <style:style style:name="P49" style:family="paragraph" style:parent-style-name="Normal">
      <style:text-properties style:font-name="標楷體" style:font-name-asian="標楷體"/>
    </style:style>
    <style:style style:name="P50" style:family="paragraph" style:parent-style-name="Normal">
      <style:text-properties style:font-name="標楷體" style:font-name-asian="標楷體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Table2" style:family="table" style:master-page-name="MasterPage1">
      <style:table-properties table:align="left" style:width="15.226cm" fo:margin-left="0cm"/>
    </style:style>
    <style:style style:name="Column4" style:family="table-column">
      <style:table-column-properties style:column-width="2.364cm" style:use-optimal-column-width="false"/>
    </style:style>
    <style:style style:name="Column5" style:family="table-column">
      <style:table-column-properties style:column-width="5.907cm" style:use-optimal-column-width="false"/>
    </style:style>
    <style:style style:name="Column6" style:family="table-column">
      <style:table-column-properties style:column-width="6.955cm" style:use-optimal-column-width="false"/>
    </style:style>
    <style:style style:name="Row8" style:family="table-row">
      <style:table-row-properties style:row-height="0.568cm" style:use-optimal-row-height="false"/>
    </style:style>
    <style:style style:name="Cell21" style:family="table-cell">
      <style:table-cell-properties style:vertical-align="top" fo:wrap-option="wrap"/>
    </style:style>
    <style:style style:name="P51" style:family="paragraph" style:parent-style-name="Table_20_Paragraph">
      <style:paragraph-properties fo:margin-top="0.166cm"/>
    </style:style>
    <style:style style:name="T5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22" style:family="table-cell">
      <style:table-cell-properties style:vertical-align="top" fo:wrap-option="wrap"/>
    </style:style>
    <style:style style:name="P52" style:family="paragraph" style:parent-style-name="Table_20_Paragraph">
      <style:paragraph-properties fo:text-indent="0.741cm" fo:line-height="0.492cm" fo:margin-left="1.053cm"/>
    </style:style>
    <style:style style:name="T52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23" style:family="table-cell">
      <style:table-cell-properties style:vertical-align="top" fo:wrap-option="wrap"/>
    </style:style>
    <style:style style:name="P53" style:family="paragraph" style:parent-style-name="Table_20_Paragraph">
      <style:paragraph-properties fo:text-indent="0.247cm" fo:margin-top="0.166cm" fo:margin-left="0.194cm"/>
    </style:style>
    <style:style style:name="T53_1" style:family="text">
      <style:text-properties style:font-name="標楷體" fo:font-size="14pt" style:font-name-asian="標楷體" style:font-size-asian="14pt" style:font-name-complex="新細明體" style:font-size-complex="11pt" fo:language="en" fo:language-asian="zh" fo:language-complex="ar" fo:country="US" fo:country-asian="TW" fo:country-complex="SA"/>
    </style:style>
    <style:style style:name="Row9" style:family="table-row">
      <style:table-row-properties style:row-height="0.568cm" style:use-optimal-row-height="false"/>
    </style:style>
    <style:style style:name="Cell24" style:family="table-cell">
      <style:table-cell-properties style:vertical-align="top" fo:wrap-option="wrap"/>
    </style:style>
    <style:style style:name="P5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wrap-option="wrap"/>
    </style:style>
    <style:style style:name="P55" style:family="paragraph" style:parent-style-name="Table_20_Paragraph">
      <style:paragraph-properties fo:line-height="0.568cm">
        <style:tab-stops>
          <style:tab-stop style:type="left" style:leader-style="none" style:position="4.729cm"/>
        </style:tab-stops>
      </style:paragraph-properties>
    </style:style>
    <style:style style:name="T55_1" style:family="text">
      <style:text-properties style:font-name="標楷體" fo:font-size="14pt" style:font-name-asian="標楷體" style:font-size-asian="14pt" style:font-name-complex="新細明體" style:font-size-complex="11pt" fo:language="en" fo:language-asian="zh" fo:language-complex="ar" fo:country="US" fo:country-asian="TW" fo:country-complex="SA"/>
    </style:style>
    <style:style style:name="T55_2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T55_3" style:family="text">
      <style:text-properties style:font-name="標楷體" fo:font-size="14pt" style:font-name-asian="標楷體" style:font-size-asian="14pt" style:font-name-complex="新細明體" style:font-size-complex="11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wrap-option="wrap"/>
    </style:style>
    <style:style style:name="P5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57" style:family="paragraph" style:parent-style-name="Body_20_Text">
      <style:text-properties style:font-name="標楷體" fo:font-size="10pt" style:font-name-asian="標楷體" style:font-size-asian="10pt" fo:language-asian="zh" fo:country-asian="TW"/>
    </style:style>
    <style:style style:name="FR2" style:family="graphic" style:parent-style-name="Body_20_Text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8" style:family="paragraph" style:parent-style-name="Normal">
      <style:paragraph-properties fo:line-height="0.72cm" fo:margin-top="0cm" fo:margin-bottom="0cm"/>
    </style:style>
    <style:style style:name="T58_1" style:family="text">
      <style:text-properties style:font-name="標楷體" fo:font-size="14pt" style:font-name-asian="標楷體" style:font-size-asian="14pt"/>
    </style:style>
    <style:style style:name="T58_2" style:family="text">
      <style:text-properties style:font-name="標楷體" fo:font-size="14pt" style:font-name-asian="標楷體" style:font-size-asian="14pt"/>
    </style:style>
    <style:style style:name="P59" style:family="paragraph" style:parent-style-name="Normal">
      <style:paragraph-properties fo:line-height="0.72cm" fo:margin-top="0cm" fo:margin-bottom="0cm"/>
    </style:style>
    <style:style style:name="T59_1" style:family="text">
      <style:text-properties style:font-name="標楷體"/>
    </style:style>
    <style:style style:name="P60" style:family="paragraph" style:parent-style-name="Body_20_Text">
      <style:paragraph-properties fo:margin-top="0.016cm" fo:margin-bottom="0.002cm"/>
      <style:text-properties style:font-name="標楷體" fo:font-size="5.5pt" style:font-name-asian="標楷體" style:font-size-asian="5.5pt" fo:language-asian="zh" fo:country-asian="TW"/>
    </style:style>
    <style:style style:name="Table3" style:family="table">
      <style:table-properties table:align="left" style:width="17.212cm" fo:margin-left="-1.254cm"/>
    </style:style>
    <style:style style:name="Column7" style:family="table-column">
      <style:table-column-properties style:column-width="2.947cm" style:use-optimal-column-width="false"/>
    </style:style>
    <style:style style:name="Column8" style:family="table-column">
      <style:table-column-properties style:column-width="1.584cm" style:use-optimal-column-width="false"/>
    </style:style>
    <style:style style:name="Column9" style:family="table-column">
      <style:table-column-properties style:column-width="1.584cm" style:use-optimal-column-width="false"/>
    </style:style>
    <style:style style:name="Column10" style:family="table-column">
      <style:table-column-properties style:column-width="1.584cm" style:use-optimal-column-width="false"/>
    </style:style>
    <style:style style:name="Column11" style:family="table-column">
      <style:table-column-properties style:column-width="1.584cm" style:use-optimal-column-width="false"/>
    </style:style>
    <style:style style:name="Column12" style:family="table-column">
      <style:table-column-properties style:column-width="1.593cm" style:use-optimal-column-width="false"/>
    </style:style>
    <style:style style:name="Column13" style:family="table-column">
      <style:table-column-properties style:column-width="1.584cm" style:use-optimal-column-width="false"/>
    </style:style>
    <style:style style:name="Column14" style:family="table-column">
      <style:table-column-properties style:column-width="1.584cm" style:use-optimal-column-width="false"/>
    </style:style>
    <style:style style:name="Column15" style:family="table-column">
      <style:table-column-properties style:column-width="1.584cm" style:use-optimal-column-width="false"/>
    </style:style>
    <style:style style:name="Column16" style:family="table-column">
      <style:table-column-properties style:column-width="1.584cm" style:use-optimal-column-width="false"/>
    </style:style>
    <style:style style:name="Row10" style:family="table-row">
      <style:table-row-properties style:row-height="1.016cm" style:use-optimal-row-height="false"/>
    </style:style>
    <style:style style:name="Cell2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1" style:family="paragraph" style:parent-style-name="Table_20_Paragraph">
      <style:paragraph-properties fo:text-align="center" fo:margin-left="0.441cm" fo:margin-right="0.441cm"/>
    </style:style>
    <style:style style:name="T6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2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7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11" style:family="table-row">
      <style:table-row-properties style:row-height="1.016cm" style:use-optimal-row-height="false"/>
    </style:style>
    <style:style style:name="Cell3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1" style:family="paragraph" style:parent-style-name="Table_20_Paragraph">
      <style:paragraph-properties fo:text-align="center" fo:margin-left="0.441cm" fo:margin-right="0.441cm"/>
    </style:style>
    <style:style style:name="T7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3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7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12" style:family="table-row">
      <style:table-row-properties style:row-height="1.025cm" style:use-optimal-row-height="false"/>
    </style:style>
    <style:style style:name="Cell4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1" style:family="paragraph" style:parent-style-name="Table_20_Paragraph">
      <style:paragraph-properties fo:text-align="center" fo:margin-left="0.441cm" fo:margin-right="0.441cm"/>
    </style:style>
    <style:style style:name="T8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4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7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13" style:family="table-row">
      <style:table-row-properties style:row-height="1.016cm" style:use-optimal-row-height="false"/>
    </style:style>
    <style:style style:name="Cell5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1" style:family="paragraph" style:parent-style-name="Table_20_Paragraph">
      <style:paragraph-properties fo:text-align="center" fo:margin-left="0.441cm" fo:margin-right="0.441cm"/>
    </style:style>
    <style:style style:name="T9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5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7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14" style:family="table-row">
      <style:table-row-properties style:row-height="1.016cm" style:use-optimal-row-height="false"/>
    </style:style>
    <style:style style:name="Cell6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1" style:family="paragraph" style:parent-style-name="Table_20_Paragraph">
      <style:paragraph-properties fo:text-align="center" fo:margin-left="0.441cm" fo:margin-right="0.441cm"/>
    </style:style>
    <style:style style:name="T10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6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7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15" style:family="table-row">
      <style:table-row-properties style:row-height="1.018cm" style:use-optimal-row-height="false"/>
    </style:style>
    <style:style style:name="Cell7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1" style:family="paragraph" style:parent-style-name="Table_20_Paragraph">
      <style:paragraph-properties fo:text-align="center" fo:margin-left="0.441cm" fo:margin-right="0.441cm"/>
    </style:style>
    <style:style style:name="T11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7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8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7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2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16" style:family="table-row">
      <style:table-row-properties style:row-height="5.445cm" style:use-optimal-row-height="false"/>
    </style:style>
    <style:style style:name="Cell8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21" style:family="paragraph" style:parent-style-name="Table_20_Paragraph">
      <style:paragraph-properties fo:text-align="center" fo:line-height="0.635cm" fo:margin-top="0.369cm" fo:margin-left="0.97cm" fo:margin-right="0.97cm"/>
    </style:style>
    <style:style style:name="T121_1" style:family="text">
      <style:text-properties style:text-scale="95%" style:font-name="標楷體" fo:font-size="14pt" style:font-name-asian="標楷體" style:font-size-asian="14pt" style:font-name-complex="新細明體" style:font-size-complex="11pt" fo:language="en" fo:language-asian="zh" fo:language-complex="ar" fo:country="US" fo:country-asian="TW" fo:country-complex="SA"/>
    </style:style>
    <style:style style:name="Cell8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2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2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2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9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2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2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27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2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2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9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3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17" style:family="table-row">
      <style:table-row-properties style:row-height="1.016cm" style:use-optimal-row-height="false"/>
    </style:style>
    <style:style style:name="Cell9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31" style:family="paragraph" style:parent-style-name="Table_20_Paragraph">
      <style:paragraph-properties fo:text-align="center" fo:margin-left="0.441cm" fo:margin-right="0.441cm"/>
    </style:style>
    <style:style style:name="T13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9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3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3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3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3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3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37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0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3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0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3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0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4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18" style:family="table-row">
      <style:table-row-properties style:row-height="1.025cm" style:use-optimal-row-height="false"/>
    </style:style>
    <style:style style:name="Cell10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41" style:family="paragraph" style:parent-style-name="Table_20_Paragraph">
      <style:paragraph-properties fo:text-align="center" fo:margin-left="0.441cm" fo:margin-right="0.441cm"/>
    </style:style>
    <style:style style:name="T14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10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4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0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4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1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44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1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4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1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4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1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4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1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48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1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49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1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5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19" style:family="table-row">
      <style:table-row-properties style:row-height="1.018cm" style:use-optimal-row-height="false"/>
    </style:style>
    <style:style style:name="Cell11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51" style:family="paragraph" style:parent-style-name="Table_20_Paragraph">
      <style:paragraph-properties fo:text-align="center" fo:margin-left="0.441cm" fo:margin-right="0.441cm"/>
    </style:style>
    <style:style style:name="T15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11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5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1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5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2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54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2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5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2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5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2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5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2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58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2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59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2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6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0" style:family="table-row">
      <style:table-row-properties style:row-height="2.371cm" style:use-optimal-row-height="false"/>
    </style:style>
    <style:style style:name="Cell12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1" style:family="paragraph" style:parent-style-name="Table_20_Paragraph">
      <style:paragraph-properties fo:text-align="center" fo:margin-left="0.441cm" fo:margin-right="0.441cm"/>
    </style:style>
    <style:style style:name="T16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12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6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2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6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3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64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3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6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3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6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3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6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3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68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3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69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3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7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P171" style:family="paragraph" style:parent-style-name="Normal">
      <style:paragraph-properties fo:line-height="134%" fo:margin-top="0.115cm" fo:margin-right="3.664cm"/>
    </style:style>
    <style:style style:name="T171_1" style:family="text">
      <style:text-properties style:font-name="標楷體" style:font-name-asian="標楷體"/>
    </style:style>
    <style:style style:name="P172" style:family="paragraph" style:parent-style-name="Normal"/>
    <style:style style:name="T172_1" style:family="text">
      <style:text-properties style:font-name="標楷體" style:font-name-asian="標楷體"/>
    </style:style>
    <style:style style:name="P173" style:family="paragraph" style:parent-style-name="Normal">
      <style:paragraph-properties fo:text-indent="-0.847cm" fo:line-height="134%" fo:margin-top="0.039cm" fo:margin-left="0.847cm"/>
    </style:style>
    <style:style style:name="T173_1" style:family="text">
      <style:text-properties style:font-name="標楷體" style:font-name-asian="標楷體"/>
    </style:style>
    <style:style style:name="S3" style:family="section" style:master-page-name="MasterPage2">
      <style:section-properties text:dont-balance-text-columns="false">
        <style:columns fo:column-count="0" fo:column-gap="0.75cm"/>
      </style:section-properties>
    </style:style>
    <style:style style:name="P174" style:family="paragraph" style:parent-style-name="Normal" style:master-page-name="MasterPage2">
      <style:paragraph-properties fo:text-indent="0.988cm" fo:line-height="0.706cm"/>
      <style:text-properties style:font-name="新細明體" fo:font-size="10pt" style:font-size-asian="10pt"/>
    </style:style>
    <style:style style:name="FR3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5" style:family="paragraph" style:parent-style-name="Normal">
      <style:paragraph-properties fo:line-height="0.72cm" fo:margin-top="0cm" fo:margin-bottom="0cm"/>
    </style:style>
    <style:style style:name="T175_1" style:family="text">
      <style:text-properties style:font-name="標楷體" fo:font-size="14pt" style:font-name-asian="標楷體" style:font-size-asian="14pt"/>
    </style:style>
    <style:style style:name="T175_2" style:family="text">
      <style:text-properties style:font-name="標楷體" fo:font-size="14pt" style:font-name-asian="標楷體" style:font-size-asian="14pt"/>
    </style:style>
    <style:style style:name="T175_3" style:family="text">
      <style:text-properties style:font-name="標楷體" fo:font-size="14pt" style:font-name-asian="標楷體" style:font-size-asian="14pt"/>
    </style:style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6" style:family="paragraph" style:parent-style-name="Normal"/>
    <style:style style:name="T176_1" style:family="text"/>
    <style:style style:name="P177" style:family="paragraph" style:parent-style-name="Normal">
      <style:paragraph-properties fo:text-align="justify" fo:text-indent="5.68cm" fo:line-height="0.706cm"/>
    </style:style>
    <style:style style:name="T177_1" style:family="text">
      <style:text-properties style:font-name="新細明體" fo:font-size="14pt" style:font-name-asian="標楷體" style:font-size-asian="14pt"/>
    </style:style>
    <style:style style:name="T177_2" style:family="text">
      <style:text-properties style:font-name="新細明體" fo:font-size="14pt" style:font-name-asian="標楷體" style:font-size-asian="14pt"/>
    </style:style>
    <style:style style:name="T177_3" style:family="text">
      <style:text-properties style:font-name="新細明體" fo:font-size="14pt" style:font-name-asian="標楷體" style:font-size-asian="14pt"/>
    </style:style>
    <style:style style:name="T177_4" style:family="text">
      <style:text-properties style:font-name="新細明體" fo:font-size="14pt" style:font-name-asian="標楷體" style:font-size-asian="14pt"/>
    </style:style>
    <style:style style:name="T177_5" style:family="text">
      <style:text-properties style:font-name="新細明體" fo:font-size="14pt" style:font-name-asian="標楷體" style:font-size-asian="14pt"/>
    </style:style>
    <style:style style:name="P178" style:family="paragraph" style:parent-style-name="Normal">
      <style:paragraph-properties fo:text-align="justify" fo:line-height="0.706cm"/>
    </style:style>
    <style:style style:name="T178_1" style:family="text">
      <style:text-properties style:font-name="新細明體" fo:font-size="14pt" style:font-name-asian="標楷體" style:font-size-asian="14pt"/>
    </style:style>
    <style:style style:name="T178_2" style:family="text">
      <style:text-properties fo:color="#ff0000" style:font-name="新細明體" fo:font-size="14pt" style:font-name-asian="標楷體" style:font-size-asian="14pt"/>
    </style:style>
    <style:style style:name="T178_3" style:family="text">
      <style:text-properties style:font-name="新細明體" fo:font-size="14pt" style:font-name-asian="標楷體" style:font-size-asian="14pt"/>
    </style:style>
    <style:style style:name="T178_4" style:family="text">
      <style:text-properties fo:color="#ff0000" style:font-name="新細明體" fo:font-size="14pt" style:font-name-asian="標楷體" style:font-size-asian="14pt"/>
    </style:style>
    <style:style style:name="T178_5" style:family="text">
      <style:text-properties style:font-name="新細明體" fo:font-size="14pt" style:font-name-asian="標楷體" style:font-size-asian="14pt"/>
    </style:style>
    <style:style style:name="P179" style:family="paragraph" style:parent-style-name="Normal">
      <style:paragraph-properties fo:text-align="justify" fo:text-indent="5.433cm" fo:line-height="0.706cm"/>
    </style:style>
    <style:style style:name="T179_1" style:family="text">
      <style:text-properties style:font-name="新細明體" fo:font-size="14pt" style:font-name-asian="標楷體" style:font-size-asian="14pt"/>
    </style:style>
    <style:style style:name="T179_2" style:family="text">
      <style:text-properties style:font-name="新細明體" fo:font-size="14pt" style:font-name-asian="標楷體" style:font-size-asian="14pt"/>
    </style:style>
    <style:style style:name="T179_3" style:family="text">
      <style:text-properties style:font-name="新細明體" fo:font-size="14pt" style:font-name-asian="標楷體" style:font-size-asian="14pt"/>
    </style:style>
    <style:style style:name="P180" style:family="paragraph" style:parent-style-name="Normal">
      <style:paragraph-properties fo:text-align="justify" fo:line-height="0.706cm"/>
    </style:style>
    <style:style style:name="T180_1" style:family="text">
      <style:text-properties style:font-name="標楷體" style:font-name-asian="標楷體"/>
    </style:style>
    <style:style style:name="T180_2" style:family="text">
      <style:text-properties style:font-name="標楷體" fo:font-size="14pt" style:font-name-asian="標楷體" style:font-size-asian="14pt"/>
    </style:style>
    <style:style style:name="T180_3" style:family="text">
      <style:text-properties fo:color="#ff0000" style:font-name="標楷體" fo:font-size="14pt" style:font-name-asian="標楷體" style:font-size-asian="14pt"/>
    </style:style>
    <style:style style:name="T180_4" style:family="text">
      <style:text-properties fo:color="#ff0000" style:font-name="標楷體" fo:font-size="14pt" style:font-name-asian="標楷體" style:font-size-asian="14pt"/>
    </style:style>
    <style:style style:name="T180_5" style:family="text">
      <style:text-properties fo:color="#ff0000" style:font-name="標楷體" fo:font-size="14pt" style:font-name-asian="標楷體" style:font-size-asian="14pt"/>
    </style:style>
    <style:style style:name="T180_6" style:family="text">
      <style:text-properties fo:color="#ff0000" style:font-name="標楷體" style:font-name-asian="標楷體"/>
    </style:style>
    <style:style style:name="T180_7" style:family="text">
      <style:text-properties fo:color="#ff0000" style:font-name="標楷體" style:font-name-asian="標楷體"/>
    </style:style>
    <style:style style:name="T180_8" style:family="text">
      <style:text-properties fo:color="#ff0000" style:font-name="標楷體" style:font-name-asian="標楷體"/>
    </style:style>
    <style:style style:name="T180_9" style:family="text">
      <style:text-properties fo:color="#ff0000" style:font-name="標楷體" style:font-name-asian="標楷體"/>
    </style:style>
    <style:style style:name="T180_10" style:family="text">
      <style:text-properties fo:color="#ff0000" style:font-name="標楷體" style:font-name-asian="標楷體"/>
    </style:style>
    <style:style style:name="T180_11" style:family="text">
      <style:text-properties fo:color="#ff0000" style:font-name="標楷體" style:font-name-asian="標楷體"/>
    </style:style>
    <style:style style:name="Table4" style:family="table">
      <style:table-properties table:align="left" style:width="17.598cm" fo:margin-left="0cm"/>
    </style:style>
    <style:style style:name="Column17" style:family="table-column">
      <style:table-column-properties style:column-width="3.517cm"/>
    </style:style>
    <style:style style:name="Column18" style:family="table-column">
      <style:table-column-properties style:column-width="0.975cm"/>
    </style:style>
    <style:style style:name="Column19" style:family="table-column">
      <style:table-column-properties style:column-width="1.778cm"/>
    </style:style>
    <style:style style:name="Column20" style:family="table-column">
      <style:table-column-properties style:column-width="0.766cm"/>
    </style:style>
    <style:style style:name="Column21" style:family="table-column">
      <style:table-column-properties style:column-width="1.012cm"/>
    </style:style>
    <style:style style:name="Column22" style:family="table-column">
      <style:table-column-properties style:column-width="1.778cm"/>
    </style:style>
    <style:style style:name="Column23" style:family="table-column">
      <style:table-column-properties style:column-width="0.73cm"/>
    </style:style>
    <style:style style:name="Column24" style:family="table-column">
      <style:table-column-properties style:column-width="1.048cm"/>
    </style:style>
    <style:style style:name="Column25" style:family="table-column">
      <style:table-column-properties style:column-width="1.778cm"/>
    </style:style>
    <style:style style:name="Column26" style:family="table-column">
      <style:table-column-properties style:column-width="0.695cm"/>
    </style:style>
    <style:style style:name="Column27" style:family="table-column">
      <style:table-column-properties style:column-width="1.528cm"/>
    </style:style>
    <style:style style:name="Column28" style:family="table-column">
      <style:table-column-properties style:column-width="1.993cm"/>
    </style:style>
    <style:style style:name="Row21" style:family="table-row">
      <style:table-row-properties fo:keep-together="always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justify" fo:line-height="0.706cm"/>
    </style:style>
    <style:style style:name="T181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82" style:family="paragraph" style:parent-style-name="Normal">
      <style:paragraph-properties fo:text-align="justify" fo:line-height="0.706cm"/>
    </style:style>
    <style:style style:name="T182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83" style:family="paragraph" style:parent-style-name="Normal">
      <style:paragraph-properties fo:text-align="justify" fo:line-height="0.706cm"/>
    </style:style>
    <style:style style:name="T183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84" style:family="paragraph" style:parent-style-name="Normal">
      <style:paragraph-properties fo:text-align="justify" fo:line-height="0.706cm"/>
    </style:style>
    <style:style style:name="T184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 fo:line-height="0.706cm"/>
    </style:style>
    <style:style style:name="T18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5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5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5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85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 fo:line-height="0.706cm"/>
    </style:style>
    <style:style style:name="T18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 fo:line-height="0.706cm"/>
    </style:style>
    <style:style style:name="T18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 fo:line-height="0.706cm"/>
    </style:style>
    <style:style style:name="T18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2.222cm" fo:keep-together="always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indent="-0.406cm" fo:line-height="0.706cm" fo:margin-left="0.406cm"/>
    </style:style>
    <style:style style:name="T190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90_2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justify" fo:line-height="0.706cm"/>
    </style:style>
    <style:style style:name="T191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192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 style:line-height-at-least="0.423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864cm" fo:keep-together="always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 fo:line-height="0.706cm"/>
    </style:style>
    <style:style style:name="T19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indent="-0.406cm" fo:line-height="0.706cm" fo:margin-left="0.406cm"/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 style:line-height-at-least="0.423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24" style:family="table-row">
      <style:table-row-properties fo:keep-together="always"/>
    </style:style>
    <style:style style:name="Cell1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justify" fo:line-height="0.706cm"/>
    </style:style>
    <style:style style:name="T200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200_2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200_3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200_4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200_5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00_6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201" style:family="paragraph" style:parent-style-name="Normal">
      <style:paragraph-properties fo:text-align="justify" fo:line-height="0.706cm"/>
    </style:style>
    <style:style style:name="T20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02" style:family="paragraph" style:parent-style-name="Normal">
      <style:paragraph-properties fo:text-align="justify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03" style:family="paragraph" style:parent-style-name="Normal">
      <style:paragraph-properties fo:text-align="justify" fo:line-height="0.706cm"/>
    </style:style>
    <style:style style:name="T20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center" fo:line-height="0.706cm"/>
    </style:style>
    <style:style style:name="T20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05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05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05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 fo:line-height="0.706cm"/>
    </style:style>
    <style:style style:name="T20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 fo:line-height="0.706cm"/>
    </style:style>
    <style:style style:name="T20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706cm" fo:keep-together="always"/>
    </style:style>
    <style:style style:name="Cell1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 fo:line-height="0.706cm"/>
    </style:style>
    <style:style style:name="T20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.704cm" fo:keep-together="always"/>
    </style:style>
    <style:style style:name="Cell1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43cm" fo:keep-together="always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justify" fo:text-indent="0.353cm" fo:line-height="0.847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justify" fo:text-indent="-0.351cm" fo:line-height="0.423cm" fo:margin-left="0.351cm"/>
    </style:style>
    <style:style style:name="T21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9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9_3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9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9_5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19_6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20" style:family="paragraph" style:parent-style-name="Normal">
      <style:paragraph-properties fo:text-align="justify" fo:text-indent="-0.351cm" fo:line-height="0.423cm" fo:margin-left="0.351cm"/>
    </style:style>
    <style:style style:name="T22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20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20_3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20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20_5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20_6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21" style:family="paragraph" style:parent-style-name="Normal">
      <style:paragraph-properties fo:text-align="justify" fo:text-indent="-0.351cm" fo:line-height="0.423cm" fo:margin-left="0.351cm"/>
    </style:style>
    <style:style style:name="T22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21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8" style:family="table-row">
      <style:table-row-properties fo:keep-together="always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justify" fo:text-indent="0.423cm" fo:line-height="0.706cm"/>
    </style:style>
    <style:style style:name="T22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833cm" fo:keep-together="always"/>
    </style:style>
    <style:style style:name="Cell1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justify" fo:text-indent="0.423cm" fo:line-height="0.706cm"/>
    </style:style>
    <style:style style:name="T22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30" style:family="table-row">
      <style:table-row-properties fo:keep-together="always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justify" fo:text-indent="0.423cm" fo:line-height="0.706cm"/>
    </style:style>
    <style:style style:name="T22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31" style:family="table-row">
      <style:table-row-properties fo:keep-together="always"/>
    </style:style>
    <style:style style:name="Cell1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 fo:line-height="0.564cm"/>
    </style:style>
    <style:style style:name="T225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 fo:line-height="0.564cm"/>
    </style:style>
    <style:style style:name="T226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 fo:line-height="0.564cm"/>
    </style:style>
    <style:style style:name="T227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 fo:line-height="0.564cm"/>
    </style:style>
    <style:style style:name="T228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center" fo:line-height="0.564cm"/>
    </style:style>
    <style:style style:name="T229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 fo:line-height="0.564cm"/>
    </style:style>
    <style:style style:name="T230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 fo:line-height="0.564cm"/>
    </style:style>
    <style:style style:name="T231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 fo:line-height="0.564cm"/>
    </style:style>
    <style:style style:name="T232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32" style:family="table-row">
      <style:table-row-properties fo:keep-together="always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justify" fo:line-height="0.564cm"/>
      <style:text-properties fo:color="#ff0000"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justify" fo:line-height="0.564cm"/>
      <style:text-properties fo:color="#ff0000"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justify" fo:line-height="0.564cm"/>
    </style:style>
    <style:style style:name="T240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40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241" style:family="paragraph" style:parent-style-name="Normal">
      <style:paragraph-properties fo:text-align="justify" fo:line-height="0.564cm"/>
    </style:style>
    <style:style style:name="T241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41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33" style:family="table-row">
      <style:table-row-properties fo:keep-together="always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center" fo:line-height="0.564cm"/>
      <style:text-properties fo:color="#ff0000"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justify" fo:line-height="0.564cm"/>
      <style:text-properties fo:color="#ff0000"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justify" fo:line-height="0.564cm"/>
      <style:text-properties fo:color="#ff0000"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justify" fo:line-height="0.564cm"/>
    </style:style>
    <style:style style:name="T249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49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250" style:family="paragraph" style:parent-style-name="Normal">
      <style:paragraph-properties fo:text-align="justify" fo:line-height="0.564cm"/>
    </style:style>
    <style:style style:name="T250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50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34" style:family="table-row">
      <style:table-row-properties fo:keep-together="always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 fo:line-height="0.564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justify" fo:line-height="0.564cm"/>
    </style:style>
    <style:style style:name="T258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58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259" style:family="paragraph" style:parent-style-name="Normal">
      <style:paragraph-properties fo:text-align="justify" fo:line-height="0.564cm"/>
    </style:style>
    <style:style style:name="T259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59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35" style:family="table-row">
      <style:table-row-properties fo:keep-together="always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justify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justify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justify" fo:line-height="0.564cm"/>
    </style:style>
    <style:style style:name="T267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67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268" style:family="paragraph" style:parent-style-name="Normal">
      <style:paragraph-properties fo:text-align="justify" fo:line-height="0.564cm"/>
    </style:style>
    <style:style style:name="T268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68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36" style:family="table-row">
      <style:table-row-properties fo:keep-together="always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justify" fo:line-height="0.564cm"/>
    </style:style>
    <style:style style:name="T276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76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277" style:family="paragraph" style:parent-style-name="Normal">
      <style:paragraph-properties fo:text-align="justify" fo:line-height="0.564cm"/>
    </style:style>
    <style:style style:name="T277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77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37" style:family="table-row">
      <style:table-row-properties fo:keep-together="always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justify" fo:line-height="0.564cm"/>
    </style:style>
    <style:style style:name="T285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85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286" style:family="paragraph" style:parent-style-name="Normal">
      <style:paragraph-properties fo:text-align="justify" fo:line-height="0.564cm"/>
    </style:style>
    <style:style style:name="T286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86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38" style:family="table-row">
      <style:table-row-properties fo:keep-together="always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justify" fo:line-height="0.564cm"/>
    </style:style>
    <style:style style:name="T294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94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295" style:family="paragraph" style:parent-style-name="Normal">
      <style:paragraph-properties fo:text-align="justify" fo:line-height="0.564cm"/>
    </style:style>
    <style:style style:name="T295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95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39" style:family="table-row">
      <style:table-row-properties fo:keep-together="always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justify" fo:line-height="0.564cm"/>
    </style:style>
    <style:style style:name="T303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303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304" style:family="paragraph" style:parent-style-name="Normal">
      <style:paragraph-properties fo:text-align="justify" fo:line-height="0.564cm"/>
    </style:style>
    <style:style style:name="T304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304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0.863cm" fo:keep-together="always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center" fo:line-height="0.564cm"/>
    </style:style>
    <style:style style:name="T305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line-height="0.564cm"/>
    </style:style>
    <style:style style:name="T306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06_2" style:family="text"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306_3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41" style:family="table-row">
      <style:table-row-properties fo:keep-together="always"/>
    </style:style>
    <style:style style:name="Cell2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justify" fo:text-indent="0.423cm" fo:line-height="0.564cm"/>
    </style:style>
    <style:style style:name="T30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308" style:family="paragraph" style:parent-style-name="Normal">
      <style:paragraph-properties fo:text-align="justify" fo:break-before="page" fo:line-height="0.706cm"/>
    </style:style>
    <style:style style:name="Table5" style:family="table">
      <style:table-properties table:align="left" style:width="17.598cm" fo:margin-left="0cm"/>
    </style:style>
    <style:style style:name="Column29" style:family="table-column">
      <style:table-column-properties style:column-width="3.62cm"/>
    </style:style>
    <style:style style:name="Column30" style:family="table-column">
      <style:table-column-properties style:column-width="5.179cm"/>
    </style:style>
    <style:style style:name="Column31" style:family="table-column">
      <style:table-column-properties style:column-width="2.632cm"/>
    </style:style>
    <style:style style:name="Column32" style:family="table-column">
      <style:table-column-properties style:column-width="3.577cm"/>
    </style:style>
    <style:style style:name="Column33" style:family="table-column">
      <style:table-column-properties style:column-width="2.591cm"/>
    </style:style>
    <style:style style:name="Row42" style:family="table-row"/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text-align="justify" fo:line-height="0.706cm"/>
    </style:style>
    <style:style style:name="T30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4.062cm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310" style:family="paragraph" style:parent-style-name="Normal">
      <style:paragraph-properties fo:text-align="justify" fo:line-height="0.706cm"/>
    </style:style>
    <style:style style:name="T3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11" style:family="paragraph" style:parent-style-name="Normal">
      <style:paragraph-properties fo:text-align="justify" fo:line-height="0.706cm"/>
    </style:style>
    <style:style style:name="T3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12" style:family="paragraph" style:parent-style-name="Normal">
      <style:paragraph-properties fo:text-align="justify" fo:line-height="0.706cm"/>
    </style:style>
    <style:style style:name="T3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13" style:family="paragraph" style:parent-style-name="Normal">
      <style:paragraph-properties fo:text-align="justify" fo:line-height="0.706cm"/>
    </style:style>
    <style:style style:name="T3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14" style:family="paragraph" style:parent-style-name="Normal">
      <style:paragraph-properties fo:text-align="justify" fo:line-height="0.706cm"/>
    </style:style>
    <style:style style:name="T3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15" style:family="paragraph" style:parent-style-name="Normal">
      <style:paragraph-properties fo:text-align="justify" fo:line-height="0.706cm"/>
    </style:style>
    <style:style style:name="T3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padding-right="0.19cm" fo:border-right="#000000 0.018cm solid" fo:wrap-option="wrap"/>
    </style:style>
    <style:style style:name="P316" style:family="paragraph" style:parent-style-name="Normal">
      <style:paragraph-properties fo:text-align="justify" fo:line-height="0.706cm"/>
    </style:style>
    <style:style style:name="T3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17" style:family="paragraph" style:parent-style-name="Normal">
      <style:paragraph-properties fo:text-align="justify" fo:line-height="0.706cm"/>
    </style:style>
    <style:style style:name="T3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18" style:family="paragraph" style:parent-style-name="Normal">
      <style:paragraph-properties fo:text-align="justify" fo:line-height="0.706cm"/>
    </style:style>
    <style:style style:name="T3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19" style:family="paragraph" style:parent-style-name="Normal">
      <style:paragraph-properties fo:text-align="justify" fo:line-height="0.706cm"/>
    </style:style>
    <style:style style:name="T3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20" style:family="paragraph" style:parent-style-name="Normal">
      <style:paragraph-properties fo:text-align="justify" fo:line-height="0.706cm"/>
    </style:style>
    <style:style style:name="T3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21" style:family="paragraph" style:parent-style-name="Normal">
      <style:paragraph-properties fo:text-align="justify" fo:line-height="0.706cm"/>
    </style:style>
    <style:style style:name="T3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1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2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4" style:family="table-row"/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text-align="justify" fo:line-height="0.706cm"/>
    </style:style>
    <style:style style:name="T3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5" style:family="table-row"/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text-align="center" fo:line-height="0.706cm"/>
    </style:style>
    <style:style style:name="T3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text-align="center" fo:line-height="0.706cm"/>
    </style:style>
    <style:style style:name="T3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text-align="center" fo:line-height="0.706cm"/>
    </style:style>
    <style:style style:name="T3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fo:text-align="center" fo:line-height="0.706cm"/>
    </style:style>
    <style:style style:name="T3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1.161cm"/>
    </style:style>
    <style:style style:name="Cell2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text-align="right" fo:line-height="0.706cm"/>
    </style:style>
    <style:style style:name="T32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1.161cm"/>
    </style:style>
    <style:style style:name="Cell2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fo:text-align="right" fo:line-height="0.706cm"/>
    </style:style>
    <style:style style:name="T33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1.161cm"/>
    </style:style>
    <style:style style:name="Cell2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fo:text-align="right" fo:line-height="0.706cm"/>
    </style:style>
    <style:style style:name="T33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1.161cm"/>
    </style:style>
    <style:style style:name="Cell2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paragraph-properties fo:text-align="right" fo:line-height="0.706cm"/>
    </style:style>
    <style:style style:name="T33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1.161cm"/>
    </style:style>
    <style:style style:name="Cell2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fo:text-align="right" fo:line-height="0.706cm"/>
    </style:style>
    <style:style style:name="T34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min-row-height="1.161cm"/>
    </style:style>
    <style:style style:name="Cell2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paragraph-properties fo:text-align="right" fo:line-height="0.706cm"/>
    </style:style>
    <style:style style:name="T34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min-row-height="1.161cm"/>
    </style:style>
    <style:style style:name="Cell2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text-align="right" fo:line-height="0.706cm"/>
    </style:style>
    <style:style style:name="T35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355" style:family="paragraph" style:parent-style-name="Normal">
      <style:paragraph-properties fo:text-align="justify" fo:line-height="0.706cm"/>
      <style:text-properties style:font-name="標楷體" style:font-name-asian="標楷體"/>
    </style:style>
    <style:style style:name="FR5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56" style:family="paragraph" style:parent-style-name="Normal">
      <style:text-properties style:font-name="標楷體" style:font-name-asian="標楷體"/>
    </style:style>
    <style:style style:name="P357" style:family="paragraph" style:parent-style-name="Normal">
      <style:text-properties style:font-name="標楷體" style:font-name-asian="標楷體"/>
    </style:style>
    <style:style style:name="P358" style:family="paragraph" style:parent-style-name="Normal">
      <style:text-properties style:font-name="標楷體" style:font-name-asian="標楷體"/>
    </style:style>
    <style:style style:name="P359" style:family="paragraph" style:parent-style-name="Normal">
      <style:text-properties style:font-name="標楷體" style:font-name-asian="標楷體"/>
    </style:style>
    <style:style style:name="P360" style:family="paragraph" style:parent-style-name="Normal">
      <style:text-properties style:font-name="標楷體" style:font-name-asian="標楷體"/>
    </style:style>
    <style:style style:name="P361" style:family="paragraph" style:parent-style-name="Normal">
      <style:text-properties style:font-name="標楷體" style:font-name-asian="標楷體"/>
    </style:style>
    <style:style style:name="P362" style:family="paragraph" style:parent-style-name="Normal">
      <style:text-properties style:font-name="標楷體" style:font-name-asian="標楷體"/>
    </style:style>
    <style:style style:name="P363" style:family="paragraph" style:parent-style-name="Normal">
      <style:text-properties style:font-name="標楷體" style:font-name-asian="標楷體"/>
    </style:style>
    <style:style style:name="P364" style:family="paragraph" style:parent-style-name="Normal">
      <style:text-properties style:font-name="標楷體" style:font-name-asian="標楷體"/>
    </style:style>
    <style:style style:name="P365" style:family="paragraph" style:parent-style-name="Normal">
      <style:text-properties style:font-name="標楷體" style:font-name-asian="標楷體"/>
    </style:style>
    <style:style style:name="P366" style:family="paragraph" style:parent-style-name="Normal">
      <style:text-properties style:font-name="標楷體" style:font-name-asian="標楷體"/>
    </style:style>
    <style:style style:name="P367" style:family="paragraph" style:parent-style-name="Normal">
      <style:text-properties style:font-name="標楷體" style:font-name-asian="標楷體"/>
    </style:style>
    <style:style style:name="P368" style:family="paragraph" style:parent-style-name="Normal">
      <style:text-properties style:font-name="標楷體" style:font-name-asian="標楷體"/>
    </style:style>
    <style:style style:name="P369" style:family="paragraph" style:parent-style-name="Normal">
      <style:text-properties style:font-name="標楷體" style:font-name-asian="標楷體"/>
    </style:style>
    <style:style style:name="P370" style:family="paragraph" style:parent-style-name="Normal">
      <style:text-properties style:font-name="標楷體" style:font-name-asian="標楷體"/>
    </style:style>
    <style:style style:name="P371" style:family="paragraph" style:parent-style-name="Normal">
      <style:text-properties style:font-name="標楷體" style:font-name-asian="標楷體"/>
    </style:style>
    <style:style style:name="P372" style:family="paragraph" style:parent-style-name="Normal">
      <style:text-properties style:font-name="標楷體" style:font-name-asian="標楷體"/>
    </style:style>
    <style:style style:name="P373" style:family="paragraph" style:parent-style-name="Normal">
      <style:text-properties style:font-name="標楷體" style:font-name-asian="標楷體"/>
    </style:style>
    <style:style style:name="P374" style:family="paragraph" style:parent-style-name="Normal">
      <style:text-properties style:font-name="標楷體" style:font-name-asian="標楷體"/>
    </style:style>
    <style:style style:name="P375" style:family="paragraph" style:parent-style-name="Normal">
      <style:text-properties style:font-name="標楷體" style:font-name-asian="標楷體"/>
    </style:style>
    <style:style style:name="S4" style:family="section" style:master-page-name="MasterPage3">
      <style:section-properties text:dont-balance-text-columns="false">
        <style:columns fo:column-count="0" fo:column-gap="0.75cm"/>
      </style:section-properties>
    </style:style>
    <style:style style:name="Table6" style:family="table" style:master-page-name="MasterPage3">
      <style:table-properties table:align="left" style:width="16.372cm" fo:margin-left="0cm"/>
    </style:style>
    <style:style style:name="Column34" style:family="table-column">
      <style:table-column-properties style:column-width="0.76cm" style:use-optimal-column-width="false"/>
    </style:style>
    <style:style style:name="Column35" style:family="table-column">
      <style:table-column-properties style:column-width="0.522cm" style:use-optimal-column-width="false"/>
    </style:style>
    <style:style style:name="Column36" style:family="table-column">
      <style:table-column-properties style:column-width="0.143cm" style:use-optimal-column-width="false"/>
    </style:style>
    <style:style style:name="Column37" style:family="table-column">
      <style:table-column-properties style:column-width="2.632cm" style:use-optimal-column-width="false"/>
    </style:style>
    <style:style style:name="Column38" style:family="table-column">
      <style:table-column-properties style:column-width="1.355cm" style:use-optimal-column-width="false"/>
    </style:style>
    <style:style style:name="Column39" style:family="table-column">
      <style:table-column-properties style:column-width="2.29cm" style:use-optimal-column-width="false"/>
    </style:style>
    <style:style style:name="Column40" style:family="table-column">
      <style:table-column-properties style:column-width="0.097cm" style:use-optimal-column-width="false"/>
    </style:style>
    <style:style style:name="Column41" style:family="table-column">
      <style:table-column-properties style:column-width="1.157cm" style:use-optimal-column-width="false"/>
    </style:style>
    <style:style style:name="Column42" style:family="table-column">
      <style:table-column-properties style:column-width="0.196cm" style:use-optimal-column-width="false"/>
    </style:style>
    <style:style style:name="Column43" style:family="table-column">
      <style:table-column-properties style:column-width="0.273cm" style:use-optimal-column-width="false"/>
    </style:style>
    <style:style style:name="Column44" style:family="table-column">
      <style:table-column-properties style:column-width="0.788cm" style:use-optimal-column-width="false"/>
    </style:style>
    <style:style style:name="Column45" style:family="table-column">
      <style:table-column-properties style:column-width="1.222cm" style:use-optimal-column-width="false"/>
    </style:style>
    <style:style style:name="Column46" style:family="table-column">
      <style:table-column-properties style:column-width="0.667cm" style:use-optimal-column-width="false"/>
    </style:style>
    <style:style style:name="Column47" style:family="table-column">
      <style:table-column-properties style:column-width="0.196cm" style:use-optimal-column-width="false"/>
    </style:style>
    <style:style style:name="Column48" style:family="table-column">
      <style:table-column-properties style:column-width="0.386cm" style:use-optimal-column-width="false"/>
    </style:style>
    <style:style style:name="Column49" style:family="table-column">
      <style:table-column-properties style:column-width="0.563cm" style:use-optimal-column-width="false"/>
    </style:style>
    <style:style style:name="Column50" style:family="table-column">
      <style:table-column-properties style:column-width="0.577cm" style:use-optimal-column-width="false"/>
    </style:style>
    <style:style style:name="Column51" style:family="table-column">
      <style:table-column-properties style:column-width="0.049cm" style:use-optimal-column-width="false"/>
    </style:style>
    <style:style style:name="Column52" style:family="table-column">
      <style:table-column-properties style:column-width="1.371cm" style:use-optimal-column-width="false"/>
    </style:style>
    <style:style style:name="Column53" style:family="table-column">
      <style:table-column-properties style:column-width="1.129cm" style:use-optimal-column-width="false"/>
    </style:style>
    <style:style style:name="Row53" style:family="table-row">
      <style:table-row-properties style:min-row-height="0.4cm" style:use-optimal-row-height="false" fo:keep-together="always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paragraph-properties fo:text-align="justify" fo:text-align-last="justify" fo:margin-left="0.199cm" fo:margin-right="0.199cm"/>
    </style:style>
    <style:style style:name="T376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54" style:family="table-row">
      <style:table-row-properties style:min-row-height="0.561cm" style:use-optimal-row-height="false" fo:keep-together="always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Normal">
      <style:paragraph-properties fo:text-align="center" fo:margin-left="0.199cm" fo:margin-right="0.199cm"/>
    </style:style>
    <style:style style:name="T3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>
      <style:paragraph-properties fo:text-align="center" fo:margin-left="0.199cm" fo:margin-right="0.199cm"/>
    </style:style>
    <style:style style:name="T3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1" style:family="paragraph" style:parent-style-name="Normal">
      <style:paragraph-properties fo:text-align="center" fo:margin-left="0.199cm" fo:margin-right="0.199cm"/>
    </style:style>
    <style:style style:name="T3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paragraph-properties fo:text-align="center" fo:margin-left="0.199cm" fo:margin-right="0.199cm"/>
    </style:style>
    <style:style style:name="T3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4" style:family="paragraph" style:parent-style-name="Normal">
      <style:paragraph-properties fo:text-align="center"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5" style:family="table-row">
      <style:table-row-properties style:min-row-height="1.21cm" style:use-optimal-row-height="false" fo:keep-together="always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>
      <style:paragraph-properties fo:text-align="center"/>
    </style:style>
    <style:style style:name="T38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86" style:family="paragraph" style:parent-style-name="Normal">
      <style:paragraph-properties fo:text-align="center"/>
    </style:style>
    <style:style style:name="T38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paragraph-properties fo:text-align="justify" fo:text-align-last="justify"/>
    </style:style>
    <style:style style:name="T38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8" style:family="paragraph" style:parent-style-name="Normal">
      <style:paragraph-properties fo:text-align="center"/>
    </style:style>
    <style:style style:name="T38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8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paragraph-properties fo:text-align="center"/>
    </style:style>
    <style:style style:name="T38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8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0" style:family="paragraph" style:parent-style-name="Normal">
      <style:paragraph-properties fo:text-align="center"/>
    </style:style>
    <style:style style:name="T39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9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1" style:family="paragraph" style:parent-style-name="Normal">
      <style:paragraph-properties fo:text-align="center"/>
    </style:style>
    <style:style style:name="T39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9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9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91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2" style:family="paragraph" style:parent-style-name="Normal">
      <style:paragraph-properties fo:text-align="center"/>
    </style:style>
    <style:style style:name="T39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393" style:family="paragraph" style:parent-style-name="Normal">
      <style:paragraph-properties fo:text-align="center"/>
    </style:style>
    <style:style style:name="T39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4" style:family="paragraph" style:parent-style-name="Normal">
      <style:paragraph-properties fo:text-align="center"/>
    </style:style>
    <style:style style:name="T39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paragraph-properties fo:text-align="center" fo:margin-left="0.199cm" fo:margin-right="0.199cm"/>
    </style:style>
    <style:style style:name="T39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56" style:family="table-row">
      <style:table-row-properties style:min-row-height="0.316cm" style:use-optimal-row-height="false" fo:keep-together="always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fo:text-align="center"/>
    </style:style>
    <style:style style:name="T39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97" style:family="paragraph" style:parent-style-name="Normal">
      <style:paragraph-properties fo:text-align="center"/>
    </style:style>
    <style:style style:name="T39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98" style:family="paragraph" style:parent-style-name="Normal">
      <style:paragraph-properties fo:text-align="center"/>
    </style:style>
    <style:style style:name="T39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99" style:family="paragraph" style:parent-style-name="Normal">
      <style:paragraph-properties fo:text-align="center"/>
    </style:style>
    <style:style style:name="T39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00" style:family="paragraph" style:parent-style-name="Normal">
      <style:paragraph-properties fo:text-align="center"/>
    </style:style>
    <style:style style:name="T40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01" style:family="paragraph" style:parent-style-name="Normal">
      <style:paragraph-properties fo:text-align="center"/>
    </style:style>
    <style:style style:name="T40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/>
    <style:style style:name="T40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0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0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paragraph-properties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7" style:family="table-row">
      <style:table-row-properties style:min-row-height="0.272cm" style:use-optimal-row-height="false" fo:keep-together="always"/>
    </style:style>
    <style:style style:name="Cell3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/>
    <style:style style:name="T41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8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8" style:family="table-row">
      <style:table-row-properties style:min-row-height="0.272cm" style:use-optimal-row-height="false" fo:keep-together="always"/>
    </style:style>
    <style:style style:name="Cell3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Normal"/>
    <style:style style:name="T42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9" style:family="table-row">
      <style:table-row-properties style:min-row-height="0.272cm" style:use-optimal-row-height="false" fo:keep-together="always"/>
    </style:style>
    <style:style style:name="Cell3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9" style:family="paragraph" style:parent-style-name="Normal"/>
    <style:style style:name="T42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6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0" style:family="table-row">
      <style:table-row-properties style:min-row-height="0.272cm" style:use-optimal-row-height="false" fo:keep-together="always"/>
    </style:style>
    <style:style style:name="Cell3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7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Normal"/>
    <style:style style:name="T43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5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1" style:family="table-row">
      <style:table-row-properties style:min-row-height="0.388cm" style:use-optimal-row-height="false" fo:keep-together="always"/>
    </style:style>
    <style:style style:name="Cell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6" style:family="paragraph" style:parent-style-name="Normal">
      <style:paragraph-properties fo:text-align="center"/>
    </style:style>
    <style:style style:name="T4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47" style:family="paragraph" style:parent-style-name="Normal">
      <style:paragraph-properties fo:text-align="center"/>
    </style:style>
    <style:style style:name="T4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48" style:family="paragraph" style:parent-style-name="Normal">
      <style:paragraph-properties fo:text-align="center"/>
    </style:style>
    <style:style style:name="T4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49" style:family="paragraph" style:parent-style-name="Normal">
      <style:paragraph-properties fo:text-align="center"/>
    </style:style>
    <style:style style:name="T44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50" style:family="paragraph" style:parent-style-name="Normal">
      <style:paragraph-properties fo:text-align="center"/>
    </style:style>
    <style:style style:name="T4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51" style:family="paragraph" style:parent-style-name="Normal">
      <style:paragraph-properties fo:text-align="center"/>
    </style:style>
    <style:style style:name="T4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2" style:family="paragraph" style:parent-style-name="Normal"/>
    <style:style style:name="T45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9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2" style:family="table-row">
      <style:table-row-properties style:min-row-height="0.407cm" style:use-optimal-row-height="false" fo:keep-together="always"/>
    </style:style>
    <style:style style:name="Cell3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1" style:family="paragraph" style:parent-style-name="Normal"/>
    <style:style style:name="T46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8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3" style:family="table-row">
      <style:table-row-properties style:row-height="0.593cm" style:use-optimal-row-height="false" fo:keep-together="always"/>
    </style:style>
    <style:style style:name="Cell3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0" style:family="paragraph" style:parent-style-name="Normal"/>
    <style:style style:name="T47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7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7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7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4" style:family="table-row">
      <style:table-row-properties style:row-height="0.649cm" style:use-optimal-row-height="false" fo:keep-together="always"/>
    </style:style>
    <style:style style:name="Cell3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9" style:family="paragraph" style:parent-style-name="Normal"/>
    <style:style style:name="T47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6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5" style:family="table-row">
      <style:table-row-properties style:row-height="0.61cm" style:use-optimal-row-height="false" fo:keep-together="always"/>
    </style:style>
    <style:style style:name="Cell3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8" style:family="paragraph" style:parent-style-name="Normal"/>
    <style:style style:name="T48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88_2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6" style:family="table-row">
      <style:table-row-properties style:row-height="0.494cm" style:use-optimal-row-height="false" fo:keep-together="always"/>
    </style:style>
    <style:style style:name="Cell3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6" style:family="paragraph" style:parent-style-name="Normal">
      <style:paragraph-properties fo:text-align="center"/>
    </style:style>
    <style:style style:name="T49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97" style:family="paragraph" style:parent-style-name="Normal">
      <style:paragraph-properties fo:text-align="center"/>
    </style:style>
    <style:style style:name="T49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98" style:family="paragraph" style:parent-style-name="Normal">
      <style:paragraph-properties fo:text-align="center"/>
    </style:style>
    <style:style style:name="T49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99" style:family="paragraph" style:parent-style-name="Normal">
      <style:paragraph-properties fo:text-align="center"/>
    </style:style>
    <style:style style:name="T49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00" style:family="paragraph" style:parent-style-name="Normal">
      <style:paragraph-properties fo:text-align="center"/>
    </style:style>
    <style:style style:name="T50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01" style:family="paragraph" style:parent-style-name="Normal">
      <style:paragraph-properties fo:text-align="center"/>
    </style:style>
    <style:style style:name="T50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2" style:family="paragraph" style:parent-style-name="Normal"/>
    <style:style style:name="T50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9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7" style:family="table-row">
      <style:table-row-properties style:row-height="0.476cm" style:use-optimal-row-height="false" fo:keep-together="always"/>
    </style:style>
    <style:style style:name="Cell4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1" style:family="paragraph" style:parent-style-name="Normal"/>
    <style:style style:name="T51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8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8" style:family="table-row">
      <style:table-row-properties style:row-height="0.508cm" style:use-optimal-row-height="false" fo:keep-together="always"/>
    </style:style>
    <style:style style:name="Cell4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0" style:family="paragraph" style:parent-style-name="Normal"/>
    <style:style style:name="T52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7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9" style:family="table-row">
      <style:table-row-properties style:row-height="0.564cm" style:use-optimal-row-height="false" fo:keep-together="always"/>
    </style:style>
    <style:style style:name="Cell4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9" style:family="paragraph" style:parent-style-name="Normal"/>
    <style:style style:name="T52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6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0" style:family="table-row">
      <style:table-row-properties style:row-height="0.698cm" style:use-optimal-row-height="false" fo:keep-together="always"/>
    </style:style>
    <style:style style:name="Cell4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8" style:family="paragraph" style:parent-style-name="Normal"/>
    <style:style style:name="T53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5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1" style:family="table-row">
      <style:table-row-properties style:min-row-height="0.399cm" style:use-optimal-row-height="false" fo:keep-together="always"/>
    </style:style>
    <style:style style:name="Cell4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6" style:family="paragraph" style:parent-style-name="Normal">
      <style:paragraph-properties fo:text-align="center"/>
    </style:style>
    <style:style style:name="T5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47" style:family="paragraph" style:parent-style-name="Normal">
      <style:paragraph-properties fo:text-align="center"/>
    </style:style>
    <style:style style:name="T5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48" style:family="paragraph" style:parent-style-name="Normal">
      <style:paragraph-properties fo:text-align="center"/>
    </style:style>
    <style:style style:name="T5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49" style:family="paragraph" style:parent-style-name="Normal">
      <style:paragraph-properties fo:text-align="center"/>
    </style:style>
    <style:style style:name="T54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50" style:family="paragraph" style:parent-style-name="Normal">
      <style:paragraph-properties fo:text-align="center"/>
    </style:style>
    <style:style style:name="T5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51" style:family="paragraph" style:parent-style-name="Normal">
      <style:paragraph-properties fo:text-align="center"/>
    </style:style>
    <style:style style:name="T5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2" style:family="paragraph" style:parent-style-name="Normal"/>
    <style:style style:name="T55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9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2" style:family="table-row">
      <style:table-row-properties style:row-height="0.593cm" style:use-optimal-row-height="false" fo:keep-together="always"/>
    </style:style>
    <style:style style:name="Cell4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1" style:family="paragraph" style:parent-style-name="Normal"/>
    <style:style style:name="T56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8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3" style:family="table-row">
      <style:table-row-properties style:row-height="0.649cm" style:use-optimal-row-height="false" fo:keep-together="always"/>
    </style:style>
    <style:style style:name="Cell4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0" style:family="paragraph" style:parent-style-name="Normal"/>
    <style:style style:name="T57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7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4" style:family="table-row">
      <style:table-row-properties style:row-height="0.504cm" style:use-optimal-row-height="false" fo:keep-together="always"/>
    </style:style>
    <style:style style:name="Cell4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9" style:family="paragraph" style:parent-style-name="Normal"/>
    <style:style style:name="T57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7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7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6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5" style:family="table-row">
      <style:table-row-properties style:row-height="0.561cm" style:use-optimal-row-height="false" fo:keep-together="always"/>
    </style:style>
    <style:style style:name="Cell4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8" style:family="paragraph" style:parent-style-name="Normal"/>
    <style:style style:name="T58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5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6" style:family="table-row">
      <style:table-row-properties style:row-height="0.617cm" style:use-optimal-row-height="false" fo:keep-together="always"/>
    </style:style>
    <style:style style:name="Cell4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6" style:family="paragraph" style:parent-style-name="Normal">
      <style:paragraph-properties fo:text-align="center"/>
    </style:style>
    <style:style style:name="T59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97" style:family="paragraph" style:parent-style-name="Normal">
      <style:paragraph-properties fo:text-align="center"/>
    </style:style>
    <style:style style:name="T59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98" style:family="paragraph" style:parent-style-name="Normal">
      <style:paragraph-properties fo:text-align="center"/>
    </style:style>
    <style:style style:name="T59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99" style:family="paragraph" style:parent-style-name="Normal">
      <style:paragraph-properties fo:text-align="center"/>
    </style:style>
    <style:style style:name="T59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00" style:family="paragraph" style:parent-style-name="Normal">
      <style:paragraph-properties fo:text-align="center"/>
    </style:style>
    <style:style style:name="T60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01" style:family="paragraph" style:parent-style-name="Normal">
      <style:paragraph-properties fo:text-align="center"/>
    </style:style>
    <style:style style:name="T60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2" style:family="paragraph" style:parent-style-name="Normal">
      <style:paragraph-properties fo:text-align="justify"/>
    </style:style>
    <style:style style:name="T60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9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7" style:family="table-row">
      <style:table-row-properties style:row-height="0.497cm" style:use-optimal-row-height="false" fo:keep-together="always"/>
    </style:style>
    <style:style style:name="Cell4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1" style:family="paragraph" style:parent-style-name="Normal"/>
    <style:style style:name="T61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8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8" style:family="table-row">
      <style:table-row-properties style:row-height="0.554cm" style:use-optimal-row-height="false" fo:keep-together="always"/>
    </style:style>
    <style:style style:name="Cell4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0" style:family="paragraph" style:parent-style-name="Normal"/>
    <style:style style:name="T62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7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9" style:family="table-row">
      <style:table-row-properties style:row-height="0.61cm" style:use-optimal-row-height="false" fo:keep-together="always"/>
    </style:style>
    <style:style style:name="Cell5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9" style:family="paragraph" style:parent-style-name="Normal"/>
    <style:style style:name="T62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6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0" style:family="table-row">
      <style:table-row-properties style:row-height="0.459cm" style:use-optimal-row-height="false" fo:keep-together="always"/>
    </style:style>
    <style:style style:name="Cell5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8" style:family="paragraph" style:parent-style-name="Normal"/>
    <style:style style:name="T63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5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1" style:family="table-row">
      <style:table-row-properties style:row-height="0.492cm" style:use-optimal-row-height="false" fo:keep-together="always"/>
    </style:style>
    <style:style style:name="Cell5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6" style:family="paragraph" style:parent-style-name="Normal">
      <style:paragraph-properties fo:text-align="center"/>
    </style:style>
    <style:style style:name="T6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47" style:family="paragraph" style:parent-style-name="Normal">
      <style:paragraph-properties fo:text-align="center"/>
    </style:style>
    <style:style style:name="T6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48" style:family="paragraph" style:parent-style-name="Normal">
      <style:paragraph-properties fo:text-align="center"/>
    </style:style>
    <style:style style:name="T6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49" style:family="paragraph" style:parent-style-name="Normal">
      <style:paragraph-properties fo:text-align="center"/>
    </style:style>
    <style:style style:name="T64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50" style:family="paragraph" style:parent-style-name="Normal">
      <style:paragraph-properties fo:text-align="center"/>
    </style:style>
    <style:style style:name="T6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51" style:family="paragraph" style:parent-style-name="Normal">
      <style:paragraph-properties fo:text-align="center"/>
    </style:style>
    <style:style style:name="T6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2" style:family="paragraph" style:parent-style-name="Normal"/>
    <style:style style:name="T65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9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2" style:family="table-row">
      <style:table-row-properties style:row-height="0.504cm" style:use-optimal-row-height="false" fo:keep-together="always"/>
    </style:style>
    <style:style style:name="Cell5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1" style:family="paragraph" style:parent-style-name="Normal"/>
    <style:style style:name="T66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8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3" style:family="table-row">
      <style:table-row-properties style:min-row-height="0.339cm" style:use-optimal-row-height="false" fo:keep-together="always"/>
    </style:style>
    <style:style style:name="Cell5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0" style:family="paragraph" style:parent-style-name="Normal"/>
    <style:style style:name="T67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7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4" style:family="table-row">
      <style:table-row-properties style:min-row-height="0.339cm" style:use-optimal-row-height="false" fo:keep-together="always"/>
    </style:style>
    <style:style style:name="Cell5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9" style:family="paragraph" style:parent-style-name="Normal">
      <style:paragraph-properties fo:text-align="justify"/>
    </style:style>
    <style:style style:name="T67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6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5" style:family="table-row">
      <style:table-row-properties style:row-height="0.503cm" style:use-optimal-row-height="false" fo:keep-together="always"/>
    </style:style>
    <style:style style:name="Cell5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8" style:family="paragraph" style:parent-style-name="Normal">
      <style:paragraph-properties fo:text-align="justify"/>
    </style:style>
    <style:style style:name="T68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5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6" style:family="table-row">
      <style:table-row-properties style:row-height="0.508cm" style:use-optimal-row-height="false" fo:keep-together="always"/>
    </style:style>
    <style:style style:name="Cell5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6" style:family="paragraph" style:parent-style-name="Normal">
      <style:paragraph-properties fo:text-align="center"/>
    </style:style>
    <style:style style:name="T69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97" style:family="paragraph" style:parent-style-name="Normal">
      <style:paragraph-properties fo:text-align="center"/>
    </style:style>
    <style:style style:name="T69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8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1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5" style:family="paragraph" style:parent-style-name="Normal">
      <style:paragraph-properties fo:margin-left="0.199cm" fo:margin-right="0.19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7" style:family="table-row">
      <style:table-row-properties style:row-height="0.464cm" style:use-optimal-row-height="false" fo:keep-together="always"/>
    </style:style>
    <style:style style:name="Cell5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1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4" style:family="paragraph" style:parent-style-name="Normal">
      <style:paragraph-properties fo:margin-left="0.199cm" fo:margin-right="0.19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8" style:family="table-row">
      <style:table-row-properties style:min-row-height="0.536cm" style:use-optimal-row-height="false" fo:keep-together="always"/>
    </style:style>
    <style:style style:name="Cell5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5" style:family="paragraph" style:parent-style-name="Normal">
      <style:paragraph-properties fo:text-align="center"/>
    </style:style>
    <style:style style:name="T71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6" style:family="paragraph" style:parent-style-name="Normal">
      <style:paragraph-properties fo:text-align="center" fo:margin-left="0.199cm" fo:margin-right="0.19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7" style:family="paragraph" style:parent-style-name="Normal">
      <style:paragraph-properties fo:text-align="center"/>
    </style:style>
    <style:style style:name="T71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18" style:family="paragraph" style:parent-style-name="Normal">
      <style:paragraph-properties fo:text-align="center"/>
    </style:style>
    <style:style style:name="T7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9" style:family="paragraph" style:parent-style-name="Normal">
      <style:paragraph-properties fo:text-align="center" fo:margin-left="0.199cm" fo:margin-right="0.19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0" style:family="paragraph" style:parent-style-name="Normal">
      <style:paragraph-properties fo:text-align="center"/>
    </style:style>
    <style:style style:name="T72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21" style:family="paragraph" style:parent-style-name="Normal">
      <style:paragraph-properties fo:text-align="center"/>
    </style:style>
    <style:style style:name="T72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2" style:family="paragraph" style:parent-style-name="Normal">
      <style:paragraph-properties fo:text-align="center" fo:margin-left="0.199cm" fo:margin-right="0.19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9" style:family="table-row">
      <style:table-row-properties style:min-row-height="0.702cm" style:use-optimal-row-height="false" fo:keep-together="always"/>
    </style:style>
    <style:style style:name="Cell5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3" style:family="paragraph" style:parent-style-name="Normal"/>
    <style:style style:name="T72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723_2" style:family="text">
      <style:text-properties style:font-name="Symbol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723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723_4" style:family="text">
      <style:text-properties style:font-name="Symbol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723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724" style:family="paragraph" style:parent-style-name="Normal"/>
    <style:style style:name="T724_1" style:family="text">
      <style:text-properties style:font-name="標楷體" fo:font-size="14pt" style:font-name-asian="標楷體" style:font-size-asian="14pt" style:font-size-complex="14pt"/>
    </style:style>
    <style:style style:name="T724_2" style:family="text">
      <style:text-properties style:font-name="標楷體" fo:font-size="14pt" style:font-name-asian="標楷體" style:font-size-asian="14pt" style:font-size-complex="14pt"/>
    </style:style>
    <style:style style:name="P725" style:family="paragraph" style:parent-style-name="Normal">
      <style:text-properties style:font-name="標楷體" style:font-name-asian="標楷體"/>
    </style:style>
    <style:style style:name="S5" style:family="section" style:master-page-name="MasterPage4">
      <style:section-properties text:dont-balance-text-columns="false">
        <style:columns fo:column-count="0" fo:column-gap="0.75cm"/>
      </style:section-properties>
    </style:style>
    <style:style style:name="P726" style:family="paragraph" style:parent-style-name="標題_20_41" style:master-page-name="MasterPage4">
      <style:paragraph-properties fo:text-align="center" fo:line-height="0.736cm" fo:margin-bottom="0.09cm" fo:margin-left="0.198cm"/>
    </style:style>
    <style:style style:name="FR6" style:family="graphic" style:parent-style-name="標題_20_41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27" style:family="paragraph" style:parent-style-name="Normal">
      <style:paragraph-properties fo:line-height="0.72cm" fo:margin-top="0cm" fo:margin-bottom="0cm"/>
    </style:style>
    <style:style style:name="T727_1" style:family="text">
      <style:text-properties style:font-name="標楷體" fo:font-size="14pt" style:font-name-asian="標楷體" style:font-size-asian="14pt"/>
    </style:style>
    <style:style style:name="T727_2" style:family="text">
      <style:text-properties style:font-name="標楷體" fo:font-size="14pt" style:font-name-asian="標楷體" style:font-size-asian="14pt"/>
    </style:style>
    <style:style style:name="T727_3" style:family="text">
      <style:text-properties style:font-name="標楷體" fo:font-size="14pt" style:font-name-asian="標楷體" style:font-size-asian="14pt"/>
    </style:style>
    <style:style style:name="T727_4" style:family="text">
      <style:text-properties style:font-name="標楷體" style:font-name-asian="標楷體" fo:language-asian="zh" fo:country-asian="TW"/>
    </style:style>
    <style:style style:name="Table7" style:family="table">
      <style:table-properties table:align="left" style:width="16.009cm" fo:margin-left="0.18cm"/>
    </style:style>
    <style:style style:name="Column54" style:family="table-column">
      <style:table-column-properties style:column-width="0.792cm" style:use-optimal-column-width="false"/>
    </style:style>
    <style:style style:name="Column55" style:family="table-column">
      <style:table-column-properties style:column-width="1.61cm" style:use-optimal-column-width="false"/>
    </style:style>
    <style:style style:name="Column56" style:family="table-column">
      <style:table-column-properties style:column-width="1.085cm" style:use-optimal-column-width="false"/>
    </style:style>
    <style:style style:name="Column57" style:family="table-column">
      <style:table-column-properties style:column-width="1.778cm" style:use-optimal-column-width="false"/>
    </style:style>
    <style:style style:name="Column58" style:family="table-column">
      <style:table-column-properties style:column-width="4.574cm" style:use-optimal-column-width="false"/>
    </style:style>
    <style:style style:name="Column59" style:family="table-column">
      <style:table-column-properties style:column-width="0.45cm" style:use-optimal-column-width="false"/>
    </style:style>
    <style:style style:name="Column60" style:family="table-column">
      <style:table-column-properties style:column-width="0.457cm" style:use-optimal-column-width="false"/>
    </style:style>
    <style:style style:name="Column61" style:family="table-column">
      <style:table-column-properties style:column-width="0.448cm" style:use-optimal-column-width="false"/>
    </style:style>
    <style:style style:name="Column62" style:family="table-column">
      <style:table-column-properties style:column-width="0.448cm" style:use-optimal-column-width="false"/>
    </style:style>
    <style:style style:name="Column63" style:family="table-column">
      <style:table-column-properties style:column-width="0.457cm" style:use-optimal-column-width="false"/>
    </style:style>
    <style:style style:name="Column64" style:family="table-column">
      <style:table-column-properties style:column-width="0.45cm" style:use-optimal-column-width="false"/>
    </style:style>
    <style:style style:name="Column65" style:family="table-column">
      <style:table-column-properties style:column-width="0.476cm" style:use-optimal-column-width="false"/>
    </style:style>
    <style:style style:name="Column66" style:family="table-column">
      <style:table-column-properties style:column-width="2.984cm" style:use-optimal-column-width="false"/>
    </style:style>
    <style:style style:name="Row90" style:family="table-row">
      <style:table-row-properties style:row-height="0.674cm" style:use-optimal-row-height="false"/>
    </style:style>
    <style:style style:name="Cell596" style:family="table-cell">
      <style:table-cell-properties style:vertical-align="top" fo:border-top="#000000 0.053cm solid" fo:border-bottom="#000000 0.053cm solid" fo:border-left="#000000 0.053cm solid" fo:border-right="#000000 0.026cm solid" fo:wrap-option="wrap"/>
    </style:style>
    <style:style style:name="P728" style:family="paragraph" style:parent-style-name="Table_20_Paragraph">
      <style:paragraph-properties fo:text-align="justify" fo:line-height="138%" fo:margin-top="0.041cm" fo:margin-left="0.194cm" fo:margin-right="0.199cm"/>
    </style:style>
    <style:style style:name="T728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597" style:family="table-cell">
      <style:table-cell-properties style:vertical-align="middle" fo:border-top="#000000 0.053cm solid" fo:border-bottom="#000000 0.053cm solid" fo:border-left="#000000 0.026cm solid" fo:border-right="#000000 0.026cm solid" fo:wrap-option="wrap"/>
    </style:style>
    <style:style style:name="P729" style:family="paragraph" style:parent-style-name="Table_20_Paragraph">
      <style:paragraph-properties fo:text-align="center" fo:line-height="138%" fo:margin-left="0.441cm" fo:margin-right="0.402cm"/>
    </style:style>
    <style:style style:name="T729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598" style:family="table-cell">
      <style:table-cell-properties style:vertical-align="middle" fo:border-top="#000000 0.053cm solid" fo:border-bottom="#000000 0.053cm solid" fo:border-left="#000000 0.026cm solid" fo:border-right="#000000 0.026cm solid" fo:wrap-option="wrap"/>
    </style:style>
    <style:style style:name="P730" style:family="paragraph" style:parent-style-name="Table_20_Paragraph">
      <style:paragraph-properties fo:text-align="center" fo:line-height="138%" fo:margin-left="0.176cm" fo:margin-right="0.141cm"/>
    </style:style>
    <style:style style:name="T730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599" style:family="table-cell">
      <style:table-cell-properties style:vertical-align="middle" fo:border-top="#000000 0.053cm solid" fo:border-bottom="#000000 0.053cm solid" fo:border-left="#000000 0.026cm solid" fo:border-right="#000000 0.026cm solid" fo:wrap-option="wrap"/>
    </style:style>
    <style:style style:name="P731" style:family="paragraph" style:parent-style-name="Table_20_Paragraph">
      <style:paragraph-properties fo:text-align="center" fo:margin-left="0.176cm" fo:margin-right="-0.004cm"/>
    </style:style>
    <style:style style:name="T731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00" style:family="table-cell">
      <style:table-cell-properties style:vertical-align="middle" fo:border-top="#000000 0.053cm solid" fo:border-bottom="#000000 0.053cm solid" fo:border-left="#000000 0.026cm solid" fo:border-right="#000000 0.026cm solid" fo:wrap-option="wrap"/>
    </style:style>
    <style:style style:name="P732" style:family="paragraph" style:parent-style-name="Table_20_Paragraph">
      <style:paragraph-properties fo:text-align="center" fo:margin-left="0.686cm" fo:margin-right="0.238cm"/>
    </style:style>
    <style:style style:name="T732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01" style:family="table-cell">
      <style:table-cell-properties style:vertical-align="top" fo:border-top="#000000 0.053cm solid" fo:border-bottom="#000000 0.026cm solid" fo:border-left="#000000 0.026cm solid" fo:border-right="#000000 0.026cm solid" fo:wrap-option="wrap"/>
    </style:style>
    <style:style style:name="P733" style:family="paragraph" style:parent-style-name="Table_20_Paragraph">
      <style:paragraph-properties fo:text-align="center" fo:margin-top="0.041cm">
        <style:tab-stops>
          <style:tab-stop style:type="left" style:leader-style="none" style:position="1.058cm"/>
          <style:tab-stop style:type="left" style:leader-style="none" style:position="2.473cm"/>
        </style:tab-stops>
      </style:paragraph-properties>
    </style:style>
    <style:style style:name="T733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02" style:family="table-cell">
      <style:table-cell-properties style:vertical-align="middle" fo:border-top="#000000 0.053cm solid" fo:border-bottom="#000000 0.053cm solid" fo:border-left="#000000 0.026cm solid" fo:border-right="#000000 0.053cm solid" fo:wrap-option="wrap"/>
    </style:style>
    <style:style style:name="P734" style:family="paragraph" style:parent-style-name="Table_20_Paragraph">
      <style:paragraph-properties fo:text-align="center" fo:line-height="138%" fo:margin-right="0.215cm">
        <style:tab-stops>
          <style:tab-stop style:type="left" style:leader-style="none" style:position="1.312cm"/>
          <style:tab-stop style:type="left" style:leader-style="none" style:position="2.371cm"/>
        </style:tab-stops>
      </style:paragraph-properties>
    </style:style>
    <style:style style:name="T734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Row91" style:family="table-row">
      <style:table-row-properties style:row-height="1.907cm" style:use-optimal-row-height="false"/>
    </style:style>
    <style:style style:name="Cell603" style:family="table-cell">
      <style:table-cell-properties style:vertical-align="top" fo:border-top="#000000 0.053cm solid" fo:border-bottom="#000000 0.026cm solid" fo:border-left="#000000 0.053cm solid" fo:border-right="#000000 0.026cm solid" fo:wrap-option="wrap"/>
    </style:style>
    <style:style style:name="P73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604" style:family="table-cell">
      <style:table-cell-properties style:vertical-align="top" fo:border-top="#000000 0.053cm solid" fo:border-bottom="#000000 0.026cm solid" fo:border-left="#000000 0.026cm solid" fo:border-right="#000000 0.026cm solid" fo:wrap-option="wrap"/>
    </style:style>
    <style:style style:name="P73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605" style:family="table-cell">
      <style:table-cell-properties style:vertical-align="top" fo:border-top="#000000 0.053cm solid" fo:border-bottom="#000000 0.026cm solid" fo:border-left="#000000 0.026cm solid" fo:border-right="#000000 0.026cm solid" fo:wrap-option="wrap"/>
    </style:style>
    <style:style style:name="P73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606" style:family="table-cell">
      <style:table-cell-properties style:vertical-align="top" fo:border-top="#000000 0.053cm solid" fo:border-bottom="#000000 0.026cm solid" fo:border-left="#000000 0.026cm solid" fo:border-right="#000000 0.026cm solid" fo:wrap-option="wrap"/>
    </style:style>
    <style:style style:name="P738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607" style:family="table-cell">
      <style:table-cell-properties style:vertical-align="top" fo:border-top="#000000 0.053cm solid" fo:border-bottom="#000000 0.026cm solid" fo:border-left="#000000 0.026cm solid" fo:border-right="#000000 0.026cm solid" fo:wrap-option="wrap"/>
    </style:style>
    <style:style style:name="P739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608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40" style:family="paragraph" style:parent-style-name="Table_20_Paragraph">
      <style:paragraph-properties fo:text-align="center" fo:line-height="0.436cm" fo:margin-left="0.041cm"/>
    </style:style>
    <style:style style:name="T740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P741" style:family="paragraph" style:parent-style-name="Table_20_Paragraph">
      <style:paragraph-properties fo:text-align="center" fo:margin-top="0.004cm" fo:margin-left="0.041cm"/>
    </style:style>
    <style:style style:name="T741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09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42" style:family="paragraph" style:parent-style-name="Table_20_Paragraph">
      <style:paragraph-properties fo:text-align="center" fo:line-height="0.436cm" fo:margin-left="0.049cm"/>
    </style:style>
    <style:style style:name="T742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P743" style:family="paragraph" style:parent-style-name="Table_20_Paragraph">
      <style:paragraph-properties fo:text-align="center" fo:margin-top="0.004cm" fo:margin-left="0.049cm"/>
    </style:style>
    <style:style style:name="T743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10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44" style:family="paragraph" style:parent-style-name="Table_20_Paragraph">
      <style:paragraph-properties fo:text-align="center" fo:line-height="0.436cm" fo:margin-left="0.041cm"/>
    </style:style>
    <style:style style:name="T744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P745" style:family="paragraph" style:parent-style-name="Table_20_Paragraph">
      <style:paragraph-properties fo:text-align="center" fo:margin-top="0.004cm" fo:margin-left="0.041cm"/>
    </style:style>
    <style:style style:name="T745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11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46" style:family="paragraph" style:parent-style-name="Table_20_Paragraph">
      <style:paragraph-properties fo:text-align="center" fo:line-height="0.436cm" fo:margin-left="0.041cm"/>
    </style:style>
    <style:style style:name="T746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P747" style:family="paragraph" style:parent-style-name="Table_20_Paragraph">
      <style:paragraph-properties fo:text-align="center" fo:margin-top="0.004cm" fo:margin-left="0.041cm"/>
    </style:style>
    <style:style style:name="T747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12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48" style:family="paragraph" style:parent-style-name="Table_20_Paragraph">
      <style:paragraph-properties fo:text-align="center" fo:line-height="0.436cm" fo:margin-left="0.049cm"/>
    </style:style>
    <style:style style:name="T748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P749" style:family="paragraph" style:parent-style-name="Table_20_Paragraph">
      <style:paragraph-properties fo:text-align="center" fo:margin-top="0.004cm" fo:margin-left="0.049cm"/>
    </style:style>
    <style:style style:name="T749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13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50" style:family="paragraph" style:parent-style-name="Table_20_Paragraph">
      <style:paragraph-properties fo:text-align="center" fo:line-height="0.436cm" fo:margin-left="0.042cm"/>
    </style:style>
    <style:style style:name="T750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P751" style:family="paragraph" style:parent-style-name="Table_20_Paragraph">
      <style:paragraph-properties fo:text-align="center" fo:margin-top="0.004cm" fo:margin-left="0.042cm"/>
    </style:style>
    <style:style style:name="T751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14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52" style:family="paragraph" style:parent-style-name="Table_20_Paragraph">
      <style:paragraph-properties fo:text-align="center" fo:line-height="0.436cm" fo:margin-left="0.049cm"/>
    </style:style>
    <style:style style:name="T752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P753" style:family="paragraph" style:parent-style-name="Table_20_Paragraph">
      <style:paragraph-properties fo:text-align="center" fo:margin-top="0.004cm" fo:margin-left="0.049cm"/>
    </style:style>
    <style:style style:name="T753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15" style:family="table-cell">
      <style:table-cell-properties style:vertical-align="top" fo:border-top="#000000 0.053cm solid" fo:border-bottom="#000000 0.026cm solid" fo:border-left="#000000 0.026cm solid" fo:border-right="#000000 0.053cm solid" fo:wrap-option="wrap"/>
    </style:style>
    <style:style style:name="P754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92" style:family="table-row">
      <style:table-row-properties style:row-height="2.381cm" style:use-optimal-row-height="false"/>
    </style:style>
    <style:style style:name="Cell616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755" style:family="paragraph" style:parent-style-name="Table_20_Paragraph">
      <style:paragraph-properties fo:text-align="center" fo:line-height="0.423cm" fo:margin-top="0.041cm" fo:margin-left="0.194cm" fo:margin-right="0.199cm"/>
    </style:style>
    <style:style style:name="T755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17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56" style:family="paragraph" style:parent-style-name="Table_20_Paragraph">
      <style:paragraph-properties fo:text-align="center" fo:line-height="0.423cm" fo:margin-left="0.617cm" fo:margin-right="0.605cm"/>
    </style:style>
    <style:style style:name="T756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18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57" style:family="paragraph" style:parent-style-name="Table_20_Paragraph">
      <style:paragraph-properties fo:text-align="center" fo:line-height="0.423cm" fo:margin-left="0.176cm" fo:margin-right="0.141cm"/>
    </style:style>
    <style:style style:name="T757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19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58" style:family="paragraph" style:parent-style-name="Table_20_Paragraph">
      <style:paragraph-properties fo:text-align="center" fo:line-height="0.423cm" fo:margin-left="0.041cm" fo:margin-right="-0.004cm"/>
    </style:style>
    <style:style style:name="T758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T758_2" style:family="text">
      <style:text-properties fo:letter-spacing="-0.014cm"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20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59" style:family="paragraph" style:parent-style-name="Table_20_Paragraph">
      <style:paragraph-properties fo:text-align="justify" fo:text-indent="-0.67cm" fo:line-height="0.423cm" fo:margin-left="0.711cm" fo:margin-right="0.238cm"/>
    </style:style>
    <style:style style:name="T759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60" style:family="paragraph" style:parent-style-name="Table_20_Paragraph">
      <style:paragraph-properties fo:text-align="justify" fo:text-indent="-0.67cm" fo:line-height="0.423cm" fo:margin-top="0.016cm" fo:margin-left="0.711cm" fo:margin-right="-0.012cm"/>
    </style:style>
    <style:style style:name="T760_1" style:family="text">
      <style:text-properties fo:letter-spacing="-0.012cm"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760_2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Cell621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61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Cell622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62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Cell623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63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Cell624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64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Cell625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65" style:family="paragraph" style:parent-style-name="Table_20_Paragraph">
      <style:paragraph-properties fo:text-align="center" fo:line-height="0.423cm" fo:margin-left="0.025cm"/>
    </style:style>
    <style:style style:name="T765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 fo:font-weight="bold" style:font-weight-asian="bold"/>
    </style:style>
    <style:style style:name="Cell626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66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27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67" style:family="paragraph" style:parent-style-name="Table_20_Paragraph">
      <style:paragraph-properties fo:text-align="center" fo:line-height="0.423cm" fo:margin-right="0.004cm"/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 fo:font-weight="bold" style:font-weight-asian="bold"/>
    </style:style>
    <style:style style:name="Cell628" style:family="table-cell">
      <style:table-cell-properties style:vertical-align="top" fo:border-top="#000000 0.026cm solid" fo:border-bottom="#000000 0.053cm solid" fo:border-left="#000000 0.026cm solid" fo:border-right="#000000 0.053cm solid" fo:wrap-option="wrap"/>
    </style:style>
    <style:style style:name="P768" style:family="paragraph" style:parent-style-name="Table_20_Paragraph">
      <style:paragraph-properties fo:text-align="right" fo:line-height="0.423cm" fo:margin-right="0.056cm"/>
    </style:style>
    <style:style style:name="T768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69" style:family="paragraph" style:parent-style-name="Table_20_Paragraph">
      <style:paragraph-properties fo:line-height="0.423cm" fo:margin-top="0.021cm" fo:margin-left="0.847cm" fo:margin-right="0.032cm"/>
    </style:style>
    <style:style style:name="T769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70" style:family="paragraph" style:parent-style-name="Table_20_Paragraph">
      <style:paragraph-properties fo:text-indent="-0.882cm" fo:line-height="0.423cm" fo:margin-top="0.021cm" fo:margin-left="0.882cm" fo:margin-right="0.032cm"/>
    </style:style>
    <style:style style:name="T770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71" style:family="paragraph" style:parent-style-name="Table_20_Paragraph">
      <style:paragraph-properties fo:text-indent="-0.706cm" fo:line-height="0.423cm" fo:margin-top="0.021cm" fo:margin-left="0.706cm" fo:margin-right="0.032cm"/>
    </style:style>
    <style:style style:name="T771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771_2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771_3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771_4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72" style:family="paragraph" style:parent-style-name="Table_20_Paragraph">
      <style:paragraph-properties fo:text-indent="-0.706cm" fo:line-height="0.423cm" fo:margin-top="0.021cm" fo:margin-left="0.706cm" fo:margin-right="0.032cm"/>
    </style:style>
    <style:style style:name="T772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Row93" style:family="table-row">
      <style:table-row-properties style:row-height="3.607cm" style:use-optimal-row-height="false"/>
    </style:style>
    <style:style style:name="Cell629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773" style:family="paragraph" style:parent-style-name="Table_20_Paragraph">
      <style:paragraph-properties fo:text-align="center" fo:line-height="0.423cm" fo:margin-left="0.194cm" fo:margin-right="0.199cm"/>
    </style:style>
    <style:style style:name="T773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30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74" style:family="paragraph" style:parent-style-name="Table_20_Paragraph">
      <style:paragraph-properties fo:text-align="center" fo:line-height="0.423cm" fo:margin-top="0.243cm" fo:margin-left="0.042cm"/>
    </style:style>
    <style:style style:name="T774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774_2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774_3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Cell631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75" style:family="paragraph" style:parent-style-name="Table_20_Paragraph">
      <style:paragraph-properties fo:text-align="center" fo:line-height="0.423cm" fo:margin-top="0.268cm" fo:margin-left="0.176cm" fo:margin-right="0.141cm"/>
    </style:style>
    <style:style style:name="T775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32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76" style:family="paragraph" style:parent-style-name="Table_20_Paragraph">
      <style:paragraph-properties fo:text-align="center" fo:line-height="0.423cm" fo:margin-top="0.268cm" fo:margin-left="0.041cm"/>
    </style:style>
    <style:style style:name="T776_1" style:family="text">
      <style:text-properties fo:letter-spacing="-0.018cm"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T776_2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33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77" style:family="paragraph" style:parent-style-name="Table_20_Paragraph">
      <style:paragraph-properties fo:text-align="justify" fo:text-indent="-0.67cm" fo:line-height="0.423cm" fo:margin-left="0.711cm" fo:margin-right="-0.012cm"/>
    </style:style>
    <style:style style:name="T777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78" style:family="paragraph" style:parent-style-name="Table_20_Paragraph">
      <style:paragraph-properties fo:text-align="justify" fo:line-height="0.423cm" fo:margin-top="0.028cm" fo:margin-left="0.711cm" fo:margin-right="0.097cm"/>
    </style:style>
    <style:style style:name="T778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79" style:family="paragraph" style:parent-style-name="Table_20_Paragraph">
      <style:paragraph-properties fo:text-align="justify" fo:text-indent="-0.654cm" fo:line-height="0.423cm" fo:margin-left="0.695cm" fo:margin-right="-0.012cm"/>
    </style:style>
    <style:style style:name="T779_1" style:family="text">
      <style:text-properties fo:letter-spacing="-0.012cm"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779_2" style:family="text">
      <style:text-properties fo:letter-spacing="-0.009cm"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80" style:family="paragraph" style:parent-style-name="Table_20_Paragraph">
      <style:paragraph-properties fo:text-align="justify" fo:line-height="0.423cm" fo:margin-left="0.695cm" fo:margin-right="-0.012cm"/>
    </style:style>
    <style:style style:name="T780_1" style:family="text">
      <style:text-properties fo:letter-spacing="-0.009cm"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81" style:family="paragraph" style:parent-style-name="Table_20_Paragraph">
      <style:paragraph-properties fo:text-align="justify" fo:line-height="0.423cm" fo:margin-top="0.004cm" fo:margin-left="0.695cm" fo:margin-right="0.238cm"/>
    </style:style>
    <style:style style:name="T781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34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82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35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83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36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84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37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85" style:family="paragraph" style:parent-style-name="Table_20_Paragraph">
      <style:paragraph-properties fo:text-align="center" fo:line-height="0.423cm" fo:margin-left="0.041cm"/>
    </style:style>
    <style:style style:name="T785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 fo:font-weight="bold" style:font-weight-asian="bold"/>
    </style:style>
    <style:style style:name="Cell638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86" style:family="paragraph" style:parent-style-name="Table_20_Paragraph">
      <style:paragraph-properties fo:text-align="center" fo:line-height="0.423cm" fo:margin-left="0.025cm"/>
    </style:style>
    <style:style style:name="T786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 fo:font-weight="bold" style:font-weight-asian="bold"/>
    </style:style>
    <style:style style:name="Cell639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87" style:family="paragraph" style:parent-style-name="Table_20_Paragraph">
      <style:paragraph-properties fo:text-align="center" fo:line-height="0.423cm" fo:margin-left="0.042cm"/>
    </style:style>
    <style:style style:name="T787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 fo:font-weight="bold" style:font-weight-asian="bold"/>
    </style:style>
    <style:style style:name="Cell640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88" style:family="paragraph" style:parent-style-name="Table_20_Paragraph">
      <style:paragraph-properties fo:text-align="center" fo:line-height="0.423cm" fo:margin-right="0.004cm"/>
    </style:style>
    <style:style style:name="T788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 fo:font-weight="bold" style:font-weight-asian="bold"/>
    </style:style>
    <style:style style:name="Cell641" style:family="table-cell">
      <style:table-cell-properties style:vertical-align="top" fo:border-top="#000000 0.053cm solid" fo:border-bottom="#000000 0.026cm solid" fo:border-left="#000000 0.026cm solid" fo:border-right="#000000 0.053cm solid" fo:wrap-option="wrap"/>
    </style:style>
    <style:style style:name="P789" style:family="paragraph" style:parent-style-name="Normal">
      <style:paragraph-properties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94" style:family="table-row">
      <style:table-row-properties style:row-height="3.083cm" style:use-optimal-row-height="false"/>
    </style:style>
    <style:style style:name="Cell642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790" style:family="paragraph" style:parent-style-name="Table_20_Paragraph">
      <style:paragraph-properties fo:text-align="center" fo:line-height="0.423cm" fo:margin-top="0.041cm" fo:margin-left="0.194cm" fo:margin-right="0.199cm"/>
    </style:style>
    <style:style style:name="T790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43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91" style:family="paragraph" style:parent-style-name="Table_20_Paragraph">
      <style:paragraph-properties fo:text-align="center" fo:line-height="0.423cm" fo:margin-top="0.041cm" fo:margin-left="0.042cm" fo:margin-right="0.402cm"/>
    </style:style>
    <style:style style:name="T791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791_2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791_3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Cell644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92" style:family="paragraph" style:parent-style-name="Table_20_Paragraph">
      <style:paragraph-properties fo:text-align="center" fo:line-height="0.423cm" fo:margin-left="0.176cm" fo:margin-right="0.141cm"/>
    </style:style>
    <style:style style:name="T792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45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93" style:family="paragraph" style:parent-style-name="Table_20_Paragraph">
      <style:paragraph-properties fo:text-align="center" fo:line-height="0.423cm" fo:margin-top="0.307cm" fo:margin-left="0.041cm" fo:margin-right="-0.004cm"/>
    </style:style>
    <style:style style:name="T793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46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94" style:family="paragraph" style:parent-style-name="Table_20_Paragraph">
      <style:paragraph-properties fo:text-align="justify" fo:text-indent="-0.661cm" fo:line-height="0.423cm" fo:margin-left="0.702cm" fo:margin-right="0.238cm"/>
    </style:style>
    <style:style style:name="T794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95" style:family="paragraph" style:parent-style-name="Table_20_Paragraph">
      <style:paragraph-properties fo:text-align="justify" fo:line-height="0.423cm" fo:margin-left="0.041cm" fo:margin-right="0.238cm"/>
    </style:style>
    <style:style style:name="T795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Cell647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96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Cell648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97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Cell649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98" style:family="paragraph" style:parent-style-name="Table_20_Paragraph">
      <style:paragraph-properties fo:text-align="center" fo:line-height="0.423cm" fo:margin-top="0.307cm"/>
    </style:style>
    <style:style style:name="T798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 fo:font-weight="bold" style:font-weight-asian="bold"/>
    </style:style>
    <style:style style:name="Cell650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99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51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800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52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801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53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802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54" style:family="table-cell">
      <style:table-cell-properties style:vertical-align="top" fo:border-top="#000000 0.026cm solid" fo:border-bottom="#000000 0.026cm solid" fo:border-left="#000000 0.026cm solid" fo:border-right="#000000 0.053cm solid" fo:wrap-option="wrap"/>
    </style:style>
    <style:style style:name="P803" style:family="paragraph" style:parent-style-name="Table_20_Paragraph">
      <style:paragraph-properties fo:text-indent="-0.72cm" fo:line-height="0.423cm" fo:margin-left="0.762cm"/>
    </style:style>
    <style:style style:name="T803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804" style:family="paragraph" style:parent-style-name="Table_20_Paragraph">
      <style:paragraph-properties fo:line-height="0.423cm" fo:margin-top="0.021cm" fo:margin-left="0.762cm" fo:margin-right="0.032cm"/>
    </style:style>
    <style:style style:name="T804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805" style:family="paragraph" style:parent-style-name="Table_20_Paragraph">
      <style:paragraph-properties fo:text-indent="-0.72cm" fo:line-height="0.423cm" fo:margin-left="0.762cm"/>
    </style:style>
    <style:style style:name="T805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806" style:family="paragraph" style:parent-style-name="Table_20_Paragraph">
      <style:paragraph-properties fo:line-height="0.423cm" fo:margin-top="0.004cm" fo:margin-left="0.762cm"/>
    </style:style>
    <style:style style:name="T806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Row95" style:family="table-row">
      <style:table-row-properties style:row-height="0.104cm" style:use-optimal-row-height="false"/>
    </style:style>
    <style:style style:name="Cell655" style:family="table-cell">
      <style:table-cell-properties style:vertical-align="middle" fo:border-top="#000000 0.026cm solid" fo:border-bottom="#000000 0.053cm solid" fo:border-left="#000000 0.053cm solid" fo:border-right="#000000 0.026cm solid" fo:wrap-option="wrap"/>
    </style:style>
    <style:style style:name="P807" style:family="paragraph" style:parent-style-name="Table_20_Paragraph">
      <style:paragraph-properties fo:text-align="center" fo:line-height="0.423cm" fo:margin-left="0.194cm" fo:margin-right="0.199cm"/>
    </style:style>
    <style:style style:name="T807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56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808" style:family="paragraph" style:parent-style-name="Table_20_Paragraph">
      <style:paragraph-properties fo:text-align="center" fo:text-indent="-0.356cm" fo:line-height="0.423cm" fo:margin-left="0.617cm" fo:margin-right="0.252cm">
        <style:tab-stops>
          <style:tab-stop style:type="left" style:leader-style="none" style:position="0.356cm"/>
        </style:tab-stops>
      </style:paragraph-properties>
    </style:style>
    <style:style style:name="T808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57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809" style:family="paragraph" style:parent-style-name="Table_20_Paragraph">
      <style:paragraph-properties fo:text-align="center" fo:line-height="0.423cm" fo:margin-left="0.176cm" fo:margin-right="0.141cm"/>
    </style:style>
    <style:style style:name="T809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58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810" style:family="paragraph" style:parent-style-name="Table_20_Paragraph">
      <style:paragraph-properties fo:text-align="center" fo:line-height="0.423cm" fo:margin-top="0.199cm" fo:margin-left="0.041cm" fo:margin-right="0.284cm"/>
    </style:style>
    <style:style style:name="T810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Cell659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811" style:family="paragraph" style:parent-style-name="Table_20_Paragraph">
      <style:paragraph-properties fo:text-align="justify" fo:line-height="0.423cm" fo:margin-left="0.041cm" fo:margin-right="-0.012cm"/>
    </style:style>
    <style:style style:name="T811_1" style:family="text">
      <style:text-properties fo:letter-spacing="-0.012cm"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812" style:family="paragraph" style:parent-style-name="Table_20_Paragraph">
      <style:paragraph-properties fo:text-align="justify" fo:text-indent="0.704cm" fo:line-height="0.423cm" fo:margin-top="0.021cm" fo:margin-left="0.041cm" fo:margin-right="-0.012cm"/>
    </style:style>
    <style:style style:name="T812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813" style:family="paragraph" style:parent-style-name="Table_20_Paragraph">
      <style:paragraph-properties fo:text-align="justify" fo:text-indent="-0.706cm" fo:line-height="0.423cm" fo:margin-top="0.021cm" fo:margin-left="0.706cm" fo:margin-right="-0.012cm"/>
    </style:style>
    <style:style style:name="T813_1" style:family="text">
      <style:text-properties fo:letter-spacing="-0.012cm"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813_2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Cell660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814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Cell661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815" style:family="paragraph" style:parent-style-name="Table_20_Paragraph">
      <style:paragraph-properties fo:text-align="center" fo:line-height="0.423cm" fo:margin-left="0.049cm"/>
    </style:style>
    <style:style style:name="T815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 fo:font-weight="bold" style:font-weight-asian="bold"/>
    </style:style>
    <style:style style:name="Cell662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816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63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817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64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818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65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819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66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820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67" style:family="table-cell">
      <style:table-cell-properties style:vertical-align="top" fo:border-top="#000000 0.026cm solid" fo:border-left="#000000 0.026cm solid" fo:border-right="#000000 0.053cm solid" fo:wrap-option="wrap"/>
    </style:style>
    <style:style style:name="P821" style:family="paragraph" style:parent-style-name="Normal">
      <style:paragraph-properties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96" style:family="table-row">
      <style:table-row-properties style:row-height="2.674cm" style:use-optimal-row-height="false"/>
    </style:style>
    <style:style style:name="Cell668" style:family="table-cell">
      <style:table-cell-properties style:vertical-align="top" fo:border-top="#000000 0.053cm solid" fo:border-bottom="#000000 0.053cm solid" fo:border-left="#000000 0.053cm solid" fo:border-right="#000000 0.026cm solid" fo:wrap-option="wrap"/>
    </style:style>
    <style:style style:name="P822" style:family="paragraph" style:parent-style-name="Normal">
      <style:paragraph-properties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669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823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670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824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671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825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672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82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673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827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74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828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75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829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76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830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77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831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78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832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79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833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80" style:family="table-cell">
      <style:table-cell-properties style:vertical-align="top" fo:border-bottom="#000000 0.026cm solid" fo:border-left="#000000 0.026cm solid" fo:border-right="#000000 0.053cm solid" fo:wrap-option="wrap"/>
    </style:style>
    <style:style style:name="P834" style:family="paragraph" style:parent-style-name="Table_20_Paragraph">
      <style:paragraph-properties fo:text-indent="-0.72cm" fo:line-height="0.423cm" fo:margin-left="0.762cm"/>
    </style:style>
    <style:style style:name="T834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835" style:family="paragraph" style:parent-style-name="Table_20_Paragraph">
      <style:paragraph-properties fo:line-height="0.423cm" fo:margin-top="0.021cm" fo:margin-left="0.762cm" fo:margin-right="0.032cm"/>
    </style:style>
    <style:style style:name="T835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836" style:family="paragraph" style:parent-style-name="Table_20_Paragraph">
      <style:paragraph-properties fo:line-height="0.423cm" fo:margin-left="0.041cm"/>
    </style:style>
    <style:style style:name="T836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837" style:family="paragraph" style:parent-style-name="Table_20_Paragraph">
      <style:paragraph-properties fo:line-height="0.423cm" fo:margin-top="0.004cm" fo:margin-left="0.718cm" fo:margin-right="0.215cm"/>
    </style:style>
    <style:style style:name="T837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Row97" style:family="table-row">
      <style:table-row-properties style:row-height="2.739cm" style:use-optimal-row-height="false"/>
    </style:style>
    <style:style style:name="Cell681" style:family="table-cell">
      <style:table-cell-properties style:vertical-align="top" fo:border-top="#000000 0.053cm solid" fo:border-bottom="#000000 0.026cm solid" fo:border-left="#000000 0.053cm solid" fo:border-right="#000000 0.026cm solid" fo:wrap-option="wrap"/>
    </style:style>
    <style:style style:name="P838" style:family="paragraph" style:parent-style-name="Normal">
      <style:paragraph-properties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82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839" style:family="paragraph" style:parent-style-name="Table_20_Paragraph">
      <style:paragraph-properties fo:text-align="center" fo:text-indent="-0.534cm" fo:line-height="0.423cm" fo:margin-left="0.617cm" fo:margin-right="0.055cm"/>
    </style:style>
    <style:style style:name="T839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P840" style:family="paragraph" style:parent-style-name="Table_20_Paragraph">
      <style:paragraph-properties fo:text-align="center" fo:text-indent="-0.534cm" fo:line-height="0.423cm" fo:margin-left="0.617cm" fo:margin-right="0.055cm"/>
    </style:style>
    <style:style style:name="T840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83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841" style:family="paragraph" style:parent-style-name="Table_20_Paragraph">
      <style:paragraph-properties fo:text-align="center" fo:line-height="0.423cm" fo:margin-left="0.176cm" fo:margin-right="0.141cm"/>
    </style:style>
    <style:style style:name="T841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84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842" style:family="paragraph" style:parent-style-name="Table_20_Paragraph">
      <style:paragraph-properties fo:text-align="center" fo:line-height="0.423cm" fo:margin-top="0.176cm" fo:margin-left="0.041cm" fo:margin-right="0.284cm"/>
    </style:style>
    <style:style style:name="T842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Cell685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843" style:family="paragraph" style:parent-style-name="Table_20_Paragraph">
      <style:paragraph-properties fo:text-align="justify" fo:text-indent="-0.603cm" fo:line-height="0.423cm" fo:margin-left="0.644cm" fo:margin-right="-0.012cm"/>
    </style:style>
    <style:style style:name="T843_1" style:family="text">
      <style:text-properties fo:letter-spacing="-0.012cm"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844" style:family="paragraph" style:parent-style-name="Table_20_Paragraph">
      <style:paragraph-properties fo:text-align="justify" fo:line-height="0.423cm" fo:margin-top="0.021cm" fo:margin-left="0.644cm" fo:margin-right="-0.012cm"/>
    </style:style>
    <style:style style:name="T844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845" style:family="paragraph" style:parent-style-name="Table_20_Paragraph">
      <style:paragraph-properties fo:text-align="justify" fo:line-height="0.423cm" fo:margin-left="0.041cm" fo:margin-right="-0.012cm"/>
    </style:style>
    <style:style style:name="T845_1" style:family="text">
      <style:text-properties fo:letter-spacing="-0.012cm"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846" style:family="paragraph" style:parent-style-name="Table_20_Paragraph">
      <style:paragraph-properties fo:text-align="justify" fo:line-height="0.423cm" fo:margin-top="0.004cm" fo:margin-left="0.702cm" fo:margin-right="0.238cm"/>
    </style:style>
    <style:style style:name="T846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86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847" style:family="paragraph" style:parent-style-name="Table_20_Paragraph">
      <style:paragraph-properties fo:text-align="center" fo:line-height="0.423cm" fo:margin-left="0.041cm"/>
    </style:style>
    <style:style style:name="T847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 fo:font-weight="bold" style:font-weight-asian="bold"/>
    </style:style>
    <style:style style:name="Cell687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848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88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849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89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850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90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851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91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852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92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853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93" style:family="table-cell">
      <style:table-cell-properties style:vertical-align="top" fo:border-top="#000000 0.026cm solid" fo:border-bottom="#000000 0.026cm solid" fo:border-left="#000000 0.026cm solid" fo:border-right="#000000 0.053cm solid" fo:wrap-option="wrap"/>
    </style:style>
    <style:style style:name="P854" style:family="paragraph" style:parent-style-name="Table_20_Paragraph">
      <style:paragraph-properties fo:text-align="justify" fo:line-height="0.423cm" fo:margin-top="0.176cm" fo:margin-left="0.041cm" fo:margin-right="0.072cm"/>
    </style:style>
    <style:style style:name="T854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Row98" style:family="table-row">
      <style:table-row-properties style:row-height="1.75cm" style:use-optimal-row-height="false"/>
    </style:style>
    <style:style style:name="Cell694" style:family="table-cell">
      <style:table-cell-properties style:vertical-align="top" fo:border-top="#000000 0.026cm solid" fo:border-bottom="#000000 0.053cm solid" fo:border-left="#000000 0.053cm solid" fo:border-right="#000000 0.026cm solid" fo:wrap-option="wrap"/>
    </style:style>
    <style:style style:name="P855" style:family="paragraph" style:parent-style-name="Table_20_Paragraph">
      <style:paragraph-properties fo:line-height="0.423cm" fo:margin-top="0.09cm" fo:margin-left="0.194cm" fo:margin-right="0.171cm"/>
    </style:style>
    <style:style style:name="T855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95" style:family="table-cell">
      <style:table-cell-properties style:vertical-align="top" fo:border-top="#000000 0.026cm solid" fo:border-bottom="#000000 0.053cm solid" fo:border-left="#000000 0.026cm solid" fo:border-right="#000000 0.053cm solid" fo:wrap-option="wrap"/>
    </style:style>
    <style:style style:name="P856" style:family="paragraph" style:parent-style-name="Table_20_Paragraph">
      <style:paragraph-properties fo:line-height="0.423cm" fo:margin-left="0.042cm" fo:margin-right="0.988cm"/>
    </style:style>
    <style:style style:name="T856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857" style:family="paragraph" style:parent-style-name="Table_20_Paragraph">
      <style:paragraph-properties fo:line-height="0.423cm" fo:margin-left="0.042cm" fo:margin-right="0.988cm"/>
    </style:style>
    <style:style style:name="T857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858" style:family="paragraph" style:parent-style-name="Normal">
      <style:text-properties style:font-name="標楷體" style:font-name-asian="標楷體"/>
    </style:style>
    <style:style style:name="P859" style:family="paragraph" style:parent-style-name="Normal">
      <style:text-properties style:font-name="標楷體" style:font-name-asian="標楷體"/>
    </style:style>
    <style:style style:name="P860" style:family="paragraph" style:parent-style-name="Normal">
      <style:text-properties style:font-name="標楷體" style:font-name-asian="標楷體"/>
    </style:style>
    <style:style style:name="P861" style:family="paragraph" style:parent-style-name="Normal">
      <style:text-properties style:font-name="標楷體" style:font-name-asian="標楷體"/>
    </style:style>
    <style:style style:name="P862" style:family="paragraph" style:parent-style-name="Normal">
      <style:text-properties style:font-name="標楷體" style:font-name-asian="標楷體"/>
    </style:style>
    <style:style style:name="P863" style:family="paragraph" style:parent-style-name="Normal">
      <style:paragraph-properties fo:text-align="center"/>
    </style:style>
    <style:style style:name="FR7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64" style:family="paragraph" style:parent-style-name="Normal">
      <style:paragraph-properties fo:line-height="0.72cm" fo:margin-top="0cm" fo:margin-bottom="0cm"/>
    </style:style>
    <style:style style:name="T864_1" style:family="text">
      <style:text-properties style:font-name="標楷體" fo:font-size="14pt" style:font-name-asian="標楷體" style:font-size-asian="14pt"/>
    </style:style>
    <style:style style:name="T864_2" style:family="text">
      <style:text-properties style:font-name="標楷體" fo:font-size="14pt" style:font-name-asian="標楷體" style:font-size-asian="14pt"/>
    </style:style>
    <style:style style:name="T864_3" style:family="text">
      <style:text-properties style:font-name="標楷體" fo:font-size="14pt" style:font-name-asian="標楷體" style:font-size-asian="14pt"/>
    </style:style>
    <style:style style:name="T864_4" style:family="text">
      <style:text-properties style:font-name="標楷體" fo:font-size="14pt" style:font-name-asian="標楷體" style:font-size-asian="14pt" style:font-size-complex="14pt"/>
    </style:style>
    <style:style style:name="Table8" style:family="table">
      <style:table-properties table:align="left" style:width="14.575cm" style:rel-width="90.98%" fo:margin-left="0cm"/>
    </style:style>
    <style:style style:name="Column67" style:family="table-column">
      <style:table-column-properties style:column-width="1.683cm" style:use-optimal-column-width="false"/>
    </style:style>
    <style:style style:name="Column68" style:family="table-column">
      <style:table-column-properties style:column-width="1.683cm" style:use-optimal-column-width="false"/>
    </style:style>
    <style:style style:name="Column69" style:family="table-column">
      <style:table-column-properties style:column-width="6.727cm" style:use-optimal-column-width="false"/>
    </style:style>
    <style:style style:name="Column70" style:family="table-column">
      <style:table-column-properties style:column-width="1.685cm" style:use-optimal-column-width="false"/>
    </style:style>
    <style:style style:name="Column71" style:family="table-column">
      <style:table-column-properties style:column-width="1.685cm" style:use-optimal-column-width="false"/>
    </style:style>
    <style:style style:name="Column72" style:family="table-column">
      <style:table-column-properties style:column-width="1.113cm" style:use-optimal-column-width="false"/>
    </style:style>
    <style:style style:name="Row99" style:family="table-row">
      <style:table-row-properties style:use-optimal-row-height="false" fo:keep-together="always"/>
    </style:style>
    <style:style style:name="Cell696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865" style:family="paragraph" style:parent-style-name="Normal">
      <style:paragraph-properties fo:text-align="justify" fo:text-align-last="justify"/>
    </style:style>
    <style:style style:name="T86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6" style:family="paragraph" style:parent-style-name="Normal">
      <style:paragraph-properties fo:text-align="justify" fo:text-align-last="justify"/>
    </style:style>
    <style:style style:name="T86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7" style:family="paragraph" style:parent-style-name="Normal">
      <style:paragraph-properties fo:text-align="justify" fo:text-align-last="justify"/>
    </style:style>
    <style:style style:name="T86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8" style:family="paragraph" style:parent-style-name="Normal">
      <style:paragraph-properties fo:text-align="center"/>
    </style:style>
    <style:style style:name="T86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9" style:family="paragraph" style:parent-style-name="Normal">
      <style:paragraph-properties fo:text-align="justify" fo:text-align-last="justify"/>
    </style:style>
    <style:style style:name="T86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00" style:family="table-row">
      <style:table-row-properties style:use-optimal-row-height="false" fo:keep-together="always"/>
    </style:style>
    <style:style style:name="Cell701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870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2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3" style:family="paragraph" style:parent-style-name="Normal">
      <style:paragraph-properties fo:text-align="center"/>
    </style:style>
    <style:style style:name="T87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4" style:family="paragraph" style:parent-style-name="Normal">
      <style:paragraph-properties fo:text-align="center"/>
    </style:style>
    <style:style style:name="T87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01" style:family="table-row">
      <style:table-row-properties style:use-optimal-row-height="false" fo:keep-together="always"/>
    </style:style>
    <style:style style:name="Cell707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876" style:family="paragraph" style:parent-style-name="Normal">
      <style:paragraph-properties fo:text-align="center"/>
    </style:style>
    <style:style style:name="T87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7" style:family="paragraph" style:parent-style-name="Normal">
      <style:paragraph-properties fo:text-align="center"/>
    </style:style>
    <style:style style:name="T87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8" style:family="paragraph" style:parent-style-name="Normal"/>
    <style:style style:name="T87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9" style:family="paragraph" style:parent-style-name="Normal">
      <style:paragraph-properties fo:text-align="center"/>
    </style:style>
    <style:style style:name="T87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02" style:family="table-row">
      <style:table-row-properties style:use-optimal-row-height="false" fo:keep-together="always"/>
    </style:style>
    <style:style style:name="Cell71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8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4" style:family="paragraph" style:parent-style-name="Normal"/>
    <style:style style:name="T88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5" style:family="paragraph" style:parent-style-name="Normal">
      <style:paragraph-properties fo:text-align="center"/>
    </style:style>
    <style:style style:name="T88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03" style:family="table-row">
      <style:table-row-properties style:use-optimal-row-height="false" fo:keep-together="always"/>
    </style:style>
    <style:style style:name="Cell71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8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0" style:family="paragraph" style:parent-style-name="Normal"/>
    <style:style style:name="T89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1" style:family="paragraph" style:parent-style-name="Normal">
      <style:paragraph-properties fo:text-align="center"/>
    </style:style>
    <style:style style:name="T89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04" style:family="table-row">
      <style:table-row-properties style:use-optimal-row-height="false" fo:keep-together="always"/>
    </style:style>
    <style:style style:name="Cell72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9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5" style:family="paragraph" style:parent-style-name="Normal">
      <style:paragraph-properties fo:text-align="center"/>
    </style:style>
    <style:style style:name="T89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6" style:family="paragraph" style:parent-style-name="Normal"/>
    <style:style style:name="T89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7" style:family="paragraph" style:parent-style-name="Normal">
      <style:paragraph-properties fo:text-align="center"/>
    </style:style>
    <style:style style:name="T89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05" style:family="table-row">
      <style:table-row-properties style:use-optimal-row-height="false" fo:keep-together="always"/>
    </style:style>
    <style:style style:name="Cell73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0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2" style:family="paragraph" style:parent-style-name="Normal"/>
    <style:style style:name="T90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3" style:family="paragraph" style:parent-style-name="Normal">
      <style:paragraph-properties fo:text-align="center"/>
    </style:style>
    <style:style style:name="T90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06" style:family="table-row">
      <style:table-row-properties style:use-optimal-row-height="false" fo:keep-together="always"/>
    </style:style>
    <style:style style:name="Cell73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0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8" style:family="paragraph" style:parent-style-name="Normal"/>
    <style:style style:name="T90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9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0" style:family="paragraph" style:parent-style-name="Normal">
      <style:paragraph-properties fo:text-align="center"/>
    </style:style>
    <style:style style:name="T91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07" style:family="table-row">
      <style:table-row-properties style:use-optimal-row-height="false" fo:keep-together="always"/>
    </style:style>
    <style:style style:name="Cell74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1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4" style:family="paragraph" style:parent-style-name="Normal"/>
    <style:style style:name="T91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5" style:family="paragraph" style:parent-style-name="Normal">
      <style:paragraph-properties fo:text-align="center"/>
    </style:style>
    <style:style style:name="T91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08" style:family="table-row">
      <style:table-row-properties style:use-optimal-row-height="false" fo:keep-together="always"/>
    </style:style>
    <style:style style:name="Cell74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1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9" style:family="paragraph" style:parent-style-name="Normal">
      <style:paragraph-properties fo:text-align="center"/>
    </style:style>
    <style:style style:name="T91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0" style:family="paragraph" style:parent-style-name="Normal"/>
    <style:style style:name="T92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1" style:family="paragraph" style:parent-style-name="Normal">
      <style:paragraph-properties fo:text-align="center"/>
    </style:style>
    <style:style style:name="T92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09" style:family="table-row">
      <style:table-row-properties style:use-optimal-row-height="false" fo:keep-together="always"/>
    </style:style>
    <style:style style:name="Cell75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2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6" style:family="paragraph" style:parent-style-name="Normal"/>
    <style:style style:name="T92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7" style:family="paragraph" style:parent-style-name="Normal">
      <style:paragraph-properties fo:text-align="center"/>
    </style:style>
    <style:style style:name="T92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10" style:family="table-row">
      <style:table-row-properties style:use-optimal-row-height="false" fo:keep-together="always"/>
    </style:style>
    <style:style style:name="Cell76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3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2" style:family="paragraph" style:parent-style-name="Normal"/>
    <style:style style:name="T93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3" style:family="paragraph" style:parent-style-name="Normal">
      <style:paragraph-properties fo:text-align="center"/>
    </style:style>
    <style:style style:name="T93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11" style:family="table-row">
      <style:table-row-properties style:use-optimal-row-height="false" fo:keep-together="always"/>
    </style:style>
    <style:style style:name="Cell76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3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7" style:family="paragraph" style:parent-style-name="Normal">
      <style:paragraph-properties fo:text-align="center"/>
    </style:style>
    <style:style style:name="T93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8" style:family="paragraph" style:parent-style-name="Normal"/>
    <style:style style:name="T93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9" style:family="paragraph" style:parent-style-name="Normal">
      <style:paragraph-properties fo:text-align="center"/>
    </style:style>
    <style:style style:name="T93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12" style:family="table-row">
      <style:table-row-properties style:use-optimal-row-height="false" fo:keep-together="always"/>
    </style:style>
    <style:style style:name="Cell77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4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4" style:family="paragraph" style:parent-style-name="Normal"/>
    <style:style style:name="T94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5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6" style:family="paragraph" style:parent-style-name="Normal">
      <style:paragraph-properties fo:text-align="center"/>
    </style:style>
    <style:style style:name="T94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13" style:family="table-row">
      <style:table-row-properties style:use-optimal-row-height="false" fo:keep-together="always"/>
    </style:style>
    <style:style style:name="Cell77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4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0" style:family="paragraph" style:parent-style-name="Normal"/>
    <style:style style:name="T95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1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2" style:family="paragraph" style:parent-style-name="Normal">
      <style:paragraph-properties fo:text-align="center"/>
    </style:style>
    <style:style style:name="T95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14" style:family="table-row">
      <style:table-row-properties style:use-optimal-row-height="false" fo:keep-together="always"/>
    </style:style>
    <style:style style:name="Cell78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5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5" style:family="paragraph" style:parent-style-name="Normal">
      <style:paragraph-properties fo:text-align="center"/>
    </style:style>
    <style:style style:name="T95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6" style:family="paragraph" style:parent-style-name="Normal"/>
    <style:style style:name="T95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7" style:family="paragraph" style:parent-style-name="Normal">
      <style:paragraph-properties fo:text-align="center"/>
    </style:style>
    <style:style style:name="T95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15" style:family="table-row">
      <style:table-row-properties style:use-optimal-row-height="false" fo:keep-together="always"/>
    </style:style>
    <style:style style:name="Cell79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6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2" style:family="paragraph" style:parent-style-name="Normal"/>
    <style:style style:name="T96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3" style:family="paragraph" style:parent-style-name="Normal">
      <style:paragraph-properties fo:text-align="center"/>
    </style:style>
    <style:style style:name="T96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16" style:family="table-row">
      <style:table-row-properties style:use-optimal-row-height="false" fo:keep-together="always"/>
    </style:style>
    <style:style style:name="Cell797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966" style:family="paragraph" style:parent-style-name="Normal">
      <style:paragraph-properties fo:text-align="center"/>
    </style:style>
    <style:style style:name="T96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7" style:family="paragraph" style:parent-style-name="Normal">
      <style:paragraph-properties fo:text-align="center"/>
    </style:style>
    <style:style style:name="T96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8" style:family="paragraph" style:parent-style-name="Normal"/>
    <style:style style:name="T96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9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0" style:family="paragraph" style:parent-style-name="Normal">
      <style:paragraph-properties fo:text-align="center"/>
    </style:style>
    <style:style style:name="T97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17" style:family="table-row">
      <style:table-row-properties style:use-optimal-row-height="false" fo:keep-together="always"/>
    </style:style>
    <style:style style:name="Cell803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972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4" style:family="paragraph" style:parent-style-name="Normal"/>
    <style:style style:name="T97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5" style:family="paragraph" style:parent-style-name="Normal">
      <style:paragraph-properties fo:text-align="center"/>
    </style:style>
    <style:style style:name="T97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0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18" style:family="table-row">
      <style:table-row-properties style:use-optimal-row-height="false" fo:keep-together="always"/>
    </style:style>
    <style:style style:name="Cell809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978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0" style:family="paragraph" style:parent-style-name="Normal"/>
    <style:style style:name="T98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1" style:family="paragraph" style:parent-style-name="Normal">
      <style:paragraph-properties fo:text-align="center"/>
    </style:style>
    <style:style style:name="T98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19" style:family="table-row">
      <style:table-row-properties style:use-optimal-row-height="false" fo:keep-together="always"/>
    </style:style>
    <style:style style:name="Cell815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984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5" style:family="paragraph" style:parent-style-name="Normal">
      <style:paragraph-properties fo:text-align="center"/>
    </style:style>
    <style:style style:name="T98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6" style:family="paragraph" style:parent-style-name="Normal"/>
    <style:style style:name="T98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7" style:family="paragraph" style:parent-style-name="Normal">
      <style:paragraph-properties fo:text-align="center"/>
    </style:style>
    <style:style style:name="T98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20" style:family="table-row">
      <style:table-row-properties style:use-optimal-row-height="false" fo:keep-together="always"/>
    </style:style>
    <style:style style:name="Cell82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9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2" style:family="paragraph" style:parent-style-name="Normal"/>
    <style:style style:name="T99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3" style:family="paragraph" style:parent-style-name="Normal">
      <style:paragraph-properties fo:text-align="center"/>
    </style:style>
    <style:style style:name="T99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21" style:family="table-row">
      <style:table-row-properties style:use-optimal-row-height="false" fo:keep-together="always"/>
    </style:style>
    <style:style style:name="Cell82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9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7" style:family="paragraph" style:parent-style-name="Normal">
      <style:paragraph-properties fo:text-align="center"/>
    </style:style>
    <style:style style:name="T99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8" style:family="paragraph" style:parent-style-name="Normal"/>
    <style:style style:name="T99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9" style:family="paragraph" style:parent-style-name="Normal">
      <style:paragraph-properties fo:text-align="center"/>
    </style:style>
    <style:style style:name="T99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22" style:family="table-row">
      <style:table-row-properties style:use-optimal-row-height="false" fo:keep-together="always"/>
    </style:style>
    <style:style style:name="Cell83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0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4" style:family="paragraph" style:parent-style-name="Normal"/>
    <style:style style:name="T100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5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6" style:family="paragraph" style:parent-style-name="Normal">
      <style:paragraph-properties fo:text-align="center"/>
    </style:style>
    <style:style style:name="T100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23" style:family="table-row">
      <style:table-row-properties style:use-optimal-row-height="false" fo:keep-together="always"/>
    </style:style>
    <style:style style:name="Cell83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0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0" style:family="paragraph" style:parent-style-name="Normal"/>
    <style:style style:name="T101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1" style:family="paragraph" style:parent-style-name="Normal">
      <style:paragraph-properties fo:text-align="center"/>
    </style:style>
    <style:style style:name="T101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24" style:family="table-row">
      <style:table-row-properties style:use-optimal-row-height="false" fo:keep-together="always"/>
    </style:style>
    <style:style style:name="Cell84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1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5" style:family="paragraph" style:parent-style-name="Normal">
      <style:paragraph-properties fo:text-align="center"/>
    </style:style>
    <style:style style:name="T101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6" style:family="paragraph" style:parent-style-name="Normal"/>
    <style:style style:name="T101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7" style:family="paragraph" style:parent-style-name="Normal">
      <style:paragraph-properties fo:text-align="center"/>
    </style:style>
    <style:style style:name="T101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25" style:family="table-row">
      <style:table-row-properties style:use-optimal-row-height="false" fo:keep-together="always"/>
    </style:style>
    <style:style style:name="Cell85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2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2" style:family="paragraph" style:parent-style-name="Normal"/>
    <style:style style:name="T102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3" style:family="paragraph" style:parent-style-name="Normal">
      <style:paragraph-properties fo:text-align="center"/>
    </style:style>
    <style:style style:name="T102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26" style:family="table-row">
      <style:table-row-properties style:use-optimal-row-height="false" fo:keep-together="always"/>
    </style:style>
    <style:style style:name="Cell85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2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7" style:family="paragraph" style:parent-style-name="Normal">
      <style:paragraph-properties fo:text-align="center"/>
    </style:style>
    <style:style style:name="T102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8" style:family="paragraph" style:parent-style-name="Normal"/>
    <style:style style:name="T102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9" style:family="paragraph" style:parent-style-name="Normal">
      <style:paragraph-properties fo:text-align="center"/>
    </style:style>
    <style:style style:name="T102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27" style:family="table-row">
      <style:table-row-properties style:use-optimal-row-height="false" fo:keep-together="always"/>
    </style:style>
    <style:style style:name="Cell86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3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4" style:family="paragraph" style:parent-style-name="Normal"/>
    <style:style style:name="T103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5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6" style:family="paragraph" style:parent-style-name="Normal">
      <style:paragraph-properties fo:text-align="center"/>
    </style:style>
    <style:style style:name="T103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28" style:family="table-row">
      <style:table-row-properties style:use-optimal-row-height="false" fo:keep-together="always"/>
    </style:style>
    <style:style style:name="Cell86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3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0" style:family="paragraph" style:parent-style-name="Normal"/>
    <style:style style:name="T104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1" style:family="paragraph" style:parent-style-name="Normal">
      <style:paragraph-properties fo:text-align="center"/>
    </style:style>
    <style:style style:name="T104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29" style:family="table-row">
      <style:table-row-properties style:use-optimal-row-height="false" fo:keep-together="always"/>
    </style:style>
    <style:style style:name="Cell87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4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5" style:family="paragraph" style:parent-style-name="Normal">
      <style:paragraph-properties fo:text-align="center"/>
    </style:style>
    <style:style style:name="T104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6" style:family="paragraph" style:parent-style-name="Normal"/>
    <style:style style:name="T104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7" style:family="paragraph" style:parent-style-name="Normal">
      <style:paragraph-properties fo:text-align="center"/>
    </style:style>
    <style:style style:name="T104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30" style:family="table-row">
      <style:table-row-properties style:use-optimal-row-height="false" fo:keep-together="always"/>
    </style:style>
    <style:style style:name="Cell88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5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2" style:family="paragraph" style:parent-style-name="Normal"/>
    <style:style style:name="T105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3" style:family="paragraph" style:parent-style-name="Normal">
      <style:paragraph-properties fo:text-align="center"/>
    </style:style>
    <style:style style:name="T105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31" style:family="table-row">
      <style:table-row-properties style:use-optimal-row-height="false" fo:keep-together="always"/>
    </style:style>
    <style:style style:name="Cell88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5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7" style:family="paragraph" style:parent-style-name="Normal">
      <style:paragraph-properties fo:text-align="center"/>
    </style:style>
    <style:style style:name="T105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8" style:family="paragraph" style:parent-style-name="Normal"/>
    <style:style style:name="T105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9" style:family="paragraph" style:parent-style-name="Normal">
      <style:paragraph-properties fo:text-align="center"/>
    </style:style>
    <style:style style:name="T105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32" style:family="table-row">
      <style:table-row-properties style:use-optimal-row-height="false" fo:keep-together="always"/>
    </style:style>
    <style:style style:name="Cell89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6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4" style:family="paragraph" style:parent-style-name="Normal"/>
    <style:style style:name="T106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5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6" style:family="paragraph" style:parent-style-name="Normal">
      <style:paragraph-properties fo:text-align="center"/>
    </style:style>
    <style:style style:name="T106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33" style:family="table-row">
      <style:table-row-properties style:use-optimal-row-height="false" fo:keep-together="always"/>
    </style:style>
    <style:style style:name="Cell89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6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0" style:family="paragraph" style:parent-style-name="Normal"/>
    <style:style style:name="T107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1" style:family="paragraph" style:parent-style-name="Normal">
      <style:paragraph-properties fo:text-align="center"/>
    </style:style>
    <style:style style:name="T107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34" style:family="table-row">
      <style:table-row-properties style:use-optimal-row-height="false" fo:keep-together="always"/>
    </style:style>
    <style:style style:name="Cell90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7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5" style:family="paragraph" style:parent-style-name="Normal">
      <style:paragraph-properties fo:text-align="center"/>
    </style:style>
    <style:style style:name="T107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6" style:family="paragraph" style:parent-style-name="Normal"/>
    <style:style style:name="T107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7" style:family="paragraph" style:parent-style-name="Normal">
      <style:paragraph-properties fo:text-align="center"/>
    </style:style>
    <style:style style:name="T107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35" style:family="table-row">
      <style:table-row-properties style:use-optimal-row-height="false" fo:keep-together="always"/>
    </style:style>
    <style:style style:name="Cell91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8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2" style:family="paragraph" style:parent-style-name="Normal"/>
    <style:style style:name="T108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3" style:family="paragraph" style:parent-style-name="Normal">
      <style:paragraph-properties fo:text-align="center"/>
    </style:style>
    <style:style style:name="T108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36" style:family="table-row">
      <style:table-row-properties style:use-optimal-row-height="false" fo:keep-together="always"/>
    </style:style>
    <style:style style:name="Cell91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8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19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088" style:family="paragraph" style:parent-style-name="Normal"/>
    <style:style style:name="T108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20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089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21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090" style:family="paragraph" style:parent-style-name="Normal">
      <style:paragraph-properties fo:text-align="center"/>
    </style:style>
    <style:style style:name="T109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22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109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37" style:family="table-row">
      <style:table-row-properties style:use-optimal-row-height="false" fo:keep-together="always"/>
    </style:style>
    <style:style style:name="Cell92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9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4" style:family="paragraph" style:parent-style-name="Normal"/>
    <style:style style:name="T109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5" style:family="paragraph" style:parent-style-name="Normal">
      <style:paragraph-properties fo:text-align="center"/>
    </style:style>
    <style:style style:name="T109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38" style:family="table-row">
      <style:table-row-properties style:use-optimal-row-height="false" fo:keep-together="always"/>
    </style:style>
    <style:style style:name="Cell92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9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0" style:family="paragraph" style:parent-style-name="Normal"/>
    <style:style style:name="T110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1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2" style:family="paragraph" style:parent-style-name="Normal">
      <style:paragraph-properties fo:text-align="center"/>
    </style:style>
    <style:style style:name="T110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39" style:family="table-row">
      <style:table-row-properties style:use-optimal-row-height="false" fo:keep-together="always"/>
    </style:style>
    <style:style style:name="Cell93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0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36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105" style:family="paragraph" style:parent-style-name="Normal">
      <style:paragraph-properties fo:text-align="center"/>
    </style:style>
    <style:style style:name="T110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6" style:family="paragraph" style:parent-style-name="Normal"/>
    <style:style style:name="T110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7" style:family="paragraph" style:parent-style-name="Normal">
      <style:paragraph-properties fo:text-align="center"/>
    </style:style>
    <style:style style:name="T110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0" style:family="table-row">
      <style:table-row-properties style:use-optimal-row-height="false" fo:keep-together="always"/>
    </style:style>
    <style:style style:name="Cell94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1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42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11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2" style:family="paragraph" style:parent-style-name="Normal"/>
    <style:style style:name="T111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3" style:family="paragraph" style:parent-style-name="Normal">
      <style:paragraph-properties fo:text-align="center"/>
    </style:style>
    <style:style style:name="T111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1" style:family="table-row">
      <style:table-row-properties style:use-optimal-row-height="false" fo:keep-together="always"/>
    </style:style>
    <style:style style:name="Cell94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1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48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11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8" style:family="paragraph" style:parent-style-name="Normal"/>
    <style:style style:name="T111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9" style:family="paragraph" style:parent-style-name="Normal">
      <style:paragraph-properties fo:text-align="center"/>
    </style:style>
    <style:style style:name="T111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2" style:family="table-row">
      <style:table-row-properties style:use-optimal-row-height="false" fo:keep-together="always"/>
    </style:style>
    <style:style style:name="Cell95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2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54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12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4" style:family="paragraph" style:parent-style-name="Normal"/>
    <style:style style:name="T112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5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6" style:family="paragraph" style:parent-style-name="Normal">
      <style:paragraph-properties fo:text-align="center"/>
    </style:style>
    <style:style style:name="T112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3" style:family="table-row">
      <style:table-row-properties style:use-optimal-row-height="false" fo:keep-together="always"/>
    </style:style>
    <style:style style:name="Cell95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2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60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12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0" style:family="paragraph" style:parent-style-name="Normal"/>
    <style:style style:name="T113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1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2" style:family="paragraph" style:parent-style-name="Normal">
      <style:paragraph-properties fo:text-align="center"/>
    </style:style>
    <style:style style:name="T113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4" style:family="table-row">
      <style:table-row-properties style:use-optimal-row-height="false"/>
    </style:style>
    <style:style style:name="Cell96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3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66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113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6" style:family="paragraph" style:parent-style-name="Normal"/>
    <style:style style:name="T113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7" style:family="paragraph" style:parent-style-name="Normal">
      <style:paragraph-properties fo:text-align="center"/>
    </style:style>
    <style:style style:name="T113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7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5" style:family="table-row">
      <style:table-row-properties style:use-optimal-row-height="false" fo:keep-together="always"/>
    </style:style>
    <style:style style:name="Cell97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4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1" style:family="paragraph" style:parent-style-name="Normal">
      <style:paragraph-properties fo:text-align="center"/>
    </style:style>
    <style:style style:name="T114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2" style:family="paragraph" style:parent-style-name="Normal"/>
    <style:style style:name="T114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3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4" style:family="paragraph" style:parent-style-name="Normal">
      <style:paragraph-properties fo:text-align="center"/>
    </style:style>
    <style:style style:name="T114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6" style:family="table-row">
      <style:table-row-properties style:use-optimal-row-height="false" fo:keep-together="always"/>
    </style:style>
    <style:style style:name="Cell97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4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8" style:family="paragraph" style:parent-style-name="Normal"/>
    <style:style style:name="T114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9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0" style:family="paragraph" style:parent-style-name="Normal">
      <style:paragraph-properties fo:text-align="center"/>
    </style:style>
    <style:style style:name="T115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7" style:family="table-row">
      <style:table-row-properties style:use-optimal-row-height="false" fo:keep-together="always"/>
    </style:style>
    <style:style style:name="Cell98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5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4" style:family="paragraph" style:parent-style-name="Normal"/>
    <style:style style:name="T115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5" style:family="paragraph" style:parent-style-name="Normal">
      <style:paragraph-properties fo:text-align="center"/>
    </style:style>
    <style:style style:name="T115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8" style:family="table-row">
      <style:table-row-properties style:use-optimal-row-height="false" fo:keep-together="always"/>
    </style:style>
    <style:style style:name="Cell98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5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9" style:family="paragraph" style:parent-style-name="Normal">
      <style:paragraph-properties fo:text-align="center"/>
    </style:style>
    <style:style style:name="T115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0" style:family="paragraph" style:parent-style-name="Normal"/>
    <style:style style:name="T116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1" style:family="paragraph" style:parent-style-name="Normal">
      <style:paragraph-properties fo:text-align="center"/>
    </style:style>
    <style:style style:name="T116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9" style:family="table-row">
      <style:table-row-properties style:use-optimal-row-height="false" fo:keep-together="always"/>
    </style:style>
    <style:style style:name="Cell99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6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6" style:family="paragraph" style:parent-style-name="Normal"/>
    <style:style style:name="T116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7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8" style:family="paragraph" style:parent-style-name="Normal">
      <style:paragraph-properties fo:text-align="center"/>
    </style:style>
    <style:style style:name="T116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50" style:family="table-row">
      <style:table-row-properties style:use-optimal-row-height="false" fo:keep-together="always"/>
    </style:style>
    <style:style style:name="Cell100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7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2" style:family="paragraph" style:parent-style-name="Normal"/>
    <style:style style:name="T117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3" style:family="paragraph" style:parent-style-name="Normal">
      <style:paragraph-properties fo:text-align="center"/>
    </style:style>
    <style:style style:name="T117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51" style:family="table-row">
      <style:table-row-properties style:use-optimal-row-height="false" fo:keep-together="always"/>
    </style:style>
    <style:style style:name="Cell100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7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8" style:family="paragraph" style:parent-style-name="Normal"/>
    <style:style style:name="T117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9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0" style:family="paragraph" style:parent-style-name="Normal">
      <style:paragraph-properties fo:text-align="center"/>
    </style:style>
    <style:style style:name="T118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52" style:family="table-row">
      <style:table-row-properties style:use-optimal-row-height="false" fo:keep-together="always"/>
    </style:style>
    <style:style style:name="Cell101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8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3" style:family="paragraph" style:parent-style-name="Normal">
      <style:paragraph-properties fo:text-align="center"/>
    </style:style>
    <style:style style:name="T118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4" style:family="paragraph" style:parent-style-name="Normal"/>
    <style:style style:name="T118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5" style:family="paragraph" style:parent-style-name="Normal">
      <style:paragraph-properties fo:text-align="center"/>
    </style:style>
    <style:style style:name="T118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53" style:family="table-row">
      <style:table-row-properties style:use-optimal-row-height="false" fo:keep-together="always"/>
    </style:style>
    <style:style style:name="Cell101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8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0" style:family="paragraph" style:parent-style-name="Normal"/>
    <style:style style:name="T119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1" style:family="paragraph" style:parent-style-name="Normal">
      <style:paragraph-properties fo:text-align="center"/>
    </style:style>
    <style:style style:name="T119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54" style:family="table-row">
      <style:table-row-properties style:use-optimal-row-height="false" fo:keep-together="always"/>
    </style:style>
    <style:style style:name="Cell1025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194" style:family="paragraph" style:parent-style-name="Normal">
      <style:paragraph-properties fo:text-align="center"/>
    </style:style>
    <style:style style:name="T119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5" style:family="paragraph" style:parent-style-name="Normal">
      <style:paragraph-properties fo:text-align="center"/>
    </style:style>
    <style:style style:name="T119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6" style:family="paragraph" style:parent-style-name="Normal"/>
    <style:style style:name="T119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7" style:family="paragraph" style:parent-style-name="Normal">
      <style:paragraph-properties fo:text-align="center"/>
    </style:style>
    <style:style style:name="T119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55" style:family="table-row">
      <style:table-row-properties style:use-optimal-row-height="false" fo:keep-together="always"/>
    </style:style>
    <style:style style:name="Cell1031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00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2" style:family="paragraph" style:parent-style-name="Normal"/>
    <style:style style:name="T120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3" style:family="paragraph" style:parent-style-name="Normal">
      <style:paragraph-properties fo:text-align="center"/>
    </style:style>
    <style:style style:name="T120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56" style:family="table-row">
      <style:table-row-properties style:use-optimal-row-height="false" fo:keep-together="always"/>
    </style:style>
    <style:style style:name="Cell1037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06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8" style:family="paragraph" style:parent-style-name="Normal"/>
    <style:style style:name="T120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9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0" style:family="paragraph" style:parent-style-name="Normal">
      <style:paragraph-properties fo:text-align="center"/>
    </style:style>
    <style:style style:name="T121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57" style:family="table-row">
      <style:table-row-properties style:use-optimal-row-height="false" fo:keep-together="always"/>
    </style:style>
    <style:style style:name="Cell1043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12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4" style:family="paragraph" style:parent-style-name="Normal"/>
    <style:style style:name="T121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5" style:family="paragraph" style:parent-style-name="Normal">
      <style:paragraph-properties fo:text-align="center"/>
    </style:style>
    <style:style style:name="T121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58" style:family="table-row">
      <style:table-row-properties style:use-optimal-row-height="false" fo:keep-together="always"/>
    </style:style>
    <style:style style:name="Cell104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1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9" style:family="paragraph" style:parent-style-name="Normal">
      <style:paragraph-properties fo:text-align="center"/>
    </style:style>
    <style:style style:name="T121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0" style:family="paragraph" style:parent-style-name="Normal"/>
    <style:style style:name="T122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1" style:family="paragraph" style:parent-style-name="Normal">
      <style:paragraph-properties fo:text-align="center"/>
    </style:style>
    <style:style style:name="T122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59" style:family="table-row">
      <style:table-row-properties style:use-optimal-row-height="false" fo:keep-together="always"/>
    </style:style>
    <style:style style:name="Cell105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24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6" style:family="paragraph" style:parent-style-name="Normal"/>
    <style:style style:name="T122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7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8" style:family="paragraph" style:parent-style-name="Normal">
      <style:paragraph-properties fo:text-align="center"/>
    </style:style>
    <style:style style:name="T122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60" style:family="table-row">
      <style:table-row-properties style:use-optimal-row-height="false" fo:keep-together="always"/>
    </style:style>
    <style:style style:name="Cell106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30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2" style:family="paragraph" style:parent-style-name="Normal"/>
    <style:style style:name="T123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3" style:family="paragraph" style:parent-style-name="Normal">
      <style:paragraph-properties fo:text-align="center"/>
    </style:style>
    <style:style style:name="T123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61" style:family="table-row">
      <style:table-row-properties style:use-optimal-row-height="false" fo:keep-together="always"/>
    </style:style>
    <style:style style:name="Cell106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36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68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37" style:family="paragraph" style:parent-style-name="Normal">
      <style:paragraph-properties fo:text-align="center"/>
    </style:style>
    <style:style style:name="T123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8" style:family="paragraph" style:parent-style-name="Normal"/>
    <style:style style:name="T123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9" style:family="paragraph" style:parent-style-name="Normal">
      <style:paragraph-properties fo:text-align="center"/>
    </style:style>
    <style:style style:name="T123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62" style:family="table-row">
      <style:table-row-properties style:use-optimal-row-height="false" fo:keep-together="always"/>
    </style:style>
    <style:style style:name="Cell107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42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74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4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75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44" style:family="paragraph" style:parent-style-name="Normal"/>
    <style:style style:name="T124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76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45" style:family="paragraph" style:parent-style-name="Normal">
      <style:paragraph-properties fo:text-align="center"/>
    </style:style>
    <style:style style:name="T124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77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4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78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124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63" style:family="table-row">
      <style:table-row-properties style:use-optimal-row-height="false" fo:keep-together="always"/>
    </style:style>
    <style:style style:name="Cell1079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48" style:family="paragraph" style:parent-style-name="Normal">
      <style:paragraph-properties fo:text-align="center"/>
    </style:style>
    <style:style style:name="T124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9" style:family="paragraph" style:parent-style-name="Normal">
      <style:paragraph-properties fo:text-align="center"/>
    </style:style>
    <style:style style:name="T124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0" style:family="paragraph" style:parent-style-name="Normal"/>
    <style:style style:name="T125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1" style:family="paragraph" style:parent-style-name="Normal">
      <style:paragraph-properties fo:text-align="center"/>
    </style:style>
    <style:style style:name="T125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64" style:family="table-row">
      <style:table-row-properties style:use-optimal-row-height="false" fo:keep-together="always"/>
    </style:style>
    <style:style style:name="Cell1085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54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6" style:family="paragraph" style:parent-style-name="Normal"/>
    <style:style style:name="T125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7" style:family="paragraph" style:parent-style-name="Normal">
      <style:paragraph-properties fo:text-align="center"/>
    </style:style>
    <style:style style:name="T125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65" style:family="table-row">
      <style:table-row-properties style:use-optimal-row-height="false" fo:keep-together="always"/>
    </style:style>
    <style:style style:name="Cell1091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60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2" style:family="paragraph" style:parent-style-name="Normal"/>
    <style:style style:name="T126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3" style:family="paragraph" style:parent-style-name="Normal">
      <style:paragraph-properties fo:text-align="center"/>
    </style:style>
    <style:style style:name="T126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66" style:family="table-row">
      <style:table-row-properties style:use-optimal-row-height="false" fo:keep-together="always"/>
    </style:style>
    <style:style style:name="Cell1097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66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8" style:family="paragraph" style:parent-style-name="Normal"/>
    <style:style style:name="T126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9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0" style:family="paragraph" style:parent-style-name="Normal">
      <style:paragraph-properties fo:text-align="center"/>
    </style:style>
    <style:style style:name="T127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67" style:family="table-row">
      <style:table-row-properties style:use-optimal-row-height="false" fo:keep-together="always"/>
    </style:style>
    <style:style style:name="Cell1103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72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4" style:family="paragraph" style:parent-style-name="Normal"/>
    <style:style style:name="T127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5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6" style:family="paragraph" style:parent-style-name="Normal">
      <style:paragraph-properties fo:text-align="center"/>
    </style:style>
    <style:style style:name="T127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0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68" style:family="table-row">
      <style:table-row-properties style:use-optimal-row-height="false" fo:keep-together="always"/>
    </style:style>
    <style:style style:name="Cell1109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78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0" style:family="paragraph" style:parent-style-name="Normal"/>
    <style:style style:name="T128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1" style:family="paragraph" style:parent-style-name="Normal">
      <style:paragraph-properties fo:text-align="center"/>
    </style:style>
    <style:style style:name="T128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69" style:family="table-row">
      <style:table-row-properties style:use-optimal-row-height="false" fo:keep-together="always"/>
    </style:style>
    <style:style style:name="Cell1115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84" style:family="paragraph" style:parent-style-name="Normal">
      <style:paragraph-properties fo:text-align="center"/>
    </style:style>
    <style:style style:name="T128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5" style:family="paragraph" style:parent-style-name="Normal"/>
    <style:style style:name="T128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6" style:family="paragraph" style:parent-style-name="Normal"/>
    <style:style style:name="T128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7" style:family="paragraph" style:parent-style-name="Normal">
      <style:paragraph-properties fo:text-align="center"/>
    </style:style>
    <style:style style:name="T128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70" style:family="table-row">
      <style:table-row-properties style:use-optimal-row-height="false" fo:keep-together="always"/>
    </style:style>
    <style:style style:name="Cell1121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90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2" style:family="paragraph" style:parent-style-name="Normal"/>
    <style:style style:name="T129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3" style:family="paragraph" style:parent-style-name="Normal">
      <style:paragraph-properties fo:text-align="center"/>
    </style:style>
    <style:style style:name="T129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71" style:family="table-row">
      <style:table-row-properties style:use-optimal-row-height="false" fo:keep-together="always"/>
    </style:style>
    <style:style style:name="Cell1127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96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8" style:family="paragraph" style:parent-style-name="Normal"/>
    <style:style style:name="T129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9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00" style:family="paragraph" style:parent-style-name="Normal">
      <style:paragraph-properties fo:text-align="center"/>
    </style:style>
    <style:style style:name="T130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0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72" style:family="table-row">
      <style:table-row-properties style:use-optimal-row-height="false" fo:keep-together="always"/>
    </style:style>
    <style:style style:name="Cell1133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130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03" style:family="paragraph" style:parent-style-name="Normal">
      <style:paragraph-properties fo:text-align="center"/>
    </style:style>
    <style:style style:name="T130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04" style:family="paragraph" style:parent-style-name="Normal"/>
    <style:style style:name="T130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05" style:family="paragraph" style:parent-style-name="Normal">
      <style:paragraph-properties fo:text-align="center"/>
    </style:style>
    <style:style style:name="T130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0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0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73" style:family="table-row">
      <style:table-row-properties style:use-optimal-row-height="false" fo:keep-together="always"/>
    </style:style>
    <style:style style:name="Cell1139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1308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0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10" style:family="paragraph" style:parent-style-name="Normal"/>
    <style:style style:name="T131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11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12" style:family="paragraph" style:parent-style-name="Normal">
      <style:paragraph-properties fo:text-align="center"/>
    </style:style>
    <style:style style:name="T131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1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74" style:family="table-row">
      <style:table-row-properties style:use-optimal-row-height="false" fo:keep-together="always"/>
    </style:style>
    <style:style style:name="Cell1145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1314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1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16" style:family="paragraph" style:parent-style-name="Normal"/>
    <style:style style:name="T131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17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18" style:family="paragraph" style:parent-style-name="Normal">
      <style:paragraph-properties fo:text-align="center"/>
    </style:style>
    <style:style style:name="T131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1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75" style:family="table-row">
      <style:table-row-properties style:use-optimal-row-height="false" fo:keep-together="always"/>
    </style:style>
    <style:style style:name="Cell1151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1320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2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53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322" style:family="paragraph" style:parent-style-name="Normal"/>
    <style:style style:name="T132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54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323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55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324" style:family="paragraph" style:parent-style-name="Normal">
      <style:paragraph-properties fo:text-align="center"/>
    </style:style>
    <style:style style:name="T132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56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132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76" style:family="table-row">
      <style:table-row-properties style:use-optimal-row-height="false" fo:keep-together="always"/>
    </style:style>
    <style:style style:name="Cell1157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1326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2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28" style:family="paragraph" style:parent-style-name="Normal"/>
    <style:style style:name="T132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29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30" style:family="paragraph" style:parent-style-name="Normal">
      <style:paragraph-properties fo:text-align="center"/>
    </style:style>
    <style:style style:name="T133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3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77" style:family="table-row">
      <style:table-row-properties style:use-optimal-row-height="false" fo:keep-together="always"/>
    </style:style>
    <style:style style:name="Cell1163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1332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3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34" style:family="paragraph" style:parent-style-name="Normal"/>
    <style:style style:name="T133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35" style:family="paragraph" style:parent-style-name="Normal">
      <style:paragraph-properties fo:text-align="center"/>
    </style:style>
    <style:style style:name="T133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3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3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78" style:family="table-row">
      <style:table-row-properties style:use-optimal-row-height="false" fo:keep-together="always"/>
    </style:style>
    <style:style style:name="Cell1169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1338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3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40" style:family="paragraph" style:parent-style-name="Normal"/>
    <style:style style:name="T134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41" style:family="paragraph" style:parent-style-name="Normal">
      <style:paragraph-properties fo:text-align="center"/>
    </style:style>
    <style:style style:name="T134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4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4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79" style:family="table-row">
      <style:table-row-properties style:use-optimal-row-height="false" fo:keep-together="always"/>
    </style:style>
    <style:style style:name="Cell1175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1344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4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46" style:family="paragraph" style:parent-style-name="Normal"/>
    <style:style style:name="T134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47" style:family="paragraph" style:parent-style-name="Normal">
      <style:paragraph-properties fo:text-align="center"/>
    </style:style>
    <style:style style:name="T134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4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4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350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S6" style:family="section" style:master-page-name="MasterPage5">
      <style:section-properties text:dont-balance-text-columns="false">
        <style:columns fo:column-count="0" fo:column-gap="0.75cm"/>
      </style:section-properties>
    </style:style>
    <style:style style:name="Table9" style:family="table" style:master-page-name="MasterPage5">
      <style:table-properties table:align="left" style:width="16.519cm" fo:margin-left="0cm"/>
    </style:style>
    <style:style style:name="Column73" style:family="table-column">
      <style:table-column-properties style:column-width="0.864cm" style:use-optimal-column-width="false"/>
    </style:style>
    <style:style style:name="Column74" style:family="table-column">
      <style:table-column-properties style:column-width="0.868cm" style:use-optimal-column-width="false"/>
    </style:style>
    <style:style style:name="Column75" style:family="table-column">
      <style:table-column-properties style:column-width="3.318cm" style:use-optimal-column-width="false"/>
    </style:style>
    <style:style style:name="Column76" style:family="table-column">
      <style:table-column-properties style:column-width="1.251cm" style:use-optimal-column-width="false"/>
    </style:style>
    <style:style style:name="Column77" style:family="table-column">
      <style:table-column-properties style:column-width="1.51cm" style:use-optimal-column-width="false"/>
    </style:style>
    <style:style style:name="Column78" style:family="table-column">
      <style:table-column-properties style:column-width="1.242cm" style:use-optimal-column-width="false"/>
    </style:style>
    <style:style style:name="Column79" style:family="table-column">
      <style:table-column-properties style:column-width="0.642cm" style:use-optimal-column-width="false"/>
    </style:style>
    <style:style style:name="Column80" style:family="table-column">
      <style:table-column-properties style:column-width="0.6cm" style:use-optimal-column-width="false"/>
    </style:style>
    <style:style style:name="Column81" style:family="table-column">
      <style:table-column-properties style:column-width="1.249cm" style:use-optimal-column-width="false"/>
    </style:style>
    <style:style style:name="Column82" style:family="table-column">
      <style:table-column-properties style:column-width="1.242cm" style:use-optimal-column-width="false"/>
    </style:style>
    <style:style style:name="Column83" style:family="table-column">
      <style:table-column-properties style:column-width="1.242cm" style:use-optimal-column-width="false"/>
    </style:style>
    <style:style style:name="Column84" style:family="table-column">
      <style:table-column-properties style:column-width="1.242cm" style:use-optimal-column-width="false"/>
    </style:style>
    <style:style style:name="Column85" style:family="table-column">
      <style:table-column-properties style:column-width="1.251cm" style:use-optimal-column-width="false"/>
    </style:style>
    <style:style style:name="Row180" style:family="table-row">
      <style:table-row-properties style:min-row-height="0.446cm" style:use-optimal-row-height="false"/>
    </style:style>
    <style:style style:name="Cell1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1" style:family="paragraph" style:parent-style-name="Normal">
      <style:paragraph-properties fo:text-align="justify" fo:text-align-last="justify"/>
    </style:style>
    <style:style style:name="FR8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52" style:family="paragraph" style:parent-style-name="Normal">
      <style:paragraph-properties fo:line-height="0.72cm" fo:margin-top="0cm" fo:margin-bottom="0cm"/>
    </style:style>
    <style:style style:name="T1352_1" style:family="text">
      <style:text-properties style:font-name="標楷體" fo:font-size="14pt" style:font-size-asian="14pt"/>
    </style:style>
    <style:style style:name="T1352_2" style:family="text">
      <style:text-properties style:font-name="標楷體" fo:font-size="14pt" style:font-size-asian="14pt"/>
    </style:style>
    <style:style style:name="T1352_3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5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1" style:family="table-row">
      <style:table-row-properties style:min-row-height="1.558cm" style:use-optimal-row-height="false" fo:keep-together="always"/>
    </style:style>
    <style:style style:name="Cell1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3" style:family="paragraph" style:parent-style-name="Normal">
      <style:paragraph-properties fo:text-align="center"/>
    </style:style>
    <style:style style:name="T13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54" style:family="paragraph" style:parent-style-name="Normal">
      <style:paragraph-properties fo:text-align="center"/>
    </style:style>
    <style:style style:name="T13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5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5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6" style:family="paragraph" style:parent-style-name="Normal">
      <style:paragraph-properties fo:text-align="center" fo:line-height="0.529cm"/>
    </style:style>
    <style:style style:name="T13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57" style:family="paragraph" style:parent-style-name="Normal">
      <style:paragraph-properties fo:text-align="center"/>
    </style:style>
    <style:style style:name="T13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5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2" style:family="table-row">
      <style:table-row-properties style:min-row-height="1.561cm" style:use-optimal-row-height="false" fo:keep-together="always"/>
    </style:style>
    <style:style style:name="Cell1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9" style:family="paragraph" style:parent-style-name="Normal">
      <style:paragraph-properties fo:text-align="justify" fo:text-align-last="justify"/>
    </style:style>
    <style:style style:name="T135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0" style:family="paragraph" style:parent-style-name="Normal">
      <style:paragraph-properties fo:text-align="center"/>
    </style:style>
    <style:style style:name="T136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61" style:family="paragraph" style:parent-style-name="Normal">
      <style:paragraph-properties fo:text-align="center" fo:margin-left="0.199cm" fo:margin-right="0.199cm"/>
    </style:style>
    <style:style style:name="T1361_1" style:family="text">
      <style:text-properties fo:letter-spacing="-0.035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2" style:family="paragraph" style:parent-style-name="Normal">
      <style:paragraph-properties fo:text-align="center"/>
    </style:style>
    <style:style style:name="T136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63" style:family="paragraph" style:parent-style-name="Normal">
      <style:paragraph-properties fo:text-align="center" fo:margin-left="0.199cm" fo:margin-right="0.199cm"/>
    </style:style>
    <style:style style:name="T1363_1" style:family="text">
      <style:text-properties fo:letter-spacing="-0.035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63_2" style:family="text">
      <style:text-properties fo:letter-spacing="-0.035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4" style:family="paragraph" style:parent-style-name="Normal">
      <style:paragraph-properties fo:text-align="center" fo:margin-left="0.199cm" fo:margin-right="0.199cm"/>
    </style:style>
    <style:style style:name="T136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64_2" style:family="text">
      <style:text-properties fo:letter-spacing="-0.035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5" style:family="paragraph" style:parent-style-name="Normal">
      <style:paragraph-properties fo:text-align="center" fo:margin-left="0.199cm" fo:margin-right="0.199cm"/>
    </style:style>
    <style:style style:name="T136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65_2" style:family="text">
      <style:text-properties fo:letter-spacing="-0.035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6" style:family="paragraph" style:parent-style-name="Normal">
      <style:paragraph-properties fo:text-align="center"/>
    </style:style>
    <style:style style:name="T136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67" style:family="paragraph" style:parent-style-name="Normal">
      <style:paragraph-properties fo:text-align="center" fo:margin-left="0.199cm" fo:margin-right="0.199cm"/>
    </style:style>
    <style:style style:name="T136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8" style:family="paragraph" style:parent-style-name="Normal">
      <style:paragraph-properties fo:text-align="center"/>
    </style:style>
    <style:style style:name="T136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9" style:family="paragraph" style:parent-style-name="Normal">
      <style:paragraph-properties fo:text-align="center"/>
    </style:style>
    <style:style style:name="T136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3" style:family="table-row">
      <style:table-row-properties style:min-row-height="0.596cm" style:use-optimal-row-height="false" fo:keep-together="always"/>
    </style:style>
    <style:style style:name="Cell1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0" style:family="paragraph" style:parent-style-name="Normal">
      <style:paragraph-properties style:text-autospace="none" fo:text-align="center" fo:line-height="0.423cm" fo:margin-top="0.106cm" style:vertical-align="middle"/>
    </style:style>
    <style:style style:name="T13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71" style:family="paragraph" style:parent-style-name="Normal">
      <style:paragraph-properties style:text-autospace="none" fo:text-align="center" fo:line-height="0.423cm" fo:margin-top="0.106cm" style:vertical-align="middle"/>
    </style:style>
    <style:style style:name="T13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72" style:family="paragraph" style:parent-style-name="Normal">
      <style:paragraph-properties style:text-autospace="none" fo:text-align="center" fo:line-height="0.423cm" fo:margin-top="0.106cm" fo:margin-bottom="0.106cm" style:vertical-align="middle"/>
    </style:style>
    <style:style style:name="T13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3" style:family="paragraph" style:parent-style-name="Normal">
      <style:paragraph-properties fo:text-indent="-0.635cm" fo:line-height="0.423cm" fo:margin-left="0.635cm"/>
    </style:style>
    <style:style style:name="T13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7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73_3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4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5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6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7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8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9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0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84" style:family="table-row">
      <style:table-row-properties style:min-row-height="0.73cm" style:use-optimal-row-height="false" fo:keep-together="always"/>
    </style:style>
    <style:style style:name="Cell1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1" style:family="paragraph" style:parent-style-name="Normal">
      <style:paragraph-properties style:text-autospace="none" fo:text-align="center" fo:line-height="0.423cm" fo:margin-top="0.106cm" fo:margin-bottom="0.106cm" style:vertical-align="midd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2" style:family="paragraph" style:parent-style-name="Normal">
      <style:paragraph-properties fo:text-indent="-0.268cm" fo:line-height="0.423cm" fo:margin-left="0.268cm"/>
    </style:style>
    <style:style style:name="T138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2_3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3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4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5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6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7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8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9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85" style:family="table-row">
      <style:table-row-properties style:min-row-height="0.741cm" style:use-optimal-row-height="false" fo:keep-together="always"/>
    </style:style>
    <style:style style:name="Cell1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0" style:family="paragraph" style:parent-style-name="Normal">
      <style:paragraph-properties style:text-autospace="none" fo:text-align="center" fo:line-height="0.423cm" fo:margin-top="0.106cm" fo:margin-bottom="0.106cm" style:vertical-align="midd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1" style:family="paragraph" style:parent-style-name="Normal">
      <style:paragraph-properties fo:text-indent="-0.268cm" fo:line-height="0.423cm" fo:margin-left="0.268cm"/>
    </style:style>
    <style:style style:name="T139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1_4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2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3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4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5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6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7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8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86" style:family="table-row">
      <style:table-row-properties style:min-row-height="0.728cm" style:use-optimal-row-height="false" fo:keep-together="always"/>
    </style:style>
    <style:style style:name="Cell1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9" style:family="paragraph" style:parent-style-name="Normal">
      <style:paragraph-properties style:text-autospace="none" fo:text-align="center" fo:line-height="0.423cm" fo:margin-top="0.106cm" fo:margin-bottom="0.106cm" style:vertical-align="midd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0" style:family="paragraph" style:parent-style-name="Normal">
      <style:paragraph-properties fo:text-indent="-0.268cm" fo:line-height="0.423cm" fo:margin-left="0.268cm"/>
    </style:style>
    <style:style style:name="T140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0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00_3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1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2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3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4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5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6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7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87" style:family="table-row">
      <style:table-row-properties style:min-row-height="0.737cm" style:use-optimal-row-height="false" fo:keep-together="always"/>
    </style:style>
    <style:style style:name="Cell1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408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9" style:family="paragraph" style:parent-style-name="Normal">
      <style:paragraph-properties fo:line-height="0.423cm"/>
    </style:style>
    <style:style style:name="T140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0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09_3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0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1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2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3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4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5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6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88" style:family="table-row">
      <style:table-row-properties style:min-row-height="0.96cm" style:use-optimal-row-height="false" fo:keep-together="always"/>
    </style:style>
    <style:style style:name="Cell1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7" style:family="paragraph" style:parent-style-name="Normal">
      <style:paragraph-properties style:text-autospace="none" fo:text-align="center" fo:line-height="0.423cm" fo:margin-top="0.106cm" style:vertical-align="middle"/>
    </style:style>
    <style:style style:name="T14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18" style:family="paragraph" style:parent-style-name="Normal">
      <style:paragraph-properties style:text-autospace="none" fo:text-align="center" fo:line-height="0.423cm" fo:margin-top="0.106cm" style:vertical-align="middle"/>
    </style:style>
    <style:style style:name="T14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19" style:family="paragraph" style:parent-style-name="Normal">
      <style:paragraph-properties style:text-autospace="none" fo:text-align="center" fo:line-height="0.423cm" fo:margin-top="0.106cm" fo:margin-bottom="0.106cm" style:vertical-align="middle"/>
    </style:style>
    <style:style style:name="T14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0" style:family="paragraph" style:parent-style-name="Normal">
      <style:paragraph-properties fo:line-height="0.423cm"/>
    </style:style>
    <style:style style:name="T14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2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9" style:family="table-row">
      <style:table-row-properties style:min-row-height="0.991cm" style:use-optimal-row-height="false" fo:keep-together="always"/>
    </style:style>
    <style:style style:name="Cell1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8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9" style:family="paragraph" style:parent-style-name="Normal">
      <style:paragraph-properties fo:line-height="0.423cm"/>
    </style:style>
    <style:style style:name="T14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0" style:family="table-row">
      <style:table-row-properties style:min-row-height="0.804cm" style:use-optimal-row-height="false" fo:keep-together="always"/>
    </style:style>
    <style:style style:name="Cell1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7" style:family="paragraph" style:parent-style-name="Normal">
      <style:paragraph-properties fo:text-align="center" fo:line-height="0.423cm"/>
    </style:style>
    <style:style style:name="T14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38" style:family="paragraph" style:parent-style-name="Normal">
      <style:paragraph-properties fo:text-align="center" fo:line-height="0.423cm"/>
    </style:style>
    <style:style style:name="T14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39" style:family="paragraph" style:parent-style-name="Normal">
      <style:paragraph-properties fo:text-align="center" fo:line-height="0.423cm"/>
    </style:style>
    <style:style style:name="T14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0" style:family="paragraph" style:parent-style-name="Normal">
      <style:paragraph-properties fo:line-height="0.423cm"/>
    </style:style>
    <style:style style:name="T14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4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1" style:family="table-row">
      <style:table-row-properties style:min-row-height="0.804cm" style:use-optimal-row-height="false" fo:keep-together="always"/>
    </style:style>
    <style:style style:name="Cell1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8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9" style:family="paragraph" style:parent-style-name="Normal">
      <style:paragraph-properties fo:line-height="0.423cm"/>
    </style:style>
    <style:style style:name="T14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4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2" style:family="table-row">
      <style:table-row-properties style:min-row-height="0.804cm" style:use-optimal-row-height="false" fo:keep-together="always"/>
    </style:style>
    <style:style style:name="Cell1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7" style:family="paragraph" style:parent-style-name="Normal">
      <style:paragraph-properties fo:text-align="center" fo:line-height="0.423cm"/>
    </style:style>
    <style:style style:name="T14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8" style:family="paragraph" style:parent-style-name="Normal">
      <style:paragraph-properties fo:line-height="0.423cm"/>
    </style:style>
    <style:style style:name="T14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5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5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3" style:family="table-row">
      <style:table-row-properties style:min-row-height="0.804cm" style:use-optimal-row-height="false" fo:keep-together="always"/>
    </style:style>
    <style:style style:name="Cell1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6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7" style:family="paragraph" style:parent-style-name="Normal">
      <style:paragraph-properties fo:line-height="0.423cm"/>
    </style:style>
    <style:style style:name="T14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6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6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4" style:family="table-row">
      <style:table-row-properties style:min-row-height="0.804cm" style:use-optimal-row-height="false" fo:keep-together="always"/>
    </style:style>
    <style:style style:name="Cell1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5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6" style:family="paragraph" style:parent-style-name="Normal">
      <style:paragraph-properties fo:line-height="0.423cm"/>
    </style:style>
    <style:style style:name="T14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7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7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5" style:family="table-row">
      <style:table-row-properties style:min-row-height="0.804cm" style:use-optimal-row-height="false" fo:keep-together="always"/>
    </style:style>
    <style:style style:name="Cell1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4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5" style:family="paragraph" style:parent-style-name="Normal">
      <style:paragraph-properties fo:line-height="0.423cm"/>
    </style:style>
    <style:style style:name="T14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8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8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6" style:family="table-row">
      <style:table-row-properties style:min-row-height="0.804cm" style:use-optimal-row-height="false" fo:keep-together="always"/>
    </style:style>
    <style:style style:name="Cell1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3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4" style:family="paragraph" style:parent-style-name="Normal">
      <style:paragraph-properties fo:line-height="0.423cm"/>
    </style:style>
    <style:style style:name="T14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9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9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7" style:family="table-row">
      <style:table-row-properties style:min-row-height="0.804cm" style:use-optimal-row-height="false" fo:keep-together="always"/>
    </style:style>
    <style:style style:name="Cell1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2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3" style:family="paragraph" style:parent-style-name="Normal">
      <style:paragraph-properties fo:line-height="0.423cm"/>
    </style:style>
    <style:style style:name="T15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0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0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8" style:family="table-row">
      <style:table-row-properties style:min-row-height="0.804cm" style:use-optimal-row-height="false" fo:keep-together="always"/>
    </style:style>
    <style:style style:name="Cell1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1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2" style:family="paragraph" style:parent-style-name="Normal">
      <style:paragraph-properties fo:line-height="0.423cm"/>
    </style:style>
    <style:style style:name="T15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9" style:family="table-row">
      <style:table-row-properties style:min-row-height="0.804cm" style:use-optimal-row-height="false" fo:keep-together="always"/>
    </style:style>
    <style:style style:name="Cell13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0" style:family="paragraph" style:parent-style-name="Normal">
      <style:paragraph-properties fo:text-align="center" fo:line-height="0.423cm"/>
    </style:style>
    <style:style style:name="T15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21" style:family="paragraph" style:parent-style-name="Normal">
      <style:paragraph-properties fo:text-align="center" fo:line-height="0.423cm"/>
    </style:style>
    <style:style style:name="T15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22" style:family="paragraph" style:parent-style-name="Normal">
      <style:paragraph-properties fo:text-align="center" fo:line-height="0.423cm"/>
    </style:style>
    <style:style style:name="T15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23" style:family="paragraph" style:parent-style-name="Normal">
      <style:paragraph-properties fo:text-align="center" fo:line-height="0.423cm"/>
    </style:style>
    <style:style style:name="T15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4" style:family="paragraph" style:parent-style-name="Normal">
      <style:paragraph-properties fo:line-height="0.423cm"/>
    </style:style>
    <style:style style:name="T15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2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00" style:family="table-row">
      <style:table-row-properties style:min-row-height="0.804cm" style:use-optimal-row-height="false" fo:keep-together="always"/>
    </style:style>
    <style:style style:name="Cell1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2" style:family="paragraph" style:parent-style-name="Normal">
      <style:paragraph-properties style:text-autospace="none" fo:text-align="center" fo:line-height="0.423cm" fo:margin-top="0.106cm" fo:margin-bottom="0.106cm" style:vertical-align="midd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3" style:family="paragraph" style:parent-style-name="Normal">
      <style:paragraph-properties fo:line-height="0.423cm"/>
    </style:style>
    <style:style style:name="T15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3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3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01" style:family="table-row">
      <style:table-row-properties style:min-row-height="0.804cm" style:use-optimal-row-height="false" fo:keep-together="always"/>
    </style:style>
    <style:style style:name="Cell13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1" style:family="paragraph" style:parent-style-name="Normal">
      <style:paragraph-properties style:text-autospace="none" fo:text-align="center" fo:line-height="0.423cm" fo:margin-top="0.106cm" fo:margin-bottom="0.106cm" style:vertical-align="midd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2" style:family="paragraph" style:parent-style-name="Normal">
      <style:paragraph-properties fo:line-height="0.423cm"/>
    </style:style>
    <style:style style:name="T15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4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02" style:family="table-row">
      <style:table-row-properties style:min-row-height="0.804cm" style:use-optimal-row-height="false" fo:keep-together="always"/>
    </style:style>
    <style:style style:name="Cell13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0" style:family="paragraph" style:parent-style-name="Normal">
      <style:paragraph-properties style:text-autospace="none" fo:text-align="center" fo:line-height="0.423cm" fo:margin-top="0.106cm" fo:margin-bottom="0.106cm" style:vertical-align="midd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1" style:family="paragraph" style:parent-style-name="Normal">
      <style:paragraph-properties fo:text-indent="-0.635cm" fo:line-height="0.423cm" fo:margin-left="0.635cm"/>
    </style:style>
    <style:style style:name="T15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5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5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03" style:family="table-row">
      <style:table-row-properties style:min-row-height="0.804cm" style:use-optimal-row-height="false" fo:keep-together="always"/>
    </style:style>
    <style:style style:name="Cell13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9" style:family="paragraph" style:parent-style-name="Normal">
      <style:paragraph-properties style:text-autospace="none" fo:text-align="center" fo:line-height="0.423cm" fo:margin-top="0.106cm" fo:margin-bottom="0.106cm" style:vertical-align="midd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0" style:family="paragraph" style:parent-style-name="Normal">
      <style:paragraph-properties fo:line-height="0.423cm"/>
    </style:style>
    <style:style style:name="T15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6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04" style:family="table-row">
      <style:table-row-properties style:min-row-height="0.804cm" style:use-optimal-row-height="false" fo:keep-together="always"/>
    </style:style>
    <style:style style:name="Cell138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568" style:family="paragraph" style:parent-style-name="Normal">
      <style:paragraph-properties style:text-autospace="none" fo:text-align="center" fo:line-height="0.423cm" fo:margin-top="0.106cm" fo:margin-bottom="0.106cm" style:vertical-align="middle"/>
    </style:style>
    <style:style style:name="T15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05" style:family="table-row">
      <style:table-row-properties style:min-row-height="0.804cm" style:use-optimal-row-height="false" fo:keep-together="always"/>
    </style:style>
    <style:style style:name="Cell139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577" style:family="paragraph" style:parent-style-name="Normal">
      <style:paragraph-properties style:text-autospace="none" fo:text-align="center" fo:margin-top="0.106cm" fo:margin-bottom="0.106cm" style:vertical-align="middle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06" style:family="table-row">
      <style:table-row-properties style:row-height="2.422cm" style:use-optimal-row-height="false"/>
    </style:style>
    <style:style style:name="Cell1401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586" style:family="paragraph" style:parent-style-name="Normal">
      <style:paragraph-properties fo:text-align="center" fo:margin-left="0.199cm" fo:margin-right="0.199cm"/>
    </style:style>
    <style:style style:name="T15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87" style:family="paragraph" style:parent-style-name="Normal">
      <style:paragraph-properties fo:text-align="center" fo:margin-left="0.199cm" fo:margin-right="0.199cm"/>
    </style:style>
    <style:style style:name="T15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2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58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589" style:family="paragraph" style:parent-style-name="Normal">
      <style:paragraph-properties fo:text-align="center"/>
    </style:style>
    <style:style style:name="T15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8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90" style:family="paragraph" style:parent-style-name="Normal">
      <style:paragraph-properties fo:text-align="center"/>
    </style:style>
    <style:style style:name="T15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591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5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592" style:family="paragraph" style:parent-style-name="Normal">
      <style:paragraph-properties fo:text-align="center"/>
    </style:style>
    <style:style style:name="T15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93" style:family="paragraph" style:parent-style-name="Normal">
      <style:paragraph-properties fo:text-align="center"/>
    </style:style>
    <style:style style:name="T15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9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6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59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07" style:family="table-row">
      <style:table-row-properties style:row-height="0.903cm" style:use-optimal-row-height="false" fo:keep-together="always"/>
    </style:style>
    <style:style style:name="Cell14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5" style:family="paragraph" style:parent-style-name="Normal">
      <style:paragraph-properties style:text-autospace="none" fo:text-align="justify" fo:line-height="0.529cm" style:vertical-align="middle"/>
    </style:style>
    <style:style style:name="T15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9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9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9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S7" style:family="section" style:master-page-name="MasterPage6">
      <style:section-properties text:dont-balance-text-columns="false">
        <style:columns fo:column-count="0" fo:column-gap="0.75cm"/>
      </style:section-properties>
    </style:style>
    <style:style style:name="Table10" style:family="table" style:master-page-name="MasterPage6">
      <style:table-properties table:align="left" style:width="16.559cm" fo:margin-left="0cm"/>
    </style:style>
    <style:style style:name="Column86" style:family="table-column">
      <style:table-column-properties style:column-width="0.796cm" style:use-optimal-column-width="false"/>
    </style:style>
    <style:style style:name="Column87" style:family="table-column">
      <style:table-column-properties style:column-width="1.891cm" style:use-optimal-column-width="false"/>
    </style:style>
    <style:style style:name="Column88" style:family="table-column">
      <style:table-column-properties style:column-width="1.891cm" style:use-optimal-column-width="false"/>
    </style:style>
    <style:style style:name="Column89" style:family="table-column">
      <style:table-column-properties style:column-width="1.891cm" style:use-optimal-column-width="false"/>
    </style:style>
    <style:style style:name="Column90" style:family="table-column">
      <style:table-column-properties style:column-width="1.494cm" style:use-optimal-column-width="false"/>
    </style:style>
    <style:style style:name="Column91" style:family="table-column">
      <style:table-column-properties style:column-width="0.397cm" style:use-optimal-column-width="false"/>
    </style:style>
    <style:style style:name="Column92" style:family="table-column">
      <style:table-column-properties style:column-width="1.215cm" style:use-optimal-column-width="false"/>
    </style:style>
    <style:style style:name="Column93" style:family="table-column">
      <style:table-column-properties style:column-width="0.676cm" style:use-optimal-column-width="false"/>
    </style:style>
    <style:style style:name="Column94" style:family="table-column">
      <style:table-column-properties style:column-width="1.693cm" style:use-optimal-column-width="false"/>
    </style:style>
    <style:style style:name="Column95" style:family="table-column">
      <style:table-column-properties style:column-width="0.198cm" style:use-optimal-column-width="false"/>
    </style:style>
    <style:style style:name="Column96" style:family="table-column">
      <style:table-column-properties style:column-width="1.792cm" style:use-optimal-column-width="false"/>
    </style:style>
    <style:style style:name="Column97" style:family="table-column">
      <style:table-column-properties style:column-width="0.099cm" style:use-optimal-column-width="false"/>
    </style:style>
    <style:style style:name="Column98" style:family="table-column">
      <style:table-column-properties style:column-width="2.528cm" style:use-optimal-column-width="false"/>
    </style:style>
    <style:style style:name="Row208" style:family="table-row">
      <style:table-row-properties style:use-optimal-row-height="false"/>
    </style:style>
    <style:style style:name="Cell14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6" style:family="paragraph" style:parent-style-name="Normal">
      <style:paragraph-properties fo:line-height="0.423cm"/>
    </style:style>
    <style:style style:name="T159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09" style:family="table-row">
      <style:table-row-properties style:use-optimal-row-height="false"/>
    </style:style>
    <style:style style:name="Cell14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7" style:family="paragraph" style:parent-style-name="Normal">
      <style:paragraph-properties fo:line-height="0.423cm"/>
    </style:style>
    <style:style style:name="T1597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97_2" style:family="text">
      <style:text-properties style:font-name="Symbol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97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97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97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10" style:family="table-row">
      <style:table-row-properties style:use-optimal-row-height="false"/>
    </style:style>
    <style:style style:name="Cell14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8" style:family="paragraph" style:parent-style-name="Normal">
      <style:paragraph-properties fo:line-height="0.423cm"/>
    </style:style>
    <style:style style:name="T1598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98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98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98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98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98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98_7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98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11" style:family="table-row">
      <style:table-row-properties style:use-optimal-row-height="false"/>
    </style:style>
    <style:style style:name="Cell14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9" style:family="paragraph" style:parent-style-name="Normal">
      <style:paragraph-properties fo:line-height="0.423cm"/>
    </style:style>
    <style:style style:name="T1599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99_2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99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99_4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99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99_6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99_7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99_8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99_9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0" style:family="paragraph" style:parent-style-name="Normal">
      <style:paragraph-properties fo:line-height="0.423cm"/>
    </style:style>
    <style:style style:name="T1600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12" style:family="table-row">
      <style:table-row-properties style:use-optimal-row-height="false" fo:keep-together="always"/>
    </style:style>
    <style:style style:name="Cell14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1" style:family="paragraph" style:parent-style-name="Normal">
      <style:paragraph-properties fo:line-height="0.423cm"/>
    </style:style>
    <style:style style:name="T1601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1_2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1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1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01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1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1_7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01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1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1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1_1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1_1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1_1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1_1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13" style:family="table-row">
      <style:table-row-properties style:use-optimal-row-height="false"/>
    </style:style>
    <style:style style:name="Cell14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2" style:family="paragraph" style:parent-style-name="Normal">
      <style:paragraph-properties fo:line-height="0.423cm"/>
    </style:style>
    <style:style style:name="T1602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2_2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2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2_4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2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2_6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2_7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2_8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2_9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2_10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2_1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2_12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2_1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2_14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2_1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2_16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2_17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2_18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2_19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2_20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2_2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14" style:family="table-row">
      <style:table-row-properties style:use-optimal-row-height="false"/>
    </style:style>
    <style:style style:name="Cell14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3" style:family="paragraph" style:parent-style-name="Normal">
      <style:paragraph-properties fo:line-height="0.423cm"/>
    </style:style>
    <style:style style:name="T1603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15" style:family="table-row">
      <style:table-row-properties style:use-optimal-row-height="false"/>
    </style:style>
    <style:style style:name="Cell14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4" style:family="paragraph" style:parent-style-name="Normal">
      <style:paragraph-properties fo:text-indent="0.318cm" fo:line-height="0.423cm"/>
    </style:style>
    <style:style style:name="T1604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16" style:family="table-row">
      <style:table-row-properties style:use-optimal-row-height="false"/>
    </style:style>
    <style:style style:name="Cell14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5" style:family="paragraph" style:parent-style-name="Normal">
      <style:paragraph-properties fo:text-indent="0.318cm" fo:line-height="0.423cm"/>
    </style:style>
    <style:style style:name="T1605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5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5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5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17" style:family="table-row">
      <style:table-row-properties style:use-optimal-row-height="false"/>
    </style:style>
    <style:style style:name="Cell14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6" style:family="paragraph" style:parent-style-name="Normal">
      <style:paragraph-properties fo:text-indent="0.318cm" fo:line-height="0.423cm"/>
    </style:style>
    <style:style style:name="T1606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6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6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6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6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6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6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6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18" style:family="table-row">
      <style:table-row-properties style:use-optimal-row-height="false"/>
    </style:style>
    <style:style style:name="Cell14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7" style:family="paragraph" style:parent-style-name="Normal">
      <style:paragraph-properties fo:text-indent="0.318cm" fo:line-height="0.423cm"/>
    </style:style>
    <style:style style:name="T1607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7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7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7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7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7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7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7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7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7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19" style:family="table-row">
      <style:table-row-properties style:use-optimal-row-height="false"/>
    </style:style>
    <style:style style:name="Cell14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8" style:family="paragraph" style:parent-style-name="Normal">
      <style:paragraph-properties fo:text-indent="0.318cm" fo:line-height="0.423cm"/>
    </style:style>
    <style:style style:name="T1608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20" style:family="table-row">
      <style:table-row-properties style:use-optimal-row-height="false"/>
    </style:style>
    <style:style style:name="Cell14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9" style:family="paragraph" style:parent-style-name="Normal">
      <style:paragraph-properties fo:text-indent="0.318cm" fo:line-height="0.423cm"/>
    </style:style>
    <style:style style:name="T1609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9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9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09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21" style:family="table-row">
      <style:table-row-properties style:use-optimal-row-height="false"/>
    </style:style>
    <style:style style:name="Cell14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0" style:family="paragraph" style:parent-style-name="Normal">
      <style:paragraph-properties fo:text-indent="0.318cm" fo:line-height="0.423cm"/>
    </style:style>
    <style:style style:name="T1610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0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0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0_4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0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22" style:family="table-row">
      <style:table-row-properties style:use-optimal-row-height="false"/>
    </style:style>
    <style:style style:name="Cell14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1" style:family="paragraph" style:parent-style-name="Normal">
      <style:paragraph-properties fo:text-indent="0.318cm" fo:line-height="0.423cm"/>
    </style:style>
    <style:style style:name="T1611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23" style:family="table-row">
      <style:table-row-properties style:use-optimal-row-height="false"/>
    </style:style>
    <style:style style:name="Cell14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2" style:family="paragraph" style:parent-style-name="Normal">
      <style:paragraph-properties fo:text-indent="0.318cm" fo:line-height="0.423cm"/>
    </style:style>
    <style:style style:name="T1612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2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2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2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2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2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2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2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2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2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2_1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2_1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24" style:family="table-row">
      <style:table-row-properties style:use-optimal-row-height="false"/>
    </style:style>
    <style:style style:name="Cell14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3" style:family="paragraph" style:parent-style-name="Normal">
      <style:paragraph-properties fo:text-indent="0.318cm" fo:line-height="0.423cm"/>
    </style:style>
    <style:style style:name="T1613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3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3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3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3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3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3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3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3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3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3_1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3_1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25" style:family="table-row">
      <style:table-row-properties style:use-optimal-row-height="false"/>
    </style:style>
    <style:style style:name="Cell14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4" style:family="paragraph" style:parent-style-name="Normal">
      <style:paragraph-properties fo:text-indent="0.318cm" fo:line-height="0.423cm"/>
    </style:style>
    <style:style style:name="T1614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26" style:family="table-row">
      <style:table-row-properties style:use-optimal-row-height="false"/>
    </style:style>
    <style:style style:name="Cell14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5" style:family="paragraph" style:parent-style-name="Normal">
      <style:paragraph-properties fo:text-indent="0.318cm" fo:line-height="0.423cm"/>
    </style:style>
    <style:style style:name="T1615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5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5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5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5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5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5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5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5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5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27" style:family="table-row">
      <style:table-row-properties style:use-optimal-row-height="false"/>
    </style:style>
    <style:style style:name="Cell14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6" style:family="paragraph" style:parent-style-name="Normal">
      <style:paragraph-properties fo:line-height="0.423cm"/>
    </style:style>
    <style:style style:name="T1616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28" style:family="table-row">
      <style:table-row-properties style:use-optimal-row-height="false"/>
    </style:style>
    <style:style style:name="Cell14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7" style:family="paragraph" style:parent-style-name="Normal">
      <style:paragraph-properties fo:text-indent="0.318cm" fo:line-height="0.423cm"/>
    </style:style>
    <style:style style:name="T1617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7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7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7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7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7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7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7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7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7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7_1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7_1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7_1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7_1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7_1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7_1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29" style:family="table-row">
      <style:table-row-properties style:use-optimal-row-height="false"/>
    </style:style>
    <style:style style:name="Cell14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8" style:family="paragraph" style:parent-style-name="Normal">
      <style:paragraph-properties fo:text-indent="0.318cm" fo:line-height="0.423cm"/>
    </style:style>
    <style:style style:name="T1618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8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8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8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8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8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8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8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8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8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8_1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8_1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8_1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8_1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30" style:family="table-row">
      <style:table-row-properties style:use-optimal-row-height="false"/>
    </style:style>
    <style:style style:name="Cell14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9" style:family="paragraph" style:parent-style-name="Normal">
      <style:paragraph-properties fo:text-indent="0.318cm" fo:line-height="0.423cm"/>
    </style:style>
    <style:style style:name="T1619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9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9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9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9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9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9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9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9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9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9_1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9_1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9_1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19_1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31" style:family="table-row">
      <style:table-row-properties style:use-optimal-row-height="false"/>
    </style:style>
    <style:style style:name="Cell14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0" style:family="paragraph" style:parent-style-name="Normal">
      <style:paragraph-properties fo:text-indent="0.318cm" fo:line-height="0.423cm"/>
    </style:style>
    <style:style style:name="T1620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0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0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0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0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0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0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0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0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0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32" style:family="table-row">
      <style:table-row-properties style:use-optimal-row-height="false"/>
    </style:style>
    <style:style style:name="Cell14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1" style:family="paragraph" style:parent-style-name="Normal">
      <style:paragraph-properties fo:text-indent="0.318cm" fo:line-height="0.423cm"/>
    </style:style>
    <style:style style:name="T1621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1_2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1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1_4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1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1_6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1_7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1_8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1_9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33" style:family="table-row">
      <style:table-row-properties style:use-optimal-row-height="false"/>
    </style:style>
    <style:style style:name="Cell14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2" style:family="paragraph" style:parent-style-name="Normal">
      <style:paragraph-properties fo:text-indent="1.27cm" fo:line-height="0.423cm"/>
    </style:style>
    <style:style style:name="T1622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2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2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2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2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2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2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2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2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2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34" style:family="table-row">
      <style:table-row-properties style:use-optimal-row-height="false"/>
    </style:style>
    <style:style style:name="Cell14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3" style:family="paragraph" style:parent-style-name="Normal">
      <style:paragraph-properties fo:text-indent="0.318cm" fo:line-height="0.423cm"/>
    </style:style>
    <style:style style:name="T1623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3_2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3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3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3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3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3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3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3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3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3_1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3_1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35" style:family="table-row">
      <style:table-row-properties style:use-optimal-row-height="false"/>
    </style:style>
    <style:style style:name="Cell14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4" style:family="paragraph" style:parent-style-name="Normal">
      <style:paragraph-properties fo:text-indent="1.905cm" fo:line-height="0.423cm"/>
    </style:style>
    <style:style style:name="T1624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4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4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4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4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4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4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4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36" style:family="table-row">
      <style:table-row-properties style:use-optimal-row-height="false"/>
    </style:style>
    <style:style style:name="Cell14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5" style:family="paragraph" style:parent-style-name="Normal">
      <style:paragraph-properties fo:text-indent="0.318cm" fo:line-height="0.423cm"/>
    </style:style>
    <style:style style:name="T1625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5_2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5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5_4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5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5_6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5_7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37" style:family="table-row">
      <style:table-row-properties style:use-optimal-row-height="false"/>
    </style:style>
    <style:style style:name="Cell14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6" style:family="paragraph" style:parent-style-name="Normal">
      <style:paragraph-properties fo:text-indent="0.318cm" fo:line-height="0.423cm"/>
    </style:style>
    <style:style style:name="T1626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6_2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6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6_4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6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6_6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26_7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38" style:family="table-row">
      <style:table-row-properties style:min-row-height="0.427cm" style:use-optimal-row-height="false" fo:keep-together="always"/>
    </style:style>
    <style:style style:name="Cell14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7" style:family="paragraph" style:parent-style-name="Normal">
      <style:paragraph-properties fo:line-height="0.423cm"/>
    </style:style>
    <style:style style:name="T1627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4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28" style:family="paragraph" style:parent-style-name="Normal">
      <style:paragraph-properties fo:text-align="justify" fo:text-align-last="justify" fo:line-height="0.423cm"/>
    </style:style>
    <style:style style:name="T1628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41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29" style:family="paragraph" style:parent-style-name="Normal">
      <style:paragraph-properties fo:text-align="justify" fo:text-align-last="justify" fo:line-height="0.423cm"/>
    </style:style>
    <style:style style:name="T1629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4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30" style:family="paragraph" style:parent-style-name="Normal">
      <style:paragraph-properties fo:text-align="justify" fo:text-align-last="justify" fo:line-height="0.423cm"/>
    </style:style>
    <style:style style:name="T1630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39" style:family="table-row">
      <style:table-row-properties style:min-row-height="0.411cm" style:use-optimal-row-height="false" fo:keep-together="always"/>
    </style:style>
    <style:style style:name="Cell14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1" style:family="paragraph" style:parent-style-name="Normal">
      <style:paragraph-properties fo:line-height="0.423cm"/>
    </style:style>
    <style:style style:name="T1631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44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32" style:family="paragraph" style:parent-style-name="Normal">
      <style:paragraph-properties fo:text-align="center" fo:line-height="0.423cm"/>
    </style:style>
    <style:style style:name="T1632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45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33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4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34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40" style:family="table-row">
      <style:table-row-properties style:min-row-height="0.411cm" style:use-optimal-row-height="false" fo:keep-together="always"/>
    </style:style>
    <style:style style:name="Cell14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5" style:family="paragraph" style:parent-style-name="Normal">
      <style:paragraph-properties fo:line-height="0.423cm"/>
    </style:style>
    <style:style style:name="T1635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48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36" style:family="paragraph" style:parent-style-name="Normal">
      <style:paragraph-properties fo:text-align="center" fo:line-height="0.423cm"/>
    </style:style>
    <style:style style:name="T1636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49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37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5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38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41" style:family="table-row">
      <style:table-row-properties style:min-row-height="0.411cm" style:use-optimal-row-height="false" fo:keep-together="always"/>
    </style:style>
    <style:style style:name="Cell14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9" style:family="paragraph" style:parent-style-name="Normal">
      <style:paragraph-properties fo:line-height="0.423cm"/>
    </style:style>
    <style:style style:name="T1639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5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40" style:family="paragraph" style:parent-style-name="Normal">
      <style:paragraph-properties fo:text-align="center" fo:line-height="0.423cm"/>
    </style:style>
    <style:style style:name="T1640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53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41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54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42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42" style:family="table-row">
      <style:table-row-properties style:min-row-height="0.411cm" style:use-optimal-row-height="false" fo:keep-together="always"/>
    </style:style>
    <style:style style:name="Cell14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3" style:family="paragraph" style:parent-style-name="Normal">
      <style:paragraph-properties fo:line-height="0.423cm"/>
    </style:style>
    <style:style style:name="T1643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5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44" style:family="paragraph" style:parent-style-name="Normal">
      <style:paragraph-properties fo:text-align="center" fo:line-height="0.423cm"/>
    </style:style>
    <style:style style:name="T1644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57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45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58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46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43" style:family="table-row">
      <style:table-row-properties style:min-row-height="0.411cm" style:use-optimal-row-height="false" fo:keep-together="always"/>
    </style:style>
    <style:style style:name="Cell14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7" style:family="paragraph" style:parent-style-name="Normal">
      <style:paragraph-properties fo:line-height="0.423cm"/>
    </style:style>
    <style:style style:name="T1647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6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48" style:family="paragraph" style:parent-style-name="Normal">
      <style:paragraph-properties fo:text-align="center" fo:line-height="0.423cm"/>
    </style:style>
    <style:style style:name="T1648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61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49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6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50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44" style:family="table-row">
      <style:table-row-properties style:min-row-height="0.411cm" style:use-optimal-row-height="false" fo:keep-together="always"/>
    </style:style>
    <style:style style:name="Cell14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1" style:family="paragraph" style:parent-style-name="Normal">
      <style:paragraph-properties fo:line-height="0.423cm"/>
    </style:style>
    <style:style style:name="T1651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64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52" style:family="paragraph" style:parent-style-name="Normal">
      <style:paragraph-properties fo:text-align="center" fo:line-height="0.423cm"/>
    </style:style>
    <style:style style:name="T1652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65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53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6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54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45" style:family="table-row">
      <style:table-row-properties style:min-row-height="0.411cm" style:use-optimal-row-height="false" fo:keep-together="always"/>
    </style:style>
    <style:style style:name="Cell14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5" style:family="paragraph" style:parent-style-name="Normal">
      <style:paragraph-properties fo:line-height="0.423cm"/>
    </style:style>
    <style:style style:name="T1655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68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56" style:family="paragraph" style:parent-style-name="Normal">
      <style:paragraph-properties fo:text-align="center" fo:line-height="0.423cm"/>
    </style:style>
    <style:style style:name="T1656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69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57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7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58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46" style:family="table-row">
      <style:table-row-properties style:min-row-height="0.411cm" style:use-optimal-row-height="false" fo:keep-together="always"/>
    </style:style>
    <style:style style:name="Cell14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9" style:family="paragraph" style:parent-style-name="Normal">
      <style:paragraph-properties fo:line-height="0.423cm"/>
    </style:style>
    <style:style style:name="T1659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7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60" style:family="paragraph" style:parent-style-name="Normal">
      <style:paragraph-properties fo:text-align="center" fo:line-height="0.423cm"/>
    </style:style>
    <style:style style:name="T1660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73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61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74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62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47" style:family="table-row">
      <style:table-row-properties style:min-row-height="0.411cm" style:use-optimal-row-height="false" fo:keep-together="always"/>
    </style:style>
    <style:style style:name="Cell14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3" style:family="paragraph" style:parent-style-name="Normal">
      <style:paragraph-properties fo:line-height="0.423cm"/>
    </style:style>
    <style:style style:name="T1663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7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64" style:family="paragraph" style:parent-style-name="Normal">
      <style:paragraph-properties fo:text-align="center" fo:line-height="0.423cm"/>
    </style:style>
    <style:style style:name="T1664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77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65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78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66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48" style:family="table-row">
      <style:table-row-properties style:min-row-height="0.411cm" style:use-optimal-row-height="false" fo:keep-together="always"/>
    </style:style>
    <style:style style:name="Cell14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7" style:family="paragraph" style:parent-style-name="Normal">
      <style:paragraph-properties fo:line-height="0.423cm"/>
    </style:style>
    <style:style style:name="T1667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8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68" style:family="paragraph" style:parent-style-name="Normal">
      <style:paragraph-properties fo:text-align="center" fo:line-height="0.423cm"/>
    </style:style>
    <style:style style:name="T1668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81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69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8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70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49" style:family="table-row">
      <style:table-row-properties style:min-row-height="0.411cm" style:use-optimal-row-height="false" fo:keep-together="always"/>
    </style:style>
    <style:style style:name="Cell14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1" style:family="paragraph" style:parent-style-name="Normal">
      <style:paragraph-properties fo:line-height="0.423cm"/>
    </style:style>
    <style:style style:name="T1671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84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72" style:family="paragraph" style:parent-style-name="Normal">
      <style:paragraph-properties fo:text-align="center" fo:line-height="0.423cm"/>
    </style:style>
    <style:style style:name="T1672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85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73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8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74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50" style:family="table-row">
      <style:table-row-properties style:min-row-height="0.411cm" style:use-optimal-row-height="false" fo:keep-together="always"/>
    </style:style>
    <style:style style:name="Cell14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5" style:family="paragraph" style:parent-style-name="Normal">
      <style:paragraph-properties fo:line-height="0.423cm"/>
    </style:style>
    <style:style style:name="T1675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6" style:family="paragraph" style:parent-style-name="Normal">
      <style:paragraph-properties fo:text-align="center" fo:line-height="0.423cm"/>
    </style:style>
    <style:style style:name="T1676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7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8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51" style:family="table-row">
      <style:table-row-properties style:min-row-height="1.147cm" style:use-optimal-row-height="false" fo:keep-together="always"/>
    </style:style>
    <style:style style:name="Cell14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9" style:family="paragraph" style:parent-style-name="Normal">
      <style:paragraph-properties fo:text-align="center" fo:line-height="0.423cm"/>
    </style:style>
    <style:style style:name="T1679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1680" style:family="paragraph" style:parent-style-name="Normal">
      <style:paragraph-properties fo:text-align="center" fo:line-height="0.423cm"/>
    </style:style>
    <style:style style:name="T1680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1681" style:family="paragraph" style:parent-style-name="Normal">
      <style:paragraph-properties fo:text-align="center" fo:line-height="0.423cm"/>
    </style:style>
    <style:style style:name="T1681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1682" style:family="paragraph" style:parent-style-name="Normal">
      <style:paragraph-properties fo:text-align="center" fo:line-height="0.423cm"/>
    </style:style>
    <style:style style:name="T1682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3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4" style:family="paragraph" style:parent-style-name="Normal">
      <style:paragraph-properties fo:line-height="0.423cm"/>
    </style:style>
    <style:style style:name="T1684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84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1685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1686" style:family="paragraph" style:parent-style-name="Normal">
      <style:paragraph-properties fo:line-height="0.423cm"/>
    </style:style>
    <style:style style:name="T1686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86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7" style:family="paragraph" style:parent-style-name="Normal">
      <style:paragraph-properties fo:line-height="0.423cm"/>
    </style:style>
    <style:style style:name="T1687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87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1688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P1689" style:family="paragraph" style:parent-style-name="Normal">
      <style:paragraph-properties fo:line-height="0.423cm"/>
    </style:style>
    <style:style style:name="T1689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89_2" style:family="text">
      <style:text-properties style:text-position="67% 100%"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89_3" style:family="text">
      <style:text-properties style:text-position="67% 100%" style:font-name="標楷體" fo:font-size="9pt" style:font-name-asian="標楷體" style:font-size-asian="9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89_4" style:family="text">
      <style:text-properties style:text-position="67% 100%" style:font-name="Symbol" fo:font-size="9pt" style:font-name-asian="標楷體" style:font-size-asian="9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89_5" style:family="text">
      <style:text-properties style:text-position="67% 100%" style:font-name="標楷體" fo:font-size="9pt" style:font-name-asian="標楷體" style:font-size-asian="9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89_6" style:family="text">
      <style:text-properties style:text-position="67% 100%"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52" style:family="table-row">
      <style:table-row-properties style:use-optimal-row-height="false" fo:keep-together="always"/>
    </style:style>
    <style:style style:name="Cell14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0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1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2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3" style:family="paragraph" style:parent-style-name="Normal">
      <style:paragraph-properties fo:line-height="0.423cm"/>
    </style:style>
    <style:style style:name="T1693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53" style:family="table-row">
      <style:table-row-properties style:min-row-height="0.318cm" style:use-optimal-row-height="false" fo:keep-together="always"/>
    </style:style>
    <style:style style:name="Cell14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4" style:family="paragraph" style:parent-style-name="Normal">
      <style:paragraph-properties fo:text-align="center" fo:line-height="0.423cm"/>
    </style:style>
    <style:style style:name="T1694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1695" style:family="paragraph" style:parent-style-name="Normal">
      <style:paragraph-properties fo:text-align="center" fo:line-height="0.423cm"/>
    </style:style>
    <style:style style:name="T1695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1696" style:family="paragraph" style:parent-style-name="Normal">
      <style:paragraph-properties fo:text-align="center" fo:line-height="0.423cm"/>
    </style:style>
    <style:style style:name="T1696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1697" style:family="paragraph" style:parent-style-name="Normal">
      <style:paragraph-properties fo:text-align="center" fo:line-height="0.423cm"/>
    </style:style>
    <style:style style:name="T1697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8" style:family="paragraph" style:parent-style-name="Normal">
      <style:paragraph-properties fo:text-align="justify" fo:text-align-last="justify" fo:line-height="0.423cm"/>
    </style:style>
    <style:style style:name="T1698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9" style:family="paragraph" style:parent-style-name="Normal">
      <style:paragraph-properties fo:text-align="justify" fo:text-align-last="justify" fo:line-height="0.423cm"/>
    </style:style>
    <style:style style:name="T1699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0" style:family="paragraph" style:parent-style-name="Normal">
      <style:paragraph-properties fo:text-align="justify" fo:text-align-last="justify" fo:line-height="0.423cm"/>
    </style:style>
    <style:style style:name="T1700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54" style:family="table-row">
      <style:table-row-properties style:min-row-height="0.318cm" style:use-optimal-row-height="false" fo:keep-together="always"/>
    </style:style>
    <style:style style:name="Cell15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1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2" style:family="paragraph" style:parent-style-name="Normal">
      <style:paragraph-properties fo:text-align="justify" fo:text-align-last="justify" fo:line-height="0.423cm"/>
    </style:style>
    <style:style style:name="T1702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3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4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5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6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7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8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9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55" style:family="table-row">
      <style:table-row-properties style:min-row-height="0.318cm" style:use-optimal-row-height="false" fo:keep-together="always"/>
    </style:style>
    <style:style style:name="Cell15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0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1" style:family="paragraph" style:parent-style-name="Normal">
      <style:paragraph-properties fo:text-align="justify" fo:text-align-last="justify" fo:line-height="0.423cm"/>
    </style:style>
    <style:style style:name="T1711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2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3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4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5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6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7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8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56" style:family="table-row">
      <style:table-row-properties style:min-row-height="0.318cm" style:use-optimal-row-height="false" fo:keep-together="always"/>
    </style:style>
    <style:style style:name="Cell15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9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0" style:family="paragraph" style:parent-style-name="Normal">
      <style:paragraph-properties fo:text-align="justify" fo:text-align-last="justify" fo:line-height="0.423cm"/>
    </style:style>
    <style:style style:name="T1720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1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2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3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4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5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6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7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57" style:family="table-row">
      <style:table-row-properties style:min-row-height="0.318cm" style:use-optimal-row-height="false" fo:keep-together="always"/>
    </style:style>
    <style:style style:name="Cell15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8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9" style:family="paragraph" style:parent-style-name="Normal">
      <style:paragraph-properties fo:text-align="justify" fo:text-align-last="justify" fo:line-height="0.423cm"/>
    </style:style>
    <style:style style:name="T1729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0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1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2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3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4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5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6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58" style:family="table-row">
      <style:table-row-properties style:min-row-height="1.235cm" style:use-optimal-row-height="false" fo:keep-together="always"/>
    </style:style>
    <style:style style:name="Cell15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7" style:family="paragraph" style:parent-style-name="Normal">
      <style:paragraph-properties fo:text-align="center" fo:line-height="0.423cm"/>
    </style:style>
    <style:style style:name="T1737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5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8" style:family="paragraph" style:parent-style-name="Normal">
      <style:paragraph-properties fo:line-height="0.423cm"/>
    </style:style>
    <style:style style:name="T1738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1739" style:family="paragraph" style:parent-style-name="Normal">
      <style:paragraph-properties fo:line-height="0.423cm"/>
    </style:style>
    <style:style style:name="T1739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259" style:family="table-row">
      <style:table-row-properties style:min-row-height="1.072cm" style:use-optimal-row-height="false"/>
    </style:style>
    <style:style style:name="Cell15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0" style:family="paragraph" style:parent-style-name="Normal">
      <style:paragraph-properties fo:line-height="0.423cm"/>
    </style:style>
    <style:style style:name="T1740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260" style:family="table-row">
      <style:table-row-properties style:min-row-height="1.065cm" style:use-optimal-row-height="false"/>
    </style:style>
    <style:style style:name="Cell15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1" style:family="paragraph" style:parent-style-name="Normal">
      <style:paragraph-properties fo:line-height="0.423cm"/>
    </style:style>
    <style:style style:name="T1741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1742" style:family="paragraph" style:parent-style-name="Normal">
      <style:paragraph-properties fo:text-align="center"/>
    </style:style>
    <style:style style:name="FR9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43" style:family="paragraph" style:parent-style-name="Normal">
      <style:paragraph-properties fo:line-height="0.72cm" fo:margin-top="0cm" fo:margin-bottom="0cm"/>
    </style:style>
    <style:style style:name="T1743_1" style:family="text">
      <style:text-properties style:font-name="標楷體" fo:font-size="14pt" style:font-name-asian="標楷體" style:font-size-asian="14pt"/>
    </style:style>
    <style:style style:name="T1743_2" style:family="text">
      <style:text-properties style:font-name="標楷體" fo:font-size="14pt" style:font-name-asian="標楷體" style:font-size-asian="14pt"/>
    </style:style>
    <style:style style:name="T1743_3" style:family="text">
      <style:text-properties style:font-name="標楷體" style:font-name-asian="標楷體" style:font-size-complex="12pt"/>
    </style:style>
    <style:style style:name="S8" style:family="section" style:master-page-name="MasterPage7">
      <style:section-properties text:dont-balance-text-columns="false">
        <style:columns fo:column-count="0" fo:column-gap="0.75cm"/>
      </style:section-properties>
    </style:style>
    <style:style style:name="Table11" style:family="table" style:master-page-name="MasterPage7">
      <style:table-properties table:align="left" style:width="16.909cm" fo:margin-left="0.194cm"/>
    </style:style>
    <style:style style:name="Column99" style:family="table-column">
      <style:table-column-properties style:column-width="1.088cm" style:use-optimal-column-width="false"/>
    </style:style>
    <style:style style:name="Column100" style:family="table-column">
      <style:table-column-properties style:column-width="3.066cm" style:use-optimal-column-width="false"/>
    </style:style>
    <style:style style:name="Column101" style:family="table-column">
      <style:table-column-properties style:column-width="1.679cm" style:use-optimal-column-width="false"/>
    </style:style>
    <style:style style:name="Column102" style:family="table-column">
      <style:table-column-properties style:column-width="0.695cm" style:use-optimal-column-width="false"/>
    </style:style>
    <style:style style:name="Column103" style:family="table-column">
      <style:table-column-properties style:column-width="1.489cm" style:use-optimal-column-width="false"/>
    </style:style>
    <style:style style:name="Column104" style:family="table-column">
      <style:table-column-properties style:column-width="2.847cm" style:use-optimal-column-width="false"/>
    </style:style>
    <style:style style:name="Column105" style:family="table-column">
      <style:table-column-properties style:column-width="0.702cm" style:use-optimal-column-width="false"/>
    </style:style>
    <style:style style:name="Column106" style:family="table-column">
      <style:table-column-properties style:column-width="0.534cm" style:use-optimal-column-width="false"/>
    </style:style>
    <style:style style:name="Column107" style:family="table-column">
      <style:table-column-properties style:column-width="0.466cm" style:use-optimal-column-width="false"/>
    </style:style>
    <style:style style:name="Column108" style:family="table-column">
      <style:table-column-properties style:column-width="1.762cm" style:use-optimal-column-width="false"/>
    </style:style>
    <style:style style:name="Column109" style:family="table-column">
      <style:table-column-properties style:column-width="2.581cm" style:use-optimal-column-width="false"/>
    </style:style>
    <style:style style:name="Row261" style:family="table-row">
      <style:table-row-properties style:row-height="1.018cm" style:use-optimal-row-height="false"/>
    </style:style>
    <style:style style:name="Cell1543" style:family="table-cell">
      <style:table-cell-properties style:vertical-align="top" fo:border-top="#000000 0.018cm solid" fo:border-bottom="#000000 0.026cm solid" fo:border-left="#000000 0.018cm solid" fo:border-right="#000000 0.026cm solid" fo:wrap-option="wrap"/>
    </style:style>
    <style:style style:name="P1744" style:family="paragraph" style:parent-style-name="Table_20_Paragraph">
      <style:paragraph-properties fo:text-align="center" fo:margin-top="0.019cm" fo:margin-left="0.025cm">
        <style:tab-stops>
          <style:tab-stop style:type="left" style:leader-style="none" style:position="1.016cm"/>
          <style:tab-stop style:type="left" style:leader-style="none" style:position="2.03cm"/>
          <style:tab-stop style:type="left" style:leader-style="none" style:position="3.046cm"/>
          <style:tab-stop style:type="left" style:leader-style="none" style:position="4.069cm"/>
          <style:tab-stop style:type="left" style:leader-style="none" style:position="5.085cm"/>
          <style:tab-stop style:type="left" style:leader-style="none" style:position="6.11cm"/>
          <style:tab-stop style:type="left" style:leader-style="none" style:position="7.124cm"/>
          <style:tab-stop style:type="left" style:leader-style="none" style:position="8.149cm"/>
          <style:tab-stop style:type="left" style:leader-style="none" style:position="9.165cm"/>
          <style:tab-stop style:type="left" style:leader-style="none" style:position="10.179cm"/>
          <style:tab-stop style:type="left" style:leader-style="none" style:position="11.195cm"/>
          <style:tab-stop style:type="left" style:leader-style="none" style:position="12.22cm"/>
          <style:tab-stop style:type="left" style:leader-style="none" style:position="13.234cm"/>
          <style:tab-stop style:type="left" style:leader-style="none" style:position="14.259cm"/>
          <style:tab-stop style:type="left" style:leader-style="none" style:position="15.274cm"/>
          <style:tab-stop style:type="left" style:leader-style="none" style:position="16.29cm"/>
        </style:tab-stops>
      </style:paragraph-properties>
    </style:style>
    <style:style style:name="FR10" style:family="graphic" style:parent-style-name="Table_20_Paragraph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45" style:family="paragraph" style:parent-style-name="Normal">
      <style:paragraph-properties fo:line-height="0.72cm" fo:margin-top="0cm" fo:margin-bottom="0cm"/>
    </style:style>
    <style:style style:name="T1745_1" style:family="text">
      <style:text-properties style:font-name="標楷體" fo:font-size="14pt" style:font-name-asian="標楷體" style:font-size-asian="14pt"/>
    </style:style>
    <style:style style:name="T1745_2" style:family="text">
      <style:text-properties style:font-name="標楷體" fo:font-size="14pt" style:font-name-asian="標楷體" style:font-size-asian="14pt"/>
    </style:style>
    <style:style style:name="T1745_3" style:family="text">
      <style:text-properties style:font-name="標楷體" fo:font-size="14pt" style:font-name-asian="標楷體" style:font-size-asian="14pt"/>
    </style:style>
    <style:style style:name="T1745_4" style:family="text">
      <style:text-properties style:font-name="標楷體" fo:font-size="14pt" style:font-name-asian="標楷體" style:font-size-asian="14pt" style:font-name-complex="新細明體" style:font-size-complex="11pt" fo:language="en" fo:language-asian="zh" fo:language-complex="ar" fo:country="US" fo:country-asian="TW" fo:country-complex="SA"/>
    </style:style>
    <style:style style:name="Row262" style:family="table-row">
      <style:table-row-properties style:row-height="1.012cm" style:use-optimal-row-height="false"/>
    </style:style>
    <style:style style:name="Cell1544" style:family="table-cell">
      <style:table-cell-properties style:vertical-align="top" fo:border-top="#000000 0.026cm solid" fo:border-bottom="#000000 0.026cm solid" fo:border-left="#000000 0.018cm solid" fo:border-right="#000000 0.026cm solid" fo:wrap-option="wrap"/>
    </style:style>
    <style:style style:name="P1746" style:family="paragraph" style:parent-style-name="Table_20_Paragraph">
      <style:paragraph-properties fo:text-align="center" fo:margin-top="0.019cm" fo:margin-left="0.025cm">
        <style:tab-stops>
          <style:tab-stop style:type="left" style:leader-style="none" style:position="1.185cm"/>
          <style:tab-stop style:type="left" style:leader-style="none" style:position="2.372cm"/>
          <style:tab-stop style:type="left" style:leader-style="none" style:position="3.558cm"/>
        </style:tab-stops>
      </style:paragraph-properties>
    </style:style>
    <style:style style:name="T1746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154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47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4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48" style:family="paragraph" style:parent-style-name="Table_20_Paragraph">
      <style:paragraph-properties fo:text-align="center" fo:margin-top="0.019cm" fo:margin-left="0.049cm">
        <style:tab-stops>
          <style:tab-stop style:type="left" style:leader-style="none" style:position="1.161cm"/>
          <style:tab-stop style:type="left" style:leader-style="none" style:position="2.321cm"/>
          <style:tab-stop style:type="left" style:leader-style="none" style:position="3.482cm"/>
        </style:tab-stops>
      </style:paragraph-properties>
    </style:style>
    <style:style style:name="T1748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154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49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63" style:family="table-row">
      <style:table-row-properties style:row-height="0.975cm" style:use-optimal-row-height="false"/>
    </style:style>
    <style:style style:name="Cell1548" style:family="table-cell">
      <style:table-cell-properties style:vertical-align="middle" fo:border-top="#000000 0.026cm solid" fo:border-bottom="#000000 0.053cm solid" fo:border-left="#000000 0.018cm solid" fo:border-right="#000000 0.026cm solid" fo:wrap-option="wrap"/>
    </style:style>
    <style:style style:name="P1750" style:family="paragraph" style:parent-style-name="Table_20_Paragraph">
      <style:paragraph-properties fo:text-align="center" fo:line-height="109%" fo:margin-top="0.019cm" fo:margin-left="0.27cm" fo:margin-right="0.25cm"/>
    </style:style>
    <style:style style:name="T1750_1" style:family="text">
      <style:text-properties style:font-name="標楷體" fo:font-size="13pt" style:font-name-asian="標楷體" style:font-size-asian="13pt" style:font-name-complex="新細明體" style:font-size-complex="13pt" fo:language="en" fo:language-asian="en" fo:language-complex="ar" fo:country="US" fo:country-asian="US" fo:country-complex="SA"/>
    </style:style>
    <style:style style:name="T1750_2" style:family="text">
      <style:text-properties style:text-scale="99%" style:font-name="標楷體" fo:font-size="13pt" style:font-name-asian="標楷體" style:font-size-asian="13pt" style:font-name-complex="新細明體" style:font-size-complex="13pt" fo:language="en" fo:language-asian="en" fo:language-complex="ar" fo:country="US" fo:country-asian="US" fo:country-complex="SA"/>
    </style:style>
    <style:style style:name="T1750_3" style:family="text">
      <style:text-properties style:font-name="標楷體" fo:font-size="13pt" style:font-name-asian="標楷體" style:font-size-asian="13pt" style:font-name-complex="新細明體" style:font-size-complex="13pt" fo:language="en" fo:language-asian="en" fo:language-complex="ar" fo:country="US" fo:country-asian="US" fo:country-complex="SA"/>
    </style:style>
    <style:style style:name="Cell1549" style:family="table-cell">
      <style:table-cell-properties style:vertical-align="top" fo:border-top="#000000 0.026cm solid" fo:border-bottom="#000000 0.053cm solid" fo:border-left="#000000 0.026cm solid" fo:border-right="#000000 0.026cm solid" fo:wrap-option="wrap"/>
    </style:style>
    <style:style style:name="P1751" style:family="paragraph" style:parent-style-name="Table_20_Paragraph">
      <style:paragraph-properties fo:text-align="center" fo:margin-left="4.202cm" fo:margin-right="4.202cm"/>
    </style:style>
    <style:style style:name="T175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1550" style:family="table-cell">
      <style:table-cell-properties style:vertical-align="top" fo:border-top="#000000 0.026cm solid" fo:border-bottom="#000000 0.053cm solid" fo:border-left="#000000 0.026cm solid" fo:border-right="#000000 0.026cm solid" fo:wrap-option="wrap"/>
    </style:style>
    <style:style style:name="P1752" style:family="paragraph" style:parent-style-name="Table_20_Paragraph">
      <style:paragraph-properties fo:text-align="right" fo:line-height="109%" fo:margin-top="0.325cm" fo:margin-right="0.224cm"/>
    </style:style>
    <style:style style:name="T175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753" style:family="paragraph" style:parent-style-name="Table_20_Paragraph">
      <style:paragraph-properties fo:text-align="right" fo:line-height="109%" fo:margin-top="0.325cm" fo:margin-right="0.224cm"/>
    </style:style>
    <style:style style:name="T175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155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54" style:family="paragraph" style:parent-style-name="Table_20_Paragraph">
      <style:paragraph-properties fo:text-align="center" fo:margin-top="0.019cm" fo:margin-left="0.43cm">
        <style:tab-stops>
          <style:tab-stop style:type="left" style:leader-style="none" style:position="2.956cm"/>
        </style:tab-stops>
      </style:paragraph-properties>
    </style:style>
    <style:style style:name="T1754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Row264" style:family="table-row">
      <style:table-row-properties style:row-height="1.312cm" style:use-optimal-row-height="false"/>
    </style:style>
    <style:style style:name="Cell1552" style:family="table-cell">
      <style:table-cell-properties style:vertical-align="top" fo:border-top="#000000 0.053cm solid" fo:border-bottom="#000000 0.026cm solid" fo:border-left="#000000 0.018cm solid" fo:border-right="#000000 0.026cm solid" fo:wrap-option="wrap"/>
    </style:style>
    <style:style style:name="P1755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53" style:family="table-cell">
      <style:table-cell-properties style:vertical-align="top" fo:border-top="#000000 0.053cm solid" fo:border-bottom="#000000 0.026cm solid" fo:border-left="#000000 0.026cm solid" fo:border-right="#000000 0.026cm solid" fo:wrap-option="wrap"/>
    </style:style>
    <style:style style:name="P1756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54" style:family="table-cell">
      <style:table-cell-properties style:vertical-align="top" fo:border-top="#000000 0.053cm solid" fo:border-bottom="#000000 0.026cm solid" fo:border-left="#000000 0.026cm solid" fo:border-right="#000000 0.026cm solid" fo:wrap-option="wrap"/>
    </style:style>
    <style:style style:name="P1757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5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58" style:family="paragraph" style:parent-style-name="Table_20_Paragraph">
      <style:paragraph-properties fo:text-align="center" fo:margin-top="0.019cm" fo:margin-left="0.041cm"/>
    </style:style>
    <style:style style:name="T1758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1556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759" style:family="paragraph" style:parent-style-name="Table_20_Paragraph">
      <style:paragraph-properties fo:text-align="center" fo:line-height="0.554cm" fo:margin-left="0.213cm" fo:margin-right="0.122cm"/>
    </style:style>
    <style:style style:name="T1759_1" style:family="text">
      <style:text-properties fo:letter-spacing="-0.067cm"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P1760" style:family="paragraph" style:parent-style-name="Table_20_Paragraph">
      <style:paragraph-properties fo:text-align="center" fo:line-height="0.646cm" fo:margin-left="0.122cm" fo:margin-right="0.122cm"/>
    </style:style>
    <style:style style:name="T1760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Row265" style:family="table-row">
      <style:table-row-properties style:row-height="0.804cm" style:use-optimal-row-height="false"/>
    </style:style>
    <style:style style:name="Cell1557" style:family="table-cell">
      <style:table-cell-properties style:vertical-align="top" fo:border-top="#000000 0.026cm solid" fo:border-bottom="#000000 0.053cm solid" fo:border-left="#000000 0.018cm solid" fo:border-right="#000000 0.026cm solid" fo:wrap-option="wrap"/>
    </style:style>
    <style:style style:name="P1761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762" style:family="paragraph" style:parent-style-name="Table_20_Paragraph">
      <style:paragraph-properties fo:margin-top="0.018cm"/>
      <style:text-properties style:font-name="標楷體" fo:font-size="11pt" style:font-name-asian="標楷體" style:font-size-asian="11pt" style:font-name-complex="新細明體" style:font-size-complex="11pt" fo:language="en" fo:language-asian="en" fo:language-complex="ar" fo:country="US" fo:country-asian="US" fo:country-complex="SA"/>
    </style:style>
    <style:style style:name="P1763" style:family="paragraph" style:parent-style-name="Table_20_Paragraph">
      <style:paragraph-properties fo:margin-left="0.303cm"/>
    </style:style>
    <style:style style:name="T1763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764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765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766" style:family="paragraph" style:parent-style-name="Table_20_Paragraph">
      <style:paragraph-properties fo:margin-top="0.016cm"/>
      <style:text-properties style:font-name="標楷體" fo:font-size="9.5pt" style:font-name-asian="標楷體" style:font-size-asian="9.5pt" style:font-name-complex="新細明體" style:font-size-complex="11pt" fo:language="en" fo:language-asian="en" fo:language-complex="ar" fo:country="US" fo:country-asian="US" fo:country-complex="SA"/>
    </style:style>
    <style:style style:name="P1767" style:family="paragraph" style:parent-style-name="Table_20_Paragraph">
      <style:paragraph-properties fo:margin-left="0.303cm"/>
    </style:style>
    <style:style style:name="T1767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55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68" style:family="paragraph" style:parent-style-name="Table_20_Paragraph">
      <style:paragraph-properties fo:margin-top="0.131cm" fo:margin-left="0.042cm" fo:margin-right="-0.067cm"/>
    </style:style>
    <style:style style:name="T1768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55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69" style:family="paragraph" style:parent-style-name="Table_20_Paragraph">
      <style:paragraph-properties fo:margin-top="0.131cm" fo:margin-left="0.33cm"/>
    </style:style>
    <style:style style:name="T1769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56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7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61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771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66" style:family="table-row">
      <style:table-row-properties style:row-height="0.804cm" style:use-optimal-row-height="false"/>
    </style:style>
    <style:style style:name="Cell1562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77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6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73" style:family="paragraph" style:parent-style-name="Table_20_Paragraph">
      <style:paragraph-properties fo:margin-top="0.132cm" fo:margin-left="0.042cm" fo:margin-right="-0.067cm"/>
    </style:style>
    <style:style style:name="T1773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56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74" style:family="paragraph" style:parent-style-name="Table_20_Paragraph">
      <style:paragraph-properties fo:margin-top="0.132cm" fo:margin-left="0.33cm"/>
    </style:style>
    <style:style style:name="T1774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56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7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66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77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67" style:family="table-row">
      <style:table-row-properties style:row-height="0.796cm" style:use-optimal-row-height="false"/>
    </style:style>
    <style:style style:name="Cell1567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77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6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78" style:family="paragraph" style:parent-style-name="Table_20_Paragraph">
      <style:paragraph-properties fo:margin-top="0.131cm" fo:margin-left="0.042cm" fo:margin-right="-0.067cm"/>
    </style:style>
    <style:style style:name="T1778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56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79" style:family="paragraph" style:parent-style-name="Table_20_Paragraph">
      <style:paragraph-properties fo:margin-top="0.131cm" fo:margin-left="0.33cm"/>
    </style:style>
    <style:style style:name="T1779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57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8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71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781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68" style:family="table-row">
      <style:table-row-properties style:row-height="0.804cm" style:use-optimal-row-height="false"/>
    </style:style>
    <style:style style:name="Cell1572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78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7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83" style:family="paragraph" style:parent-style-name="Table_20_Paragraph">
      <style:paragraph-properties fo:margin-top="0.139cm" fo:margin-left="0.042cm" fo:margin-right="-0.067cm"/>
    </style:style>
    <style:style style:name="T1783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57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84" style:family="paragraph" style:parent-style-name="Table_20_Paragraph">
      <style:paragraph-properties fo:margin-top="0.139cm" fo:margin-left="0.33cm"/>
    </style:style>
    <style:style style:name="T1784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57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8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76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78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69" style:family="table-row">
      <style:table-row-properties style:row-height="0.804cm" style:use-optimal-row-height="false"/>
    </style:style>
    <style:style style:name="Cell1577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78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7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88" style:family="paragraph" style:parent-style-name="Table_20_Paragraph">
      <style:paragraph-properties fo:margin-top="0.131cm" fo:margin-left="0.042cm" fo:margin-right="-0.067cm"/>
    </style:style>
    <style:style style:name="T1788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57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89" style:family="paragraph" style:parent-style-name="Table_20_Paragraph">
      <style:paragraph-properties fo:margin-top="0.131cm" fo:margin-left="0.33cm"/>
    </style:style>
    <style:style style:name="T1789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58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9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81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791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70" style:family="table-row">
      <style:table-row-properties style:row-height="0.806cm" style:use-optimal-row-height="false"/>
    </style:style>
    <style:style style:name="Cell1582" style:family="table-cell">
      <style:table-cell-properties style:vertical-align="top" fo:border-top="#000000 0.053cm solid" fo:border-bottom="#000000 0.026cm solid" fo:border-left="#000000 0.018cm solid" fo:border-right="#000000 0.026cm solid" fo:wrap-option="wrap"/>
    </style:style>
    <style:style style:name="P179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8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93" style:family="paragraph" style:parent-style-name="Table_20_Paragraph">
      <style:paragraph-properties fo:text-align="center" fo:margin-top="0.132cm" fo:margin-left="4.202cm" fo:margin-right="4.193cm"/>
    </style:style>
    <style:style style:name="T1793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T1793_2" style:family="text">
      <style:text-properties fo:letter-spacing="0.101cm"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T1793_3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58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94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8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9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86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79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71" style:family="table-row">
      <style:table-row-properties style:row-height="0.804cm" style:use-optimal-row-height="false"/>
    </style:style>
    <style:style style:name="Cell1587" style:family="table-cell">
      <style:table-cell-properties style:vertical-align="top" fo:border-top="#000000 0.026cm solid" fo:border-bottom="#000000 0.053cm solid" fo:border-left="#000000 0.018cm solid" fo:border-right="#000000 0.026cm solid" fo:wrap-option="wrap"/>
    </style:style>
    <style:style style:name="P1797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798" style:family="paragraph" style:parent-style-name="Table_20_Paragraph">
      <style:paragraph-properties fo:margin-top="0.021cm"/>
      <style:text-properties style:font-name="標楷體" fo:font-size="15.5pt" style:font-name-asian="標楷體" style:font-size-asian="15.5pt" style:font-name-complex="新細明體" style:font-size-complex="11pt" fo:language="en" fo:language-asian="en" fo:language-complex="ar" fo:country="US" fo:country-asian="US" fo:country-complex="SA"/>
    </style:style>
    <style:style style:name="P1799" style:family="paragraph" style:parent-style-name="Table_20_Paragraph">
      <style:paragraph-properties fo:margin-left="0.303cm"/>
    </style:style>
    <style:style style:name="T1799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800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801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802" style:family="paragraph" style:parent-style-name="Table_20_Paragraph">
      <style:paragraph-properties fo:margin-top="0.016cm"/>
      <style:text-properties style:font-name="標楷體" fo:font-size="9.5pt" style:font-name-asian="標楷體" style:font-size-asian="9.5pt" style:font-name-complex="新細明體" style:font-size-complex="11pt" fo:language="en" fo:language-asian="en" fo:language-complex="ar" fo:country="US" fo:country-asian="US" fo:country-complex="SA"/>
    </style:style>
    <style:style style:name="P1803" style:family="paragraph" style:parent-style-name="Table_20_Paragraph">
      <style:paragraph-properties fo:margin-left="0.303cm"/>
    </style:style>
    <style:style style:name="T1803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58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04" style:family="paragraph" style:parent-style-name="Table_20_Paragraph">
      <style:paragraph-properties fo:margin-top="0.131cm" fo:margin-left="0.042cm" fo:margin-right="-0.067cm"/>
    </style:style>
    <style:style style:name="T1804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58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05" style:family="paragraph" style:parent-style-name="Table_20_Paragraph">
      <style:paragraph-properties fo:margin-top="0.131cm" fo:margin-left="0.33cm"/>
    </style:style>
    <style:style style:name="T1805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59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0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91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80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72" style:family="table-row">
      <style:table-row-properties style:row-height="0.796cm" style:use-optimal-row-height="false"/>
    </style:style>
    <style:style style:name="Cell1592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808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9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09" style:family="paragraph" style:parent-style-name="Table_20_Paragraph">
      <style:paragraph-properties fo:margin-top="0.131cm" fo:margin-left="0.042cm" fo:margin-right="-0.067cm"/>
    </style:style>
    <style:style style:name="T1809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59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10" style:family="paragraph" style:parent-style-name="Table_20_Paragraph">
      <style:paragraph-properties fo:margin-top="0.131cm" fo:margin-left="0.33cm"/>
    </style:style>
    <style:style style:name="T1810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59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11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96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81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73" style:family="table-row">
      <style:table-row-properties style:row-height="0.804cm" style:use-optimal-row-height="false"/>
    </style:style>
    <style:style style:name="Cell1597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81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9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14" style:family="paragraph" style:parent-style-name="Table_20_Paragraph">
      <style:paragraph-properties fo:margin-top="0.139cm" fo:margin-left="0.042cm" fo:margin-right="-0.067cm"/>
    </style:style>
    <style:style style:name="T1814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59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15" style:family="paragraph" style:parent-style-name="Table_20_Paragraph">
      <style:paragraph-properties fo:margin-top="0.139cm" fo:margin-left="0.33cm"/>
    </style:style>
    <style:style style:name="T1815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0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1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01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81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74" style:family="table-row">
      <style:table-row-properties style:row-height="0.804cm" style:use-optimal-row-height="false"/>
    </style:style>
    <style:style style:name="Cell1602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818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0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19" style:family="paragraph" style:parent-style-name="Table_20_Paragraph">
      <style:paragraph-properties fo:margin-top="0.131cm" fo:margin-left="0.042cm" fo:margin-right="-0.067cm"/>
    </style:style>
    <style:style style:name="T1819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0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20" style:family="paragraph" style:parent-style-name="Table_20_Paragraph">
      <style:paragraph-properties fo:margin-top="0.131cm" fo:margin-left="0.33cm"/>
    </style:style>
    <style:style style:name="T1820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0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21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06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82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75" style:family="table-row">
      <style:table-row-properties style:row-height="0.804cm" style:use-optimal-row-height="false"/>
    </style:style>
    <style:style style:name="Cell1607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82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0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24" style:family="paragraph" style:parent-style-name="Table_20_Paragraph">
      <style:paragraph-properties fo:margin-top="0.131cm" fo:margin-left="0.042cm" fo:margin-right="-0.067cm"/>
    </style:style>
    <style:style style:name="T1824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0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25" style:family="paragraph" style:parent-style-name="Table_20_Paragraph">
      <style:paragraph-properties fo:margin-top="0.131cm" fo:margin-left="0.33cm"/>
    </style:style>
    <style:style style:name="T1825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1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2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11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82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76" style:family="table-row">
      <style:table-row-properties style:row-height="1.221cm" style:use-optimal-row-height="false"/>
    </style:style>
    <style:style style:name="Cell1612" style:family="table-cell">
      <style:table-cell-properties style:vertical-align="top" fo:border-top="#000000 0.053cm solid" fo:border-bottom="#000000 0.026cm solid" fo:border-left="#000000 0.018cm solid" fo:border-right="#000000 0.026cm solid" fo:wrap-option="wrap"/>
    </style:style>
    <style:style style:name="P1828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1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29" style:family="paragraph" style:parent-style-name="Table_20_Paragraph">
      <style:paragraph-properties fo:text-align="center" fo:margin-top="0.342cm" fo:margin-left="4.202cm" fo:margin-right="4.202cm"/>
    </style:style>
    <style:style style:name="T1829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1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3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1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31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16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83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77" style:family="table-row">
      <style:table-row-properties style:row-height="1.378cm" style:use-optimal-row-height="false"/>
    </style:style>
    <style:style style:name="Cell1617" style:family="table-cell">
      <style:table-cell-properties style:vertical-align="top" fo:border-top="#000000 0.026cm solid" fo:border-bottom="#000000 0.053cm solid" fo:border-left="#000000 0.018cm solid" fo:border-right="#000000 0.026cm solid" fo:wrap-option="wrap"/>
    </style:style>
    <style:style style:name="P1833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834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835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836" style:family="paragraph" style:parent-style-name="Table_20_Paragraph">
      <style:paragraph-properties fo:margin-top="0.005cm"/>
      <style:text-properties style:font-name="標楷體" fo:font-size="13.5pt" style:font-name-asian="標楷體" style:font-size-asian="13.5pt" style:font-name-complex="新細明體" style:font-size-complex="11pt" fo:language="en" fo:language-asian="en" fo:language-complex="ar" fo:country="US" fo:country-asian="US" fo:country-complex="SA"/>
    </style:style>
    <style:style style:name="P1837" style:family="paragraph" style:parent-style-name="Table_20_Paragraph">
      <style:paragraph-properties fo:margin-left="0.303cm"/>
    </style:style>
    <style:style style:name="T1837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838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839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840" style:family="paragraph" style:parent-style-name="Table_20_Paragraph">
      <style:paragraph-properties fo:margin-top="0.016cm"/>
      <style:text-properties style:font-name="標楷體" fo:font-size="9.5pt" style:font-name-asian="標楷體" style:font-size-asian="9.5pt" style:font-name-complex="新細明體" style:font-size-complex="11pt" fo:language="en" fo:language-asian="en" fo:language-complex="ar" fo:country="US" fo:country-asian="US" fo:country-complex="SA"/>
    </style:style>
    <style:style style:name="P1841" style:family="paragraph" style:parent-style-name="Table_20_Paragraph">
      <style:paragraph-properties fo:margin-left="0.303cm"/>
    </style:style>
    <style:style style:name="T1841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1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42" style:family="paragraph" style:parent-style-name="Table_20_Paragraph">
      <style:paragraph-properties fo:line-height="0.494cm" fo:margin-top="0.106cm" fo:margin-left="0.041cm" fo:margin-right="-0.067cm"/>
    </style:style>
    <style:style style:name="T1842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T1842_2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T1842_3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T1842_4" style:family="text">
      <style:text-properties fo:letter-spacing="-0.014cm"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T1842_5" style:family="text">
      <style:text-properties fo:letter-spacing="-0.014cm"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T1842_6" style:family="text">
      <style:text-properties fo:letter-spacing="-0.014cm"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1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43" style:family="paragraph" style:parent-style-name="Table_20_Paragraph">
      <style:paragraph-properties fo:margin-top="0.014cm"/>
      <style:text-properties style:font-name="標楷體" fo:font-size="9.5pt" style:font-name-asian="標楷體" style:font-size-asian="9.5pt" style:font-name-complex="新細明體" style:font-size-complex="11pt" fo:language="en" fo:language-asian="zh" fo:language-complex="ar" fo:country="US" fo:country-asian="TW" fo:country-complex="SA"/>
    </style:style>
    <style:style style:name="P1844" style:family="paragraph" style:parent-style-name="Table_20_Paragraph">
      <style:paragraph-properties fo:margin-left="0.33cm"/>
    </style:style>
    <style:style style:name="T1844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2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4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21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84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78" style:family="table-row">
      <style:table-row-properties style:row-height="0.804cm" style:use-optimal-row-height="false"/>
    </style:style>
    <style:style style:name="Cell1622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84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2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48" style:family="paragraph" style:parent-style-name="Table_20_Paragraph">
      <style:paragraph-properties fo:line-height="0.494cm" fo:margin-top="0.139cm" fo:margin-left="0.041cm" fo:margin-right="-0.067cm"/>
    </style:style>
    <style:style style:name="T1848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2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49" style:family="paragraph" style:parent-style-name="Table_20_Paragraph">
      <style:paragraph-properties fo:margin-top="0.139cm" fo:margin-left="0.423cm"/>
    </style:style>
    <style:style style:name="T1849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2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5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26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851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79" style:family="table-row">
      <style:table-row-properties style:row-height="0.806cm" style:use-optimal-row-height="false"/>
    </style:style>
    <style:style style:name="Cell1627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85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2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53" style:family="paragraph" style:parent-style-name="Table_20_Paragraph">
      <style:paragraph-properties fo:line-height="0.494cm" fo:margin-top="0.131cm" fo:margin-left="0.041cm" fo:margin-right="-0.067cm"/>
    </style:style>
    <style:style style:name="T1853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2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54" style:family="paragraph" style:parent-style-name="Table_20_Paragraph">
      <style:paragraph-properties fo:margin-top="0.131cm" fo:margin-left="0.33cm"/>
    </style:style>
    <style:style style:name="T1854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3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5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31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85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80" style:family="table-row">
      <style:table-row-properties style:row-height="0.804cm" style:use-optimal-row-height="false"/>
    </style:style>
    <style:style style:name="Cell1632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85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3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58" style:family="paragraph" style:parent-style-name="Table_20_Paragraph">
      <style:paragraph-properties fo:line-height="0.494cm" fo:margin-top="0.131cm" fo:margin-left="0.041cm" fo:margin-right="-0.067cm"/>
    </style:style>
    <style:style style:name="T1858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3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59" style:family="paragraph" style:parent-style-name="Table_20_Paragraph">
      <style:paragraph-properties fo:margin-top="0.131cm" fo:margin-left="0.33cm"/>
    </style:style>
    <style:style style:name="T1859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3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6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36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861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81" style:family="table-row">
      <style:table-row-properties style:row-height="0.796cm" style:use-optimal-row-height="false"/>
    </style:style>
    <style:style style:name="Cell1637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86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3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63" style:family="paragraph" style:parent-style-name="Table_20_Paragraph">
      <style:paragraph-properties fo:line-height="0.494cm" fo:margin-top="0.131cm" fo:margin-left="0.041cm" fo:margin-right="-0.067cm"/>
    </style:style>
    <style:style style:name="T1863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3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64" style:family="paragraph" style:parent-style-name="Table_20_Paragraph">
      <style:paragraph-properties fo:margin-top="0.131cm" fo:margin-left="0.33cm"/>
    </style:style>
    <style:style style:name="T1864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4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6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41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86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82" style:family="table-row">
      <style:table-row-properties style:row-height="1.439cm" style:use-optimal-row-height="false"/>
    </style:style>
    <style:style style:name="Cell1642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86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4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68" style:family="paragraph" style:parent-style-name="Table_20_Paragraph">
      <style:paragraph-properties fo:line-height="0.494cm" fo:margin-top="0.106cm" fo:margin-left="0.041cm" fo:margin-right="0.011cm"/>
    </style:style>
    <style:style style:name="T1868_1" style:family="text">
      <style:text-properties fo:letter-spacing="-0.009cm"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T1868_2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4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69" style:family="paragraph" style:parent-style-name="Table_20_Paragraph">
      <style:paragraph-properties fo:margin-top="0.014cm"/>
      <style:text-properties style:font-name="標楷體" fo:font-size="9.5pt" style:font-name-asian="標楷體" style:font-size-asian="9.5pt" style:font-name-complex="新細明體" style:font-size-complex="11pt" fo:language="en" fo:language-asian="zh" fo:language-complex="ar" fo:country="US" fo:country-asian="TW" fo:country-complex="SA"/>
    </style:style>
    <style:style style:name="P1870" style:family="paragraph" style:parent-style-name="Table_20_Paragraph">
      <style:paragraph-properties fo:margin-left="0.33cm"/>
    </style:style>
    <style:style style:name="T1870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4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71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46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87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83" style:family="table-row">
      <style:table-row-properties style:row-height="1.134cm" style:use-optimal-row-height="false"/>
    </style:style>
    <style:style style:name="Cell1647" style:family="table-cell">
      <style:table-cell-properties style:vertical-align="top" fo:border-top="#000000 0.053cm solid" fo:border-bottom="#000000 0.018cm solid" fo:border-left="#000000 0.018cm solid" fo:border-right="#000000 0.026cm solid" fo:wrap-option="wrap"/>
    </style:style>
    <style:style style:name="P187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4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74" style:family="paragraph" style:parent-style-name="Table_20_Paragraph">
      <style:paragraph-properties fo:text-align="center" fo:margin-top="0.3cm" fo:margin-left="4.202cm" fo:margin-right="4.202cm"/>
    </style:style>
    <style:style style:name="T1874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4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7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50" style:family="table-cell">
      <style:table-cell-properties style:vertical-align="top" fo:border-top="#000000 0.026cm solid" fo:border-bottom="#000000 0.026cm solid" fo:border-left="#000000 0.026cm solid" fo:border-right="#000000 0.009cm solid" fo:wrap-option="wrap"/>
    </style:style>
    <style:style style:name="P187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51" style:family="table-cell">
      <style:table-cell-properties style:vertical-align="top" fo:border-top="#000000 0.026cm solid" fo:border-bottom="#000000 0.026cm solid" fo:border-left="#000000 0.009cm solid" fo:border-right="#000000 0.018cm solid" fo:wrap-option="wrap"/>
    </style:style>
    <style:style style:name="P187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84" style:family="table-row">
      <style:table-row-properties style:row-height="0.817cm" style:use-optimal-row-height="false"/>
    </style:style>
    <style:style style:name="Cell1652" style:family="table-cell">
      <style:table-cell-properties style:vertical-align="top" fo:border-top="#000000 0.018cm solid" fo:border-bottom="#000000 0.053cm solid" fo:border-left="#000000 0.018cm solid" fo:border-right="#000000 0.026cm solid" style:writing-mode="tb-rl-v" fo:wrap-option="wrap"/>
    </style:style>
    <style:style style:name="P1878" style:family="paragraph" style:parent-style-name="Table_20_Paragraph">
      <style:paragraph-properties fo:text-align="justify" fo:line-height="127%" fo:margin-top="0.28cm" fo:margin-left="0.303cm" fo:margin-right="0.318cm"/>
    </style:style>
    <style:style style:name="T1878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 style:text-rotation-angle="270"/>
    </style:style>
    <style:style style:name="T1878_2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 style:text-rotation-angle="270"/>
    </style:style>
    <style:style style:name="P1879" style:family="paragraph" style:parent-style-name="Table_20_Paragraph">
      <style:paragraph-properties fo:text-align="justify" fo:line-height="127%" fo:margin-top="0.28cm" fo:margin-left="0.303cm" fo:margin-right="0.318cm"/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53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1880" style:family="paragraph" style:parent-style-name="Table_20_Paragraph">
      <style:paragraph-properties fo:margin-top="0.046cm" fo:margin-left="0.042cm" fo:margin-right="-0.067cm"/>
    </style:style>
    <style:style style:name="T1880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54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1881" style:family="paragraph" style:parent-style-name="Table_20_Paragraph">
      <style:paragraph-properties fo:margin-top="0.131cm" fo:margin-left="0.33cm"/>
    </style:style>
    <style:style style:name="T1881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55" style:family="table-cell">
      <style:table-cell-properties style:vertical-align="top" fo:border-top="#000000 0.026cm solid" fo:border-bottom="#000000 0.018cm solid" fo:border-left="#000000 0.026cm solid" fo:border-right="#000000 0.018cm solid" fo:wrap-option="wrap"/>
    </style:style>
    <style:style style:name="P188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85" style:family="table-row">
      <style:table-row-properties style:row-height="0.818cm" style:use-optimal-row-height="false"/>
    </style:style>
    <style:style style:name="Cell1656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88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57" style:family="table-cell">
      <style:table-cell-properties style:vertical-align="top" fo:border-top="#000000 0.018cm solid" fo:border-bottom="#000000 0.026cm solid" fo:border-left="#000000 0.026cm solid" fo:border-right="#000000 0.026cm solid" fo:wrap-option="wrap"/>
    </style:style>
    <style:style style:name="P1884" style:family="paragraph" style:parent-style-name="Table_20_Paragraph">
      <style:paragraph-properties fo:margin-top="0.131cm" fo:margin-left="0.042cm" fo:margin-right="-0.067cm"/>
    </style:style>
    <style:style style:name="T1884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58" style:family="table-cell">
      <style:table-cell-properties style:vertical-align="top" fo:border-top="#000000 0.018cm solid" fo:border-bottom="#000000 0.026cm solid" fo:border-left="#000000 0.026cm solid" fo:border-right="#000000 0.026cm solid" fo:wrap-option="wrap"/>
    </style:style>
    <style:style style:name="P1885" style:family="paragraph" style:parent-style-name="Table_20_Paragraph">
      <style:paragraph-properties fo:margin-top="0.131cm" fo:margin-left="0.33cm"/>
    </style:style>
    <style:style style:name="T1885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59" style:family="table-cell">
      <style:table-cell-properties style:vertical-align="top" fo:border-top="#000000 0.018cm solid" fo:border-bottom="#000000 0.026cm solid" fo:border-left="#000000 0.026cm solid" fo:border-right="#000000 0.018cm solid" fo:wrap-option="wrap"/>
    </style:style>
    <style:style style:name="P188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86" style:family="table-row">
      <style:table-row-properties style:row-height="0.829cm" style:use-optimal-row-height="false"/>
    </style:style>
    <style:style style:name="Cell1660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88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6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88" style:family="paragraph" style:parent-style-name="Table_20_Paragraph">
      <style:paragraph-properties fo:margin-top="0.157cm" fo:margin-left="0.042cm" fo:margin-right="-0.067cm"/>
    </style:style>
    <style:style style:name="T1888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6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89" style:family="paragraph" style:parent-style-name="Table_20_Paragraph">
      <style:paragraph-properties fo:margin-top="0.157cm" fo:margin-left="0.33cm"/>
    </style:style>
    <style:style style:name="T1889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63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89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87" style:family="table-row">
      <style:table-row-properties style:row-height="1.152cm" style:use-optimal-row-height="false"/>
    </style:style>
    <style:style style:name="Cell1664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891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65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1892" style:family="paragraph" style:parent-style-name="Table_20_Paragraph">
      <style:paragraph-properties fo:line-height="0.506cm" fo:margin-left="0.042cm" fo:margin-right="-0.067cm"/>
    </style:style>
    <style:style style:name="T1892_1" style:family="text">
      <style:text-properties fo:letter-spacing="-0.009cm"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P1893" style:family="paragraph" style:parent-style-name="Table_20_Paragraph">
      <style:paragraph-properties fo:line-height="0.552cm" fo:margin-left="0.042cm" fo:margin-right="-0.067cm"/>
    </style:style>
    <style:style style:name="T1893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6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94" style:family="paragraph" style:parent-style-name="Table_20_Paragraph">
      <style:paragraph-properties fo:margin-top="0.318cm" fo:margin-left="0.33cm"/>
    </style:style>
    <style:style style:name="T1894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67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89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88" style:family="table-row">
      <style:table-row-properties style:row-height="0.829cm" style:use-optimal-row-height="false"/>
    </style:style>
    <style:style style:name="Cell166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border-left="#000000 0.018cm solid" fo:border-right="#000000 0.026cm solid" fo:wrap-option="wrap"/>
    </style:style>
    <style:style style:name="P1896" style:family="paragraph" style:parent-style-name="Table_20_Paragraph">
      <style:paragraph-properties fo:text-align="justify" fo:line-height="127%" fo:margin-top="0.28cm" fo:margin-left="0.303cm" fo:margin-right="0.318cm"/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69" style:family="table-cell">
      <style:table-cell-properties style:vertical-align="top" fo:border-top="#000000 0.018cm solid" fo:border-bottom="#000000 0.018cm solid" fo:border-left="#000000 0.026cm solid" fo:border-right="#000000 0.026cm solid" fo:wrap-option="wrap"/>
    </style:style>
    <style:style style:name="P1897" style:family="paragraph" style:parent-style-name="Table_20_Paragraph">
      <style:paragraph-properties fo:margin-top="0.164cm" fo:margin-left="0.042cm"/>
    </style:style>
    <style:style style:name="T1897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70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1898" style:family="paragraph" style:parent-style-name="Table_20_Paragraph">
      <style:paragraph-properties fo:margin-top="0.164cm" fo:margin-left="0.33cm"/>
    </style:style>
    <style:style style:name="T1898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71" style:family="table-cell">
      <style:table-cell-properties style:vertical-align="top" fo:border-top="#000000 0.026cm solid" fo:border-bottom="#000000 0.018cm solid" fo:border-left="#000000 0.026cm solid" fo:border-right="#000000 0.018cm solid" fo:wrap-option="wrap"/>
    </style:style>
    <style:style style:name="P1899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89" style:family="table-row">
      <style:table-row-properties style:row-height="0.995cm" style:use-optimal-row-height="false"/>
    </style:style>
    <style:style style:name="Cell167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border-left="#000000 0.018cm solid" fo:border-right="#000000 0.026cm solid" fo:wrap-option="wrap"/>
    </style:style>
    <style:style style:name="P190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73" style:family="table-cell">
      <style:table-cell-properties style:vertical-align="top" fo:border-top="#000000 0.018cm solid" fo:border-bottom="#000000 0.018cm solid" fo:border-left="#000000 0.026cm solid" fo:border-right="#000000 0.026cm solid" fo:wrap-option="wrap"/>
    </style:style>
    <style:style style:name="P1901" style:family="paragraph" style:parent-style-name="Table_20_Paragraph">
      <style:paragraph-properties fo:margin-top="0.164cm" fo:margin-left="0.042cm"/>
    </style:style>
    <style:style style:name="T1901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74" style:family="table-cell">
      <style:table-cell-properties style:vertical-align="top" fo:border-top="#000000 0.018cm solid" fo:border-bottom="#000000 0.018cm solid" fo:border-left="#000000 0.026cm solid" fo:border-right="#000000 0.026cm solid" fo:wrap-option="wrap"/>
    </style:style>
    <style:style style:name="P1902" style:family="paragraph" style:parent-style-name="Table_20_Paragraph">
      <style:paragraph-properties fo:margin-top="0.164cm" fo:margin-left="0.33cm"/>
    </style:style>
    <style:style style:name="T1902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75" style:family="table-cell">
      <style:table-cell-properties style:vertical-align="top" fo:border-top="#000000 0.018cm solid" fo:border-bottom="#000000 0.018cm solid" fo:border-left="#000000 0.026cm solid" fo:border-right="#000000 0.018cm solid" fo:wrap-option="wrap"/>
    </style:style>
    <style:style style:name="P190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90" style:family="table-row">
      <style:table-row-properties style:row-height="1.065cm" style:use-optimal-row-height="false"/>
    </style:style>
    <style:style style:name="Cell1676" style:family="table-cell">
      <style:table-cell-properties style:vertical-align="top" fo:border-top="#000000 0.053cm double" style:border-line-width-top="0.018cm 0.018cm 0.018cm" fo:border-bottom="#000000 0.026cm solid" fo:border-left="#000000 0.018cm solid" fo:border-right="#000000 0.026cm solid" fo:wrap-option="wrap"/>
    </style:style>
    <style:style style:name="P1904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7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905" style:family="paragraph" style:parent-style-name="Table_20_Paragraph">
      <style:paragraph-properties fo:text-align="center" fo:margin-top="0.353cm" fo:margin-left="4.766cm" fo:margin-right="4.766cm"/>
    </style:style>
    <style:style style:name="T1905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78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90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91" style:family="table-row">
      <style:table-row-properties style:row-height="2.621cm" style:use-optimal-row-height="false"/>
    </style:style>
    <style:style style:name="Cell1679" style:family="table-cell">
      <style:table-cell-properties style:vertical-align="top" fo:border-top="#000000 0.026cm solid" fo:border-bottom="#000000 0.018cm solid" fo:border-left="#000000 0.018cm solid" fo:border-right="#000000 0.026cm solid" fo:wrap-option="wrap"/>
    </style:style>
    <style:style style:name="P1907" style:family="paragraph" style:parent-style-name="Table_20_Paragraph">
      <style:paragraph-properties fo:margin-top="0.333cm" fo:margin-left="0.303cm"/>
    </style:style>
    <style:style style:name="T1907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908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909" style:family="paragraph" style:parent-style-name="Table_20_Paragraph">
      <style:paragraph-properties fo:margin-top="0.296cm" fo:margin-left="0.303cm"/>
    </style:style>
    <style:style style:name="T1909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80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191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81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1911" style:family="paragraph" style:parent-style-name="Table_20_Paragraph">
      <style:paragraph-properties fo:text-align="justify" fo:margin-top="0.115cm" fo:margin-left="0.125cm" fo:margin-right="0.115cm"/>
    </style:style>
    <style:style style:name="T1911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82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191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83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1913" style:family="paragraph" style:parent-style-name="Table_20_Paragraph">
      <style:paragraph-properties fo:text-align="justify" fo:margin-top="0.115cm" fo:margin-left="0.125cm" fo:margin-right="0.115cm"/>
    </style:style>
    <style:style style:name="T1913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T1913_2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T1913_3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T1913_4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84" style:family="table-cell">
      <style:table-cell-properties style:vertical-align="top" fo:border-top="#000000 0.026cm solid" fo:border-bottom="#000000 0.018cm solid" fo:border-left="#000000 0.026cm solid" fo:border-right="#000000 0.018cm solid" fo:wrap-option="wrap"/>
    </style:style>
    <style:style style:name="P1914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P1915" style:family="paragraph" style:parent-style-name="Normal">
      <style:paragraph-properties fo:line-height="0.564cm"/>
    </style:style>
    <style:style style:name="T1915_1" style:family="text">
      <style:text-properties style:font-name="標楷體" fo:font-size="14pt" style:font-name-asian="標楷體" style:font-size-asian="14pt" style:font-size-complex="14pt"/>
    </style:style>
    <style:style style:name="P1916" style:family="paragraph" style:parent-style-name="Normal">
      <style:paragraph-properties fo:line-height="0.564cm"/>
    </style:style>
    <style:style style:name="T1916_1" style:family="text">
      <style:text-properties style:font-name="標楷體" fo:font-size="14pt" style:font-name-asian="標楷體" style:font-size-asian="14pt" style:font-size-complex="14pt"/>
    </style:style>
    <style:style style:name="P1917" style:family="paragraph" style:parent-style-name="Normal">
      <style:paragraph-properties fo:line-height="0.564cm" fo:margin-top="0.081cm"/>
    </style:style>
    <style:style style:name="T1917_1" style:family="text">
      <style:text-properties fo:letter-spacing="0.049cm" style:font-name="標楷體" fo:font-size="14pt" style:font-name-asian="標楷體" style:font-size-asian="14pt" style:font-size-complex="14pt"/>
    </style:style>
    <style:style style:name="T1917_2" style:family="text">
      <style:text-properties fo:letter-spacing="0.049cm" style:font-name="標楷體" fo:font-size="14pt" style:font-name-asian="標楷體" style:font-size-asian="14pt" style:font-size-complex="14pt"/>
    </style:style>
    <style:style style:name="T1917_3" style:family="text">
      <style:text-properties fo:letter-spacing="0.016cm" style:font-name="標楷體" fo:font-size="14pt" style:font-name-asian="標楷體" style:font-size-asian="14pt" style:font-size-complex="14pt"/>
    </style:style>
    <style:style style:name="T1917_4" style:family="text">
      <style:text-properties style:font-name="標楷體" fo:font-size="14pt" style:font-name-asian="標楷體" style:font-size-asian="14pt" style:font-size-complex="14pt"/>
    </style:style>
    <style:style style:name="P1918" style:family="paragraph" style:parent-style-name="Normal">
      <style:paragraph-properties fo:line-height="0.564cm" fo:margin-top="0.081cm" fo:margin-left="1.023cm"/>
    </style:style>
    <style:style style:name="T1918_1" style:family="text">
      <style:text-properties style:font-name="標楷體" fo:font-size="14pt" style:font-name-asian="標楷體" style:font-size-asian="14pt" style:font-size-complex="14pt"/>
    </style:style>
    <style:style style:name="T1918_2" style:family="text">
      <style:text-properties style:font-name="標楷體" fo:font-size="14pt" style:font-name-asian="標楷體" style:font-size-asian="14pt" style:font-size-complex="14pt"/>
    </style:style>
    <style:style style:name="T1918_3" style:family="text">
      <style:text-properties style:font-name="標楷體" fo:font-size="14pt" style:font-name-asian="標楷體" style:font-size-asian="14pt" style:font-size-complex="14pt"/>
    </style:style>
    <style:style style:name="T1918_4" style:family="text">
      <style:text-properties style:font-name="標楷體" fo:font-size="14pt" style:font-name-asian="標楷體" style:font-size-asian="14pt" style:font-size-complex="14pt"/>
    </style:style>
    <style:style style:name="T1918_5" style:family="text">
      <style:text-properties fo:letter-spacing="-0.044cm" style:font-name="標楷體" fo:font-size="14pt" style:font-name-asian="標楷體" style:font-size-asian="14pt" style:font-size-complex="14pt"/>
    </style:style>
    <style:style style:name="T1918_6" style:family="text">
      <style:text-properties fo:letter-spacing="-0.044cm" style:font-name="標楷體" fo:font-size="14pt" style:font-name-asian="標楷體" style:font-size-asian="14pt" style:font-size-complex="14pt"/>
    </style:style>
    <style:style style:name="T1918_7" style:family="text">
      <style:text-properties style:font-name="標楷體" fo:font-size="14pt" style:font-name-asian="標楷體" style:font-size-asian="14pt" style:font-size-complex="14pt"/>
    </style:style>
    <style:style style:name="T1918_8" style:family="text">
      <style:text-properties fo:letter-spacing="-0.044cm" style:font-name="標楷體" fo:font-size="14pt" style:font-name-asian="標楷體" style:font-size-asian="14pt" style:font-size-complex="14pt"/>
    </style:style>
    <style:style style:name="T1918_9" style:family="text">
      <style:text-properties fo:letter-spacing="-0.044cm" style:font-name="標楷體" fo:font-size="14pt" style:font-name-asian="標楷體" style:font-size-asian="14pt" style:font-size-complex="14pt"/>
    </style:style>
    <style:style style:name="T1918_10" style:family="text">
      <style:text-properties style:font-name="標楷體" fo:font-size="14pt" style:font-name-asian="標楷體" style:font-size-asian="14pt" style:font-size-complex="14pt"/>
    </style:style>
    <style:style style:name="T1918_11" style:family="text">
      <style:text-properties style:font-name="標楷體" fo:font-size="14pt" style:font-name-asian="標楷體" style:font-size-asian="14pt" style:font-size-complex="14pt"/>
    </style:style>
    <style:style style:name="T1918_12" style:family="text">
      <style:text-properties style:font-name="標楷體" fo:font-size="14pt" style:font-name-asian="標楷體" style:font-size-asian="14pt" style:font-size-complex="14pt"/>
    </style:style>
    <style:style style:name="P1919" style:family="paragraph" style:parent-style-name="Normal">
      <style:paragraph-properties fo:line-height="0.564cm" fo:margin-top="0.081cm" fo:margin-left="1.023cm"/>
    </style:style>
    <style:style style:name="T1919_1" style:family="text">
      <style:text-properties style:font-name="標楷體" fo:font-size="14pt" style:font-name-asian="標楷體" style:font-size-asian="14pt" style:font-size-complex="14pt"/>
    </style:style>
    <style:style style:name="T1919_2" style:family="text">
      <style:text-properties style:font-name="標楷體" fo:font-size="14pt" style:font-name-asian="標楷體" style:font-size-asian="14pt" style:font-size-complex="14pt"/>
    </style:style>
    <style:style style:name="T1919_3" style:family="text">
      <style:text-properties style:font-name="標楷體" fo:font-size="14pt" style:font-name-asian="標楷體" style:font-size-asian="14pt" style:font-size-complex="14pt"/>
    </style:style>
    <style:style style:name="T1919_4" style:family="text">
      <style:text-properties style:font-name="標楷體" fo:font-size="14pt" style:font-name-asian="標楷體" style:font-size-asian="14pt" style:font-size-complex="14pt"/>
    </style:style>
    <style:style style:name="T1919_5" style:family="text">
      <style:text-properties fo:letter-spacing="-0.044cm" style:font-name="標楷體" fo:font-size="14pt" style:font-name-asian="標楷體" style:font-size-asian="14pt" style:font-size-complex="14pt"/>
    </style:style>
    <style:style style:name="T1919_6" style:family="text">
      <style:text-properties style:font-name="標楷體" fo:font-size="14pt" style:font-name-asian="標楷體" style:font-size-asian="14pt" style:font-size-complex="14pt"/>
    </style:style>
    <style:style style:name="T1919_7" style:family="text">
      <style:text-properties fo:letter-spacing="-0.044cm" style:font-name="標楷體" fo:font-size="14pt" style:font-name-asian="標楷體" style:font-size-asian="14pt" style:font-size-complex="14pt"/>
    </style:style>
    <style:style style:name="T1919_8" style:family="text">
      <style:text-properties style:font-name="標楷體" fo:font-size="14pt" style:font-name-asian="標楷體" style:font-size-asian="14pt" style:font-size-complex="14pt"/>
    </style:style>
    <style:style style:name="T1919_9" style:family="text">
      <style:text-properties style:font-name="標楷體" fo:font-size="14pt" style:font-name-asian="標楷體" style:font-size-asian="14pt" style:font-size-complex="14pt"/>
    </style:style>
    <style:style style:name="T1919_10" style:family="text">
      <style:text-properties style:font-name="標楷體" fo:font-size="14pt" style:font-name-asian="標楷體" style:font-size-asian="14pt" style:font-size-complex="14pt"/>
    </style:style>
    <style:style style:name="T1919_11" style:family="text">
      <style:text-properties fo:letter-spacing="-0.044cm" style:font-name="標楷體" fo:font-size="14pt" style:font-name-asian="標楷體" style:font-size-asian="14pt" style:font-size-complex="14pt"/>
    </style:style>
    <style:style style:name="T1919_12" style:family="text">
      <style:text-properties fo:letter-spacing="-0.044cm" style:font-name="標楷體" fo:font-size="14pt" style:font-name-asian="標楷體" style:font-size-asian="14pt" style:font-size-complex="14pt"/>
    </style:style>
    <style:style style:name="P1920" style:family="paragraph" style:parent-style-name="Normal">
      <style:paragraph-properties fo:line-height="0.564cm" fo:margin-top="0.081cm" fo:margin-left="1.023cm"/>
    </style:style>
    <style:style style:name="T1920_1" style:family="text">
      <style:text-properties style:font-name="標楷體" fo:font-size="14pt" style:font-name-asian="標楷體" style:font-size-asian="14pt" style:font-size-complex="14pt"/>
    </style:style>
    <style:style style:name="T1920_2" style:family="text">
      <style:text-properties style:font-name="標楷體" fo:font-size="14pt" style:font-name-asian="標楷體" style:font-size-asian="14pt" style:font-size-complex="14pt"/>
    </style:style>
    <style:style style:name="T1920_3" style:family="text">
      <style:text-properties style:font-name="標楷體" fo:font-size="14pt" style:font-name-asian="標楷體" style:font-size-asian="14pt" style:font-size-complex="14pt"/>
    </style:style>
    <style:style style:name="T1920_4" style:family="text">
      <style:text-properties style:font-name="標楷體" fo:font-size="14pt" style:font-name-asian="標楷體" style:font-size-asian="14pt" style:font-size-complex="14pt"/>
    </style:style>
    <style:style style:name="T1920_5" style:family="text">
      <style:text-properties fo:letter-spacing="-0.035cm" style:font-name="標楷體" fo:font-size="14pt" style:font-name-asian="標楷體" style:font-size-asian="14pt" style:font-size-complex="14pt"/>
    </style:style>
    <style:style style:name="T1920_6" style:family="text">
      <style:text-properties fo:letter-spacing="0.037cm" style:font-name="標楷體" fo:font-size="14pt" style:font-name-asian="標楷體" style:font-size-asian="14pt" style:font-size-complex="14pt"/>
    </style:style>
    <style:style style:name="P1921" style:family="paragraph" style:parent-style-name="Normal">
      <style:paragraph-properties fo:line-height="0.564cm" fo:margin-top="0.081cm"/>
    </style:style>
    <style:style style:name="T1921_1" style:family="text">
      <style:text-properties style:font-name="標楷體" fo:font-size="14pt" style:font-name-asian="標楷體" style:font-size-asian="14pt" style:font-size-complex="14pt"/>
    </style:style>
    <style:style style:name="T1921_2" style:family="text">
      <style:text-properties fo:letter-spacing="-0.044cm" style:font-name="標楷體" fo:font-size="14pt" style:font-name-asian="標楷體" style:font-size-asian="14pt" style:font-size-complex="14pt"/>
    </style:style>
    <style:style style:name="T1921_3" style:family="text">
      <style:text-properties style:font-name="標楷體" fo:font-size="14pt" style:font-name-asian="標楷體" style:font-size-asian="14pt" style:font-size-complex="14pt"/>
    </style:style>
    <style:style style:name="T1921_4" style:family="text">
      <style:text-properties fo:letter-spacing="-0.044cm" style:font-name="標楷體" fo:font-size="14pt" style:font-name-asian="標楷體" style:font-size-asian="14pt" style:font-size-complex="14pt"/>
    </style:style>
    <style:style style:name="T1921_5" style:family="text">
      <style:text-properties style:font-name="標楷體" fo:font-size="14pt" style:font-name-asian="標楷體" style:font-size-asian="14pt" style:font-size-complex="14pt"/>
    </style:style>
    <style:style style:name="P1922" style:family="paragraph" style:parent-style-name="Normal">
      <style:paragraph-properties fo:line-height="0.564cm" fo:margin-top="0.081cm" fo:margin-left="1.023cm"/>
    </style:style>
    <style:style style:name="T1922_1" style:family="text">
      <style:text-properties style:font-name="標楷體" fo:font-size="14pt" style:font-name-asian="標楷體" style:font-size-asian="14pt" style:font-size-complex="14pt"/>
    </style:style>
    <style:style style:name="T1922_2" style:family="text">
      <style:text-properties fo:letter-spacing="-0.051cm" style:font-name="標楷體" fo:font-size="14pt" style:font-name-asian="標楷體" style:font-size-asian="14pt" style:font-size-complex="14pt"/>
    </style:style>
    <style:style style:name="T1922_3" style:family="text">
      <style:text-properties style:font-name="標楷體" fo:font-size="14pt" style:font-name-asian="標楷體" style:font-size-asian="14pt" style:font-size-complex="14pt"/>
    </style:style>
    <style:style style:name="T1922_4" style:family="text">
      <style:text-properties style:font-name="標楷體" fo:font-size="14pt" style:font-name-asian="標楷體" style:font-size-asian="14pt" style:font-size-complex="14pt"/>
    </style:style>
    <style:style style:name="T1922_5" style:family="text">
      <style:text-properties style:font-name="標楷體" fo:font-size="14pt" style:font-name-asian="標楷體" style:font-size-asian="14pt" style:font-size-complex="14pt"/>
    </style:style>
    <style:style style:name="T1922_6" style:family="text">
      <style:text-properties style:font-name="標楷體" fo:font-size="14pt" style:font-name-asian="標楷體" style:font-size-asian="14pt" style:font-size-complex="14pt"/>
    </style:style>
    <style:style style:name="T1922_7" style:family="text">
      <style:text-properties style:font-name="標楷體" fo:font-size="14pt" style:font-name-asian="標楷體" style:font-size-asian="14pt" style:font-size-complex="14pt"/>
    </style:style>
    <style:style style:name="T1922_8" style:family="text">
      <style:text-properties fo:letter-spacing="-0.044cm" style:font-name="標楷體" fo:font-size="14pt" style:font-name-asian="標楷體" style:font-size-asian="14pt" style:font-size-complex="14pt"/>
    </style:style>
    <style:style style:name="T1922_9" style:family="text">
      <style:text-properties style:font-name="標楷體" fo:font-size="14pt" style:font-name-asian="標楷體" style:font-size-asian="14pt" style:font-size-complex="14pt"/>
    </style:style>
    <style:style style:name="T1922_10" style:family="text">
      <style:text-properties style:font-name="標楷體" fo:font-size="14pt" style:font-name-asian="標楷體" style:font-size-asian="14pt" style:font-size-complex="14pt"/>
    </style:style>
    <style:style style:name="T1922_11" style:family="text">
      <style:text-properties style:font-name="標楷體" fo:font-size="14pt" style:font-name-asian="標楷體" style:font-size-asian="14pt" style:font-size-complex="14pt"/>
    </style:style>
    <style:style style:name="T1922_12" style:family="text">
      <style:text-properties style:font-name="標楷體" fo:font-size="14pt" style:font-name-asian="標楷體" style:font-size-asian="14pt" style:font-size-complex="14pt"/>
    </style:style>
    <style:style style:name="T1922_13" style:family="text">
      <style:text-properties fo:letter-spacing="-0.085cm" style:font-name="標楷體" fo:font-size="14pt" style:font-name-asian="標楷體" style:font-size-asian="14pt" style:font-size-complex="14pt"/>
    </style:style>
    <style:style style:name="P1923" style:family="paragraph" style:parent-style-name="Normal">
      <style:paragraph-properties fo:line-height="0.564cm" fo:margin-top="0.081cm" fo:margin-left="1.023cm"/>
    </style:style>
    <style:style style:name="T1923_1" style:family="text">
      <style:text-properties style:font-name="標楷體" fo:font-size="14pt" style:font-name-asian="標楷體" style:font-size-asian="14pt" style:font-size-complex="14pt"/>
    </style:style>
    <style:style style:name="T1923_2" style:family="text">
      <style:text-properties style:font-name="標楷體" fo:font-size="14pt" style:font-name-asian="標楷體" style:font-size-asian="14pt" style:font-size-complex="14pt"/>
    </style:style>
    <style:style style:name="T1923_3" style:family="text">
      <style:text-properties style:font-name="標楷體" fo:font-size="14pt" style:font-name-asian="標楷體" style:font-size-asian="14pt" style:font-size-complex="14pt"/>
    </style:style>
    <style:style style:name="T1923_4" style:family="text">
      <style:text-properties style:font-name="標楷體" fo:font-size="14pt" style:font-name-asian="標楷體" style:font-size-asian="14pt" style:font-size-complex="14pt"/>
    </style:style>
    <style:style style:name="P1924" style:family="paragraph" style:parent-style-name="Normal">
      <style:paragraph-properties fo:line-height="0.564cm" fo:margin-top="0.018cm" fo:margin-right="6.669cm"/>
    </style:style>
    <style:style style:name="T1924_1" style:family="text">
      <style:text-properties style:font-name="標楷體" fo:font-size="14pt" style:font-name-asian="標楷體" style:font-size-asian="14pt" style:font-size-complex="14pt"/>
    </style:style>
    <style:style style:name="T1924_2" style:family="text">
      <style:text-properties fo:letter-spacing="-0.044cm" style:font-name="標楷體" fo:font-size="14pt" style:font-name-asian="標楷體" style:font-size-asian="14pt" style:font-size-complex="14pt"/>
    </style:style>
    <style:style style:name="T1924_3" style:family="text">
      <style:text-properties style:font-name="標楷體" fo:font-size="14pt" style:font-name-asian="標楷體" style:font-size-asian="14pt" style:font-size-complex="14pt"/>
    </style:style>
    <style:style style:name="T1924_4" style:family="text">
      <style:text-properties fo:letter-spacing="-0.044cm" style:font-name="標楷體" fo:font-size="14pt" style:font-name-asian="標楷體" style:font-size-asian="14pt" style:font-size-complex="14pt"/>
    </style:style>
    <style:style style:name="T1924_5" style:family="text">
      <style:text-properties style:font-name="標楷體" fo:font-size="14pt" style:font-name-asian="標楷體" style:font-size-asian="14pt" style:font-size-complex="14pt"/>
    </style:style>
    <style:style style:name="P1925" style:family="paragraph" style:parent-style-name="Normal">
      <style:paragraph-properties fo:line-height="0.564cm" fo:margin-top="0.081cm" fo:margin-left="1.023cm"/>
    </style:style>
    <style:style style:name="T1925_1" style:family="text">
      <style:text-properties style:font-name="標楷體" fo:font-size="14pt" style:font-name-asian="標楷體" style:font-size-asian="14pt" style:font-size-complex="14pt"/>
    </style:style>
    <style:style style:name="T1925_2" style:family="text">
      <style:text-properties fo:letter-spacing="0.025cm" style:font-name="標楷體" fo:font-size="14pt" style:font-name-asian="標楷體" style:font-size-asian="14pt" style:font-size-complex="14pt"/>
    </style:style>
    <style:style style:name="T1925_3" style:family="text">
      <style:text-properties style:font-name="標楷體" fo:font-size="14pt" style:font-name-asian="標楷體" style:font-size-asian="14pt" style:font-size-complex="14pt"/>
    </style:style>
    <style:style style:name="T1925_4" style:family="text">
      <style:text-properties fo:letter-spacing="-0.044cm" style:font-name="標楷體" fo:font-size="14pt" style:font-name-asian="標楷體" style:font-size-asian="14pt" style:font-size-complex="14pt"/>
    </style:style>
    <style:style style:name="T1925_5" style:family="text">
      <style:text-properties style:font-name="標楷體" fo:font-size="14pt" style:font-name-asian="標楷體" style:font-size-asian="14pt" style:font-size-complex="14pt"/>
    </style:style>
    <style:style style:name="P1926" style:family="paragraph" style:parent-style-name="Normal">
      <style:paragraph-properties fo:line-height="0.564cm" fo:margin-top="0.081cm" fo:margin-left="1.023cm"/>
    </style:style>
    <style:style style:name="T1926_1" style:family="text">
      <style:text-properties style:font-name="標楷體" fo:font-size="14pt" style:font-name-asian="標楷體" style:font-size-asian="14pt" style:font-size-complex="14pt"/>
    </style:style>
    <style:style style:name="P1927" style:family="paragraph" style:parent-style-name="Normal">
      <style:paragraph-properties fo:line-height="0.564cm" fo:margin-top="0.081cm"/>
    </style:style>
    <style:style style:name="T1927_1" style:family="text">
      <style:text-properties style:font-name="標楷體" fo:font-size="14pt" style:font-name-asian="標楷體" style:font-size-asian="14pt" style:font-size-complex="14pt"/>
    </style:style>
    <style:style style:name="T1927_2" style:family="text">
      <style:text-properties style:font-name="標楷體" fo:font-size="14pt" style:font-name-asian="標楷體" style:font-size-asian="14pt" style:font-size-complex="14pt"/>
    </style:style>
    <style:style style:name="T1927_3" style:family="text">
      <style:text-properties style:font-name="標楷體" fo:font-size="14pt" style:font-name-asian="標楷體" style:font-size-asian="14pt" style:font-size-complex="14pt"/>
    </style:style>
    <style:style style:name="T1927_4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section text:style-name="S1" text:name="S1"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>
              <text:p text:style-name="P1"><text:span text:style-name="T1_1">步驟</text:span></text:p>
            </table:table-cell>
            <table:table-cell table:style-name="Cell2">
              <text:p text:style-name="P2"><text:span text:style-name="T2_1">動　　　作</text:span></text:p>
            </table:table-cell>
            <table:table-cell table:style-name="Cell3">
              <text:p text:style-name="P3"><text:span text:style-name="T3_1">檢　　　　查　　　　項　　　　目</text:span></text:p>
            </table:table-cell>
          </table:table-row>
          <table:table-row table:style-name="Row2">
            <table:table-cell table:style-name="Cell4">
              <text:p text:style-name="P4"><text:span text:style-name="T4_1">一</text:span></text:p>
            </table:table-cell>
            <table:table-cell table:style-name="Cell5">
              <text:p text:style-name="P5"><text:span text:style-name="T5_1">不發動檢查（行駛前檢查）</text:span></text:p>
            </table:table-cell>
            <table:table-cell table:style-name="Cell6">
              <text:p text:style-name="P6"><text:span text:style-name="T6_1">１輪胎氣壓。</text:span></text:p>
              <text:p text:style-name="P7"><text:span text:style-name="T7_1">２機油、剎車油、動力方向機油、離合器油。３燃油量。</text:span></text:p>
              <text:p text:style-name="P8"><text:span text:style-name="T8_1">４冷卻水、電瓶水。</text:span></text:p>
              <text:p text:style-name="P9"><text:span text:style-name="T9_1">５隨車工具及資料。</text:span></text:p>
              <text:p text:style-name="P10"><text:span text:style-name="T10_1">６一般洩漏。</text:span></text:p>
              <text:p text:style-name="P11"><text:span text:style-name="T11_1">７各項皮帶。</text:span></text:p>
              <text:p text:style-name="P12"><text:span text:style-name="T12_1">８後視鏡。</text:span></text:p>
              <text:p text:style-name="P13"><text:span text:style-name="T13_1">９車身外部檢視。</text:span></text:p>
            </table:table-cell>
          </table:table-row>
          <table:table-row table:style-name="Row3">
            <table:table-cell table:style-name="Cell7">
              <text:p text:style-name="P14"><text:span text:style-name="T14_1">二</text:span></text:p>
            </table:table-cell>
            <table:table-cell table:style-name="Cell8">
              <text:p text:style-name="P15"><text:span text:style-name="T15_1">發動引擎至起步前止</text:span></text:p>
            </table:table-cell>
            <table:table-cell table:style-name="Cell9">
              <text:p text:style-name="P16"><text:span text:style-name="T16_1">１引擎加溫起動並檢查油門狀況及引擎轉速是否正常。</text:span></text:p>
              <text:p text:style-name="P17"><text:span text:style-name="T17_1">２各種儀表是否正常。</text:span></text:p>
              <text:p text:style-name="P18"><text:span text:style-name="T18_1">３雨刷及噴水。</text:span></text:p>
              <text:p text:style-name="P19"><text:span text:style-name="T19_1">４各種燈光。</text:span></text:p>
              <text:p text:style-name="P20"><text:span text:style-name="T20_1">５喇叭。</text:span></text:p>
              <text:p text:style-name="P21"><text:span text:style-name="T21_1">６警報器及警示燈。</text:span></text:p>
            </table:table-cell>
          </table:table-row>
          <table:table-row table:style-name="Row4">
            <table:table-cell table:style-name="Cell10">
              <text:p text:style-name="P22"><text:span text:style-name="T22_1">三</text:span></text:p>
            </table:table-cell>
            <table:table-cell table:style-name="Cell11">
              <text:p text:style-name="P23"><text:span text:style-name="T23_1">起步及路試二至五公里（行駛中之檢查）</text:span></text:p>
            </table:table-cell>
            <table:table-cell table:style-name="Cell12">
              <text:p text:style-name="P24"><text:span text:style-name="T24_1">１各種剎車（手、腳）。</text:span></text:p>
              <text:p text:style-name="P25"><text:span text:style-name="T25_1">２離合器。</text:span></text:p>
              <text:p text:style-name="P26"><text:span text:style-name="T26_1">３各種不正常之雜音。</text:span></text:p>
              <text:p text:style-name="P27"><text:span text:style-name="T27_1">４引擎工作狀況。</text:span></text:p>
              <text:p text:style-name="P28"><text:span text:style-name="T28_1">５轉向及其他任何顯示不良的現象。</text:span></text:p>
              <text:p text:style-name="P29"><text:span text:style-name="T29_1">６變速箱及加力箱之操作。</text:span></text:p>
              <text:p text:style-name="P30"><text:span text:style-name="T30_1">７儀表讀數。</text:span></text:p>
            </table:table-cell>
          </table:table-row>
          <table:table-row table:style-name="Row5">
            <table:table-cell table:style-name="Cell13">
              <text:p text:style-name="P31"><text:span text:style-name="T31_1">四</text:span></text:p>
            </table:table-cell>
            <table:table-cell table:style-name="Cell14">
              <text:p text:style-name="P32"><text:span text:style-name="T32_1">返回原地後檢查泵浦</text:span></text:p>
            </table:table-cell>
            <table:table-cell table:style-name="Cell15">
              <text:p text:style-name="P33"><text:span text:style-name="T33_1">１P.T.O及泵浦運轉檢查(含油料檢查或補充)。</text:span></text:p>
              <text:p text:style-name="P34"><text:span text:style-name="T34_1">２真空泵浦漏氣測試(含油料檢查或補充)。</text:span></text:p>
              <text:p text:style-name="P35"><text:span text:style-name="T35_1">３隨車器材檢查</text:span><text:span text:style-name="T35_2">。</text:span></text:p>
            </table:table-cell>
          </table:table-row>
          <table:table-row table:style-name="Row6">
            <table:table-cell table:style-name="Cell16">
              <text:p text:style-name="P36"><text:span text:style-name="T36_1">五</text:span></text:p>
            </table:table-cell>
            <table:table-cell table:style-name="Cell17">
              <text:p text:style-name="P37"><text:span text:style-name="T37_1">熄火檢查（行駛後之檢查）</text:span></text:p>
            </table:table-cell>
            <table:table-cell table:style-name="Cell18">
              <text:p text:style-name="P38"><text:span text:style-name="T38_1">１一般洩漏(機油、剎車油、動力方向機油、離合器油、冷卻水)。</text:span></text:p>
              <text:p text:style-name="P39"><text:span text:style-name="T39_1">２輪胎氣壓及輪胎有無不正常磨損現象。</text:span></text:p>
              <text:p text:style-name="P40"><text:span text:style-name="T40_1">３安全裝置。　</text:span></text:p>
            </table:table-cell>
          </table:table-row>
          <table:table-row table:style-name="Row7">
            <table:table-cell table:style-name="Cell19">
              <text:p text:style-name="P41"><text:span text:style-name="T41_1">附記</text:span></text:p>
            </table:table-cell>
            <table:table-cell table:style-name="Cell20" table:number-columns-spanned="2">
              <text:p text:style-name="P42"><text:span text:style-name="T42_1"><text:s/>１全部檢查時間約三十分鐘。</text:span></text:p>
              <text:p text:style-name="P43"><text:span text:style-name="T43_1"><text:s/>２本車人員集合，分隊長確實督導實施。</text:span></text:p>
              <text:p text:style-name="P44"><text:span text:style-name="T44_1">３週保養檢查實施情形，分隊長應記錄於「消防車輛檢查紀錄表」備註欄內並簽章。</text:span></text:p>
            </table:table-cell>
            <table:covered-table-cell/>
          </table:table-row>
        </table:table>
        <text:p text:style-name="P45"><draw:frame svg:x="-0.661cm" svg:y="-0.344cm" svg:width="3.228cm" svg:height="1.005cm" draw:style-name="FR1" text:anchor-type="char" draw:z-index="0"><draw:text-box><text:p text:style-name="P46"><text:span text:style-name="T46_1">附</text:span><text:span text:style-name="T46_2">件3</text:span></text:p><text:p text:style-name="P47"><text:span text:style-name="T47_1">+++--二</text:span></text:p></draw:text-box></draw:frame><text:span text:style-name="T47_2">消防車輛每週檢查步驟、項目分配表</text:span></text:p>
        <text:p text:style-name="P48"/>
        <text:p text:style-name="P49"/>
        <text:p text:style-name="P50"/>
      </text:section>
      <text:section text:style-name="S2" text:name="S2">
        <table:table table:style-name="Table2">
          <table:table-column table:style-name="Column4"/>
          <table:table-column table:style-name="Column5"/>
          <table:table-column table:style-name="Column6"/>
          <table:table-row table:style-name="Row8">
            <table:table-cell table:style-name="Cell21" table:number-rows-spanned="2">
              <text:p text:style-name="P51"><text:span text:style-name="T51_1">消防局</text:span></text:p>
            </table:table-cell>
            <table:table-cell table:style-name="Cell22">
              <text:p text:style-name="P52"><text:span text:style-name="T52_1">保養(維護單位)</text:span></text:p>
            </table:table-cell>
            <table:table-cell table:style-name="Cell23" table:number-rows-spanned="2">
              <text:p text:style-name="P53"><text:span text:style-name="T53_1">消防車輛保養修護工作紀錄簿</text:span></text:p>
            </table:table-cell>
          </table:table-row>
          <table:table-row table:style-name="Row9">
            <table:covered-table-cell table:style-name="Cell24">
              <text:p text:style-name="P54"/>
            </table:covered-table-cell>
            <table:table-cell table:style-name="Cell25">
              <text:p text:style-name="P55"><text:span text:style-name="T55_1">消防大(中)隊<text:tab/></text:span><text:span text:style-name="T55_2">分隊</text:span><text:span text:style-name="T55_3"><text:s text:c="2"/></text:span></text:p>
            </table:table-cell>
            <table:covered-table-cell table:style-name="Cell26">
              <text:p text:style-name="P56"/>
            </table:covered-table-cell>
          </table:table-row>
        </table:table>
        <text:p text:style-name="P57"><draw:frame svg:x="-0.238cm" svg:y="0.079cm" svg:width="3.228cm" svg:height="1.005cm" draw:style-name="FR2" text:anchor-type="char" draw:z-index="6"><draw:text-box><text:p text:style-name="P58"><text:span text:style-name="T58_1">附</text:span><text:span text:style-name="T58_2">件4</text:span></text:p><text:p text:style-name="P59"><text:span text:style-name="T59_1">+++--二</text:span></text:p></draw:text-box></draw:frame></text:p>
        <text:p text:style-name="P60"/>
        <table:table table:style-name="Table3"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column table:style-name="Column14"/>
          <table:table-column table:style-name="Column15"/>
          <table:table-column table:style-name="Column16"/>
          <table:table-row table:style-name="Row10">
            <table:table-cell table:style-name="Cell27">
              <text:p text:style-name="P61"><text:span text:style-name="T61_1">日期</text:span></text:p>
            </table:table-cell>
            <table:table-cell table:style-name="Cell28">
              <text:p text:style-name="P62"/>
            </table:table-cell>
            <table:table-cell table:style-name="Cell29">
              <text:p text:style-name="P63"/>
            </table:table-cell>
            <table:table-cell table:style-name="Cell30">
              <text:p text:style-name="P64"/>
            </table:table-cell>
            <table:table-cell table:style-name="Cell31">
              <text:p text:style-name="P65"/>
            </table:table-cell>
            <table:table-cell table:style-name="Cell32">
              <text:p text:style-name="P66"/>
            </table:table-cell>
            <table:table-cell table:style-name="Cell33">
              <text:p text:style-name="P67"/>
            </table:table-cell>
            <table:table-cell table:style-name="Cell34">
              <text:p text:style-name="P68"/>
            </table:table-cell>
            <table:table-cell table:style-name="Cell35">
              <text:p text:style-name="P69"/>
            </table:table-cell>
            <table:table-cell table:style-name="Cell36">
              <text:p text:style-name="P70"/>
            </table:table-cell>
          </table:table-row>
          <table:table-row table:style-name="Row11">
            <table:table-cell table:style-name="Cell37">
              <text:p text:style-name="P71"><text:span text:style-name="T71_1">勤務區分</text:span></text:p>
            </table:table-cell>
            <table:table-cell table:style-name="Cell38">
              <text:p text:style-name="P72"/>
            </table:table-cell>
            <table:table-cell table:style-name="Cell39">
              <text:p text:style-name="P73"/>
            </table:table-cell>
            <table:table-cell table:style-name="Cell40">
              <text:p text:style-name="P74"/>
            </table:table-cell>
            <table:table-cell table:style-name="Cell41">
              <text:p text:style-name="P75"/>
            </table:table-cell>
            <table:table-cell table:style-name="Cell42">
              <text:p text:style-name="P76"/>
            </table:table-cell>
            <table:table-cell table:style-name="Cell43">
              <text:p text:style-name="P77"/>
            </table:table-cell>
            <table:table-cell table:style-name="Cell44">
              <text:p text:style-name="P78"/>
            </table:table-cell>
            <table:table-cell table:style-name="Cell45">
              <text:p text:style-name="P79"/>
            </table:table-cell>
            <table:table-cell table:style-name="Cell46">
              <text:p text:style-name="P80"/>
            </table:table-cell>
          </table:table-row>
          <table:table-row table:style-name="Row12">
            <table:table-cell table:style-name="Cell47">
              <text:p text:style-name="P81"><text:span text:style-name="T81_1">車輛總類</text:span></text:p>
            </table:table-cell>
            <table:table-cell table:style-name="Cell48">
              <text:p text:style-name="P82"/>
            </table:table-cell>
            <table:table-cell table:style-name="Cell49">
              <text:p text:style-name="P83"/>
            </table:table-cell>
            <table:table-cell table:style-name="Cell50">
              <text:p text:style-name="P84"/>
            </table:table-cell>
            <table:table-cell table:style-name="Cell51">
              <text:p text:style-name="P85"/>
            </table:table-cell>
            <table:table-cell table:style-name="Cell52">
              <text:p text:style-name="P86"/>
            </table:table-cell>
            <table:table-cell table:style-name="Cell53">
              <text:p text:style-name="P87"/>
            </table:table-cell>
            <table:table-cell table:style-name="Cell54">
              <text:p text:style-name="P88"/>
            </table:table-cell>
            <table:table-cell table:style-name="Cell55">
              <text:p text:style-name="P89"/>
            </table:table-cell>
            <table:table-cell table:style-name="Cell56">
              <text:p text:style-name="P90"/>
            </table:table-cell>
          </table:table-row>
          <table:table-row table:style-name="Row13">
            <table:table-cell table:style-name="Cell57">
              <text:p text:style-name="P91"><text:span text:style-name="T91_1">車輛牌照</text:span></text:p>
            </table:table-cell>
            <table:table-cell table:style-name="Cell58">
              <text:p text:style-name="P92"/>
            </table:table-cell>
            <table:table-cell table:style-name="Cell59">
              <text:p text:style-name="P93"/>
            </table:table-cell>
            <table:table-cell table:style-name="Cell60">
              <text:p text:style-name="P94"/>
            </table:table-cell>
            <table:table-cell table:style-name="Cell61">
              <text:p text:style-name="P95"/>
            </table:table-cell>
            <table:table-cell table:style-name="Cell62">
              <text:p text:style-name="P96"/>
            </table:table-cell>
            <table:table-cell table:style-name="Cell63">
              <text:p text:style-name="P97"/>
            </table:table-cell>
            <table:table-cell table:style-name="Cell64">
              <text:p text:style-name="P98"/>
            </table:table-cell>
            <table:table-cell table:style-name="Cell65">
              <text:p text:style-name="P99"/>
            </table:table-cell>
            <table:table-cell table:style-name="Cell66">
              <text:p text:style-name="P100"/>
            </table:table-cell>
          </table:table-row>
          <table:table-row table:style-name="Row14">
            <table:table-cell table:style-name="Cell67">
              <text:p text:style-name="P101"><text:span text:style-name="T101_1">所屬單位</text:span></text:p>
            </table:table-cell>
            <table:table-cell table:style-name="Cell68">
              <text:p text:style-name="P102"/>
            </table:table-cell>
            <table:table-cell table:style-name="Cell69">
              <text:p text:style-name="P103"/>
            </table:table-cell>
            <table:table-cell table:style-name="Cell70">
              <text:p text:style-name="P104"/>
            </table:table-cell>
            <table:table-cell table:style-name="Cell71">
              <text:p text:style-name="P105"/>
            </table:table-cell>
            <table:table-cell table:style-name="Cell72">
              <text:p text:style-name="P106"/>
            </table:table-cell>
            <table:table-cell table:style-name="Cell73">
              <text:p text:style-name="P107"/>
            </table:table-cell>
            <table:table-cell table:style-name="Cell74">
              <text:p text:style-name="P108"/>
            </table:table-cell>
            <table:table-cell table:style-name="Cell75">
              <text:p text:style-name="P109"/>
            </table:table-cell>
            <table:table-cell table:style-name="Cell76">
              <text:p text:style-name="P110"/>
            </table:table-cell>
          </table:table-row>
          <table:table-row table:style-name="Row15">
            <table:table-cell table:style-name="Cell77">
              <text:p text:style-name="P111"><text:span text:style-name="T111_1">保管人</text:span></text:p>
            </table:table-cell>
            <table:table-cell table:style-name="Cell78">
              <text:p text:style-name="P112"/>
            </table:table-cell>
            <table:table-cell table:style-name="Cell79">
              <text:p text:style-name="P113"/>
            </table:table-cell>
            <table:table-cell table:style-name="Cell80">
              <text:p text:style-name="P114"/>
            </table:table-cell>
            <table:table-cell table:style-name="Cell81">
              <text:p text:style-name="P115"/>
            </table:table-cell>
            <table:table-cell table:style-name="Cell82">
              <text:p text:style-name="P116"/>
            </table:table-cell>
            <table:table-cell table:style-name="Cell83">
              <text:p text:style-name="P117"/>
            </table:table-cell>
            <table:table-cell table:style-name="Cell84">
              <text:p text:style-name="P118"/>
            </table:table-cell>
            <table:table-cell table:style-name="Cell85">
              <text:p text:style-name="P119"/>
            </table:table-cell>
            <table:table-cell table:style-name="Cell86">
              <text:p text:style-name="P120"/>
            </table:table-cell>
          </table:table-row>
          <table:table-row table:style-name="Row16">
            <table:table-cell table:style-name="Cell87">
              <text:p text:style-name="P121"><text:span text:style-name="T121_1">保養檢修<text:s/>情形</text:span></text:p>
            </table:table-cell>
            <table:table-cell table:style-name="Cell88">
              <text:p text:style-name="P122"/>
            </table:table-cell>
            <table:table-cell table:style-name="Cell89">
              <text:p text:style-name="P123"/>
            </table:table-cell>
            <table:table-cell table:style-name="Cell90">
              <text:p text:style-name="P124"/>
            </table:table-cell>
            <table:table-cell table:style-name="Cell91">
              <text:p text:style-name="P125"/>
            </table:table-cell>
            <table:table-cell table:style-name="Cell92">
              <text:p text:style-name="P126"/>
            </table:table-cell>
            <table:table-cell table:style-name="Cell93">
              <text:p text:style-name="P127"/>
            </table:table-cell>
            <table:table-cell table:style-name="Cell94">
              <text:p text:style-name="P128"/>
            </table:table-cell>
            <table:table-cell table:style-name="Cell95">
              <text:p text:style-name="P129"/>
            </table:table-cell>
            <table:table-cell table:style-name="Cell96">
              <text:p text:style-name="P130"/>
            </table:table-cell>
          </table:table-row>
          <table:table-row table:style-name="Row17">
            <table:table-cell table:style-name="Cell97">
              <text:p text:style-name="P131"><text:span text:style-name="T131_1">進場日期</text:span></text:p>
            </table:table-cell>
            <table:table-cell table:style-name="Cell98">
              <text:p text:style-name="P132"/>
            </table:table-cell>
            <table:table-cell table:style-name="Cell99">
              <text:p text:style-name="P133"/>
            </table:table-cell>
            <table:table-cell table:style-name="Cell100">
              <text:p text:style-name="P134"/>
            </table:table-cell>
            <table:table-cell table:style-name="Cell101">
              <text:p text:style-name="P135"/>
            </table:table-cell>
            <table:table-cell table:style-name="Cell102">
              <text:p text:style-name="P136"/>
            </table:table-cell>
            <table:table-cell table:style-name="Cell103">
              <text:p text:style-name="P137"/>
            </table:table-cell>
            <table:table-cell table:style-name="Cell104">
              <text:p text:style-name="P138"/>
            </table:table-cell>
            <table:table-cell table:style-name="Cell105">
              <text:p text:style-name="P139"/>
            </table:table-cell>
            <table:table-cell table:style-name="Cell106">
              <text:p text:style-name="P140"/>
            </table:table-cell>
          </table:table-row>
          <table:table-row table:style-name="Row18">
            <table:table-cell table:style-name="Cell107">
              <text:p text:style-name="P141"><text:span text:style-name="T141_1">出場日期</text:span></text:p>
            </table:table-cell>
            <table:table-cell table:style-name="Cell108">
              <text:p text:style-name="P142"/>
            </table:table-cell>
            <table:table-cell table:style-name="Cell109">
              <text:p text:style-name="P143"/>
            </table:table-cell>
            <table:table-cell table:style-name="Cell110">
              <text:p text:style-name="P144"/>
            </table:table-cell>
            <table:table-cell table:style-name="Cell111">
              <text:p text:style-name="P145"/>
            </table:table-cell>
            <table:table-cell table:style-name="Cell112">
              <text:p text:style-name="P146"/>
            </table:table-cell>
            <table:table-cell table:style-name="Cell113">
              <text:p text:style-name="P147"/>
            </table:table-cell>
            <table:table-cell table:style-name="Cell114">
              <text:p text:style-name="P148"/>
            </table:table-cell>
            <table:table-cell table:style-name="Cell115">
              <text:p text:style-name="P149"/>
            </table:table-cell>
            <table:table-cell table:style-name="Cell116">
              <text:p text:style-name="P150"/>
            </table:table-cell>
          </table:table-row>
          <table:table-row table:style-name="Row19">
            <table:table-cell table:style-name="Cell117">
              <text:p text:style-name="P151"><text:span text:style-name="T151_1">保養人員</text:span></text:p>
            </table:table-cell>
            <table:table-cell table:style-name="Cell118">
              <text:p text:style-name="P152"/>
            </table:table-cell>
            <table:table-cell table:style-name="Cell119">
              <text:p text:style-name="P153"/>
            </table:table-cell>
            <table:table-cell table:style-name="Cell120">
              <text:p text:style-name="P154"/>
            </table:table-cell>
            <table:table-cell table:style-name="Cell121">
              <text:p text:style-name="P155"/>
            </table:table-cell>
            <table:table-cell table:style-name="Cell122">
              <text:p text:style-name="P156"/>
            </table:table-cell>
            <table:table-cell table:style-name="Cell123">
              <text:p text:style-name="P157"/>
            </table:table-cell>
            <table:table-cell table:style-name="Cell124">
              <text:p text:style-name="P158"/>
            </table:table-cell>
            <table:table-cell table:style-name="Cell125">
              <text:p text:style-name="P159"/>
            </table:table-cell>
            <table:table-cell table:style-name="Cell126">
              <text:p text:style-name="P160"/>
            </table:table-cell>
          </table:table-row>
          <table:table-row table:style-name="Row20">
            <table:table-cell table:style-name="Cell127">
              <text:p text:style-name="P161"><text:span text:style-name="T161_1">核閱</text:span></text:p>
            </table:table-cell>
            <table:table-cell table:style-name="Cell128">
              <text:p text:style-name="P162"/>
            </table:table-cell>
            <table:table-cell table:style-name="Cell129">
              <text:p text:style-name="P163"/>
            </table:table-cell>
            <table:table-cell table:style-name="Cell130">
              <text:p text:style-name="P164"/>
            </table:table-cell>
            <table:table-cell table:style-name="Cell131">
              <text:p text:style-name="P165"/>
            </table:table-cell>
            <table:table-cell table:style-name="Cell132">
              <text:p text:style-name="P166"/>
            </table:table-cell>
            <table:table-cell table:style-name="Cell133">
              <text:p text:style-name="P167"/>
            </table:table-cell>
            <table:table-cell table:style-name="Cell134">
              <text:p text:style-name="P168"/>
            </table:table-cell>
            <table:table-cell table:style-name="Cell135">
              <text:p text:style-name="P169"/>
            </table:table-cell>
            <table:table-cell table:style-name="Cell136">
              <text:p text:style-name="P170"/>
            </table:table-cell>
          </table:table-row>
        </table:table>
        <text:p text:style-name="P171"><text:span text:style-name="T171_1">附記：<text:s/></text:span></text:p>
        <text:p text:style-name="P172"><text:span text:style-name="T172_1">一、本紀錄簿適用保養維護單位及各消防單位分別紀錄保養修護情形用。</text:span></text:p>
        <text:p text:style-name="P173"><text:span text:style-name="T173_1">二、「勤務區別」欄，填「週保養檢查」、「月保養」、「季保養」、「半年保養」、「修<text:s/>護」等或填勤務符號。</text:span></text:p>
      </text:section>
      <text:section text:style-name="S3" text:name="S3">
        <text:p text:style-name="P174"><draw:frame svg:x="0.413cm" svg:y="0.101cm" svg:width="3.863cm" svg:height="1.005cm" draw:style-name="FR3" text:anchor-type="char" draw:z-index="3"><draw:text-box><text:p text:style-name="P175"><text:span text:style-name="T175_1">附</text:span><text:span text:style-name="T175_2">件</text:span><text:span text:style-name="T175_3">5</text:span></text:p></draw:text-box></draw:frame><draw:frame svg:x="14.356cm" svg:y="-0.265cm" svg:width="3.394cm" svg:height="0.799cm" draw:style-name="FR4" text:anchor-type="char" draw:z-index="1"><draw:text-box><text:p text:style-name="P176"><text:span text:style-name="T176_1">102.10.11修訂</text:span></text:p></draw:text-box></draw:frame></text:p>
        <text:p text:style-name="P177"><text:span text:style-name="T177_1">科</text:span><text:span text:style-name="T177_2">•</text:span><text:span text:style-name="T177_3">室</text:span><text:span text:style-name="T177_4">•</text:span><text:span text:style-name="T177_5">中心<text:s text:c="20"/>車輛</text:span></text:p>
        <text:p text:style-name="P178"><text:span text:style-name="T178_1">臺北市政府消防局<text:s text:c="3"/>第<text:s text:c="4"/>大隊<text:s text:c="3"/></text:span><text:span text:style-name="T178_2"><text:s text:c="4"/></text:span><text:span text:style-name="T178_3">中隊<text:s text:c="2"/></text:span><text:span text:style-name="T178_4"><text:s text:c="6"/></text:span><text:span text:style-name="T178_5">分隊<text:s text:c="10"/>報修單</text:span></text:p>
        <text:p text:style-name="P179"><text:span text:style-name="T179_1"><text:s text:c="32"/></text:span><text:span text:style-name="T179_2"><text:s/></text:span><text:span text:style-name="T179_3">器材</text:span></text:p>
        <text:p text:style-name="P180"><text:span text:style-name="T180_1">報修單編號：</text:span><text:span text:style-name="T180_2"><text:s text:c="32"/></text:span><text:span text:style-name="T180_3"><text:s text:c="12"/></text:span><text:span text:style-name="T180_4"><text:s/></text:span><text:span text:style-name="T180_5"><text:s text:c="2"/></text:span><text:span text:style-name="T180_6"><text:s text:c="4"/></text:span><text:span text:style-name="T180_7">年</text:span><text:span text:style-name="T180_8"><text:s text:c="3"/></text:span><text:span text:style-name="T180_9">月</text:span><text:span text:style-name="T180_10"><text:s text:c="3"/></text:span><text:span text:style-name="T180_11">日</text:span></text:p>
        <table:table table:style-name="Table4">
          <table:table-column table:style-name="Column17"/>
          <table:table-column table:style-name="Column18"/>
          <table:table-column table:style-name="Column19"/>
          <table:table-column table:style-name="Column20"/>
          <table:table-column table:style-name="Column21"/>
          <table:table-column table:style-name="Column22"/>
          <table:table-column table:style-name="Column23"/>
          <table:table-column table:style-name="Column24"/>
          <table:table-column table:style-name="Column25"/>
          <table:table-column table:style-name="Column26"/>
          <table:table-column table:style-name="Column27"/>
          <table:table-column table:style-name="Column28"/>
          <table:table-row table:style-name="Row21">
            <table:table-cell table:style-name="Cell137" table:number-rows-spanned="2">
              <text:p text:style-name="P181"><text:span text:style-name="T181_1">車號：<text:s/></text:span></text:p>
              <text:p text:style-name="P182"><text:span text:style-name="T182_1">廠牌：</text:span></text:p>
              <text:p text:style-name="P183"><text:span text:style-name="T183_1">車種：<text:s/></text:span></text:p>
              <text:p text:style-name="P184"><text:span text:style-name="T184_1">年份：<text:s text:c="4"/>年<text:s text:c="2"/>月</text:span></text:p>
            </table:table-cell>
            <table:table-cell table:style-name="Cell138" table:number-columns-spanned="3">
              <text:p text:style-name="P185"><text:span text:style-name="T185_1">保</text:span><text:span text:style-name="T185_2"><text:s/></text:span><text:span text:style-name="T185_3">養</text:span><text:span text:style-name="T185_4"><text:s/></text:span><text:span text:style-name="T185_5">場</text:span></text:p>
            </table:table-cell>
            <table:covered-table-cell/>
            <table:covered-table-cell/>
            <table:table-cell table:style-name="Cell139" table:number-columns-spanned="3">
              <text:p text:style-name="P186"><text:span text:style-name="T186_1">綜合企劃科</text:span></text:p>
            </table:table-cell>
            <table:covered-table-cell/>
            <table:covered-table-cell/>
            <table:table-cell table:style-name="Cell140" table:number-columns-spanned="3">
              <text:p text:style-name="P187"><text:span text:style-name="T187_1">會<text:s/>計<text:s/>室</text:span></text:p>
            </table:table-cell>
            <table:covered-table-cell/>
            <table:covered-table-cell/>
            <table:table-cell table:style-name="Cell141" table:number-columns-spanned="2">
              <text:p text:style-name="P188"><text:span text:style-name="T188_1">副<text:s text:c="4"/>局<text:s text:c="4"/>長</text:span></text:p>
            </table:table-cell>
            <table:covered-table-cell/>
          </table:table-row>
          <table:table-row table:style-name="Row22">
            <table:covered-table-cell table:style-name="Cell142">
              <text:p text:style-name="P189"/>
            </table:covered-table-cell>
            <table:table-cell table:style-name="Cell143" table:number-columns-spanned="3" table:number-rows-spanned="3">
              <text:p text:style-name="P190"><text:span text:style-name="T190_1">□</text:span><text:span text:style-name="T190_2">超支(由車輛養護費整體勻支)</text:span></text:p>
            </table:table-cell>
            <table:covered-table-cell/>
            <table:covered-table-cell/>
            <table:table-cell table:style-name="Cell144" table:number-columns-spanned="3" table:number-rows-spanned="2">
              <text:p text:style-name="P191"><text:span text:style-name="T191_1"><text:s/></text:span></text:p>
              <text:p text:style-name="P192"/>
            </table:table-cell>
            <table:covered-table-cell/>
            <table:covered-table-cell/>
            <table:table-cell table:style-name="Cell145" table:number-columns-spanned="3" table:number-rows-spanned="2">
              <text:p text:style-name="P193"/>
            </table:table-cell>
            <table:covered-table-cell/>
            <table:covered-table-cell/>
            <table:table-cell table:style-name="Cell146" table:number-columns-spanned="2" table:number-rows-spanned="2">
              <text:p text:style-name="P194"/>
            </table:table-cell>
            <table:covered-table-cell/>
          </table:table-row>
          <table:table-row table:style-name="Row23">
            <table:table-cell table:style-name="Cell147">
              <text:p text:style-name="P195"><text:span text:style-name="T195_1">使用單位</text:span></text:p>
            </table:table-cell>
            <table:covered-table-cell table:style-name="Cell148">
              <text:p text:style-name="P196"/>
            </table:covered-table-cell>
            <table:covered-table-cell/>
            <table:covered-table-cell/>
            <table:covered-table-cell table:style-name="Cell149">
              <text:p text:style-name="P197"/>
            </table:covered-table-cell>
            <table:covered-table-cell/>
            <table:covered-table-cell/>
            <table:covered-table-cell table:style-name="Cell150">
              <text:p text:style-name="P198"/>
            </table:covered-table-cell>
            <table:covered-table-cell/>
            <table:covered-table-cell/>
            <table:covered-table-cell table:style-name="Cell151">
              <text:p text:style-name="P199"/>
            </table:covered-table-cell>
            <table:covered-table-cell/>
          </table:table-row>
          <table:table-row table:style-name="Row24">
            <table:table-cell table:style-name="Cell152" table:number-rows-spanned="4">
              <text:p text:style-name="P200"><text:span text:style-name="T200_1">□一線車輛且</text:span><text:span text:style-name="T200_2">具急迫性：</text:span><text:span text:style-name="T200_3"><text:line-break/></text:span><text:span text:style-name="T200_4"><text:s text:c="2"/></text:span><text:span text:style-name="T200_5"><text:s/>第<text:s text:c="5"/>點<text:s/></text:span><text:span text:style-name="T200_6"><text:s/></text:span></text:p>
              <text:p text:style-name="P201"><text:span text:style-name="T201_1">保養人：</text:span></text:p>
              <text:p text:style-name="P202"/>
              <text:p text:style-name="P203"><text:span text:style-name="T203_1">單位主管：</text:span></text:p>
            </table:table-cell>
            <table:covered-table-cell table:style-name="Cell153">
              <text:p text:style-name="P204"/>
            </table:covered-table-cell>
            <table:covered-table-cell/>
            <table:covered-table-cell/>
            <table:table-cell table:style-name="Cell154" table:number-columns-spanned="3">
              <text:p text:style-name="P205"><text:span text:style-name="T205_1">政</text:span><text:span text:style-name="T205_2"><text:s/></text:span><text:span text:style-name="T205_3">風</text:span><text:span text:style-name="T205_4"><text:s/>室</text:span></text:p>
            </table:table-cell>
            <table:covered-table-cell/>
            <table:covered-table-cell/>
            <table:table-cell table:style-name="Cell155" table:number-columns-spanned="3">
              <text:p text:style-name="P206"><text:span text:style-name="T206_1">主任秘書</text:span></text:p>
            </table:table-cell>
            <table:covered-table-cell/>
            <table:covered-table-cell/>
            <table:table-cell table:style-name="Cell156" table:number-columns-spanned="2">
              <text:p text:style-name="P207"><text:span text:style-name="T207_1">局<text:s text:c="4"/>長</text:span></text:p>
            </table:table-cell>
            <table:covered-table-cell/>
          </table:table-row>
          <table:table-row table:style-name="Row25">
            <table:covered-table-cell table:style-name="Cell157">
              <text:p text:style-name="P208"/>
            </table:covered-table-cell>
            <table:table-cell table:style-name="Cell158" table:number-columns-spanned="3">
              <text:p text:style-name="P209"><text:span text:style-name="T209_1">災害搶救科</text:span></text:p>
            </table:table-cell>
            <table:covered-table-cell/>
            <table:covered-table-cell/>
            <table:table-cell table:style-name="Cell159" table:number-columns-spanned="3" table:number-rows-spanned="2">
              <text:p text:style-name="P210"/>
            </table:table-cell>
            <table:covered-table-cell/>
            <table:covered-table-cell/>
            <table:table-cell table:style-name="Cell160" table:number-columns-spanned="3" table:number-rows-spanned="2">
              <text:p text:style-name="P211"/>
            </table:table-cell>
            <table:covered-table-cell/>
            <table:covered-table-cell/>
            <table:table-cell table:style-name="Cell161" table:number-columns-spanned="2" table:number-rows-spanned="2">
              <text:p text:style-name="P212"/>
            </table:table-cell>
            <table:covered-table-cell/>
          </table:table-row>
          <table:table-row table:style-name="Row26">
            <table:covered-table-cell table:style-name="Cell162">
              <text:p text:style-name="P213"/>
            </table:covered-table-cell>
            <table:table-cell table:style-name="Cell163" table:number-columns-spanned="3">
              <text:p text:style-name="P214"/>
            </table:table-cell>
            <table:covered-table-cell/>
            <table:covered-table-cell/>
            <table:covered-table-cell table:style-name="Cell164">
              <text:p text:style-name="P215"/>
            </table:covered-table-cell>
            <table:covered-table-cell/>
            <table:covered-table-cell/>
            <table:covered-table-cell table:style-name="Cell165">
              <text:p text:style-name="P216"/>
            </table:covered-table-cell>
            <table:covered-table-cell/>
            <table:covered-table-cell/>
            <table:covered-table-cell table:style-name="Cell166">
              <text:p text:style-name="P217"/>
            </table:covered-table-cell>
            <table:covered-table-cell/>
          </table:table-row>
          <table:table-row table:style-name="Row27">
            <table:covered-table-cell table:style-name="Cell167">
              <text:p text:style-name="P218"/>
            </table:covered-table-cell>
            <table:table-cell table:style-name="Cell168" table:number-columns-spanned="11">
              <text:p text:style-name="P219"><text:span text:style-name="T219_1">□</text:span><text:span text:style-name="T219_2">所需材料以<text:s text:c="5"/></text:span><text:span text:style-name="T219_3"><text:s text:c="3"/></text:span><text:span text:style-name="T219_4"><text:s text:c="3"/>公司<text:s text:c="8"/></text:span><text:span text:style-name="T219_5"><text:s text:c="5"/></text:span><text:span text:style-name="T219_6">元正含稅最具維修時效，檢附估價單一份擬請准予採購換修。</text:span></text:p>
              <text:p text:style-name="P220"><text:span text:style-name="T220_1">□</text:span><text:span text:style-name="T220_2">所需材料經估價以<text:s text:c="5"/></text:span><text:span text:style-name="T220_3"><text:s text:c="3"/></text:span><text:span text:style-name="T220_4"><text:s text:c="3"/>公司<text:s text:c="8"/></text:span><text:span text:style-name="T220_5"><text:s text:c="5"/></text:span><text:span text:style-name="T220_6">元正含稅最低，檢附估價單<text:s text:c="10"/>份擬請准予採購換修。</text:span></text:p>
              <text:p text:style-name="P221"><text:span text:style-name="T221_1">□</text:span><text:span text:style-name="T221_2">所需材料擬由庫存領用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8">
            <table:table-cell table:style-name="Cell169" table:number-columns-spanned="12">
              <text:p text:style-name="P222"><text:span text:style-name="T222_1">進場日期：<text:s text:c="4"/>年<text:s text:c="5"/>月<text:s text:c="4"/>日<text:s text:c="7"/>時<text:s text:c="8"/>預計<text:s text:c="7"/>天<text:s text:c="9"/>小時修竣交車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9">
            <table:table-cell table:style-name="Cell170" table:number-columns-spanned="12">
              <text:p text:style-name="P223"><text:span text:style-name="T223_1">進場維修原因：<text:s/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0">
            <table:table-cell table:style-name="Cell171" table:number-columns-spanned="12">
              <text:p text:style-name="P224"><text:span text:style-name="T224_1">請修項目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1">
            <table:table-cell table:style-name="Cell172" table:number-columns-spanned="2">
              <text:p text:style-name="P225"><text:span text:style-name="T225_1">材<text:s text:c="2"/>料<text:s text:c="2"/>名<text:s text:c="2"/>稱</text:span></text:p>
            </table:table-cell>
            <table:covered-table-cell/>
            <table:table-cell table:style-name="Cell173">
              <text:p text:style-name="P226"><text:span text:style-name="T226_1">廠牌</text:span></text:p>
            </table:table-cell>
            <table:table-cell table:style-name="Cell174" table:number-columns-spanned="2">
              <text:p text:style-name="P227"><text:span text:style-name="T227_1">年份</text:span></text:p>
            </table:table-cell>
            <table:covered-table-cell/>
            <table:table-cell table:style-name="Cell175">
              <text:p text:style-name="P228"><text:span text:style-name="T228_1">規格</text:span></text:p>
            </table:table-cell>
            <table:table-cell table:style-name="Cell176" table:number-columns-spanned="2">
              <text:p text:style-name="P229"><text:span text:style-name="T229_1">數量</text:span></text:p>
            </table:table-cell>
            <table:covered-table-cell/>
            <table:table-cell table:style-name="Cell177">
              <text:p text:style-name="P230"><text:span text:style-name="T230_1">單價</text:span></text:p>
            </table:table-cell>
            <table:table-cell table:style-name="Cell178" table:number-columns-spanned="2">
              <text:p text:style-name="P231"><text:span text:style-name="T231_1">金<text:s text:c="2"/>額</text:span></text:p>
            </table:table-cell>
            <table:covered-table-cell/>
            <table:table-cell table:style-name="Cell179">
              <text:p text:style-name="P232"><text:span text:style-name="T232_1">備<text:s text:c="2"/>註</text:span></text:p>
            </table:table-cell>
          </table:table-row>
          <table:table-row table:style-name="Row32">
            <table:table-cell table:style-name="Cell180" table:number-columns-spanned="2">
              <text:p text:style-name="P233"/>
            </table:table-cell>
            <table:covered-table-cell/>
            <table:table-cell table:style-name="Cell181">
              <text:p text:style-name="P234"/>
            </table:table-cell>
            <table:table-cell table:style-name="Cell182" table:number-columns-spanned="2">
              <text:p text:style-name="P235"/>
            </table:table-cell>
            <table:covered-table-cell/>
            <table:table-cell table:style-name="Cell183">
              <text:p text:style-name="P236"/>
            </table:table-cell>
            <table:table-cell table:style-name="Cell184" table:number-columns-spanned="2">
              <text:p text:style-name="P237"/>
            </table:table-cell>
            <table:covered-table-cell/>
            <table:table-cell table:style-name="Cell185">
              <text:p text:style-name="P238"/>
            </table:table-cell>
            <table:table-cell table:style-name="Cell186" table:number-columns-spanned="2">
              <text:p text:style-name="P239"/>
            </table:table-cell>
            <table:covered-table-cell/>
            <table:table-cell table:style-name="Cell187">
              <text:p text:style-name="P240"><text:span text:style-name="T240_1">□</text:span><text:span text:style-name="T240_2">購料</text:span></text:p>
              <text:p text:style-name="P241"><text:span text:style-name="T241_1">□</text:span><text:span text:style-name="T241_2">庫料</text:span></text:p>
            </table:table-cell>
          </table:table-row>
          <table:table-row table:style-name="Row33">
            <table:table-cell table:style-name="Cell188" table:number-columns-spanned="2">
              <text:p text:style-name="P242"/>
            </table:table-cell>
            <table:covered-table-cell/>
            <table:table-cell table:style-name="Cell189">
              <text:p text:style-name="P243"/>
            </table:table-cell>
            <table:table-cell table:style-name="Cell190" table:number-columns-spanned="2">
              <text:p text:style-name="P244"/>
            </table:table-cell>
            <table:covered-table-cell/>
            <table:table-cell table:style-name="Cell191">
              <text:p text:style-name="P245"/>
            </table:table-cell>
            <table:table-cell table:style-name="Cell192" table:number-columns-spanned="2">
              <text:p text:style-name="P246"/>
            </table:table-cell>
            <table:covered-table-cell/>
            <table:table-cell table:style-name="Cell193">
              <text:p text:style-name="P247"/>
            </table:table-cell>
            <table:table-cell table:style-name="Cell194" table:number-columns-spanned="2">
              <text:p text:style-name="P248"/>
            </table:table-cell>
            <table:covered-table-cell/>
            <table:table-cell table:style-name="Cell195">
              <text:p text:style-name="P249"><text:span text:style-name="T249_1">□</text:span><text:span text:style-name="T249_2">購料</text:span></text:p>
              <text:p text:style-name="P250"><text:span text:style-name="T250_1">□</text:span><text:span text:style-name="T250_2">庫料</text:span></text:p>
            </table:table-cell>
          </table:table-row>
          <table:table-row table:style-name="Row34">
            <table:table-cell table:style-name="Cell196" table:number-columns-spanned="2">
              <text:p text:style-name="P251"/>
            </table:table-cell>
            <table:covered-table-cell/>
            <table:table-cell table:style-name="Cell197">
              <text:p text:style-name="P252"/>
            </table:table-cell>
            <table:table-cell table:style-name="Cell198" table:number-columns-spanned="2">
              <text:p text:style-name="P253"/>
            </table:table-cell>
            <table:covered-table-cell/>
            <table:table-cell table:style-name="Cell199">
              <text:p text:style-name="P254"/>
            </table:table-cell>
            <table:table-cell table:style-name="Cell200" table:number-columns-spanned="2">
              <text:p text:style-name="P255"/>
            </table:table-cell>
            <table:covered-table-cell/>
            <table:table-cell table:style-name="Cell201">
              <text:p text:style-name="P256"/>
            </table:table-cell>
            <table:table-cell table:style-name="Cell202" table:number-columns-spanned="2">
              <text:p text:style-name="P257"/>
            </table:table-cell>
            <table:covered-table-cell/>
            <table:table-cell table:style-name="Cell203">
              <text:p text:style-name="P258"><text:span text:style-name="T258_1">□</text:span><text:span text:style-name="T258_2">購料</text:span></text:p>
              <text:p text:style-name="P259"><text:span text:style-name="T259_1">□</text:span><text:span text:style-name="T259_2">庫料</text:span></text:p>
            </table:table-cell>
          </table:table-row>
          <table:table-row table:style-name="Row35">
            <table:table-cell table:style-name="Cell204" table:number-columns-spanned="2">
              <text:p text:style-name="P260"/>
            </table:table-cell>
            <table:covered-table-cell/>
            <table:table-cell table:style-name="Cell205">
              <text:p text:style-name="P261"/>
            </table:table-cell>
            <table:table-cell table:style-name="Cell206" table:number-columns-spanned="2">
              <text:p text:style-name="P262"/>
            </table:table-cell>
            <table:covered-table-cell/>
            <table:table-cell table:style-name="Cell207">
              <text:p text:style-name="P263"/>
            </table:table-cell>
            <table:table-cell table:style-name="Cell208" table:number-columns-spanned="2">
              <text:p text:style-name="P264"/>
            </table:table-cell>
            <table:covered-table-cell/>
            <table:table-cell table:style-name="Cell209">
              <text:p text:style-name="P265"/>
            </table:table-cell>
            <table:table-cell table:style-name="Cell210" table:number-columns-spanned="2">
              <text:p text:style-name="P266"/>
            </table:table-cell>
            <table:covered-table-cell/>
            <table:table-cell table:style-name="Cell211">
              <text:p text:style-name="P267"><text:span text:style-name="T267_1">□</text:span><text:span text:style-name="T267_2">購料</text:span></text:p>
              <text:p text:style-name="P268"><text:span text:style-name="T268_1">□</text:span><text:span text:style-name="T268_2">庫料</text:span></text:p>
            </table:table-cell>
          </table:table-row>
          <table:table-row table:style-name="Row36">
            <table:table-cell table:style-name="Cell212" table:number-columns-spanned="2">
              <text:p text:style-name="P269"/>
            </table:table-cell>
            <table:covered-table-cell/>
            <table:table-cell table:style-name="Cell213">
              <text:p text:style-name="P270"/>
            </table:table-cell>
            <table:table-cell table:style-name="Cell214" table:number-columns-spanned="2">
              <text:p text:style-name="P271"/>
            </table:table-cell>
            <table:covered-table-cell/>
            <table:table-cell table:style-name="Cell215">
              <text:p text:style-name="P272"/>
            </table:table-cell>
            <table:table-cell table:style-name="Cell216" table:number-columns-spanned="2">
              <text:p text:style-name="P273"/>
            </table:table-cell>
            <table:covered-table-cell/>
            <table:table-cell table:style-name="Cell217">
              <text:p text:style-name="P274"/>
            </table:table-cell>
            <table:table-cell table:style-name="Cell218" table:number-columns-spanned="2">
              <text:p text:style-name="P275"/>
            </table:table-cell>
            <table:covered-table-cell/>
            <table:table-cell table:style-name="Cell219">
              <text:p text:style-name="P276"><text:span text:style-name="T276_1">□</text:span><text:span text:style-name="T276_2">購料</text:span></text:p>
              <text:p text:style-name="P277"><text:span text:style-name="T277_1">□</text:span><text:span text:style-name="T277_2">庫料</text:span></text:p>
            </table:table-cell>
          </table:table-row>
          <table:table-row table:style-name="Row37">
            <table:table-cell table:style-name="Cell220" table:number-columns-spanned="2">
              <text:p text:style-name="P278"/>
            </table:table-cell>
            <table:covered-table-cell/>
            <table:table-cell table:style-name="Cell221">
              <text:p text:style-name="P279"/>
            </table:table-cell>
            <table:table-cell table:style-name="Cell222" table:number-columns-spanned="2">
              <text:p text:style-name="P280"/>
            </table:table-cell>
            <table:covered-table-cell/>
            <table:table-cell table:style-name="Cell223">
              <text:p text:style-name="P281"/>
            </table:table-cell>
            <table:table-cell table:style-name="Cell224" table:number-columns-spanned="2">
              <text:p text:style-name="P282"/>
            </table:table-cell>
            <table:covered-table-cell/>
            <table:table-cell table:style-name="Cell225">
              <text:p text:style-name="P283"/>
            </table:table-cell>
            <table:table-cell table:style-name="Cell226" table:number-columns-spanned="2">
              <text:p text:style-name="P284"/>
            </table:table-cell>
            <table:covered-table-cell/>
            <table:table-cell table:style-name="Cell227">
              <text:p text:style-name="P285"><text:span text:style-name="T285_1">□</text:span><text:span text:style-name="T285_2">購料</text:span></text:p>
              <text:p text:style-name="P286"><text:span text:style-name="T286_1">□</text:span><text:span text:style-name="T286_2">庫料</text:span></text:p>
            </table:table-cell>
          </table:table-row>
          <table:table-row table:style-name="Row38">
            <table:table-cell table:style-name="Cell228" table:number-columns-spanned="2">
              <text:p text:style-name="P287"/>
            </table:table-cell>
            <table:covered-table-cell/>
            <table:table-cell table:style-name="Cell229">
              <text:p text:style-name="P288"/>
            </table:table-cell>
            <table:table-cell table:style-name="Cell230" table:number-columns-spanned="2">
              <text:p text:style-name="P289"/>
            </table:table-cell>
            <table:covered-table-cell/>
            <table:table-cell table:style-name="Cell231">
              <text:p text:style-name="P290"/>
            </table:table-cell>
            <table:table-cell table:style-name="Cell232" table:number-columns-spanned="2">
              <text:p text:style-name="P291"/>
            </table:table-cell>
            <table:covered-table-cell/>
            <table:table-cell table:style-name="Cell233">
              <text:p text:style-name="P292"/>
            </table:table-cell>
            <table:table-cell table:style-name="Cell234" table:number-columns-spanned="2">
              <text:p text:style-name="P293"/>
            </table:table-cell>
            <table:covered-table-cell/>
            <table:table-cell table:style-name="Cell235">
              <text:p text:style-name="P294"><text:span text:style-name="T294_1">□</text:span><text:span text:style-name="T294_2">購料</text:span></text:p>
              <text:p text:style-name="P295"><text:span text:style-name="T295_1">□</text:span><text:span text:style-name="T295_2">庫料</text:span></text:p>
            </table:table-cell>
          </table:table-row>
          <table:table-row table:style-name="Row39">
            <table:table-cell table:style-name="Cell236" table:number-columns-spanned="2">
              <text:p text:style-name="P296"/>
            </table:table-cell>
            <table:covered-table-cell/>
            <table:table-cell table:style-name="Cell237">
              <text:p text:style-name="P297"/>
            </table:table-cell>
            <table:table-cell table:style-name="Cell238" table:number-columns-spanned="2">
              <text:p text:style-name="P298"/>
            </table:table-cell>
            <table:covered-table-cell/>
            <table:table-cell table:style-name="Cell239">
              <text:p text:style-name="P299"/>
            </table:table-cell>
            <table:table-cell table:style-name="Cell240" table:number-columns-spanned="2">
              <text:p text:style-name="P300"/>
            </table:table-cell>
            <table:covered-table-cell/>
            <table:table-cell table:style-name="Cell241">
              <text:p text:style-name="P301"/>
            </table:table-cell>
            <table:table-cell table:style-name="Cell242" table:number-columns-spanned="2">
              <text:p text:style-name="P302"/>
            </table:table-cell>
            <table:covered-table-cell/>
            <table:table-cell table:style-name="Cell243">
              <text:p text:style-name="P303"><text:span text:style-name="T303_1">□</text:span><text:span text:style-name="T303_2">購料</text:span></text:p>
              <text:p text:style-name="P304"><text:span text:style-name="T304_1">□</text:span><text:span text:style-name="T304_2">庫料</text:span></text:p>
            </table:table-cell>
          </table:table-row>
          <table:table-row table:style-name="Row40">
            <table:table-cell table:style-name="Cell244" table:number-columns-spanned="2">
              <text:p text:style-name="P305"><text:span text:style-name="T305_1">購<text:s/>料<text:s/>合<text:s/>計<text:s/>金<text:s/>額</text:span></text:p>
            </table:table-cell>
            <table:covered-table-cell/>
            <table:table-cell table:style-name="Cell245" table:number-columns-spanned="10">
              <text:p text:style-name="P306"><text:span text:style-name="T306_1">新臺幣：<text:s text:c="4"/></text:span><text:span text:style-name="T306_2"><text:s text:c="16"/></text:span><text:span text:style-name="T306_3"><text:s text:c="4"/>元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41">
            <table:table-cell table:style-name="Cell246" table:number-columns-spanned="12">
              <text:p text:style-name="P307"><text:span text:style-name="T307_1">出場日期：<text:s text:c="6"/>年<text:s text:c="6"/>月<text:s text:c="6"/>日<text:s text:c="6"/>時<text:s text:c="6"/>合計工作<text:s text:c="9"/>天<text:s text:c="10"/>小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308"/>
        <table:table table:style-name="Table5">
          <table:table-column table:style-name="Column29"/>
          <table:table-column table:style-name="Column30"/>
          <table:table-column table:style-name="Column31"/>
          <table:table-column table:style-name="Column32"/>
          <table:table-column table:style-name="Column33"/>
          <table:table-row table:style-name="Row42">
            <table:table-cell table:style-name="Cell247" table:number-columns-spanned="5">
              <text:p text:style-name="P309"><text:span text:style-name="T309_1">急迫性樣態：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43">
            <table:table-cell table:style-name="Cell248" table:number-columns-spanned="2">
              <text:p text:style-name="P310"><text:span text:style-name="T310_1">1.無法發動或起動困難。</text:span></text:p>
              <text:p text:style-name="P311"><text:span text:style-name="T311_1">2.發動有異音。</text:span></text:p>
              <text:p text:style-name="P312"><text:span text:style-name="T312_1">3.警示燈或警報器故障。</text:span></text:p>
              <text:p text:style-name="P313"><text:span text:style-name="T313_1">4.煞車功能異常。</text:span></text:p>
              <text:p text:style-name="P314"><text:span text:style-name="T314_1">5.換檔困難。</text:span></text:p>
              <text:p text:style-name="P315"><text:span text:style-name="T315_1">6.行車有異音或抖動。</text:span></text:p>
            </table:table-cell>
            <table:covered-table-cell/>
            <table:table-cell table:style-name="Cell249" table:number-columns-spanned="3">
              <text:p text:style-name="P316"><text:span text:style-name="T316_1">7.儀表版顯示需進場維修。</text:span></text:p>
              <text:p text:style-name="P317"><text:span text:style-name="T317_1">8.機件明顯漏油。</text:span></text:p>
              <text:p text:style-name="P318"><text:span text:style-name="T318_1">9.有影響行車安全顧慮。</text:span></text:p>
              <text:p text:style-name="P319"><text:span text:style-name="T319_1">10.無法行駛。</text:span></text:p>
              <text:p text:style-name="P320"><text:span text:style-name="T320_1">11.影響消防搶救工作之隨車設備故障。</text:span></text:p>
              <text:p text:style-name="P321"><text:span text:style-name="T321_1">12.其他</text:span><text:span text:style-name="T321_2">(經業務單位認定為急迫性之故障)</text:span><text:span text:style-name="T321_3">。</text:span></text:p>
            </table:table-cell>
            <table:covered-table-cell/>
            <table:covered-table-cell/>
          </table:table-row>
          <table:table-row table:style-name="Row44">
            <table:table-cell table:style-name="Cell250" table:number-columns-spanned="5">
              <text:p text:style-name="P322"><text:span text:style-name="T322_1">歷次維修內容(由保養場填寫)：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45">
            <table:table-cell table:style-name="Cell251">
              <text:p text:style-name="P323"><text:span text:style-name="T323_1">日期</text:span></text:p>
            </table:table-cell>
            <table:table-cell table:style-name="Cell252" table:number-columns-spanned="2">
              <text:p text:style-name="P324"><text:span text:style-name="T324_1">維修內容</text:span></text:p>
            </table:table-cell>
            <table:covered-table-cell/>
            <table:table-cell table:style-name="Cell253">
              <text:p text:style-name="P325"><text:span text:style-name="T325_1">金額</text:span></text:p>
            </table:table-cell>
            <table:table-cell table:style-name="Cell254">
              <text:p text:style-name="P326"><text:span text:style-name="T326_1">備註</text:span></text:p>
            </table:table-cell>
          </table:table-row>
          <table:table-row table:style-name="Row46">
            <table:table-cell table:style-name="Cell255">
              <text:p text:style-name="P327"><text:span text:style-name="T327_1"><text:s text:c="2"/>年<text:s text:c="3"/>月<text:s text:c="2"/>日</text:span></text:p>
            </table:table-cell>
            <table:table-cell table:style-name="Cell256" table:number-columns-spanned="2">
              <text:p text:style-name="P328"/>
            </table:table-cell>
            <table:covered-table-cell/>
            <table:table-cell table:style-name="Cell257">
              <text:p text:style-name="P329"/>
            </table:table-cell>
            <table:table-cell table:style-name="Cell258">
              <text:p text:style-name="P330"/>
            </table:table-cell>
          </table:table-row>
          <table:table-row table:style-name="Row47">
            <table:table-cell table:style-name="Cell259">
              <text:p text:style-name="P331"><text:span text:style-name="T331_1"><text:s text:c="2"/>年<text:s text:c="3"/>月<text:s text:c="2"/>日</text:span></text:p>
            </table:table-cell>
            <table:table-cell table:style-name="Cell260" table:number-columns-spanned="2">
              <text:p text:style-name="P332"/>
            </table:table-cell>
            <table:covered-table-cell/>
            <table:table-cell table:style-name="Cell261">
              <text:p text:style-name="P333"/>
            </table:table-cell>
            <table:table-cell table:style-name="Cell262">
              <text:p text:style-name="P334"/>
            </table:table-cell>
          </table:table-row>
          <table:table-row table:style-name="Row48">
            <table:table-cell table:style-name="Cell263">
              <text:p text:style-name="P335"><text:span text:style-name="T335_1"><text:s text:c="2"/>年<text:s text:c="3"/>月<text:s text:c="2"/>日</text:span></text:p>
            </table:table-cell>
            <table:table-cell table:style-name="Cell264" table:number-columns-spanned="2">
              <text:p text:style-name="P336"/>
            </table:table-cell>
            <table:covered-table-cell/>
            <table:table-cell table:style-name="Cell265">
              <text:p text:style-name="P337"/>
            </table:table-cell>
            <table:table-cell table:style-name="Cell266">
              <text:p text:style-name="P338"/>
            </table:table-cell>
          </table:table-row>
          <table:table-row table:style-name="Row49">
            <table:table-cell table:style-name="Cell267">
              <text:p text:style-name="P339"><text:span text:style-name="T339_1"><text:s text:c="2"/>年<text:s text:c="3"/>月<text:s text:c="2"/>日</text:span></text:p>
            </table:table-cell>
            <table:table-cell table:style-name="Cell268" table:number-columns-spanned="2">
              <text:p text:style-name="P340"/>
            </table:table-cell>
            <table:covered-table-cell/>
            <table:table-cell table:style-name="Cell269">
              <text:p text:style-name="P341"/>
            </table:table-cell>
            <table:table-cell table:style-name="Cell270">
              <text:p text:style-name="P342"/>
            </table:table-cell>
          </table:table-row>
          <table:table-row table:style-name="Row50">
            <table:table-cell table:style-name="Cell271">
              <text:p text:style-name="P343"><text:span text:style-name="T343_1"><text:s text:c="2"/>年<text:s text:c="3"/>月<text:s text:c="2"/>日</text:span></text:p>
            </table:table-cell>
            <table:table-cell table:style-name="Cell272" table:number-columns-spanned="2">
              <text:p text:style-name="P344"/>
            </table:table-cell>
            <table:covered-table-cell/>
            <table:table-cell table:style-name="Cell273">
              <text:p text:style-name="P345"/>
            </table:table-cell>
            <table:table-cell table:style-name="Cell274">
              <text:p text:style-name="P346"/>
            </table:table-cell>
          </table:table-row>
          <table:table-row table:style-name="Row51">
            <table:table-cell table:style-name="Cell275">
              <text:p text:style-name="P347"><text:span text:style-name="T347_1"><text:s text:c="2"/>年<text:s text:c="3"/>月<text:s text:c="2"/>日</text:span></text:p>
            </table:table-cell>
            <table:table-cell table:style-name="Cell276" table:number-columns-spanned="2">
              <text:p text:style-name="P348"/>
            </table:table-cell>
            <table:covered-table-cell/>
            <table:table-cell table:style-name="Cell277">
              <text:p text:style-name="P349"/>
            </table:table-cell>
            <table:table-cell table:style-name="Cell278">
              <text:p text:style-name="P350"/>
            </table:table-cell>
          </table:table-row>
          <table:table-row table:style-name="Row52">
            <table:table-cell table:style-name="Cell279">
              <text:p text:style-name="P351"><text:span text:style-name="T351_1"><text:s text:c="2"/>年<text:s text:c="3"/>月<text:s text:c="2"/>日</text:span></text:p>
            </table:table-cell>
            <table:table-cell table:style-name="Cell280" table:number-columns-spanned="2">
              <text:p text:style-name="P352"/>
            </table:table-cell>
            <table:covered-table-cell/>
            <table:table-cell table:style-name="Cell281">
              <text:p text:style-name="P353"/>
            </table:table-cell>
            <table:table-cell table:style-name="Cell282">
              <text:p text:style-name="P354"/>
            </table:table-cell>
          </table:table-row>
        </table:table>
        <text:p text:style-name="P355"><draw:frame svg:x="0.6cm" svg:y="0.079cm" svg:width="16.279cm" svg:height="12.204cm" draw:style-name="FR5" text:anchor-type="char" draw:z-index="2"><draw:image xlink:href="Pictures/image1.jpeg" xlink:type="simple" xlink:show="embed" xlink:actuate="onLoad"/><svg:desc>流程圖</svg:desc></draw:frame></text:p>
        <text:p text:style-name="P356"/>
        <text:p text:style-name="P357"/>
        <text:p text:style-name="P358"/>
        <text:p text:style-name="P359"/>
        <text:p text:style-name="P360"/>
        <text:p text:style-name="P361"/>
        <text:p text:style-name="P362"/>
        <text:p text:style-name="P363"/>
        <text:p text:style-name="P364"/>
        <text:p text:style-name="P365"/>
        <text:p text:style-name="P366"/>
        <text:p text:style-name="P367"/>
        <text:p text:style-name="P368"/>
        <text:p text:style-name="P369"/>
        <text:p text:style-name="P370"/>
        <text:p text:style-name="P371"/>
        <text:p text:style-name="P372"/>
        <text:p text:style-name="P373"/>
        <text:p text:style-name="P374"/>
        <text:p text:style-name="P375"/>
      </text:section>
      <text:section text:style-name="S4" text:name="S4">
        <table:table table:style-name="Table6">
          <table:table-column table:style-name="Column34"/>
          <table:table-column table:style-name="Column35"/>
          <table:table-column table:style-name="Column36"/>
          <table:table-column table:style-name="Column37"/>
          <table:table-column table:style-name="Column38"/>
          <table:table-column table:style-name="Column39"/>
          <table:table-column table:style-name="Column40"/>
          <table:table-column table:style-name="Column41"/>
          <table:table-column table:style-name="Column42"/>
          <table:table-column table:style-name="Column43"/>
          <table:table-column table:style-name="Column44"/>
          <table:table-column table:style-name="Column45"/>
          <table:table-column table:style-name="Column46"/>
          <table:table-column table:style-name="Column47"/>
          <table:table-column table:style-name="Column48"/>
          <table:table-column table:style-name="Column49"/>
          <table:table-column table:style-name="Column50"/>
          <table:table-column table:style-name="Column51"/>
          <table:table-column table:style-name="Column52"/>
          <table:table-column table:style-name="Column53"/>
          <table:table-row table:style-name="Row53">
            <table:table-cell table:style-name="Cell283" table:number-columns-spanned="20">
              <text:p text:style-name="P376"><text:span text:style-name="T376_1">消防車輛檢查評分表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54">
            <table:table-cell table:style-name="Cell284" table:number-columns-spanned="3">
              <text:p text:style-name="P377"><text:span text:style-name="T377_1">單位</text:span></text:p>
            </table:table-cell>
            <table:covered-table-cell/>
            <table:covered-table-cell/>
            <table:table-cell table:style-name="Cell285">
              <text:p text:style-name="P378"/>
            </table:table-cell>
            <table:table-cell table:style-name="Cell286">
              <text:p text:style-name="P379"><text:span text:style-name="T379_1">日期</text:span></text:p>
            </table:table-cell>
            <table:table-cell table:style-name="Cell287" table:number-columns-spanned="2">
              <text:p text:style-name="P380"/>
            </table:table-cell>
            <table:covered-table-cell/>
            <table:table-cell table:style-name="Cell288" table:number-columns-spanned="3">
              <text:p text:style-name="P381"><text:span text:style-name="T381_1">車型</text:span></text:p>
            </table:table-cell>
            <table:covered-table-cell/>
            <table:covered-table-cell/>
            <table:table-cell table:style-name="Cell289" table:number-columns-spanned="4">
              <text:p text:style-name="P382"/>
            </table:table-cell>
            <table:covered-table-cell/>
            <table:covered-table-cell/>
            <table:covered-table-cell/>
            <table:table-cell table:style-name="Cell290" table:number-columns-spanned="3">
              <text:p text:style-name="P383"><text:span text:style-name="T383_1">車號</text:span></text:p>
            </table:table-cell>
            <table:covered-table-cell/>
            <table:covered-table-cell/>
            <table:table-cell table:style-name="Cell291" table:number-columns-spanned="3">
              <text:p text:style-name="P384"/>
            </table:table-cell>
            <table:covered-table-cell/>
            <table:covered-table-cell/>
          </table:table-row>
          <table:table-row table:style-name="Row55">
            <table:table-cell table:style-name="Cell292">
              <text:p text:style-name="P385"><text:span text:style-name="T385_1">區</text:span></text:p>
              <text:p text:style-name="P386"><text:span text:style-name="T386_1">分</text:span></text:p>
            </table:table-cell>
            <table:table-cell table:style-name="Cell293" table:number-columns-spanned="5">
              <text:p text:style-name="P387"><text:span text:style-name="T387_1">檢查項目</text:span></text:p>
            </table:table-cell>
            <table:covered-table-cell/>
            <table:covered-table-cell/>
            <table:covered-table-cell/>
            <table:covered-table-cell/>
            <table:table-cell table:style-name="Cell294" table:number-columns-spanned="2">
              <text:p text:style-name="P388"><text:span text:style-name="T388_1">優</text:span><text:span text:style-name="T388_2">(9.1-10)</text:span></text:p>
            </table:table-cell>
            <table:covered-table-cell/>
            <table:table-cell table:style-name="Cell295" table:number-columns-spanned="3">
              <text:p text:style-name="P389"><text:span text:style-name="T389_1">甲</text:span><text:span text:style-name="T389_2">(8.1-9)</text:span></text:p>
            </table:table-cell>
            <table:covered-table-cell/>
            <table:covered-table-cell/>
            <table:table-cell table:style-name="Cell296">
              <text:p text:style-name="P390"><text:span text:style-name="T390_1">乙</text:span><text:span text:style-name="T390_2">(6.1-8)</text:span></text:p>
            </table:table-cell>
            <table:table-cell table:style-name="Cell297" table:number-columns-spanned="3">
              <text:p text:style-name="P391"><text:span text:style-name="T391_1">丙</text:span><text:span text:style-name="T391_2">(3</text:span><text:span text:style-name="T391_3">.1</text:span><text:span text:style-name="T391_4">-6)</text:span></text:p>
            </table:table-cell>
            <table:covered-table-cell/>
            <table:covered-table-cell/>
            <table:table-cell table:style-name="Cell298" table:number-columns-spanned="3">
              <text:p text:style-name="P392"><text:span text:style-name="T392_1">丁</text:span></text:p>
              <text:p text:style-name="P393"><text:span text:style-name="T393_1">(0-3)</text:span></text:p>
            </table:table-cell>
            <table:covered-table-cell/>
            <table:covered-table-cell/>
            <table:table-cell table:style-name="Cell299">
              <text:p text:style-name="P394"><text:span text:style-name="T394_1">分數</text:span></text:p>
            </table:table-cell>
            <table:table-cell table:style-name="Cell300">
              <text:p text:style-name="P395"><text:span text:style-name="T395_1">備<text:s text:c="3"/>註</text:span></text:p>
            </table:table-cell>
          </table:table-row>
          <table:table-row table:style-name="Row56">
            <table:table-cell table:style-name="Cell301" table:number-rows-spanned="5">
              <text:p text:style-name="P396"><text:span text:style-name="T396_1">一</text:span></text:p>
              <text:p text:style-name="P397"><text:span text:style-name="T397_1">、</text:span></text:p>
              <text:p text:style-name="P398"><text:span text:style-name="T398_1">引</text:span></text:p>
              <text:p text:style-name="P399"><text:span text:style-name="T399_1">擎</text:span></text:p>
              <text:p text:style-name="P400"><text:span text:style-name="T400_1">部</text:span></text:p>
              <text:p text:style-name="P401"><text:span text:style-name="T401_1">分</text:span></text:p>
            </table:table-cell>
            <table:table-cell table:style-name="Cell302" table:number-columns-spanned="5">
              <text:p text:style-name="P402"><text:span text:style-name="T402_1">1.機油、動力方向機油、</text:span><text:span text:style-name="T402_2">冷</text:span><text:span text:style-name="T402_3">卻水是否合乎要求</text:span></text:p>
            </table:table-cell>
            <table:covered-table-cell/>
            <table:covered-table-cell/>
            <table:covered-table-cell/>
            <table:covered-table-cell/>
            <table:table-cell table:style-name="Cell303" table:number-columns-spanned="2">
              <text:p text:style-name="P403"/>
            </table:table-cell>
            <table:covered-table-cell/>
            <table:table-cell table:style-name="Cell304" table:number-columns-spanned="3">
              <text:p text:style-name="P404"/>
            </table:table-cell>
            <table:covered-table-cell/>
            <table:covered-table-cell/>
            <table:table-cell table:style-name="Cell305">
              <text:p text:style-name="P405"/>
            </table:table-cell>
            <table:table-cell table:style-name="Cell306" table:number-columns-spanned="3">
              <text:p text:style-name="P406"/>
            </table:table-cell>
            <table:covered-table-cell/>
            <table:covered-table-cell/>
            <table:table-cell table:style-name="Cell307" table:number-columns-spanned="3">
              <text:p text:style-name="P407"/>
            </table:table-cell>
            <table:covered-table-cell/>
            <table:covered-table-cell/>
            <table:table-cell table:style-name="Cell308">
              <text:p text:style-name="P408"/>
            </table:table-cell>
            <table:table-cell table:style-name="Cell309" table:number-rows-spanned="32">
              <text:p text:style-name="P409"/>
            </table:table-cell>
          </table:table-row>
          <table:table-row table:style-name="Row57">
            <table:covered-table-cell table:style-name="Cell310">
              <text:p text:style-name="P410"/>
            </table:covered-table-cell>
            <table:table-cell table:style-name="Cell311" table:number-columns-spanned="5">
              <text:p text:style-name="P411"><text:span text:style-name="T411_1">2.空氣濾清器是否清潔良好</text:span></text:p>
            </table:table-cell>
            <table:covered-table-cell/>
            <table:covered-table-cell/>
            <table:covered-table-cell/>
            <table:covered-table-cell/>
            <table:table-cell table:style-name="Cell312" table:number-columns-spanned="2">
              <text:p text:style-name="P412"/>
            </table:table-cell>
            <table:covered-table-cell/>
            <table:table-cell table:style-name="Cell313" table:number-columns-spanned="3">
              <text:p text:style-name="P413"/>
            </table:table-cell>
            <table:covered-table-cell/>
            <table:covered-table-cell/>
            <table:table-cell table:style-name="Cell314">
              <text:p text:style-name="P414"/>
            </table:table-cell>
            <table:table-cell table:style-name="Cell315" table:number-columns-spanned="3">
              <text:p text:style-name="P415"/>
            </table:table-cell>
            <table:covered-table-cell/>
            <table:covered-table-cell/>
            <table:table-cell table:style-name="Cell316" table:number-columns-spanned="3">
              <text:p text:style-name="P416"/>
            </table:table-cell>
            <table:covered-table-cell/>
            <table:covered-table-cell/>
            <table:table-cell table:style-name="Cell317">
              <text:p text:style-name="P417"/>
            </table:table-cell>
            <table:covered-table-cell table:style-name="Cell318">
              <text:p text:style-name="P418"/>
            </table:covered-table-cell>
          </table:table-row>
          <table:table-row table:style-name="Row58">
            <table:covered-table-cell table:style-name="Cell319">
              <text:p text:style-name="P419"/>
            </table:covered-table-cell>
            <table:table-cell table:style-name="Cell320" table:number-columns-spanned="5">
              <text:p text:style-name="P420"><text:span text:style-name="T420_1">3.引擎發動有無異聲，怠速是否正常</text:span></text:p>
            </table:table-cell>
            <table:covered-table-cell/>
            <table:covered-table-cell/>
            <table:covered-table-cell/>
            <table:covered-table-cell/>
            <table:table-cell table:style-name="Cell321" table:number-columns-spanned="2">
              <text:p text:style-name="P421"/>
            </table:table-cell>
            <table:covered-table-cell/>
            <table:table-cell table:style-name="Cell322" table:number-columns-spanned="3">
              <text:p text:style-name="P422"/>
            </table:table-cell>
            <table:covered-table-cell/>
            <table:covered-table-cell/>
            <table:table-cell table:style-name="Cell323">
              <text:p text:style-name="P423"/>
            </table:table-cell>
            <table:table-cell table:style-name="Cell324" table:number-columns-spanned="3">
              <text:p text:style-name="P424"/>
            </table:table-cell>
            <table:covered-table-cell/>
            <table:covered-table-cell/>
            <table:table-cell table:style-name="Cell325" table:number-columns-spanned="3">
              <text:p text:style-name="P425"/>
            </table:table-cell>
            <table:covered-table-cell/>
            <table:covered-table-cell/>
            <table:table-cell table:style-name="Cell326">
              <text:p text:style-name="P426"/>
            </table:table-cell>
            <table:covered-table-cell table:style-name="Cell327">
              <text:p text:style-name="P427"/>
            </table:covered-table-cell>
          </table:table-row>
          <table:table-row table:style-name="Row59">
            <table:covered-table-cell table:style-name="Cell328">
              <text:p text:style-name="P428"/>
            </table:covered-table-cell>
            <table:table-cell table:style-name="Cell329" table:number-columns-spanned="5">
              <text:p text:style-name="P429"><text:span text:style-name="T429_1">4.各項儀表作用是否正常，燃油是否合乎要求</text:span></text:p>
            </table:table-cell>
            <table:covered-table-cell/>
            <table:covered-table-cell/>
            <table:covered-table-cell/>
            <table:covered-table-cell/>
            <table:table-cell table:style-name="Cell330" table:number-columns-spanned="2">
              <text:p text:style-name="P430"/>
            </table:table-cell>
            <table:covered-table-cell/>
            <table:table-cell table:style-name="Cell331" table:number-columns-spanned="3">
              <text:p text:style-name="P431"/>
            </table:table-cell>
            <table:covered-table-cell/>
            <table:covered-table-cell/>
            <table:table-cell table:style-name="Cell332">
              <text:p text:style-name="P432"/>
            </table:table-cell>
            <table:table-cell table:style-name="Cell333" table:number-columns-spanned="3">
              <text:p text:style-name="P433"/>
            </table:table-cell>
            <table:covered-table-cell/>
            <table:covered-table-cell/>
            <table:table-cell table:style-name="Cell334" table:number-columns-spanned="3">
              <text:p text:style-name="P434"/>
            </table:table-cell>
            <table:covered-table-cell/>
            <table:covered-table-cell/>
            <table:table-cell table:style-name="Cell335">
              <text:p text:style-name="P435"/>
            </table:table-cell>
            <table:covered-table-cell table:style-name="Cell336">
              <text:p text:style-name="P436"/>
            </table:covered-table-cell>
          </table:table-row>
          <table:table-row table:style-name="Row60">
            <table:covered-table-cell table:style-name="Cell337">
              <text:p text:style-name="P437"/>
            </table:covered-table-cell>
            <table:table-cell table:style-name="Cell338" table:number-columns-spanned="5">
              <text:p text:style-name="P438"><text:span text:style-name="T438_1">5.引擎總體是否清潔，有無漏油情形</text:span></text:p>
            </table:table-cell>
            <table:covered-table-cell/>
            <table:covered-table-cell/>
            <table:covered-table-cell/>
            <table:covered-table-cell/>
            <table:table-cell table:style-name="Cell339" table:number-columns-spanned="2">
              <text:p text:style-name="P439"/>
            </table:table-cell>
            <table:covered-table-cell/>
            <table:table-cell table:style-name="Cell340" table:number-columns-spanned="3">
              <text:p text:style-name="P440"/>
            </table:table-cell>
            <table:covered-table-cell/>
            <table:covered-table-cell/>
            <table:table-cell table:style-name="Cell341">
              <text:p text:style-name="P441"/>
            </table:table-cell>
            <table:table-cell table:style-name="Cell342" table:number-columns-spanned="3">
              <text:p text:style-name="P442"/>
            </table:table-cell>
            <table:covered-table-cell/>
            <table:covered-table-cell/>
            <table:table-cell table:style-name="Cell343" table:number-columns-spanned="3">
              <text:p text:style-name="P443"/>
            </table:table-cell>
            <table:covered-table-cell/>
            <table:covered-table-cell/>
            <table:table-cell table:style-name="Cell344">
              <text:p text:style-name="P444"/>
            </table:table-cell>
            <table:covered-table-cell table:style-name="Cell345">
              <text:p text:style-name="P445"/>
            </table:covered-table-cell>
          </table:table-row>
          <table:table-row table:style-name="Row61">
            <table:table-cell table:style-name="Cell346" table:number-rows-spanned="5">
              <text:p text:style-name="P446"><text:span text:style-name="T446_1">二</text:span></text:p>
              <text:p text:style-name="P447"><text:span text:style-name="T447_1">、</text:span></text:p>
              <text:p text:style-name="P448"><text:span text:style-name="T448_1">底</text:span></text:p>
              <text:p text:style-name="P449"><text:span text:style-name="T449_1">盤</text:span></text:p>
              <text:p text:style-name="P450"><text:span text:style-name="T450_1">部</text:span></text:p>
              <text:p text:style-name="P451"><text:span text:style-name="T451_1">分</text:span></text:p>
            </table:table-cell>
            <table:table-cell table:style-name="Cell347" table:number-columns-spanned="5">
              <text:p text:style-name="P452"><text:span text:style-name="T452_1">1.底盤、車身完好清潔，潤滑部位是否注油</text:span></text:p>
            </table:table-cell>
            <table:covered-table-cell/>
            <table:covered-table-cell/>
            <table:covered-table-cell/>
            <table:covered-table-cell/>
            <table:table-cell table:style-name="Cell348" table:number-columns-spanned="2">
              <text:p text:style-name="P453"/>
            </table:table-cell>
            <table:covered-table-cell/>
            <table:table-cell table:style-name="Cell349" table:number-columns-spanned="3">
              <text:p text:style-name="P454"/>
            </table:table-cell>
            <table:covered-table-cell/>
            <table:covered-table-cell/>
            <table:table-cell table:style-name="Cell350">
              <text:p text:style-name="P455"/>
            </table:table-cell>
            <table:table-cell table:style-name="Cell351" table:number-columns-spanned="3">
              <text:p text:style-name="P456"/>
            </table:table-cell>
            <table:covered-table-cell/>
            <table:covered-table-cell/>
            <table:table-cell table:style-name="Cell352" table:number-columns-spanned="3">
              <text:p text:style-name="P457"/>
            </table:table-cell>
            <table:covered-table-cell/>
            <table:covered-table-cell/>
            <table:table-cell table:style-name="Cell353">
              <text:p text:style-name="P458"/>
            </table:table-cell>
            <table:covered-table-cell table:style-name="Cell354">
              <text:p text:style-name="P459"/>
            </table:covered-table-cell>
          </table:table-row>
          <table:table-row table:style-name="Row62">
            <table:covered-table-cell table:style-name="Cell355">
              <text:p text:style-name="P460"/>
            </table:covered-table-cell>
            <table:table-cell table:style-name="Cell356" table:number-columns-spanned="5">
              <text:p text:style-name="P461"><text:span text:style-name="T461_1">2.轉向及剎車系統是否正常並釋放儲氣筒水分</text:span></text:p>
            </table:table-cell>
            <table:covered-table-cell/>
            <table:covered-table-cell/>
            <table:covered-table-cell/>
            <table:covered-table-cell/>
            <table:table-cell table:style-name="Cell357" table:number-columns-spanned="2">
              <text:p text:style-name="P462"/>
            </table:table-cell>
            <table:covered-table-cell/>
            <table:table-cell table:style-name="Cell358" table:number-columns-spanned="3">
              <text:p text:style-name="P463"/>
            </table:table-cell>
            <table:covered-table-cell/>
            <table:covered-table-cell/>
            <table:table-cell table:style-name="Cell359">
              <text:p text:style-name="P464"/>
            </table:table-cell>
            <table:table-cell table:style-name="Cell360" table:number-columns-spanned="3">
              <text:p text:style-name="P465"/>
            </table:table-cell>
            <table:covered-table-cell/>
            <table:covered-table-cell/>
            <table:table-cell table:style-name="Cell361" table:number-columns-spanned="3">
              <text:p text:style-name="P466"/>
            </table:table-cell>
            <table:covered-table-cell/>
            <table:covered-table-cell/>
            <table:table-cell table:style-name="Cell362">
              <text:p text:style-name="P467"/>
            </table:table-cell>
            <table:covered-table-cell table:style-name="Cell363">
              <text:p text:style-name="P468"/>
            </table:covered-table-cell>
          </table:table-row>
          <table:table-row table:style-name="Row63">
            <table:covered-table-cell table:style-name="Cell364">
              <text:p text:style-name="P469"/>
            </table:covered-table-cell>
            <table:table-cell table:style-name="Cell365" table:number-columns-spanned="5">
              <text:p text:style-name="P470"><text:span text:style-name="T470_1">3.剎車、</text:span><text:span text:style-name="T470_2">離</text:span><text:span text:style-name="T470_3">合器總泵、自動變速箱油是否足夠</text:span></text:p>
            </table:table-cell>
            <table:covered-table-cell/>
            <table:covered-table-cell/>
            <table:covered-table-cell/>
            <table:covered-table-cell/>
            <table:table-cell table:style-name="Cell366" table:number-columns-spanned="2">
              <text:p text:style-name="P471"/>
            </table:table-cell>
            <table:covered-table-cell/>
            <table:table-cell table:style-name="Cell367" table:number-columns-spanned="3">
              <text:p text:style-name="P472"/>
            </table:table-cell>
            <table:covered-table-cell/>
            <table:covered-table-cell/>
            <table:table-cell table:style-name="Cell368">
              <text:p text:style-name="P473"/>
            </table:table-cell>
            <table:table-cell table:style-name="Cell369" table:number-columns-spanned="3">
              <text:p text:style-name="P474"/>
            </table:table-cell>
            <table:covered-table-cell/>
            <table:covered-table-cell/>
            <table:table-cell table:style-name="Cell370" table:number-columns-spanned="3">
              <text:p text:style-name="P475"/>
            </table:table-cell>
            <table:covered-table-cell/>
            <table:covered-table-cell/>
            <table:table-cell table:style-name="Cell371">
              <text:p text:style-name="P476"/>
            </table:table-cell>
            <table:covered-table-cell table:style-name="Cell372">
              <text:p text:style-name="P477"/>
            </table:covered-table-cell>
          </table:table-row>
          <table:table-row table:style-name="Row64">
            <table:covered-table-cell table:style-name="Cell373">
              <text:p text:style-name="P478"/>
            </table:covered-table-cell>
            <table:table-cell table:style-name="Cell374" table:number-columns-spanned="5">
              <text:p text:style-name="P479"><text:span text:style-name="T479_1">4.傳動系統、離合器間隙是否正常</text:span></text:p>
            </table:table-cell>
            <table:covered-table-cell/>
            <table:covered-table-cell/>
            <table:covered-table-cell/>
            <table:covered-table-cell/>
            <table:table-cell table:style-name="Cell375" table:number-columns-spanned="2">
              <text:p text:style-name="P480"/>
            </table:table-cell>
            <table:covered-table-cell/>
            <table:table-cell table:style-name="Cell376" table:number-columns-spanned="3">
              <text:p text:style-name="P481"/>
            </table:table-cell>
            <table:covered-table-cell/>
            <table:covered-table-cell/>
            <table:table-cell table:style-name="Cell377">
              <text:p text:style-name="P482"/>
            </table:table-cell>
            <table:table-cell table:style-name="Cell378" table:number-columns-spanned="3">
              <text:p text:style-name="P483"/>
            </table:table-cell>
            <table:covered-table-cell/>
            <table:covered-table-cell/>
            <table:table-cell table:style-name="Cell379" table:number-columns-spanned="3">
              <text:p text:style-name="P484"/>
            </table:table-cell>
            <table:covered-table-cell/>
            <table:covered-table-cell/>
            <table:table-cell table:style-name="Cell380">
              <text:p text:style-name="P485"/>
            </table:table-cell>
            <table:covered-table-cell table:style-name="Cell381">
              <text:p text:style-name="P486"/>
            </table:covered-table-cell>
          </table:table-row>
          <table:table-row table:style-name="Row65">
            <table:covered-table-cell table:style-name="Cell382">
              <text:p text:style-name="P487"/>
            </table:covered-table-cell>
            <table:table-cell table:style-name="Cell383" table:number-columns-spanned="5">
              <text:p text:style-name="P488"><text:span text:style-name="T488_1">5.</text:span><text:span text:style-name="T488_2">輪胎及備胎氣壓、磨損是否適當，胎齡是否逾10年</text:span></text:p>
            </table:table-cell>
            <table:covered-table-cell/>
            <table:covered-table-cell/>
            <table:covered-table-cell/>
            <table:covered-table-cell/>
            <table:table-cell table:style-name="Cell384" table:number-columns-spanned="2">
              <text:p text:style-name="P489"/>
            </table:table-cell>
            <table:covered-table-cell/>
            <table:table-cell table:style-name="Cell385" table:number-columns-spanned="3">
              <text:p text:style-name="P490"/>
            </table:table-cell>
            <table:covered-table-cell/>
            <table:covered-table-cell/>
            <table:table-cell table:style-name="Cell386">
              <text:p text:style-name="P491"/>
            </table:table-cell>
            <table:table-cell table:style-name="Cell387" table:number-columns-spanned="3">
              <text:p text:style-name="P492"/>
            </table:table-cell>
            <table:covered-table-cell/>
            <table:covered-table-cell/>
            <table:table-cell table:style-name="Cell388" table:number-columns-spanned="3">
              <text:p text:style-name="P493"/>
            </table:table-cell>
            <table:covered-table-cell/>
            <table:covered-table-cell/>
            <table:table-cell table:style-name="Cell389">
              <text:p text:style-name="P494"/>
            </table:table-cell>
            <table:covered-table-cell table:style-name="Cell390">
              <text:p text:style-name="P495"/>
            </table:covered-table-cell>
          </table:table-row>
          <table:table-row table:style-name="Row66">
            <table:table-cell table:style-name="Cell391" table:number-rows-spanned="5">
              <text:p text:style-name="P496"><text:span text:style-name="T496_1">三</text:span></text:p>
              <text:p text:style-name="P497"><text:span text:style-name="T497_1">、</text:span></text:p>
              <text:p text:style-name="P498"><text:span text:style-name="T498_1">電</text:span></text:p>
              <text:p text:style-name="P499"><text:span text:style-name="T499_1">氣</text:span></text:p>
              <text:p text:style-name="P500"><text:span text:style-name="T500_1">部</text:span></text:p>
              <text:p text:style-name="P501"><text:span text:style-name="T501_1">分</text:span></text:p>
            </table:table-cell>
            <table:table-cell table:style-name="Cell392" table:number-columns-spanned="5">
              <text:p text:style-name="P502"><text:span text:style-name="T502_1">1.電瓶、電液及其樁頭線路等是否良好清潔</text:span></text:p>
            </table:table-cell>
            <table:covered-table-cell/>
            <table:covered-table-cell/>
            <table:covered-table-cell/>
            <table:covered-table-cell/>
            <table:table-cell table:style-name="Cell393" table:number-columns-spanned="2">
              <text:p text:style-name="P503"/>
            </table:table-cell>
            <table:covered-table-cell/>
            <table:table-cell table:style-name="Cell394" table:number-columns-spanned="3">
              <text:p text:style-name="P504"/>
            </table:table-cell>
            <table:covered-table-cell/>
            <table:covered-table-cell/>
            <table:table-cell table:style-name="Cell395">
              <text:p text:style-name="P505"/>
            </table:table-cell>
            <table:table-cell table:style-name="Cell396" table:number-columns-spanned="3">
              <text:p text:style-name="P506"/>
            </table:table-cell>
            <table:covered-table-cell/>
            <table:covered-table-cell/>
            <table:table-cell table:style-name="Cell397" table:number-columns-spanned="3">
              <text:p text:style-name="P507"/>
            </table:table-cell>
            <table:covered-table-cell/>
            <table:covered-table-cell/>
            <table:table-cell table:style-name="Cell398">
              <text:p text:style-name="P508"/>
            </table:table-cell>
            <table:covered-table-cell table:style-name="Cell399">
              <text:p text:style-name="P509"/>
            </table:covered-table-cell>
          </table:table-row>
          <table:table-row table:style-name="Row67">
            <table:covered-table-cell table:style-name="Cell400">
              <text:p text:style-name="P510"/>
            </table:covered-table-cell>
            <table:table-cell table:style-name="Cell401" table:number-columns-spanned="5">
              <text:p text:style-name="P511"><text:span text:style-name="T511_1">2.發電機、壓縮機等皮帶鬆緊度是否適當</text:span></text:p>
            </table:table-cell>
            <table:covered-table-cell/>
            <table:covered-table-cell/>
            <table:covered-table-cell/>
            <table:covered-table-cell/>
            <table:table-cell table:style-name="Cell402" table:number-columns-spanned="2">
              <text:p text:style-name="P512"/>
            </table:table-cell>
            <table:covered-table-cell/>
            <table:table-cell table:style-name="Cell403" table:number-columns-spanned="3">
              <text:p text:style-name="P513"/>
            </table:table-cell>
            <table:covered-table-cell/>
            <table:covered-table-cell/>
            <table:table-cell table:style-name="Cell404">
              <text:p text:style-name="P514"/>
            </table:table-cell>
            <table:table-cell table:style-name="Cell405" table:number-columns-spanned="3">
              <text:p text:style-name="P515"/>
            </table:table-cell>
            <table:covered-table-cell/>
            <table:covered-table-cell/>
            <table:table-cell table:style-name="Cell406" table:number-columns-spanned="3">
              <text:p text:style-name="P516"/>
            </table:table-cell>
            <table:covered-table-cell/>
            <table:covered-table-cell/>
            <table:table-cell table:style-name="Cell407">
              <text:p text:style-name="P517"/>
            </table:table-cell>
            <table:covered-table-cell table:style-name="Cell408">
              <text:p text:style-name="P518"/>
            </table:covered-table-cell>
          </table:table-row>
          <table:table-row table:style-name="Row68">
            <table:covered-table-cell table:style-name="Cell409">
              <text:p text:style-name="P519"/>
            </table:covered-table-cell>
            <table:table-cell table:style-name="Cell410" table:number-columns-spanned="5">
              <text:p text:style-name="P520"><text:span text:style-name="T520_1">3.雨刷及雨刷水、燈光等是否正常</text:span></text:p>
            </table:table-cell>
            <table:covered-table-cell/>
            <table:covered-table-cell/>
            <table:covered-table-cell/>
            <table:covered-table-cell/>
            <table:table-cell table:style-name="Cell411" table:number-columns-spanned="2">
              <text:p text:style-name="P521"/>
            </table:table-cell>
            <table:covered-table-cell/>
            <table:table-cell table:style-name="Cell412" table:number-columns-spanned="3">
              <text:p text:style-name="P522"/>
            </table:table-cell>
            <table:covered-table-cell/>
            <table:covered-table-cell/>
            <table:table-cell table:style-name="Cell413">
              <text:p text:style-name="P523"/>
            </table:table-cell>
            <table:table-cell table:style-name="Cell414" table:number-columns-spanned="3">
              <text:p text:style-name="P524"/>
            </table:table-cell>
            <table:covered-table-cell/>
            <table:covered-table-cell/>
            <table:table-cell table:style-name="Cell415" table:number-columns-spanned="3">
              <text:p text:style-name="P525"/>
            </table:table-cell>
            <table:covered-table-cell/>
            <table:covered-table-cell/>
            <table:table-cell table:style-name="Cell416">
              <text:p text:style-name="P526"/>
            </table:table-cell>
            <table:covered-table-cell table:style-name="Cell417">
              <text:p text:style-name="P527"/>
            </table:covered-table-cell>
          </table:table-row>
          <table:table-row table:style-name="Row69">
            <table:covered-table-cell table:style-name="Cell418">
              <text:p text:style-name="P528"/>
            </table:covered-table-cell>
            <table:table-cell table:style-name="Cell419" table:number-columns-spanned="5">
              <text:p text:style-name="P529"><text:span text:style-name="T529_1">4.警報器、閃光器、對講機作用是否良好</text:span></text:p>
            </table:table-cell>
            <table:covered-table-cell/>
            <table:covered-table-cell/>
            <table:covered-table-cell/>
            <table:covered-table-cell/>
            <table:table-cell table:style-name="Cell420" table:number-columns-spanned="2">
              <text:p text:style-name="P530"/>
            </table:table-cell>
            <table:covered-table-cell/>
            <table:table-cell table:style-name="Cell421" table:number-columns-spanned="3">
              <text:p text:style-name="P531"/>
            </table:table-cell>
            <table:covered-table-cell/>
            <table:covered-table-cell/>
            <table:table-cell table:style-name="Cell422">
              <text:p text:style-name="P532"/>
            </table:table-cell>
            <table:table-cell table:style-name="Cell423" table:number-columns-spanned="3">
              <text:p text:style-name="P533"/>
            </table:table-cell>
            <table:covered-table-cell/>
            <table:covered-table-cell/>
            <table:table-cell table:style-name="Cell424" table:number-columns-spanned="3">
              <text:p text:style-name="P534"/>
            </table:table-cell>
            <table:covered-table-cell/>
            <table:covered-table-cell/>
            <table:table-cell table:style-name="Cell425">
              <text:p text:style-name="P535"/>
            </table:table-cell>
            <table:covered-table-cell table:style-name="Cell426">
              <text:p text:style-name="P536"/>
            </table:covered-table-cell>
          </table:table-row>
          <table:table-row table:style-name="Row70">
            <table:covered-table-cell table:style-name="Cell427">
              <text:p text:style-name="P537"/>
            </table:covered-table-cell>
            <table:table-cell table:style-name="Cell428" table:number-columns-spanned="5">
              <text:p text:style-name="P538"><text:span text:style-name="T538_1">5.各電器開關作用是否正常良好</text:span></text:p>
            </table:table-cell>
            <table:covered-table-cell/>
            <table:covered-table-cell/>
            <table:covered-table-cell/>
            <table:covered-table-cell/>
            <table:table-cell table:style-name="Cell429" table:number-columns-spanned="2">
              <text:p text:style-name="P539"/>
            </table:table-cell>
            <table:covered-table-cell/>
            <table:table-cell table:style-name="Cell430" table:number-columns-spanned="3">
              <text:p text:style-name="P540"/>
            </table:table-cell>
            <table:covered-table-cell/>
            <table:covered-table-cell/>
            <table:table-cell table:style-name="Cell431">
              <text:p text:style-name="P541"/>
            </table:table-cell>
            <table:table-cell table:style-name="Cell432" table:number-columns-spanned="3">
              <text:p text:style-name="P542"/>
            </table:table-cell>
            <table:covered-table-cell/>
            <table:covered-table-cell/>
            <table:table-cell table:style-name="Cell433" table:number-columns-spanned="3">
              <text:p text:style-name="P543"/>
            </table:table-cell>
            <table:covered-table-cell/>
            <table:covered-table-cell/>
            <table:table-cell table:style-name="Cell434">
              <text:p text:style-name="P544"/>
            </table:table-cell>
            <table:covered-table-cell table:style-name="Cell435">
              <text:p text:style-name="P545"/>
            </table:covered-table-cell>
          </table:table-row>
          <table:table-row table:style-name="Row71">
            <table:table-cell table:style-name="Cell436" table:number-rows-spanned="5">
              <text:p text:style-name="P546"><text:span text:style-name="T546_1">四</text:span></text:p>
              <text:p text:style-name="P547"><text:span text:style-name="T547_1">、</text:span></text:p>
              <text:p text:style-name="P548"><text:span text:style-name="T548_1">幫</text:span></text:p>
              <text:p text:style-name="P549"><text:span text:style-name="T549_1">浦</text:span></text:p>
              <text:p text:style-name="P550"><text:span text:style-name="T550_1">部</text:span></text:p>
              <text:p text:style-name="P551"><text:span text:style-name="T551_1">分</text:span></text:p>
            </table:table-cell>
            <table:table-cell table:style-name="Cell437" table:number-columns-spanned="5">
              <text:p text:style-name="P552"><text:span text:style-name="T552_1">1.進出水口開關及管路濾網是否良好</text:span></text:p>
            </table:table-cell>
            <table:covered-table-cell/>
            <table:covered-table-cell/>
            <table:covered-table-cell/>
            <table:covered-table-cell/>
            <table:table-cell table:style-name="Cell438" table:number-columns-spanned="2">
              <text:p text:style-name="P553"/>
            </table:table-cell>
            <table:covered-table-cell/>
            <table:table-cell table:style-name="Cell439" table:number-columns-spanned="3">
              <text:p text:style-name="P554"/>
            </table:table-cell>
            <table:covered-table-cell/>
            <table:covered-table-cell/>
            <table:table-cell table:style-name="Cell440">
              <text:p text:style-name="P555"/>
            </table:table-cell>
            <table:table-cell table:style-name="Cell441" table:number-columns-spanned="3">
              <text:p text:style-name="P556"/>
            </table:table-cell>
            <table:covered-table-cell/>
            <table:covered-table-cell/>
            <table:table-cell table:style-name="Cell442" table:number-columns-spanned="3">
              <text:p text:style-name="P557"/>
            </table:table-cell>
            <table:covered-table-cell/>
            <table:covered-table-cell/>
            <table:table-cell table:style-name="Cell443">
              <text:p text:style-name="P558"/>
            </table:table-cell>
            <table:covered-table-cell table:style-name="Cell444">
              <text:p text:style-name="P559"/>
            </table:covered-table-cell>
          </table:table-row>
          <table:table-row table:style-name="Row72">
            <table:covered-table-cell table:style-name="Cell445">
              <text:p text:style-name="P560"/>
            </table:covered-table-cell>
            <table:table-cell table:style-name="Cell446" table:number-columns-spanned="5">
              <text:p text:style-name="P561"><text:span text:style-name="T561_1">2.幫浦及傳導齒輪箱油質量是否良好</text:span></text:p>
            </table:table-cell>
            <table:covered-table-cell/>
            <table:covered-table-cell/>
            <table:covered-table-cell/>
            <table:covered-table-cell/>
            <table:table-cell table:style-name="Cell447" table:number-columns-spanned="2">
              <text:p text:style-name="P562"/>
            </table:table-cell>
            <table:covered-table-cell/>
            <table:table-cell table:style-name="Cell448" table:number-columns-spanned="3">
              <text:p text:style-name="P563"/>
            </table:table-cell>
            <table:covered-table-cell/>
            <table:covered-table-cell/>
            <table:table-cell table:style-name="Cell449">
              <text:p text:style-name="P564"/>
            </table:table-cell>
            <table:table-cell table:style-name="Cell450" table:number-columns-spanned="3">
              <text:p text:style-name="P565"/>
            </table:table-cell>
            <table:covered-table-cell/>
            <table:covered-table-cell/>
            <table:table-cell table:style-name="Cell451" table:number-columns-spanned="3">
              <text:p text:style-name="P566"/>
            </table:table-cell>
            <table:covered-table-cell/>
            <table:covered-table-cell/>
            <table:table-cell table:style-name="Cell452">
              <text:p text:style-name="P567"/>
            </table:table-cell>
            <table:covered-table-cell table:style-name="Cell453">
              <text:p text:style-name="P568"/>
            </table:covered-table-cell>
          </table:table-row>
          <table:table-row table:style-name="Row73">
            <table:covered-table-cell table:style-name="Cell454">
              <text:p text:style-name="P569"/>
            </table:covered-table-cell>
            <table:table-cell table:style-name="Cell455" table:number-columns-spanned="5">
              <text:p text:style-name="P570"><text:span text:style-name="T570_1">3.真空幫浦油及作用是否正常</text:span></text:p>
            </table:table-cell>
            <table:covered-table-cell/>
            <table:covered-table-cell/>
            <table:covered-table-cell/>
            <table:covered-table-cell/>
            <table:table-cell table:style-name="Cell456" table:number-columns-spanned="2">
              <text:p text:style-name="P571"/>
            </table:table-cell>
            <table:covered-table-cell/>
            <table:table-cell table:style-name="Cell457" table:number-columns-spanned="3">
              <text:p text:style-name="P572"/>
            </table:table-cell>
            <table:covered-table-cell/>
            <table:covered-table-cell/>
            <table:table-cell table:style-name="Cell458">
              <text:p text:style-name="P573"/>
            </table:table-cell>
            <table:table-cell table:style-name="Cell459" table:number-columns-spanned="3">
              <text:p text:style-name="P574"/>
            </table:table-cell>
            <table:covered-table-cell/>
            <table:covered-table-cell/>
            <table:table-cell table:style-name="Cell460" table:number-columns-spanned="3">
              <text:p text:style-name="P575"/>
            </table:table-cell>
            <table:covered-table-cell/>
            <table:covered-table-cell/>
            <table:table-cell table:style-name="Cell461">
              <text:p text:style-name="P576"/>
            </table:table-cell>
            <table:covered-table-cell table:style-name="Cell462">
              <text:p text:style-name="P577"/>
            </table:covered-table-cell>
          </table:table-row>
          <table:table-row table:style-name="Row74">
            <table:covered-table-cell table:style-name="Cell463">
              <text:p text:style-name="P578"/>
            </table:covered-table-cell>
            <table:table-cell table:style-name="Cell464" table:number-columns-spanned="5">
              <text:p text:style-name="P579"><text:span text:style-name="T579_1">4.</text:span><text:span text:style-name="T579_2">P.T.O.</text:span><text:span text:style-name="T579_3">及聯成壓力表作用是否正常</text:span></text:p>
            </table:table-cell>
            <table:covered-table-cell/>
            <table:covered-table-cell/>
            <table:covered-table-cell/>
            <table:covered-table-cell/>
            <table:table-cell table:style-name="Cell465" table:number-columns-spanned="2">
              <text:p text:style-name="P580"/>
            </table:table-cell>
            <table:covered-table-cell/>
            <table:table-cell table:style-name="Cell466" table:number-columns-spanned="3">
              <text:p text:style-name="P581"/>
            </table:table-cell>
            <table:covered-table-cell/>
            <table:covered-table-cell/>
            <table:table-cell table:style-name="Cell467">
              <text:p text:style-name="P582"/>
            </table:table-cell>
            <table:table-cell table:style-name="Cell468" table:number-columns-spanned="3">
              <text:p text:style-name="P583"/>
            </table:table-cell>
            <table:covered-table-cell/>
            <table:covered-table-cell/>
            <table:table-cell table:style-name="Cell469" table:number-columns-spanned="3">
              <text:p text:style-name="P584"/>
            </table:table-cell>
            <table:covered-table-cell/>
            <table:covered-table-cell/>
            <table:table-cell table:style-name="Cell470">
              <text:p text:style-name="P585"/>
            </table:table-cell>
            <table:covered-table-cell table:style-name="Cell471">
              <text:p text:style-name="P586"/>
            </table:covered-table-cell>
          </table:table-row>
          <table:table-row table:style-name="Row75">
            <table:covered-table-cell table:style-name="Cell472">
              <text:p text:style-name="P587"/>
            </table:covered-table-cell>
            <table:table-cell table:style-name="Cell473" table:number-columns-spanned="5">
              <text:p text:style-name="P588"><text:span text:style-name="T588_1">5.瞄子、水帶及接頭是否清潔良好</text:span></text:p>
            </table:table-cell>
            <table:covered-table-cell/>
            <table:covered-table-cell/>
            <table:covered-table-cell/>
            <table:covered-table-cell/>
            <table:table-cell table:style-name="Cell474" table:number-columns-spanned="2">
              <text:p text:style-name="P589"/>
            </table:table-cell>
            <table:covered-table-cell/>
            <table:table-cell table:style-name="Cell475" table:number-columns-spanned="3">
              <text:p text:style-name="P590"/>
            </table:table-cell>
            <table:covered-table-cell/>
            <table:covered-table-cell/>
            <table:table-cell table:style-name="Cell476">
              <text:p text:style-name="P591"/>
            </table:table-cell>
            <table:table-cell table:style-name="Cell477" table:number-columns-spanned="3">
              <text:p text:style-name="P592"/>
            </table:table-cell>
            <table:covered-table-cell/>
            <table:covered-table-cell/>
            <table:table-cell table:style-name="Cell478" table:number-columns-spanned="3">
              <text:p text:style-name="P593"/>
            </table:table-cell>
            <table:covered-table-cell/>
            <table:covered-table-cell/>
            <table:table-cell table:style-name="Cell479">
              <text:p text:style-name="P594"/>
            </table:table-cell>
            <table:covered-table-cell table:style-name="Cell480">
              <text:p text:style-name="P595"/>
            </table:covered-table-cell>
          </table:table-row>
          <table:table-row table:style-name="Row76">
            <table:table-cell table:style-name="Cell481" table:number-rows-spanned="5">
              <text:p text:style-name="P596"><text:span text:style-name="T596_1">五</text:span></text:p>
              <text:p text:style-name="P597"><text:span text:style-name="T597_1">、</text:span></text:p>
              <text:p text:style-name="P598"><text:span text:style-name="T598_1">雲</text:span></text:p>
              <text:p text:style-name="P599"><text:span text:style-name="T599_1">梯</text:span></text:p>
              <text:p text:style-name="P600"><text:span text:style-name="T600_1">部</text:span></text:p>
              <text:p text:style-name="P601"><text:span text:style-name="T601_1">分</text:span></text:p>
            </table:table-cell>
            <table:table-cell table:style-name="Cell482" table:number-columns-spanned="5">
              <text:p text:style-name="P602"><text:span text:style-name="T602_1">1.結構、支撐腳潤滑及警示作用是否良好</text:span></text:p>
            </table:table-cell>
            <table:covered-table-cell/>
            <table:covered-table-cell/>
            <table:covered-table-cell/>
            <table:covered-table-cell/>
            <table:table-cell table:style-name="Cell483" table:number-columns-spanned="2">
              <text:p text:style-name="P603"/>
            </table:table-cell>
            <table:covered-table-cell/>
            <table:table-cell table:style-name="Cell484" table:number-columns-spanned="3">
              <text:p text:style-name="P604"/>
            </table:table-cell>
            <table:covered-table-cell/>
            <table:covered-table-cell/>
            <table:table-cell table:style-name="Cell485">
              <text:p text:style-name="P605"/>
            </table:table-cell>
            <table:table-cell table:style-name="Cell486" table:number-columns-spanned="3">
              <text:p text:style-name="P606"/>
            </table:table-cell>
            <table:covered-table-cell/>
            <table:covered-table-cell/>
            <table:table-cell table:style-name="Cell487" table:number-columns-spanned="3">
              <text:p text:style-name="P607"/>
            </table:table-cell>
            <table:covered-table-cell/>
            <table:covered-table-cell/>
            <table:table-cell table:style-name="Cell488">
              <text:p text:style-name="P608"/>
            </table:table-cell>
            <table:covered-table-cell table:style-name="Cell489">
              <text:p text:style-name="P609"/>
            </table:covered-table-cell>
          </table:table-row>
          <table:table-row table:style-name="Row77">
            <table:covered-table-cell table:style-name="Cell490">
              <text:p text:style-name="P610"/>
            </table:covered-table-cell>
            <table:table-cell table:style-name="Cell491" table:number-columns-spanned="5">
              <text:p text:style-name="P611"><text:span text:style-name="T611_1">2.操作台及定位平衡設備是否清潔作用良好</text:span></text:p>
            </table:table-cell>
            <table:covered-table-cell/>
            <table:covered-table-cell/>
            <table:covered-table-cell/>
            <table:covered-table-cell/>
            <table:table-cell table:style-name="Cell492" table:number-columns-spanned="2">
              <text:p text:style-name="P612"/>
            </table:table-cell>
            <table:covered-table-cell/>
            <table:table-cell table:style-name="Cell493" table:number-columns-spanned="3">
              <text:p text:style-name="P613"/>
            </table:table-cell>
            <table:covered-table-cell/>
            <table:covered-table-cell/>
            <table:table-cell table:style-name="Cell494">
              <text:p text:style-name="P614"/>
            </table:table-cell>
            <table:table-cell table:style-name="Cell495" table:number-columns-spanned="3">
              <text:p text:style-name="P615"/>
            </table:table-cell>
            <table:covered-table-cell/>
            <table:covered-table-cell/>
            <table:table-cell table:style-name="Cell496" table:number-columns-spanned="3">
              <text:p text:style-name="P616"/>
            </table:table-cell>
            <table:covered-table-cell/>
            <table:covered-table-cell/>
            <table:table-cell table:style-name="Cell497">
              <text:p text:style-name="P617"/>
            </table:table-cell>
            <table:covered-table-cell table:style-name="Cell498">
              <text:p text:style-name="P618"/>
            </table:covered-table-cell>
          </table:table-row>
          <table:table-row table:style-name="Row78">
            <table:covered-table-cell table:style-name="Cell499">
              <text:p text:style-name="P619"/>
            </table:covered-table-cell>
            <table:table-cell table:style-name="Cell500" table:number-columns-spanned="5">
              <text:p text:style-name="P620"><text:span text:style-name="T620_1">3.液壓油量是否依標準及管路無洩漏良好</text:span></text:p>
            </table:table-cell>
            <table:covered-table-cell/>
            <table:covered-table-cell/>
            <table:covered-table-cell/>
            <table:covered-table-cell/>
            <table:table-cell table:style-name="Cell501" table:number-columns-spanned="2">
              <text:p text:style-name="P621"/>
            </table:table-cell>
            <table:covered-table-cell/>
            <table:table-cell table:style-name="Cell502" table:number-columns-spanned="3">
              <text:p text:style-name="P622"/>
            </table:table-cell>
            <table:covered-table-cell/>
            <table:covered-table-cell/>
            <table:table-cell table:style-name="Cell503">
              <text:p text:style-name="P623"/>
            </table:table-cell>
            <table:table-cell table:style-name="Cell504" table:number-columns-spanned="3">
              <text:p text:style-name="P624"/>
            </table:table-cell>
            <table:covered-table-cell/>
            <table:covered-table-cell/>
            <table:table-cell table:style-name="Cell505" table:number-columns-spanned="3">
              <text:p text:style-name="P625"/>
            </table:table-cell>
            <table:covered-table-cell/>
            <table:covered-table-cell/>
            <table:table-cell table:style-name="Cell506">
              <text:p text:style-name="P626"/>
            </table:table-cell>
            <table:covered-table-cell table:style-name="Cell507">
              <text:p text:style-name="P627"/>
            </table:covered-table-cell>
          </table:table-row>
          <table:table-row table:style-name="Row79">
            <table:covered-table-cell table:style-name="Cell508">
              <text:p text:style-name="P628"/>
            </table:covered-table-cell>
            <table:table-cell table:style-name="Cell509" table:number-columns-spanned="5">
              <text:p text:style-name="P629"><text:span text:style-name="T629_1">4.各操作、電磁開關及電路是否正常良好</text:span></text:p>
            </table:table-cell>
            <table:covered-table-cell/>
            <table:covered-table-cell/>
            <table:covered-table-cell/>
            <table:covered-table-cell/>
            <table:table-cell table:style-name="Cell510" table:number-columns-spanned="2">
              <text:p text:style-name="P630"/>
            </table:table-cell>
            <table:covered-table-cell/>
            <table:table-cell table:style-name="Cell511" table:number-columns-spanned="3">
              <text:p text:style-name="P631"/>
            </table:table-cell>
            <table:covered-table-cell/>
            <table:covered-table-cell/>
            <table:table-cell table:style-name="Cell512">
              <text:p text:style-name="P632"/>
            </table:table-cell>
            <table:table-cell table:style-name="Cell513" table:number-columns-spanned="3">
              <text:p text:style-name="P633"/>
            </table:table-cell>
            <table:covered-table-cell/>
            <table:covered-table-cell/>
            <table:table-cell table:style-name="Cell514" table:number-columns-spanned="3">
              <text:p text:style-name="P634"/>
            </table:table-cell>
            <table:covered-table-cell/>
            <table:covered-table-cell/>
            <table:table-cell table:style-name="Cell515">
              <text:p text:style-name="P635"/>
            </table:table-cell>
            <table:covered-table-cell table:style-name="Cell516">
              <text:p text:style-name="P636"/>
            </table:covered-table-cell>
          </table:table-row>
          <table:table-row table:style-name="Row80">
            <table:covered-table-cell table:style-name="Cell517">
              <text:p text:style-name="P637"/>
            </table:covered-table-cell>
            <table:table-cell table:style-name="Cell518" table:number-columns-spanned="5">
              <text:p text:style-name="P638"><text:span text:style-name="T638_1">5.雲梯備用系統是否清潔且功能正常</text:span></text:p>
            </table:table-cell>
            <table:covered-table-cell/>
            <table:covered-table-cell/>
            <table:covered-table-cell/>
            <table:covered-table-cell/>
            <table:table-cell table:style-name="Cell519" table:number-columns-spanned="2">
              <text:p text:style-name="P639"/>
            </table:table-cell>
            <table:covered-table-cell/>
            <table:table-cell table:style-name="Cell520" table:number-columns-spanned="3">
              <text:p text:style-name="P640"/>
            </table:table-cell>
            <table:covered-table-cell/>
            <table:covered-table-cell/>
            <table:table-cell table:style-name="Cell521">
              <text:p text:style-name="P641"/>
            </table:table-cell>
            <table:table-cell table:style-name="Cell522" table:number-columns-spanned="3">
              <text:p text:style-name="P642"/>
            </table:table-cell>
            <table:covered-table-cell/>
            <table:covered-table-cell/>
            <table:table-cell table:style-name="Cell523" table:number-columns-spanned="3">
              <text:p text:style-name="P643"/>
            </table:table-cell>
            <table:covered-table-cell/>
            <table:covered-table-cell/>
            <table:table-cell table:style-name="Cell524">
              <text:p text:style-name="P644"/>
            </table:table-cell>
            <table:covered-table-cell table:style-name="Cell525">
              <text:p text:style-name="P645"/>
            </table:covered-table-cell>
          </table:table-row>
          <table:table-row table:style-name="Row81">
            <table:table-cell table:style-name="Cell526" table:number-rows-spanned="5">
              <text:p text:style-name="P646"><text:span text:style-name="T646_1">六</text:span></text:p>
              <text:p text:style-name="P647"><text:span text:style-name="T647_1">、</text:span></text:p>
              <text:p text:style-name="P648"><text:span text:style-name="T648_1">器</text:span></text:p>
              <text:p text:style-name="P649"><text:span text:style-name="T649_1">材</text:span></text:p>
              <text:p text:style-name="P650"><text:span text:style-name="T650_1">部</text:span></text:p>
              <text:p text:style-name="P651"><text:span text:style-name="T651_1">分</text:span></text:p>
            </table:table-cell>
            <table:table-cell table:style-name="Cell527" table:number-columns-spanned="5">
              <text:p text:style-name="P652"><text:span text:style-name="T652_1">1.各種隨車器材作用是否良好且清潔</text:span></text:p>
            </table:table-cell>
            <table:covered-table-cell/>
            <table:covered-table-cell/>
            <table:covered-table-cell/>
            <table:covered-table-cell/>
            <table:table-cell table:style-name="Cell528" table:number-columns-spanned="2">
              <text:p text:style-name="P653"/>
            </table:table-cell>
            <table:covered-table-cell/>
            <table:table-cell table:style-name="Cell529" table:number-columns-spanned="3">
              <text:p text:style-name="P654"/>
            </table:table-cell>
            <table:covered-table-cell/>
            <table:covered-table-cell/>
            <table:table-cell table:style-name="Cell530">
              <text:p text:style-name="P655"/>
            </table:table-cell>
            <table:table-cell table:style-name="Cell531" table:number-columns-spanned="3">
              <text:p text:style-name="P656"/>
            </table:table-cell>
            <table:covered-table-cell/>
            <table:covered-table-cell/>
            <table:table-cell table:style-name="Cell532" table:number-columns-spanned="3">
              <text:p text:style-name="P657"/>
            </table:table-cell>
            <table:covered-table-cell/>
            <table:covered-table-cell/>
            <table:table-cell table:style-name="Cell533">
              <text:p text:style-name="P658"/>
            </table:table-cell>
            <table:covered-table-cell table:style-name="Cell534">
              <text:p text:style-name="P659"/>
            </table:covered-table-cell>
          </table:table-row>
          <table:table-row table:style-name="Row82">
            <table:covered-table-cell table:style-name="Cell535">
              <text:p text:style-name="P660"/>
            </table:covered-table-cell>
            <table:table-cell table:style-name="Cell536" table:number-columns-spanned="5">
              <text:p text:style-name="P661"><text:span text:style-name="T661_1">2.化學乾粉是否逾期、氮氣壓力是否正常</text:span></text:p>
            </table:table-cell>
            <table:covered-table-cell/>
            <table:covered-table-cell/>
            <table:covered-table-cell/>
            <table:covered-table-cell/>
            <table:table-cell table:style-name="Cell537" table:number-columns-spanned="2">
              <text:p text:style-name="P662"/>
            </table:table-cell>
            <table:covered-table-cell/>
            <table:table-cell table:style-name="Cell538" table:number-columns-spanned="3">
              <text:p text:style-name="P663"/>
            </table:table-cell>
            <table:covered-table-cell/>
            <table:covered-table-cell/>
            <table:table-cell table:style-name="Cell539">
              <text:p text:style-name="P664"/>
            </table:table-cell>
            <table:table-cell table:style-name="Cell540" table:number-columns-spanned="3">
              <text:p text:style-name="P665"/>
            </table:table-cell>
            <table:covered-table-cell/>
            <table:covered-table-cell/>
            <table:table-cell table:style-name="Cell541" table:number-columns-spanned="3">
              <text:p text:style-name="P666"/>
            </table:table-cell>
            <table:covered-table-cell/>
            <table:covered-table-cell/>
            <table:table-cell table:style-name="Cell542">
              <text:p text:style-name="P667"/>
            </table:table-cell>
            <table:covered-table-cell table:style-name="Cell543">
              <text:p text:style-name="P668"/>
            </table:covered-table-cell>
          </table:table-row>
          <table:table-row table:style-name="Row83">
            <table:covered-table-cell table:style-name="Cell544">
              <text:p text:style-name="P669"/>
            </table:covered-table-cell>
            <table:table-cell table:style-name="Cell545" table:number-columns-spanned="5">
              <text:p text:style-name="P670"><text:span text:style-name="T670_1">3.發電機及照明設備是否完整良好</text:span></text:p>
            </table:table-cell>
            <table:covered-table-cell/>
            <table:covered-table-cell/>
            <table:covered-table-cell/>
            <table:covered-table-cell/>
            <table:table-cell table:style-name="Cell546" table:number-columns-spanned="2">
              <text:p text:style-name="P671"/>
            </table:table-cell>
            <table:covered-table-cell/>
            <table:table-cell table:style-name="Cell547" table:number-columns-spanned="3">
              <text:p text:style-name="P672"/>
            </table:table-cell>
            <table:covered-table-cell/>
            <table:covered-table-cell/>
            <table:table-cell table:style-name="Cell548">
              <text:p text:style-name="P673"/>
            </table:table-cell>
            <table:table-cell table:style-name="Cell549" table:number-columns-spanned="3">
              <text:p text:style-name="P674"/>
            </table:table-cell>
            <table:covered-table-cell/>
            <table:covered-table-cell/>
            <table:table-cell table:style-name="Cell550" table:number-columns-spanned="3">
              <text:p text:style-name="P675"/>
            </table:table-cell>
            <table:covered-table-cell/>
            <table:covered-table-cell/>
            <table:table-cell table:style-name="Cell551">
              <text:p text:style-name="P676"/>
            </table:table-cell>
            <table:covered-table-cell table:style-name="Cell552">
              <text:p text:style-name="P677"/>
            </table:covered-table-cell>
          </table:table-row>
          <table:table-row table:style-name="Row84">
            <table:covered-table-cell table:style-name="Cell553">
              <text:p text:style-name="P678"/>
            </table:covered-table-cell>
            <table:table-cell table:style-name="Cell554" table:number-columns-spanned="5">
              <text:p text:style-name="P679"><text:span text:style-name="T679_1">4.破壞器材作用是否良好且清潔</text:span></text:p>
            </table:table-cell>
            <table:covered-table-cell/>
            <table:covered-table-cell/>
            <table:covered-table-cell/>
            <table:covered-table-cell/>
            <table:table-cell table:style-name="Cell555" table:number-columns-spanned="2">
              <text:p text:style-name="P680"/>
            </table:table-cell>
            <table:covered-table-cell/>
            <table:table-cell table:style-name="Cell556" table:number-columns-spanned="3">
              <text:p text:style-name="P681"/>
            </table:table-cell>
            <table:covered-table-cell/>
            <table:covered-table-cell/>
            <table:table-cell table:style-name="Cell557">
              <text:p text:style-name="P682"/>
            </table:table-cell>
            <table:table-cell table:style-name="Cell558" table:number-columns-spanned="3">
              <text:p text:style-name="P683"/>
            </table:table-cell>
            <table:covered-table-cell/>
            <table:covered-table-cell/>
            <table:table-cell table:style-name="Cell559" table:number-columns-spanned="3">
              <text:p text:style-name="P684"/>
            </table:table-cell>
            <table:covered-table-cell/>
            <table:covered-table-cell/>
            <table:table-cell table:style-name="Cell560">
              <text:p text:style-name="P685"/>
            </table:table-cell>
            <table:covered-table-cell table:style-name="Cell561">
              <text:p text:style-name="P686"/>
            </table:covered-table-cell>
          </table:table-row>
          <table:table-row table:style-name="Row85">
            <table:covered-table-cell table:style-name="Cell562">
              <text:p text:style-name="P687"/>
            </table:covered-table-cell>
            <table:table-cell table:style-name="Cell563" table:number-columns-spanned="5">
              <text:p text:style-name="P688"><text:span text:style-name="T688_1">5.呼吸器鋼瓶及面罩、背板是否良好清潔</text:span></text:p>
            </table:table-cell>
            <table:covered-table-cell/>
            <table:covered-table-cell/>
            <table:covered-table-cell/>
            <table:covered-table-cell/>
            <table:table-cell table:style-name="Cell564" table:number-columns-spanned="2">
              <text:p text:style-name="P689"/>
            </table:table-cell>
            <table:covered-table-cell/>
            <table:table-cell table:style-name="Cell565" table:number-columns-spanned="3">
              <text:p text:style-name="P690"/>
            </table:table-cell>
            <table:covered-table-cell/>
            <table:covered-table-cell/>
            <table:table-cell table:style-name="Cell566">
              <text:p text:style-name="P691"/>
            </table:table-cell>
            <table:table-cell table:style-name="Cell567" table:number-columns-spanned="3">
              <text:p text:style-name="P692"/>
            </table:table-cell>
            <table:covered-table-cell/>
            <table:covered-table-cell/>
            <table:table-cell table:style-name="Cell568" table:number-columns-spanned="3">
              <text:p text:style-name="P693"/>
            </table:table-cell>
            <table:covered-table-cell/>
            <table:covered-table-cell/>
            <table:table-cell table:style-name="Cell569">
              <text:p text:style-name="P694"/>
            </table:table-cell>
            <table:covered-table-cell table:style-name="Cell570">
              <text:p text:style-name="P695"/>
            </table:covered-table-cell>
          </table:table-row>
          <table:table-row table:style-name="Row86">
            <table:table-cell table:style-name="Cell571" table:number-rows-spanned="2">
              <text:p text:style-name="P696"><text:span text:style-name="T696_1">其</text:span></text:p>
              <text:p text:style-name="P697"><text:span text:style-name="T697_1">他</text:span></text:p>
            </table:table-cell>
            <table:table-cell table:style-name="Cell572" table:number-columns-spanned="5">
              <text:p text:style-name="P698"/>
            </table:table-cell>
            <table:covered-table-cell/>
            <table:covered-table-cell/>
            <table:covered-table-cell/>
            <table:covered-table-cell/>
            <table:table-cell table:style-name="Cell573" table:number-columns-spanned="2">
              <text:p text:style-name="P699"/>
            </table:table-cell>
            <table:covered-table-cell/>
            <table:table-cell table:style-name="Cell574" table:number-columns-spanned="3">
              <text:p text:style-name="P700"/>
            </table:table-cell>
            <table:covered-table-cell/>
            <table:covered-table-cell/>
            <table:table-cell table:style-name="Cell575">
              <text:p text:style-name="P701"/>
            </table:table-cell>
            <table:table-cell table:style-name="Cell576" table:number-columns-spanned="3">
              <text:p text:style-name="P702"/>
            </table:table-cell>
            <table:covered-table-cell/>
            <table:covered-table-cell/>
            <table:table-cell table:style-name="Cell577" table:number-columns-spanned="3">
              <text:p text:style-name="P703"/>
            </table:table-cell>
            <table:covered-table-cell/>
            <table:covered-table-cell/>
            <table:table-cell table:style-name="Cell578">
              <text:p text:style-name="P704"/>
            </table:table-cell>
            <table:covered-table-cell table:style-name="Cell579">
              <text:p text:style-name="P705"/>
            </table:covered-table-cell>
          </table:table-row>
          <table:table-row table:style-name="Row87">
            <table:covered-table-cell table:style-name="Cell580">
              <text:p text:style-name="P706"/>
            </table:covered-table-cell>
            <table:table-cell table:style-name="Cell581" table:number-columns-spanned="5">
              <text:p text:style-name="P707"/>
            </table:table-cell>
            <table:covered-table-cell/>
            <table:covered-table-cell/>
            <table:covered-table-cell/>
            <table:covered-table-cell/>
            <table:table-cell table:style-name="Cell582" table:number-columns-spanned="2">
              <text:p text:style-name="P708"/>
            </table:table-cell>
            <table:covered-table-cell/>
            <table:table-cell table:style-name="Cell583" table:number-columns-spanned="3">
              <text:p text:style-name="P709"/>
            </table:table-cell>
            <table:covered-table-cell/>
            <table:covered-table-cell/>
            <table:table-cell table:style-name="Cell584">
              <text:p text:style-name="P710"/>
            </table:table-cell>
            <table:table-cell table:style-name="Cell585" table:number-columns-spanned="3">
              <text:p text:style-name="P711"/>
            </table:table-cell>
            <table:covered-table-cell/>
            <table:covered-table-cell/>
            <table:table-cell table:style-name="Cell586" table:number-columns-spanned="3">
              <text:p text:style-name="P712"/>
            </table:table-cell>
            <table:covered-table-cell/>
            <table:covered-table-cell/>
            <table:table-cell table:style-name="Cell587">
              <text:p text:style-name="P713"/>
            </table:table-cell>
            <table:covered-table-cell table:style-name="Cell588">
              <text:p text:style-name="P714"/>
            </table:covered-table-cell>
          </table:table-row>
          <table:table-row table:style-name="Row88">
            <table:table-cell table:style-name="Cell589" table:number-columns-spanned="2">
              <text:p text:style-name="P715"><text:span text:style-name="T715_1">總<text:s text:c="2"/>分</text:span></text:p>
            </table:table-cell>
            <table:covered-table-cell/>
            <table:table-cell table:style-name="Cell590" table:number-columns-spanned="4">
              <text:p text:style-name="P716"/>
            </table:table-cell>
            <table:covered-table-cell/>
            <table:covered-table-cell/>
            <table:covered-table-cell/>
            <table:table-cell table:style-name="Cell591" table:number-columns-spanned="3">
              <text:p text:style-name="P717"><text:span text:style-name="T717_1">檢查</text:span></text:p>
              <text:p text:style-name="P718"><text:span text:style-name="T718_1">人員</text:span></text:p>
            </table:table-cell>
            <table:covered-table-cell/>
            <table:covered-table-cell/>
            <table:table-cell table:style-name="Cell592" table:number-columns-spanned="4">
              <text:p text:style-name="P719"/>
            </table:table-cell>
            <table:covered-table-cell/>
            <table:covered-table-cell/>
            <table:covered-table-cell/>
            <table:table-cell table:style-name="Cell593" table:number-columns-spanned="3">
              <text:p text:style-name="P720"><text:span text:style-name="T720_1">會檢</text:span></text:p>
              <text:p text:style-name="P721"><text:span text:style-name="T721_1">人員</text:span></text:p>
            </table:table-cell>
            <table:covered-table-cell/>
            <table:covered-table-cell/>
            <table:table-cell table:style-name="Cell594" table:number-columns-spanned="4">
              <text:p text:style-name="P722"/>
            </table:table-cell>
            <table:covered-table-cell/>
            <table:covered-table-cell/>
            <table:covered-table-cell/>
          </table:table-row>
          <table:table-row table:style-name="Row89">
            <table:table-cell table:style-name="Cell595" table:number-columns-spanned="20">
              <text:p text:style-name="P723"><text:span text:style-name="T723_1">說明：消防車輛檢查之總分<text:s/>=<text:s/>加總各項目得分(取小數點後一位)<text:s/></text:span><text:span text:style-name="T723_2"></text:span><text:span text:style-name="T723_3"><text:s/>實際檢查項目<text:s/></text:span><text:span text:style-name="T723_4"></text:span><text:span text:style-name="T723_5">10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724"><text:span text:style-name="T724_1">附</text:span><text:span text:style-name="T724_2">件6</text:span></text:p>
        <text:p text:style-name="P725"/>
      </text:section>
      <text:section text:style-name="S5" text:name="S5">
        <text:p text:style-name="P726"><draw:frame svg:x="-0.034cm" svg:y="-0.598cm" svg:width="3.277cm" svg:height="1.005cm" draw:style-name="FR6" text:anchor-type="char" draw:z-index="7"><draw:text-box><text:p text:style-name="P727"><text:span text:style-name="T727_1">附</text:span><text:span text:style-name="T727_2">件</text:span><text:span text:style-name="T727_3">7</text:span></text:p></draw:text-box></draw:frame><text:span text:style-name="T727_4">消防車輛裝備器材保養檢查週期表</text:span></text:p>
        <table:table table:style-name="Table7">
          <table:table-column table:style-name="Column54"/>
          <table:table-column table:style-name="Column55"/>
          <table:table-column table:style-name="Column56"/>
          <table:table-column table:style-name="Column57"/>
          <table:table-column table:style-name="Column58"/>
          <table:table-column table:style-name="Column59"/>
          <table:table-column table:style-name="Column60"/>
          <table:table-column table:style-name="Column61"/>
          <table:table-column table:style-name="Column62"/>
          <table:table-column table:style-name="Column63"/>
          <table:table-column table:style-name="Column64"/>
          <table:table-column table:style-name="Column65"/>
          <table:table-column table:style-name="Column66"/>
          <table:table-row table:style-name="Row90">
            <table:table-cell table:style-name="Cell596" table:number-rows-spanned="2">
              <text:p text:style-name="P728"><text:span text:style-name="T728_1">執<text:s/>行<text:s/>單<text:s/>位</text:span></text:p>
            </table:table-cell>
            <table:table-cell table:style-name="Cell597" table:number-rows-spanned="2">
              <text:p text:style-name="P729"><text:span text:style-name="T729_1">檢查<text:s/>主管</text:span></text:p>
            </table:table-cell>
            <table:table-cell table:style-name="Cell598" table:number-rows-spanned="2">
              <text:p text:style-name="P730"><text:span text:style-name="T730_1">檢查<text:s/>次數</text:span></text:p>
            </table:table-cell>
            <table:table-cell table:style-name="Cell599" table:number-rows-spanned="2">
              <text:p text:style-name="P731"><text:span text:style-name="T731_1">檢查對象</text:span></text:p>
            </table:table-cell>
            <table:table-cell table:style-name="Cell600" table:number-rows-spanned="2">
              <text:p text:style-name="P732"><text:span text:style-name="T732_1">檢查方式及處理概要</text:span></text:p>
            </table:table-cell>
            <table:table-cell table:style-name="Cell601" table:number-columns-spanned="7">
              <text:p text:style-name="P733"><text:span text:style-name="T733_1">檢查週期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602" table:number-rows-spanned="2">
              <text:p text:style-name="P734"><text:span text:style-name="T734_1">檢查重點</text:span></text:p>
            </table:table-cell>
          </table:table-row>
          <table:table-row table:style-name="Row91">
            <table:covered-table-cell table:style-name="Cell603">
              <text:p text:style-name="P735"/>
            </table:covered-table-cell>
            <table:covered-table-cell table:style-name="Cell604">
              <text:p text:style-name="P736"/>
            </table:covered-table-cell>
            <table:covered-table-cell table:style-name="Cell605">
              <text:p text:style-name="P737"/>
            </table:covered-table-cell>
            <table:covered-table-cell table:style-name="Cell606">
              <text:p text:style-name="P738"/>
            </table:covered-table-cell>
            <table:covered-table-cell table:style-name="Cell607">
              <text:p text:style-name="P739"/>
            </table:covered-table-cell>
            <table:table-cell table:style-name="Cell608">
              <text:p text:style-name="P740"><text:span text:style-name="T740_1">每</text:span></text:p>
              <text:p text:style-name="P741"><text:span text:style-name="T741_1">日</text:span></text:p>
            </table:table-cell>
            <table:table-cell table:style-name="Cell609">
              <text:p text:style-name="P742"><text:span text:style-name="T742_1">每</text:span></text:p>
              <text:p text:style-name="P743"><text:span text:style-name="T743_1">週</text:span></text:p>
            </table:table-cell>
            <table:table-cell table:style-name="Cell610">
              <text:p text:style-name="P744"><text:span text:style-name="T744_1">每</text:span></text:p>
              <text:p text:style-name="P745"><text:span text:style-name="T745_1">月</text:span></text:p>
            </table:table-cell>
            <table:table-cell table:style-name="Cell611">
              <text:p text:style-name="P746"><text:span text:style-name="T746_1">春</text:span></text:p>
              <text:p text:style-name="P747"><text:span text:style-name="T747_1">季</text:span></text:p>
            </table:table-cell>
            <table:table-cell table:style-name="Cell612">
              <text:p text:style-name="P748"><text:span text:style-name="T748_1">夏</text:span></text:p>
              <text:p text:style-name="P749"><text:span text:style-name="T749_1">季</text:span></text:p>
            </table:table-cell>
            <table:table-cell table:style-name="Cell613">
              <text:p text:style-name="P750"><text:span text:style-name="T750_1">秋</text:span></text:p>
              <text:p text:style-name="P751"><text:span text:style-name="T751_1">季</text:span></text:p>
            </table:table-cell>
            <table:table-cell table:style-name="Cell614">
              <text:p text:style-name="P752"><text:span text:style-name="T752_1">冬</text:span></text:p>
              <text:p text:style-name="P753"><text:span text:style-name="T753_1">季</text:span></text:p>
            </table:table-cell>
            <table:covered-table-cell table:style-name="Cell615">
              <text:p text:style-name="P754"/>
            </table:covered-table-cell>
          </table:table-row>
          <table:table-row table:style-name="Row92">
            <table:table-cell table:style-name="Cell616">
              <text:p text:style-name="P755"><text:span text:style-name="T755_1">消<text:s/>防<text:s/>局</text:span></text:p>
            </table:table-cell>
            <table:table-cell table:style-name="Cell617">
              <text:p text:style-name="P756"><text:span text:style-name="T756_1">局<text:s/>長</text:span></text:p>
            </table:table-cell>
            <table:table-cell table:style-name="Cell618">
              <text:p text:style-name="P757"><text:span text:style-name="T757_1">每年<text:s/>一次</text:span></text:p>
            </table:table-cell>
            <table:table-cell table:style-name="Cell619">
              <text:p text:style-name="P758"><text:span text:style-name="T758_1">所屬大<text:s/></text:span><text:span text:style-name="T758_2">(中)、分隊</text:span></text:p>
            </table:table-cell>
            <table:table-cell table:style-name="Cell620">
              <text:p text:style-name="P759"><text:span text:style-name="T759_1">一、定期主管檢查，評定成<text:s/>績，辦理獎懲。</text:span></text:p>
              <text:p text:style-name="P760"><text:span text:style-name="T760_1">二、檢查計畫於實施前兩週頒<text:s/></text:span><text:span text:style-name="T760_2">發各受檢單位。</text:span></text:p>
            </table:table-cell>
            <table:table-cell table:style-name="Cell621">
              <text:p text:style-name="P761"/>
            </table:table-cell>
            <table:table-cell table:style-name="Cell622">
              <text:p text:style-name="P762"/>
            </table:table-cell>
            <table:table-cell table:style-name="Cell623">
              <text:p text:style-name="P763"/>
            </table:table-cell>
            <table:table-cell table:style-name="Cell624">
              <text:p text:style-name="P764"/>
            </table:table-cell>
            <table:table-cell table:style-name="Cell625">
              <text:p text:style-name="P765"><text:span text:style-name="T765_1">V</text:span></text:p>
            </table:table-cell>
            <table:table-cell table:style-name="Cell626">
              <text:p text:style-name="P766"/>
            </table:table-cell>
            <table:table-cell table:style-name="Cell627">
              <text:p text:style-name="P767"/>
            </table:table-cell>
            <table:table-cell table:style-name="Cell628" table:number-rows-spanned="2">
              <text:p text:style-name="P768"><text:span text:style-name="T768_1">一、檢查車輛裝備</text:span></text:p>
              <text:p text:style-name="P769"><text:span text:style-name="T769_1">器材使用保管<text:s/>及維護情形。</text:span></text:p>
              <text:p text:style-name="P770"><text:span text:style-name="T770_1">二、清點裝備數量核對資料。<text:s/></text:span></text:p>
              <text:p text:style-name="P771"><text:span text:style-name="T771_1">三、檢查核對</text:span><text:span text:style-name="T771_2">裝</text:span><text:span text:style-name="T771_3">備保養業務資</text:span><text:span text:style-name="T771_4">料</text:span></text:p>
              <text:p text:style-name="P772"><text:span text:style-name="T772_1">四、檢查裝備受損或不堪用之原<text:s/>因及處理情<text:s/>形。</text:span></text:p>
            </table:table-cell>
          </table:table-row>
          <table:table-row table:style-name="Row93">
            <table:table-cell table:style-name="Cell629">
              <text:p text:style-name="P773"><text:span text:style-name="T773_1">消<text:s/>防<text:s/>大<text:s/>隊</text:span></text:p>
            </table:table-cell>
            <table:table-cell table:style-name="Cell630">
              <text:p text:style-name="P774"><text:span text:style-name="T774_1">大隊長</text:span><text:span text:style-name="T774_2">(</text:span><text:span text:style-name="T774_3">未設大<text:s/>隊者由中<text:s/>隊長實<text:s/>施）</text:span></text:p>
            </table:table-cell>
            <table:table-cell table:style-name="Cell631">
              <text:p text:style-name="P775"><text:span text:style-name="T775_1">每季<text:s/>一次</text:span></text:p>
            </table:table-cell>
            <table:table-cell table:style-name="Cell632">
              <text:p text:style-name="P776"><text:span text:style-name="T776_1">所屬中、分<text:s/></text:span><text:span text:style-name="T776_2">隊</text:span></text:p>
            </table:table-cell>
            <table:table-cell table:style-name="Cell633">
              <text:p text:style-name="P777"><text:span text:style-name="T777_1">一、每年定期(可併局定期主</text:span></text:p>
              <text:p text:style-name="P778"><text:span text:style-name="T778_1">主管檢查實施)及不定期<text:s/>檢查各二次。</text:span></text:p>
              <text:p text:style-name="P779"><text:span text:style-name="T779_1">二、每年評定成績，辦理獎懲<text:s/></text:span><text:span text:style-name="T779_2">一次，並記錄成績、優劣</text:span></text:p>
              <text:p text:style-name="P780"><text:span text:style-name="T780_1">點，一併報局核備，列為</text:span></text:p>
              <text:p text:style-name="P781"><text:span text:style-name="T781_1">輔導及複查重點。</text:span></text:p>
            </table:table-cell>
            <table:table-cell table:style-name="Cell634">
              <text:p text:style-name="P782"/>
            </table:table-cell>
            <table:table-cell table:style-name="Cell635">
              <text:p text:style-name="P783"/>
            </table:table-cell>
            <table:table-cell table:style-name="Cell636">
              <text:p text:style-name="P784"/>
            </table:table-cell>
            <table:table-cell table:style-name="Cell637">
              <text:p text:style-name="P785"><text:span text:style-name="T785_1">V</text:span></text:p>
            </table:table-cell>
            <table:table-cell table:style-name="Cell638">
              <text:p text:style-name="P786"><text:span text:style-name="T786_1">V</text:span></text:p>
            </table:table-cell>
            <table:table-cell table:style-name="Cell639">
              <text:p text:style-name="P787"><text:span text:style-name="T787_1">V</text:span></text:p>
            </table:table-cell>
            <table:table-cell table:style-name="Cell640">
              <text:p text:style-name="P788"><text:span text:style-name="T788_1">V</text:span></text:p>
            </table:table-cell>
            <table:covered-table-cell table:style-name="Cell641">
              <text:p text:style-name="P789"/>
            </table:covered-table-cell>
          </table:table-row>
          <table:table-row table:style-name="Row94">
            <table:table-cell table:style-name="Cell642">
              <text:p text:style-name="P790"><text:span text:style-name="T790_1">消<text:s/>防<text:s/>中</text:span></text:p>
            </table:table-cell>
            <table:table-cell table:style-name="Cell643">
              <text:p text:style-name="P791"><text:span text:style-name="T791_1">中隊長（未設中<text:s/>隊者由分</text:span><text:span text:style-name="T791_2">隊長實施</text:span><text:span text:style-name="T791_3">）</text:span></text:p>
            </table:table-cell>
            <table:table-cell table:style-name="Cell644">
              <text:p text:style-name="P792"><text:span text:style-name="T792_1">每月<text:s/>一次</text:span></text:p>
            </table:table-cell>
            <table:table-cell table:style-name="Cell645">
              <text:p text:style-name="P793"><text:span text:style-name="T793_1">所屬分隊</text:span></text:p>
            </table:table-cell>
            <table:table-cell table:style-name="Cell646">
              <text:p text:style-name="P794"><text:span text:style-name="T794_1">一、定期主管檢查，評定成<text:s/>績。</text:span></text:p>
              <text:p text:style-name="P795"><text:span text:style-name="T795_1">二、檢查紀錄妥為保存。</text:span></text:p>
            </table:table-cell>
            <table:table-cell table:style-name="Cell647">
              <text:p text:style-name="P796"/>
            </table:table-cell>
            <table:table-cell table:style-name="Cell648">
              <text:p text:style-name="P797"/>
            </table:table-cell>
            <table:table-cell table:style-name="Cell649">
              <text:p text:style-name="P798"><text:span text:style-name="T798_1">V</text:span></text:p>
            </table:table-cell>
            <table:table-cell table:style-name="Cell650">
              <text:p text:style-name="P799"/>
            </table:table-cell>
            <table:table-cell table:style-name="Cell651">
              <text:p text:style-name="P800"/>
            </table:table-cell>
            <table:table-cell table:style-name="Cell652">
              <text:p text:style-name="P801"/>
            </table:table-cell>
            <table:table-cell table:style-name="Cell653">
              <text:p text:style-name="P802"/>
            </table:table-cell>
            <table:table-cell table:style-name="Cell654">
              <text:p text:style-name="P803"><text:span text:style-name="T803_1">一、檢查車輛裝備</text:span></text:p>
              <text:p text:style-name="P804"><text:span text:style-name="T804_1">器材保養使用<text:s/>情形。</text:span></text:p>
              <text:p text:style-name="P805"><text:span text:style-name="T805_1">二、檢查受損之裝</text:span></text:p>
              <text:p text:style-name="P806"><text:span text:style-name="T806_1">備有無報修及</text:span></text:p>
            </table:table-cell>
          </table:table-row>
          <table:table-row table:style-name="Row95">
            <table:table-cell table:style-name="Cell655" table:number-rows-spanned="3">
              <text:p text:style-name="P807"><text:span text:style-name="T807_1">消<text:s/>防<text:s/>分<text:s/>隊</text:span></text:p>
            </table:table-cell>
            <table:table-cell table:style-name="Cell656" table:number-rows-spanned="2">
              <text:p text:style-name="P808"><text:span text:style-name="T808_1">分<text:tab/>隊長</text:span></text:p>
            </table:table-cell>
            <table:table-cell table:style-name="Cell657" table:number-rows-spanned="2">
              <text:p text:style-name="P809"><text:span text:style-name="T809_1">每週<text:s/>一次</text:span></text:p>
            </table:table-cell>
            <table:table-cell table:style-name="Cell658" table:number-rows-spanned="2">
              <text:p text:style-name="P810"><text:span text:style-name="T810_1">分隊所使<text:s/>用保管之<text:s/>車輛裝備<text:s/>器材</text:span></text:p>
            </table:table-cell>
            <table:table-cell table:style-name="Cell659" table:number-rows-spanned="2">
              <text:p text:style-name="P811"><text:span text:style-name="T811_1">一、定期主管檢查，檢查紀錄</text:span></text:p>
              <text:p text:style-name="P812"><text:span text:style-name="T812_1">應妥為保存。<text:s/></text:span></text:p>
              <text:p text:style-name="P813"><text:span text:style-name="T813_1">二、發現損壞應立即依規定陳</text:span><text:span text:style-name="T813_2">報處理。</text:span></text:p>
            </table:table-cell>
            <table:table-cell table:style-name="Cell660" table:number-rows-spanned="2">
              <text:p text:style-name="P814"/>
            </table:table-cell>
            <table:table-cell table:style-name="Cell661" table:number-rows-spanned="2">
              <text:p text:style-name="P815"><text:span text:style-name="T815_1">V</text:span></text:p>
            </table:table-cell>
            <table:table-cell table:style-name="Cell662" table:number-rows-spanned="2">
              <text:p text:style-name="P816"/>
            </table:table-cell>
            <table:table-cell table:style-name="Cell663" table:number-rows-spanned="2">
              <text:p text:style-name="P817"/>
            </table:table-cell>
            <table:table-cell table:style-name="Cell664" table:number-rows-spanned="2">
              <text:p text:style-name="P818"/>
            </table:table-cell>
            <table:table-cell table:style-name="Cell665" table:number-rows-spanned="2">
              <text:p text:style-name="P819"/>
            </table:table-cell>
            <table:table-cell table:style-name="Cell666" table:number-rows-spanned="2">
              <text:p text:style-name="P820"/>
            </table:table-cell>
            <table:table-cell table:style-name="Cell667">
              <text:p text:style-name="P821"/>
            </table:table-cell>
          </table:table-row>
          <table:table-row table:style-name="Row96">
            <table:covered-table-cell table:style-name="Cell668">
              <text:p text:style-name="P822"/>
            </table:covered-table-cell>
            <table:covered-table-cell table:style-name="Cell669">
              <text:p text:style-name="P823"/>
            </table:covered-table-cell>
            <table:covered-table-cell table:style-name="Cell670">
              <text:p text:style-name="P824"/>
            </table:covered-table-cell>
            <table:covered-table-cell table:style-name="Cell671">
              <text:p text:style-name="P825"/>
            </table:covered-table-cell>
            <table:covered-table-cell table:style-name="Cell672">
              <text:p text:style-name="P826"/>
            </table:covered-table-cell>
            <table:covered-table-cell table:style-name="Cell673">
              <text:p text:style-name="P827"/>
            </table:covered-table-cell>
            <table:covered-table-cell table:style-name="Cell674">
              <text:p text:style-name="P828"/>
            </table:covered-table-cell>
            <table:covered-table-cell table:style-name="Cell675">
              <text:p text:style-name="P829"/>
            </table:covered-table-cell>
            <table:covered-table-cell table:style-name="Cell676">
              <text:p text:style-name="P830"/>
            </table:covered-table-cell>
            <table:covered-table-cell table:style-name="Cell677">
              <text:p text:style-name="P831"/>
            </table:covered-table-cell>
            <table:covered-table-cell table:style-name="Cell678">
              <text:p text:style-name="P832"/>
            </table:covered-table-cell>
            <table:covered-table-cell table:style-name="Cell679">
              <text:p text:style-name="P833"/>
            </table:covered-table-cell>
            <table:table-cell table:style-name="Cell680">
              <text:p text:style-name="P834"><text:span text:style-name="T834_1">一、檢查車輛裝備</text:span></text:p>
              <text:p text:style-name="P835"><text:span text:style-name="T835_1">器材使用保養<text:s/>情形。</text:span></text:p>
              <text:p text:style-name="P836"><text:span text:style-name="T836_1">二、發現損壞應即</text:span></text:p>
              <text:p text:style-name="P837"><text:span text:style-name="T837_1">報請送修。</text:span></text:p>
            </table:table-cell>
          </table:table-row>
          <table:table-row table:style-name="Row97">
            <table:covered-table-cell table:style-name="Cell681">
              <text:p text:style-name="P838"/>
            </table:covered-table-cell>
            <table:table-cell table:style-name="Cell682">
              <text:p text:style-name="P839"><text:span text:style-name="T839_1">保管</text:span></text:p>
              <text:p text:style-name="P840"><text:span text:style-name="T840_1">使用人</text:span></text:p>
            </table:table-cell>
            <table:table-cell table:style-name="Cell683">
              <text:p text:style-name="P841"><text:span text:style-name="T841_1">每日<text:s/>一次</text:span></text:p>
            </table:table-cell>
            <table:table-cell table:style-name="Cell684">
              <text:p text:style-name="P842"><text:span text:style-name="T842_1">本身保管<text:s/>使用之車<text:s/>輛裝備器<text:s/>材</text:span></text:p>
            </table:table-cell>
            <table:table-cell table:style-name="Cell685">
              <text:p text:style-name="P843"><text:span text:style-name="T843_1">一、每日依檢查表實施，發現</text:span></text:p>
              <text:p text:style-name="P844"><text:span text:style-name="T844_1">損壞，立即依規定陳報並<text:s/>處理。</text:span></text:p>
              <text:p text:style-name="P845"><text:span text:style-name="T845_1">二、應依規定詳實填報相關表</text:span></text:p>
              <text:p text:style-name="P846"><text:span text:style-name="T846_1">報。</text:span></text:p>
            </table:table-cell>
            <table:table-cell table:style-name="Cell686">
              <text:p text:style-name="P847"><text:span text:style-name="T847_1">V</text:span></text:p>
            </table:table-cell>
            <table:table-cell table:style-name="Cell687">
              <text:p text:style-name="P848"/>
            </table:table-cell>
            <table:table-cell table:style-name="Cell688">
              <text:p text:style-name="P849"/>
            </table:table-cell>
            <table:table-cell table:style-name="Cell689">
              <text:p text:style-name="P850"/>
            </table:table-cell>
            <table:table-cell table:style-name="Cell690">
              <text:p text:style-name="P851"/>
            </table:table-cell>
            <table:table-cell table:style-name="Cell691">
              <text:p text:style-name="P852"/>
            </table:table-cell>
            <table:table-cell table:style-name="Cell692">
              <text:p text:style-name="P853"/>
            </table:table-cell>
            <table:table-cell table:style-name="Cell693">
              <text:p text:style-name="P854"><text:span text:style-name="T854_1">清潔、潤滑、旋緊<text:s/>等一級保養工作，<text:s/>並注意消耗品是否<text:s/>短缺。</text:span></text:p>
            </table:table-cell>
          </table:table-row>
          <table:table-row table:style-name="Row98">
            <table:table-cell table:style-name="Cell694">
              <text:p text:style-name="P855"><text:span text:style-name="T855_1">備<text:s/>註</text:span></text:p>
            </table:table-cell>
            <table:table-cell table:style-name="Cell695" table:number-columns-spanned="12">
              <text:p text:style-name="P856"><text:span text:style-name="T856_1">一、各級主管實施定期檢查時，如逢上級檢查可合併實施。</text:span></text:p>
              <text:p text:style-name="P857"><text:span text:style-name="T857_1">二、各級主管檢查時，統一使用檢查評分表，各級消防單位檢查紀錄文件應至少保存一年。<text:s/>三、各港務消防隊比照大隊實施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858"/>
        <text:p text:style-name="P859"/>
        <text:p text:style-name="P860"/>
        <text:p text:style-name="P861"/>
        <text:p text:style-name="P862"/>
        <text:p text:style-name="P863"><draw:frame svg:x="0.026cm" svg:y="-0.898cm" svg:width="2.455cm" svg:height="1.005cm" draw:style-name="FR7" text:anchor-type="char" draw:z-index="8"><draw:text-box><text:p text:style-name="P864"><text:span text:style-name="T864_1">附</text:span><text:span text:style-name="T864_2">件</text:span><text:span text:style-name="T864_3">8</text:span></text:p></draw:text-box></draw:frame><text:span text:style-name="T864_4">消防裝備器材管理維護檢查評分缺點評定標準</text:span></text:p>
        <table:table table:style-name="Table8">
          <table:table-column table:style-name="Column67"/>
          <table:table-column table:style-name="Column68"/>
          <table:table-column table:style-name="Column69"/>
          <table:table-column table:style-name="Column70"/>
          <table:table-column table:style-name="Column71"/>
          <table:table-column table:style-name="Column72"/>
          <table:table-row table:style-name="Row99">
            <table:table-cell table:style-name="Cell696" table:number-rows-spanned="2">
              <text:p text:style-name="P865"><text:span text:style-name="T865_1">器材種類</text:span></text:p>
            </table:table-cell>
            <table:table-cell table:style-name="Cell697" table:number-rows-spanned="2">
              <text:p text:style-name="P866"><text:span text:style-name="T866_1">器材名稱</text:span></text:p>
            </table:table-cell>
            <table:table-cell table:style-name="Cell698" table:number-rows-spanned="2">
              <text:p text:style-name="P867"><text:span text:style-name="T867_1">評定標準</text:span></text:p>
            </table:table-cell>
            <table:table-cell table:style-name="Cell699" table:number-columns-spanned="2">
              <text:p text:style-name="P868"><text:span text:style-name="T868_1">等級</text:span></text:p>
            </table:table-cell>
            <table:covered-table-cell/>
            <table:table-cell table:style-name="Cell700" table:number-rows-spanned="2">
              <text:p text:style-name="P869"><text:span text:style-name="T869_1">備<text:s/>註</text:span></text:p>
            </table:table-cell>
          </table:table-row>
          <table:table-row table:style-name="Row100">
            <table:covered-table-cell table:style-name="Cell701">
              <text:p text:style-name="P870"/>
            </table:covered-table-cell>
            <table:covered-table-cell table:style-name="Cell702">
              <text:p text:style-name="P871"/>
            </table:covered-table-cell>
            <table:covered-table-cell table:style-name="Cell703">
              <text:p text:style-name="P872"/>
            </table:covered-table-cell>
            <table:table-cell table:style-name="Cell704">
              <text:p text:style-name="P873"><text:span text:style-name="T873_1">主要缺點</text:span></text:p>
            </table:table-cell>
            <table:table-cell table:style-name="Cell705">
              <text:p text:style-name="P874"><text:span text:style-name="T874_1">次要缺點</text:span></text:p>
            </table:table-cell>
            <table:covered-table-cell table:style-name="Cell706">
              <text:p text:style-name="P875"/>
            </table:covered-table-cell>
          </table:table-row>
          <table:table-row table:style-name="Row101">
            <table:table-cell table:style-name="Cell707">
              <text:p text:style-name="P876"><text:span text:style-name="T876_1">隨車器材</text:span></text:p>
            </table:table-cell>
            <table:table-cell table:style-name="Cell708" table:number-rows-spanned="3">
              <text:p text:style-name="P877"><text:span text:style-name="T877_1">水<text:s text:c="4"/>帶</text:span></text:p>
            </table:table-cell>
            <table:table-cell table:style-name="Cell709">
              <text:p text:style-name="P878"><text:span text:style-name="T878_1">接頭否接拆困難</text:span></text:p>
            </table:table-cell>
            <table:table-cell table:style-name="Cell710">
              <text:p text:style-name="P879"><text:span text:style-name="T879_1">ˇ</text:span></text:p>
            </table:table-cell>
            <table:table-cell table:style-name="Cell711">
              <text:p text:style-name="P880"/>
            </table:table-cell>
            <table:table-cell table:style-name="Cell712">
              <text:p text:style-name="P881"/>
            </table:table-cell>
          </table:table-row>
          <table:table-row table:style-name="Row102">
            <table:table-cell table:style-name="Cell713">
              <text:p text:style-name="P882"/>
            </table:table-cell>
            <table:covered-table-cell table:style-name="Cell714">
              <text:p text:style-name="P883"/>
            </table:covered-table-cell>
            <table:table-cell table:style-name="Cell715">
              <text:p text:style-name="P884"><text:span text:style-name="T884_1">破損、污穢</text:span></text:p>
            </table:table-cell>
            <table:table-cell table:style-name="Cell716">
              <text:p text:style-name="P885"><text:span text:style-name="T885_1">ˇ</text:span></text:p>
            </table:table-cell>
            <table:table-cell table:style-name="Cell717">
              <text:p text:style-name="P886"/>
            </table:table-cell>
            <table:table-cell table:style-name="Cell718">
              <text:p text:style-name="P887"/>
            </table:table-cell>
          </table:table-row>
          <table:table-row table:style-name="Row103">
            <table:table-cell table:style-name="Cell719">
              <text:p text:style-name="P888"/>
            </table:table-cell>
            <table:covered-table-cell table:style-name="Cell720">
              <text:p text:style-name="P889"/>
            </table:covered-table-cell>
            <table:table-cell table:style-name="Cell721">
              <text:p text:style-name="P890"><text:span text:style-name="T890_1">放置凌亂</text:span></text:p>
            </table:table-cell>
            <table:table-cell table:style-name="Cell722">
              <text:p text:style-name="P891"><text:span text:style-name="T891_1">ˇ</text:span></text:p>
            </table:table-cell>
            <table:table-cell table:style-name="Cell723">
              <text:p text:style-name="P892"/>
            </table:table-cell>
            <table:table-cell table:style-name="Cell724">
              <text:p text:style-name="P893"/>
            </table:table-cell>
          </table:table-row>
          <table:table-row table:style-name="Row104">
            <table:table-cell table:style-name="Cell725">
              <text:p text:style-name="P894"/>
            </table:table-cell>
            <table:table-cell table:style-name="Cell726" table:number-rows-spanned="4">
              <text:p text:style-name="P895"><text:span text:style-name="T895_1">瞄<text:s text:c="4"/>子</text:span></text:p>
            </table:table-cell>
            <table:table-cell table:style-name="Cell727">
              <text:p text:style-name="P896"><text:span text:style-name="T896_1">外觀變形</text:span></text:p>
            </table:table-cell>
            <table:table-cell table:style-name="Cell728">
              <text:p text:style-name="P897"><text:span text:style-name="T897_1">ˇ</text:span></text:p>
            </table:table-cell>
            <table:table-cell table:style-name="Cell729">
              <text:p text:style-name="P898"/>
            </table:table-cell>
            <table:table-cell table:style-name="Cell730">
              <text:p text:style-name="P899"/>
            </table:table-cell>
          </table:table-row>
          <table:table-row table:style-name="Row105">
            <table:table-cell table:style-name="Cell731">
              <text:p text:style-name="P900"/>
            </table:table-cell>
            <table:covered-table-cell table:style-name="Cell732">
              <text:p text:style-name="P901"/>
            </table:covered-table-cell>
            <table:table-cell table:style-name="Cell733">
              <text:p text:style-name="P902"><text:span text:style-name="T902_1">直線、水霧變換開關轉換困難</text:span></text:p>
            </table:table-cell>
            <table:table-cell table:style-name="Cell734">
              <text:p text:style-name="P903"><text:span text:style-name="T903_1">ˇ</text:span></text:p>
            </table:table-cell>
            <table:table-cell table:style-name="Cell735">
              <text:p text:style-name="P904"/>
            </table:table-cell>
            <table:table-cell table:style-name="Cell736">
              <text:p text:style-name="P905"/>
            </table:table-cell>
          </table:table-row>
          <table:table-row table:style-name="Row106">
            <table:table-cell table:style-name="Cell737">
              <text:p text:style-name="P906"/>
            </table:table-cell>
            <table:covered-table-cell table:style-name="Cell738">
              <text:p text:style-name="P907"/>
            </table:covered-table-cell>
            <table:table-cell table:style-name="Cell739">
              <text:p text:style-name="P908"><text:span text:style-name="T908_1">未具背帶</text:span></text:p>
            </table:table-cell>
            <table:table-cell table:style-name="Cell740">
              <text:p text:style-name="P909"/>
            </table:table-cell>
            <table:table-cell table:style-name="Cell741">
              <text:p text:style-name="P910"><text:span text:style-name="T910_1">ˇ</text:span></text:p>
            </table:table-cell>
            <table:table-cell table:style-name="Cell742">
              <text:p text:style-name="P911"/>
            </table:table-cell>
          </table:table-row>
          <table:table-row table:style-name="Row107">
            <table:table-cell table:style-name="Cell743">
              <text:p text:style-name="P912"/>
            </table:table-cell>
            <table:covered-table-cell table:style-name="Cell744">
              <text:p text:style-name="P913"/>
            </table:covered-table-cell>
            <table:table-cell table:style-name="Cell745">
              <text:p text:style-name="P914"><text:span text:style-name="T914_1">接頭拆接困難</text:span></text:p>
            </table:table-cell>
            <table:table-cell table:style-name="Cell746">
              <text:p text:style-name="P915"><text:span text:style-name="T915_1">ˇ</text:span></text:p>
            </table:table-cell>
            <table:table-cell table:style-name="Cell747">
              <text:p text:style-name="P916"/>
            </table:table-cell>
            <table:table-cell table:style-name="Cell748">
              <text:p text:style-name="P917"/>
            </table:table-cell>
          </table:table-row>
          <table:table-row table:style-name="Row108">
            <table:table-cell table:style-name="Cell749">
              <text:p text:style-name="P918"/>
            </table:table-cell>
            <table:table-cell table:style-name="Cell750" table:number-rows-spanned="3">
              <text:p text:style-name="P919"><text:span text:style-name="T919_1">消防立管</text:span></text:p>
            </table:table-cell>
            <table:table-cell table:style-name="Cell751">
              <text:p text:style-name="P920"><text:span text:style-name="T920_1">外觀變形</text:span></text:p>
            </table:table-cell>
            <table:table-cell table:style-name="Cell752">
              <text:p text:style-name="P921"><text:span text:style-name="T921_1">ˇ</text:span></text:p>
            </table:table-cell>
            <table:table-cell table:style-name="Cell753">
              <text:p text:style-name="P922"/>
            </table:table-cell>
            <table:table-cell table:style-name="Cell754">
              <text:p text:style-name="P923"/>
            </table:table-cell>
          </table:table-row>
          <table:table-row table:style-name="Row109">
            <table:table-cell table:style-name="Cell755">
              <text:p text:style-name="P924"/>
            </table:table-cell>
            <table:covered-table-cell table:style-name="Cell756">
              <text:p text:style-name="P925"/>
            </table:covered-table-cell>
            <table:table-cell table:style-name="Cell757">
              <text:p text:style-name="P926"><text:span text:style-name="T926_1">接頭拆接困難</text:span></text:p>
            </table:table-cell>
            <table:table-cell table:style-name="Cell758">
              <text:p text:style-name="P927"><text:span text:style-name="T927_1">ˇ</text:span></text:p>
            </table:table-cell>
            <table:table-cell table:style-name="Cell759">
              <text:p text:style-name="P928"/>
            </table:table-cell>
            <table:table-cell table:style-name="Cell760">
              <text:p text:style-name="P929"/>
            </table:table-cell>
          </table:table-row>
          <table:table-row table:style-name="Row110">
            <table:table-cell table:style-name="Cell761">
              <text:p text:style-name="P930"/>
            </table:table-cell>
            <table:covered-table-cell table:style-name="Cell762">
              <text:p text:style-name="P931"/>
            </table:covered-table-cell>
            <table:table-cell table:style-name="Cell763">
              <text:p text:style-name="P932"><text:span text:style-name="T932_1">未隨車配置</text:span></text:p>
            </table:table-cell>
            <table:table-cell table:style-name="Cell764">
              <text:p text:style-name="P933"><text:span text:style-name="T933_1">ˇ</text:span></text:p>
            </table:table-cell>
            <table:table-cell table:style-name="Cell765">
              <text:p text:style-name="P934"/>
            </table:table-cell>
            <table:table-cell table:style-name="Cell766">
              <text:p text:style-name="P935"/>
            </table:table-cell>
          </table:table-row>
          <table:table-row table:style-name="Row111">
            <table:table-cell table:style-name="Cell767">
              <text:p text:style-name="P936"/>
            </table:table-cell>
            <table:table-cell table:style-name="Cell768" table:number-rows-spanned="3">
              <text:p text:style-name="P937"><text:span text:style-name="T937_1">滅<text:s/>火<text:s/>器</text:span></text:p>
            </table:table-cell>
            <table:table-cell table:style-name="Cell769">
              <text:p text:style-name="P938"><text:span text:style-name="T938_1">壓力異常</text:span></text:p>
            </table:table-cell>
            <table:table-cell table:style-name="Cell770">
              <text:p text:style-name="P939"><text:span text:style-name="T939_1">ˇ</text:span></text:p>
            </table:table-cell>
            <table:table-cell table:style-name="Cell771">
              <text:p text:style-name="P940"/>
            </table:table-cell>
            <table:table-cell table:style-name="Cell772">
              <text:p text:style-name="P941"/>
            </table:table-cell>
          </table:table-row>
          <table:table-row table:style-name="Row112">
            <table:table-cell table:style-name="Cell773">
              <text:p text:style-name="P942"/>
            </table:table-cell>
            <table:covered-table-cell table:style-name="Cell774">
              <text:p text:style-name="P943"/>
            </table:covered-table-cell>
            <table:table-cell table:style-name="Cell775">
              <text:p text:style-name="P944"><text:span text:style-name="T944_1">外觀污穢</text:span></text:p>
            </table:table-cell>
            <table:table-cell table:style-name="Cell776">
              <text:p text:style-name="P945"/>
            </table:table-cell>
            <table:table-cell table:style-name="Cell777">
              <text:p text:style-name="P946"><text:span text:style-name="T946_1">ˇ</text:span></text:p>
            </table:table-cell>
            <table:table-cell table:style-name="Cell778">
              <text:p text:style-name="P947"/>
            </table:table-cell>
          </table:table-row>
          <table:table-row table:style-name="Row113">
            <table:table-cell table:style-name="Cell779">
              <text:p text:style-name="P948"/>
            </table:table-cell>
            <table:covered-table-cell table:style-name="Cell780">
              <text:p text:style-name="P949"/>
            </table:covered-table-cell>
            <table:table-cell table:style-name="Cell781">
              <text:p text:style-name="P950"><text:span text:style-name="T950_1">放置位置未固定良好或不易取用</text:span></text:p>
            </table:table-cell>
            <table:table-cell table:style-name="Cell782">
              <text:p text:style-name="P951"/>
            </table:table-cell>
            <table:table-cell table:style-name="Cell783">
              <text:p text:style-name="P952"><text:span text:style-name="T952_1">ˇ</text:span></text:p>
            </table:table-cell>
            <table:table-cell table:style-name="Cell784">
              <text:p text:style-name="P953"/>
            </table:table-cell>
          </table:table-row>
          <table:table-row table:style-name="Row114">
            <table:table-cell table:style-name="Cell785">
              <text:p text:style-name="P954"/>
            </table:table-cell>
            <table:table-cell table:style-name="Cell786" table:number-rows-spanned="2">
              <text:p text:style-name="P955"><text:span text:style-name="T955_1">進<text:s/>水<text:s/>管</text:span></text:p>
            </table:table-cell>
            <table:table-cell table:style-name="Cell787">
              <text:p text:style-name="P956"><text:span text:style-name="T956_1">未隨車配置接合、拆卸工具</text:span></text:p>
            </table:table-cell>
            <table:table-cell table:style-name="Cell788">
              <text:p text:style-name="P957"><text:span text:style-name="T957_1">ˇ</text:span></text:p>
            </table:table-cell>
            <table:table-cell table:style-name="Cell789">
              <text:p text:style-name="P958"/>
            </table:table-cell>
            <table:table-cell table:style-name="Cell790">
              <text:p text:style-name="P959"/>
            </table:table-cell>
          </table:table-row>
          <table:table-row table:style-name="Row115">
            <table:table-cell table:style-name="Cell791">
              <text:p text:style-name="P960"/>
            </table:table-cell>
            <table:covered-table-cell table:style-name="Cell792">
              <text:p text:style-name="P961"/>
            </table:covered-table-cell>
            <table:table-cell table:style-name="Cell793">
              <text:p text:style-name="P962"><text:span text:style-name="T962_1">接頭拆接困難</text:span></text:p>
            </table:table-cell>
            <table:table-cell table:style-name="Cell794">
              <text:p text:style-name="P963"><text:span text:style-name="T963_1">ˇ</text:span></text:p>
            </table:table-cell>
            <table:table-cell table:style-name="Cell795">
              <text:p text:style-name="P964"/>
            </table:table-cell>
            <table:table-cell table:style-name="Cell796">
              <text:p text:style-name="P965"/>
            </table:table-cell>
          </table:table-row>
          <table:table-row table:style-name="Row116">
            <table:table-cell table:style-name="Cell797" table:number-rows-spanned="4">
              <text:p text:style-name="P966"><text:span text:style-name="T966_1">救助裝備</text:span></text:p>
            </table:table-cell>
            <table:table-cell table:style-name="Cell798" table:number-rows-spanned="3">
              <text:p text:style-name="P967"><text:span text:style-name="T967_1">拋<text:s/>繩<text:s/>槍</text:span></text:p>
            </table:table-cell>
            <table:table-cell table:style-name="Cell799">
              <text:p text:style-name="P968"><text:span text:style-name="T968_1">未放置於收藏箱</text:span></text:p>
            </table:table-cell>
            <table:table-cell table:style-name="Cell800">
              <text:p text:style-name="P969"/>
            </table:table-cell>
            <table:table-cell table:style-name="Cell801">
              <text:p text:style-name="P970"><text:span text:style-name="T970_1">ˇ</text:span></text:p>
            </table:table-cell>
            <table:table-cell table:style-name="Cell802">
              <text:p text:style-name="P971"/>
            </table:table-cell>
          </table:table-row>
          <table:table-row table:style-name="Row117">
            <table:covered-table-cell table:style-name="Cell803">
              <text:p text:style-name="P972"/>
            </table:covered-table-cell>
            <table:covered-table-cell table:style-name="Cell804">
              <text:p text:style-name="P973"/>
            </table:covered-table-cell>
            <table:table-cell table:style-name="Cell805">
              <text:p text:style-name="P974"><text:span text:style-name="T974_1">各項配件短少</text:span></text:p>
            </table:table-cell>
            <table:table-cell table:style-name="Cell806">
              <text:p text:style-name="P975"><text:span text:style-name="T975_1">ˇ</text:span></text:p>
            </table:table-cell>
            <table:table-cell table:style-name="Cell807">
              <text:p text:style-name="P976"/>
            </table:table-cell>
            <table:table-cell table:style-name="Cell808">
              <text:p text:style-name="P977"/>
            </table:table-cell>
          </table:table-row>
          <table:table-row table:style-name="Row118">
            <table:covered-table-cell table:style-name="Cell809">
              <text:p text:style-name="P978"/>
            </table:covered-table-cell>
            <table:covered-table-cell table:style-name="Cell810">
              <text:p text:style-name="P979"/>
            </table:covered-table-cell>
            <table:table-cell table:style-name="Cell811">
              <text:p text:style-name="P980"><text:span text:style-name="T980_1">經測試未能發射</text:span></text:p>
            </table:table-cell>
            <table:table-cell table:style-name="Cell812">
              <text:p text:style-name="P981"><text:span text:style-name="T981_1">ˇ</text:span></text:p>
            </table:table-cell>
            <table:table-cell table:style-name="Cell813">
              <text:p text:style-name="P982"/>
            </table:table-cell>
            <table:table-cell table:style-name="Cell814">
              <text:p text:style-name="P983"/>
            </table:table-cell>
          </table:table-row>
          <table:table-row table:style-name="Row119">
            <table:covered-table-cell table:style-name="Cell815">
              <text:p text:style-name="P984"/>
            </table:covered-table-cell>
            <table:table-cell table:style-name="Cell816" table:number-rows-spanned="2">
              <text:p text:style-name="P985"><text:span text:style-name="T985_1">救生氣墊</text:span></text:p>
            </table:table-cell>
            <table:table-cell table:style-name="Cell817">
              <text:p text:style-name="P986"><text:span text:style-name="T986_1">未依規定摺疊固定</text:span></text:p>
            </table:table-cell>
            <table:table-cell table:style-name="Cell818">
              <text:p text:style-name="P987"><text:span text:style-name="T987_1">ˇ</text:span></text:p>
            </table:table-cell>
            <table:table-cell table:style-name="Cell819">
              <text:p text:style-name="P988"/>
            </table:table-cell>
            <table:table-cell table:style-name="Cell820">
              <text:p text:style-name="P989"/>
            </table:table-cell>
          </table:table-row>
          <table:table-row table:style-name="Row120">
            <table:table-cell table:style-name="Cell821">
              <text:p text:style-name="P990"/>
            </table:table-cell>
            <table:covered-table-cell table:style-name="Cell822">
              <text:p text:style-name="P991"/>
            </table:covered-table-cell>
            <table:table-cell table:style-name="Cell823">
              <text:p text:style-name="P992"><text:span text:style-name="T992_1">發電機、鼓風機性能不良未能立即發動</text:span></text:p>
            </table:table-cell>
            <table:table-cell table:style-name="Cell824">
              <text:p text:style-name="P993"><text:span text:style-name="T993_1">ˇ</text:span></text:p>
            </table:table-cell>
            <table:table-cell table:style-name="Cell825">
              <text:p text:style-name="P994"/>
            </table:table-cell>
            <table:table-cell table:style-name="Cell826">
              <text:p text:style-name="P995"/>
            </table:table-cell>
          </table:table-row>
          <table:table-row table:style-name="Row121">
            <table:table-cell table:style-name="Cell827">
              <text:p text:style-name="P996"/>
            </table:table-cell>
            <table:table-cell table:style-name="Cell828" table:number-rows-spanned="3">
              <text:p text:style-name="P997"><text:span text:style-name="T997_1">雙<text:s/>節<text:s/>梯</text:span></text:p>
            </table:table-cell>
            <table:table-cell table:style-name="Cell829">
              <text:p text:style-name="P998"><text:span text:style-name="T998_1">延伸、固定困難</text:span></text:p>
            </table:table-cell>
            <table:table-cell table:style-name="Cell830">
              <text:p text:style-name="P999"><text:span text:style-name="T999_1">ˇ</text:span></text:p>
            </table:table-cell>
            <table:table-cell table:style-name="Cell831">
              <text:p text:style-name="P1000"/>
            </table:table-cell>
            <table:table-cell table:style-name="Cell832">
              <text:p text:style-name="P1001"/>
            </table:table-cell>
          </table:table-row>
          <table:table-row table:style-name="Row122">
            <table:table-cell table:style-name="Cell833">
              <text:p text:style-name="P1002"/>
            </table:table-cell>
            <table:covered-table-cell table:style-name="Cell834">
              <text:p text:style-name="P1003"/>
            </table:covered-table-cell>
            <table:table-cell table:style-name="Cell835">
              <text:p text:style-name="P1004"><text:span text:style-name="T1004_1">固定繩不完整</text:span></text:p>
            </table:table-cell>
            <table:table-cell table:style-name="Cell836">
              <text:p text:style-name="P1005"/>
            </table:table-cell>
            <table:table-cell table:style-name="Cell837">
              <text:p text:style-name="P1006"><text:span text:style-name="T1006_1">ˇ</text:span></text:p>
            </table:table-cell>
            <table:table-cell table:style-name="Cell838">
              <text:p text:style-name="P1007"/>
            </table:table-cell>
          </table:table-row>
          <table:table-row table:style-name="Row123">
            <table:table-cell table:style-name="Cell839">
              <text:p text:style-name="P1008"/>
            </table:table-cell>
            <table:covered-table-cell table:style-name="Cell840">
              <text:p text:style-name="P1009"/>
            </table:covered-table-cell>
            <table:table-cell table:style-name="Cell841">
              <text:p text:style-name="P1010"><text:span text:style-name="T1010_1">梯體變形</text:span></text:p>
            </table:table-cell>
            <table:table-cell table:style-name="Cell842">
              <text:p text:style-name="P1011"><text:span text:style-name="T1011_1">ˇ</text:span></text:p>
            </table:table-cell>
            <table:table-cell table:style-name="Cell843">
              <text:p text:style-name="P1012"/>
            </table:table-cell>
            <table:table-cell table:style-name="Cell844">
              <text:p text:style-name="P1013"/>
            </table:table-cell>
          </table:table-row>
          <table:table-row table:style-name="Row124">
            <table:table-cell table:style-name="Cell845">
              <text:p text:style-name="P1014"/>
            </table:table-cell>
            <table:table-cell table:style-name="Cell846" table:number-rows-spanned="2">
              <text:p text:style-name="P1015"><text:span text:style-name="T1015_1">掛<text:s text:c="4"/>梯</text:span></text:p>
            </table:table-cell>
            <table:table-cell table:style-name="Cell847">
              <text:p text:style-name="P1016"><text:span text:style-name="T1016_1">掛鉤未能正常操作</text:span></text:p>
            </table:table-cell>
            <table:table-cell table:style-name="Cell848">
              <text:p text:style-name="P1017"><text:span text:style-name="T1017_1">ˇ</text:span></text:p>
            </table:table-cell>
            <table:table-cell table:style-name="Cell849">
              <text:p text:style-name="P1018"/>
            </table:table-cell>
            <table:table-cell table:style-name="Cell850">
              <text:p text:style-name="P1019"/>
            </table:table-cell>
          </table:table-row>
          <table:table-row table:style-name="Row125">
            <table:table-cell table:style-name="Cell851">
              <text:p text:style-name="P1020"/>
            </table:table-cell>
            <table:covered-table-cell table:style-name="Cell852">
              <text:p text:style-name="P1021"/>
            </table:covered-table-cell>
            <table:table-cell table:style-name="Cell853">
              <text:p text:style-name="P1022"><text:span text:style-name="T1022_1">梯體變形</text:span></text:p>
            </table:table-cell>
            <table:table-cell table:style-name="Cell854">
              <text:p text:style-name="P1023"><text:span text:style-name="T1023_1">ˇ</text:span></text:p>
            </table:table-cell>
            <table:table-cell table:style-name="Cell855">
              <text:p text:style-name="P1024"/>
            </table:table-cell>
            <table:table-cell table:style-name="Cell856">
              <text:p text:style-name="P1025"/>
            </table:table-cell>
          </table:table-row>
          <table:table-row table:style-name="Row126">
            <table:table-cell table:style-name="Cell857">
              <text:p text:style-name="P1026"/>
            </table:table-cell>
            <table:table-cell table:style-name="Cell858" table:number-rows-spanned="3">
              <text:p text:style-name="P1027"><text:span text:style-name="T1027_1">排<text:s/>煙<text:s/>機</text:span></text:p>
            </table:table-cell>
            <table:table-cell table:style-name="Cell859">
              <text:p text:style-name="P1028"><text:span text:style-name="T1028_1">引擎發動機未能正常操作</text:span></text:p>
            </table:table-cell>
            <table:table-cell table:style-name="Cell860">
              <text:p text:style-name="P1029"><text:span text:style-name="T1029_1">ˇ</text:span></text:p>
            </table:table-cell>
            <table:table-cell table:style-name="Cell861">
              <text:p text:style-name="P1030"/>
            </table:table-cell>
            <table:table-cell table:style-name="Cell862">
              <text:p text:style-name="P1031"/>
            </table:table-cell>
          </table:table-row>
          <table:table-row table:style-name="Row127">
            <table:table-cell table:style-name="Cell863">
              <text:p text:style-name="P1032"/>
            </table:table-cell>
            <table:covered-table-cell table:style-name="Cell864">
              <text:p text:style-name="P1033"/>
            </table:covered-table-cell>
            <table:table-cell table:style-name="Cell865">
              <text:p text:style-name="P1034"><text:span text:style-name="T1034_1">機體污穢</text:span></text:p>
            </table:table-cell>
            <table:table-cell table:style-name="Cell866">
              <text:p text:style-name="P1035"/>
            </table:table-cell>
            <table:table-cell table:style-name="Cell867">
              <text:p text:style-name="P1036"><text:span text:style-name="T1036_1">ˇ</text:span></text:p>
            </table:table-cell>
            <table:table-cell table:style-name="Cell868">
              <text:p text:style-name="P1037"/>
            </table:table-cell>
          </table:table-row>
          <table:table-row table:style-name="Row128">
            <table:table-cell table:style-name="Cell869">
              <text:p text:style-name="P1038"/>
            </table:table-cell>
            <table:covered-table-cell table:style-name="Cell870">
              <text:p text:style-name="P1039"/>
            </table:covered-table-cell>
            <table:table-cell table:style-name="Cell871">
              <text:p text:style-name="P1040"><text:span text:style-name="T1040_1">經測試未能正常操作</text:span></text:p>
            </table:table-cell>
            <table:table-cell table:style-name="Cell872">
              <text:p text:style-name="P1041"><text:span text:style-name="T1041_1">ˇ</text:span></text:p>
            </table:table-cell>
            <table:table-cell table:style-name="Cell873">
              <text:p text:style-name="P1042"/>
            </table:table-cell>
            <table:table-cell table:style-name="Cell874">
              <text:p text:style-name="P1043"/>
            </table:table-cell>
          </table:table-row>
          <table:table-row table:style-name="Row129">
            <table:table-cell table:style-name="Cell875">
              <text:p text:style-name="P1044"/>
            </table:table-cell>
            <table:table-cell table:style-name="Cell876" table:number-rows-spanned="2">
              <text:p text:style-name="P1045"><text:span text:style-name="T1045_1">避<text:s/>電<text:s/>剪</text:span></text:p>
            </table:table-cell>
            <table:table-cell table:style-name="Cell877">
              <text:p text:style-name="P1046"><text:span text:style-name="T1046_1">手把護套及剪口缺損</text:span></text:p>
            </table:table-cell>
            <table:table-cell table:style-name="Cell878">
              <text:p text:style-name="P1047"><text:span text:style-name="T1047_1">ˇ</text:span></text:p>
            </table:table-cell>
            <table:table-cell table:style-name="Cell879">
              <text:p text:style-name="P1048"/>
            </table:table-cell>
            <table:table-cell table:style-name="Cell880">
              <text:p text:style-name="P1049"/>
            </table:table-cell>
          </table:table-row>
          <table:table-row table:style-name="Row130">
            <table:table-cell table:style-name="Cell881">
              <text:p text:style-name="P1050"/>
            </table:table-cell>
            <table:covered-table-cell table:style-name="Cell882">
              <text:p text:style-name="P1051"/>
            </table:covered-table-cell>
            <table:table-cell table:style-name="Cell883">
              <text:p text:style-name="P1052"><text:span text:style-name="T1052_1">未隨車攜帶</text:span></text:p>
            </table:table-cell>
            <table:table-cell table:style-name="Cell884">
              <text:p text:style-name="P1053"><text:span text:style-name="T1053_1">ˇ</text:span></text:p>
            </table:table-cell>
            <table:table-cell table:style-name="Cell885">
              <text:p text:style-name="P1054"/>
            </table:table-cell>
            <table:table-cell table:style-name="Cell886">
              <text:p text:style-name="P1055"/>
            </table:table-cell>
          </table:table-row>
          <table:table-row table:style-name="Row131">
            <table:table-cell table:style-name="Cell887">
              <text:p text:style-name="P1056"/>
            </table:table-cell>
            <table:table-cell table:style-name="Cell888" table:number-rows-spanned="3">
              <text:p text:style-name="P1057"><text:span text:style-name="T1057_1">乙炔氧切割器</text:span></text:p>
            </table:table-cell>
            <table:table-cell table:style-name="Cell889">
              <text:p text:style-name="P1058"><text:span text:style-name="T1058_1">氣體壓力異常</text:span></text:p>
            </table:table-cell>
            <table:table-cell table:style-name="Cell890">
              <text:p text:style-name="P1059"><text:span text:style-name="T1059_1">ˇ</text:span></text:p>
            </table:table-cell>
            <table:table-cell table:style-name="Cell891">
              <text:p text:style-name="P1060"/>
            </table:table-cell>
            <table:table-cell table:style-name="Cell892">
              <text:p text:style-name="P1061"/>
            </table:table-cell>
          </table:table-row>
          <table:table-row table:style-name="Row132">
            <table:table-cell table:style-name="Cell893">
              <text:p text:style-name="P1062"/>
            </table:table-cell>
            <table:covered-table-cell table:style-name="Cell894">
              <text:p text:style-name="P1063"/>
            </table:covered-table-cell>
            <table:table-cell table:style-name="Cell895">
              <text:p text:style-name="P1064"><text:span text:style-name="T1064_1">配管、噴頭未依規定捲放</text:span></text:p>
            </table:table-cell>
            <table:table-cell table:style-name="Cell896">
              <text:p text:style-name="P1065"/>
            </table:table-cell>
            <table:table-cell table:style-name="Cell897">
              <text:p text:style-name="P1066"><text:span text:style-name="T1066_1">ˇ</text:span></text:p>
            </table:table-cell>
            <table:table-cell table:style-name="Cell898">
              <text:p text:style-name="P1067"/>
            </table:table-cell>
          </table:table-row>
          <table:table-row table:style-name="Row133">
            <table:table-cell table:style-name="Cell899">
              <text:p text:style-name="P1068"/>
            </table:table-cell>
            <table:covered-table-cell table:style-name="Cell900">
              <text:p text:style-name="P1069"/>
            </table:covered-table-cell>
            <table:table-cell table:style-name="Cell901">
              <text:p text:style-name="P1070"><text:span text:style-name="T1070_1">經測試未能正常操作</text:span></text:p>
            </table:table-cell>
            <table:table-cell table:style-name="Cell902">
              <text:p text:style-name="P1071"><text:span text:style-name="T1071_1">ˇ</text:span></text:p>
            </table:table-cell>
            <table:table-cell table:style-name="Cell903">
              <text:p text:style-name="P1072"/>
            </table:table-cell>
            <table:table-cell table:style-name="Cell904">
              <text:p text:style-name="P1073"/>
            </table:table-cell>
          </table:table-row>
          <table:table-row table:style-name="Row134">
            <table:table-cell table:style-name="Cell905">
              <text:p text:style-name="P1074"/>
            </table:table-cell>
            <table:table-cell table:style-name="Cell906" table:number-rows-spanned="5">
              <text:p text:style-name="P1075"><text:span text:style-name="T1075_1">鏈(圓盤)鋸</text:span></text:p>
            </table:table-cell>
            <table:table-cell table:style-name="Cell907">
              <text:p text:style-name="P1076"><text:span text:style-name="T1076_1">未能立即發動</text:span></text:p>
            </table:table-cell>
            <table:table-cell table:style-name="Cell908">
              <text:p text:style-name="P1077"><text:span text:style-name="T1077_1">ˇ</text:span></text:p>
            </table:table-cell>
            <table:table-cell table:style-name="Cell909">
              <text:p text:style-name="P1078"/>
            </table:table-cell>
            <table:table-cell table:style-name="Cell910">
              <text:p text:style-name="P1079"/>
            </table:table-cell>
          </table:table-row>
          <table:table-row table:style-name="Row135">
            <table:table-cell table:style-name="Cell911">
              <text:p text:style-name="P1080"/>
            </table:table-cell>
            <table:covered-table-cell table:style-name="Cell912">
              <text:p text:style-name="P1081"/>
            </table:covered-table-cell>
            <table:table-cell table:style-name="Cell913">
              <text:p text:style-name="P1082"><text:span text:style-name="T1082_1">砂輪未旋緊</text:span></text:p>
            </table:table-cell>
            <table:table-cell table:style-name="Cell914">
              <text:p text:style-name="P1083"><text:span text:style-name="T1083_1">ˇ</text:span></text:p>
            </table:table-cell>
            <table:table-cell table:style-name="Cell915">
              <text:p text:style-name="P1084"/>
            </table:table-cell>
            <table:table-cell table:style-name="Cell916">
              <text:p text:style-name="P1085"/>
            </table:table-cell>
          </table:table-row>
          <table:table-row table:style-name="Row136">
            <table:table-cell table:style-name="Cell917">
              <text:p text:style-name="P1086"/>
            </table:table-cell>
            <table:covered-table-cell table:style-name="Cell918">
              <text:p text:style-name="P1087"/>
            </table:covered-table-cell>
            <table:table-cell table:style-name="Cell919">
              <text:p text:style-name="P1088"><text:span text:style-name="T1088_1">鏈鋸護套短少</text:span></text:p>
            </table:table-cell>
            <table:table-cell table:style-name="Cell920">
              <text:p text:style-name="P1089"/>
            </table:table-cell>
            <table:table-cell table:style-name="Cell921">
              <text:p text:style-name="P1090"><text:span text:style-name="T1090_1">ˇ</text:span></text:p>
            </table:table-cell>
            <table:table-cell table:style-name="Cell922">
              <text:p text:style-name="P1091"/>
            </table:table-cell>
          </table:table-row>
          <table:table-row table:style-name="Row137">
            <table:table-cell table:style-name="Cell923">
              <text:p text:style-name="P1092"/>
            </table:table-cell>
            <table:covered-table-cell table:style-name="Cell924">
              <text:p text:style-name="P1093"/>
            </table:covered-table-cell>
            <table:table-cell table:style-name="Cell925">
              <text:p text:style-name="P1094"><text:span text:style-name="T1094_1">油料短少不足</text:span></text:p>
            </table:table-cell>
            <table:table-cell table:style-name="Cell926">
              <text:p text:style-name="P1095"><text:span text:style-name="T1095_1">ˇ</text:span></text:p>
            </table:table-cell>
            <table:table-cell table:style-name="Cell927">
              <text:p text:style-name="P1096"/>
            </table:table-cell>
            <table:table-cell table:style-name="Cell928">
              <text:p text:style-name="P1097"/>
            </table:table-cell>
          </table:table-row>
          <table:table-row table:style-name="Row138">
            <table:table-cell table:style-name="Cell929">
              <text:p text:style-name="P1098"/>
            </table:table-cell>
            <table:covered-table-cell table:style-name="Cell930">
              <text:p text:style-name="P1099"/>
            </table:covered-table-cell>
            <table:table-cell table:style-name="Cell931">
              <text:p text:style-name="P1100"><text:span text:style-name="T1100_1">未隨車攜帶</text:span></text:p>
            </table:table-cell>
            <table:table-cell table:style-name="Cell932">
              <text:p text:style-name="P1101"/>
            </table:table-cell>
            <table:table-cell table:style-name="Cell933">
              <text:p text:style-name="P1102"><text:span text:style-name="T1102_1">ˇ</text:span></text:p>
            </table:table-cell>
            <table:table-cell table:style-name="Cell934">
              <text:p text:style-name="P1103"/>
            </table:table-cell>
          </table:table-row>
          <table:table-row table:style-name="Row139">
            <table:table-cell table:style-name="Cell935">
              <text:p text:style-name="P1104"/>
            </table:table-cell>
            <table:table-cell table:style-name="Cell936" table:number-rows-spanned="5">
              <text:p text:style-name="P1105"><text:span text:style-name="T1105_1">油壓破壞器材</text:span></text:p>
            </table:table-cell>
            <table:table-cell table:style-name="Cell937">
              <text:p text:style-name="P1106"><text:span text:style-name="T1106_1">引擎發動者未能發動</text:span></text:p>
            </table:table-cell>
            <table:table-cell table:style-name="Cell938">
              <text:p text:style-name="P1107"><text:span text:style-name="T1107_1">ˇ</text:span></text:p>
            </table:table-cell>
            <table:table-cell table:style-name="Cell939">
              <text:p text:style-name="P1108"/>
            </table:table-cell>
            <table:table-cell table:style-name="Cell940">
              <text:p text:style-name="P1109"/>
            </table:table-cell>
          </table:table-row>
          <table:table-row table:style-name="Row140">
            <table:table-cell table:style-name="Cell941">
              <text:p text:style-name="P1110"/>
            </table:table-cell>
            <table:covered-table-cell table:style-name="Cell942">
              <text:p text:style-name="P1111"/>
            </table:covered-table-cell>
            <table:table-cell table:style-name="Cell943">
              <text:p text:style-name="P1112"><text:span text:style-name="T1112_1">油料(液壓油、燃料油)短少</text:span></text:p>
            </table:table-cell>
            <table:table-cell table:style-name="Cell944">
              <text:p text:style-name="P1113"><text:span text:style-name="T1113_1">ˇ</text:span></text:p>
            </table:table-cell>
            <table:table-cell table:style-name="Cell945">
              <text:p text:style-name="P1114"/>
            </table:table-cell>
            <table:table-cell table:style-name="Cell946">
              <text:p text:style-name="P1115"/>
            </table:table-cell>
          </table:table-row>
          <table:table-row table:style-name="Row141">
            <table:table-cell table:style-name="Cell947">
              <text:p text:style-name="P1116"/>
            </table:table-cell>
            <table:covered-table-cell table:style-name="Cell948">
              <text:p text:style-name="P1117"/>
            </table:covered-table-cell>
            <table:table-cell table:style-name="Cell949">
              <text:p text:style-name="P1118"><text:span text:style-name="T1118_1">剪口缺損</text:span></text:p>
            </table:table-cell>
            <table:table-cell table:style-name="Cell950">
              <text:p text:style-name="P1119"><text:span text:style-name="T1119_1">ˇ</text:span></text:p>
            </table:table-cell>
            <table:table-cell table:style-name="Cell951">
              <text:p text:style-name="P1120"/>
            </table:table-cell>
            <table:table-cell table:style-name="Cell952">
              <text:p text:style-name="P1121"/>
            </table:table-cell>
          </table:table-row>
          <table:table-row table:style-name="Row142">
            <table:table-cell table:style-name="Cell953">
              <text:p text:style-name="P1122"/>
            </table:table-cell>
            <table:covered-table-cell table:style-name="Cell954">
              <text:p text:style-name="P1123"/>
            </table:covered-table-cell>
            <table:table-cell table:style-name="Cell955">
              <text:p text:style-name="P1124"><text:span text:style-name="T1124_1">未隨車攜帶</text:span></text:p>
            </table:table-cell>
            <table:table-cell table:style-name="Cell956">
              <text:p text:style-name="P1125"/>
            </table:table-cell>
            <table:table-cell table:style-name="Cell957">
              <text:p text:style-name="P1126"><text:span text:style-name="T1126_1">ˇ</text:span></text:p>
            </table:table-cell>
            <table:table-cell table:style-name="Cell958">
              <text:p text:style-name="P1127"/>
            </table:table-cell>
          </table:table-row>
          <table:table-row table:style-name="Row143">
            <table:table-cell table:style-name="Cell959">
              <text:p text:style-name="P1128"/>
            </table:table-cell>
            <table:covered-table-cell table:style-name="Cell960">
              <text:p text:style-name="P1129"/>
            </table:covered-table-cell>
            <table:table-cell table:style-name="Cell961">
              <text:p text:style-name="P1130"><text:span text:style-name="T1130_1">油壓管未依規定捲繞，接頭護套是否短少</text:span></text:p>
            </table:table-cell>
            <table:table-cell table:style-name="Cell962">
              <text:p text:style-name="P1131"/>
            </table:table-cell>
            <table:table-cell table:style-name="Cell963">
              <text:p text:style-name="P1132"><text:span text:style-name="T1132_1">ˇ</text:span></text:p>
            </table:table-cell>
            <table:table-cell table:style-name="Cell964">
              <text:p text:style-name="P1133"/>
            </table:table-cell>
          </table:table-row>
          <table:table-row table:style-name="Row144">
            <table:table-cell table:style-name="Cell965">
              <text:p text:style-name="P1134"/>
            </table:table-cell>
            <table:table-cell table:style-name="Cell966">
              <text:p text:style-name="P1135"/>
            </table:table-cell>
            <table:table-cell table:style-name="Cell967">
              <text:p text:style-name="P1136"><text:span text:style-name="T1136_1">經測試性能異常</text:span></text:p>
            </table:table-cell>
            <table:table-cell table:style-name="Cell968">
              <text:p text:style-name="P1137"><text:span text:style-name="T1137_1">ˇ</text:span></text:p>
            </table:table-cell>
            <table:table-cell table:style-name="Cell969">
              <text:p text:style-name="P1138"/>
            </table:table-cell>
            <table:table-cell table:style-name="Cell970">
              <text:p text:style-name="P1139"/>
            </table:table-cell>
          </table:table-row>
          <table:table-row table:style-name="Row145">
            <table:table-cell table:style-name="Cell971">
              <text:p text:style-name="P1140"/>
            </table:table-cell>
            <table:table-cell table:style-name="Cell972" table:number-rows-spanned="3">
              <text:p text:style-name="P1141"><text:span text:style-name="T1141_1">救<text:s/>生<text:s/>繩</text:span></text:p>
            </table:table-cell>
            <table:table-cell table:style-name="Cell973">
              <text:p text:style-name="P1142"><text:span text:style-name="T1142_1">捲繞零亂</text:span></text:p>
            </table:table-cell>
            <table:table-cell table:style-name="Cell974">
              <text:p text:style-name="P1143"/>
            </table:table-cell>
            <table:table-cell table:style-name="Cell975">
              <text:p text:style-name="P1144"><text:span text:style-name="T1144_1">ˇ</text:span></text:p>
            </table:table-cell>
            <table:table-cell table:style-name="Cell976">
              <text:p text:style-name="P1145"/>
            </table:table-cell>
          </table:table-row>
          <table:table-row table:style-name="Row146">
            <table:table-cell table:style-name="Cell977">
              <text:p text:style-name="P1146"/>
            </table:table-cell>
            <table:covered-table-cell table:style-name="Cell978">
              <text:p text:style-name="P1147"/>
            </table:covered-table-cell>
            <table:table-cell table:style-name="Cell979">
              <text:p text:style-name="P1148"><text:span text:style-name="T1148_1">潮溼、污穢</text:span></text:p>
            </table:table-cell>
            <table:table-cell table:style-name="Cell980">
              <text:p text:style-name="P1149"/>
            </table:table-cell>
            <table:table-cell table:style-name="Cell981">
              <text:p text:style-name="P1150"><text:span text:style-name="T1150_1">ˇ</text:span></text:p>
            </table:table-cell>
            <table:table-cell table:style-name="Cell982">
              <text:p text:style-name="P1151"/>
            </table:table-cell>
          </table:table-row>
          <table:table-row table:style-name="Row147">
            <table:table-cell table:style-name="Cell983">
              <text:p text:style-name="P1152"/>
            </table:table-cell>
            <table:covered-table-cell table:style-name="Cell984">
              <text:p text:style-name="P1153"/>
            </table:covered-table-cell>
            <table:table-cell table:style-name="Cell985">
              <text:p text:style-name="P1154"><text:span text:style-name="T1154_1">表面起毛、脫絲</text:span></text:p>
            </table:table-cell>
            <table:table-cell table:style-name="Cell986">
              <text:p text:style-name="P1155"><text:span text:style-name="T1155_1">ˇ</text:span></text:p>
            </table:table-cell>
            <table:table-cell table:style-name="Cell987">
              <text:p text:style-name="P1156"/>
            </table:table-cell>
            <table:table-cell table:style-name="Cell988">
              <text:p text:style-name="P1157"/>
            </table:table-cell>
          </table:table-row>
          <table:table-row table:style-name="Row148">
            <table:table-cell table:style-name="Cell989">
              <text:p text:style-name="P1158"/>
            </table:table-cell>
            <table:table-cell table:style-name="Cell990" table:number-rows-spanned="4">
              <text:p text:style-name="P1159"><text:span text:style-name="T1159_1">氣動破壞器材</text:span></text:p>
            </table:table-cell>
            <table:table-cell table:style-name="Cell991">
              <text:p text:style-name="P1160"><text:span text:style-name="T1160_1">各項配件短少</text:span></text:p>
            </table:table-cell>
            <table:table-cell table:style-name="Cell992">
              <text:p text:style-name="P1161"><text:span text:style-name="T1161_1">ˇ</text:span></text:p>
            </table:table-cell>
            <table:table-cell table:style-name="Cell993">
              <text:p text:style-name="P1162"/>
            </table:table-cell>
            <table:table-cell table:style-name="Cell994">
              <text:p text:style-name="P1163"/>
            </table:table-cell>
          </table:table-row>
          <table:table-row table:style-name="Row149">
            <table:table-cell table:style-name="Cell995">
              <text:p text:style-name="P1164"/>
            </table:table-cell>
            <table:covered-table-cell table:style-name="Cell996">
              <text:p text:style-name="P1165"/>
            </table:covered-table-cell>
            <table:table-cell table:style-name="Cell997">
              <text:p text:style-name="P1166"><text:span text:style-name="T1166_1">未隨車攜帶</text:span></text:p>
            </table:table-cell>
            <table:table-cell table:style-name="Cell998">
              <text:p text:style-name="P1167"/>
            </table:table-cell>
            <table:table-cell table:style-name="Cell999">
              <text:p text:style-name="P1168"><text:span text:style-name="T1168_1">ˇ</text:span></text:p>
            </table:table-cell>
            <table:table-cell table:style-name="Cell1000">
              <text:p text:style-name="P1169"/>
            </table:table-cell>
          </table:table-row>
          <table:table-row table:style-name="Row150">
            <table:table-cell table:style-name="Cell1001">
              <text:p text:style-name="P1170"/>
            </table:table-cell>
            <table:covered-table-cell table:style-name="Cell1002">
              <text:p text:style-name="P1171"/>
            </table:covered-table-cell>
            <table:table-cell table:style-name="Cell1003">
              <text:p text:style-name="P1172"><text:span text:style-name="T1172_1">經測試性能異常</text:span></text:p>
            </table:table-cell>
            <table:table-cell table:style-name="Cell1004">
              <text:p text:style-name="P1173"><text:span text:style-name="T1173_1">ˇ</text:span></text:p>
            </table:table-cell>
            <table:table-cell table:style-name="Cell1005">
              <text:p text:style-name="P1174"/>
            </table:table-cell>
            <table:table-cell table:style-name="Cell1006">
              <text:p text:style-name="P1175"/>
            </table:table-cell>
          </table:table-row>
          <table:table-row table:style-name="Row151">
            <table:table-cell table:style-name="Cell1007">
              <text:p text:style-name="P1176"/>
            </table:table-cell>
            <table:covered-table-cell table:style-name="Cell1008">
              <text:p text:style-name="P1177"/>
            </table:covered-table-cell>
            <table:table-cell table:style-name="Cell1009">
              <text:p text:style-name="P1178"><text:span text:style-name="T1178_1">接頭不易拆接</text:span></text:p>
            </table:table-cell>
            <table:table-cell table:style-name="Cell1010">
              <text:p text:style-name="P1179"/>
            </table:table-cell>
            <table:table-cell table:style-name="Cell1011">
              <text:p text:style-name="P1180"><text:span text:style-name="T1180_1">ˇ</text:span></text:p>
            </table:table-cell>
            <table:table-cell table:style-name="Cell1012">
              <text:p text:style-name="P1181"/>
            </table:table-cell>
          </table:table-row>
          <table:table-row table:style-name="Row152">
            <table:table-cell table:style-name="Cell1013">
              <text:p text:style-name="P1182"/>
            </table:table-cell>
            <table:table-cell table:style-name="Cell1014" table:number-rows-spanned="2">
              <text:p text:style-name="P1183"><text:span text:style-name="T1183_1">擴音喊話器</text:span></text:p>
            </table:table-cell>
            <table:table-cell table:style-name="Cell1015">
              <text:p text:style-name="P1184"><text:span text:style-name="T1184_1">電池短少或電力不足</text:span></text:p>
            </table:table-cell>
            <table:table-cell table:style-name="Cell1016">
              <text:p text:style-name="P1185"><text:span text:style-name="T1185_1">ˇ</text:span></text:p>
            </table:table-cell>
            <table:table-cell table:style-name="Cell1017">
              <text:p text:style-name="P1186"/>
            </table:table-cell>
            <table:table-cell table:style-name="Cell1018">
              <text:p text:style-name="P1187"/>
            </table:table-cell>
          </table:table-row>
          <table:table-row table:style-name="Row153">
            <table:table-cell table:style-name="Cell1019">
              <text:p text:style-name="P1188"/>
            </table:table-cell>
            <table:covered-table-cell table:style-name="Cell1020">
              <text:p text:style-name="P1189"/>
            </table:covered-table-cell>
            <table:table-cell table:style-name="Cell1021">
              <text:p text:style-name="P1190"><text:span text:style-name="T1190_1">經測試未能正常操作</text:span></text:p>
            </table:table-cell>
            <table:table-cell table:style-name="Cell1022">
              <text:p text:style-name="P1191"><text:span text:style-name="T1191_1">ˇ</text:span></text:p>
            </table:table-cell>
            <table:table-cell table:style-name="Cell1023">
              <text:p text:style-name="P1192"/>
            </table:table-cell>
            <table:table-cell table:style-name="Cell1024">
              <text:p text:style-name="P1193"/>
            </table:table-cell>
          </table:table-row>
          <table:table-row table:style-name="Row154">
            <table:table-cell table:style-name="Cell1025" table:number-rows-spanned="4">
              <text:p text:style-name="P1194"><text:span text:style-name="T1194_1">照明裝備</text:span></text:p>
            </table:table-cell>
            <table:table-cell table:style-name="Cell1026" table:number-rows-spanned="4">
              <text:p text:style-name="P1195"><text:span text:style-name="T1195_1">發<text:s/>電<text:s/>機</text:span></text:p>
            </table:table-cell>
            <table:table-cell table:style-name="Cell1027">
              <text:p text:style-name="P1196"><text:span text:style-name="T1196_1">未能發動</text:span></text:p>
            </table:table-cell>
            <table:table-cell table:style-name="Cell1028">
              <text:p text:style-name="P1197"><text:span text:style-name="T1197_1">ˇ</text:span></text:p>
            </table:table-cell>
            <table:table-cell table:style-name="Cell1029">
              <text:p text:style-name="P1198"/>
            </table:table-cell>
            <table:table-cell table:style-name="Cell1030">
              <text:p text:style-name="P1199"/>
            </table:table-cell>
          </table:table-row>
          <table:table-row table:style-name="Row155">
            <table:covered-table-cell table:style-name="Cell1031">
              <text:p text:style-name="P1200"/>
            </table:covered-table-cell>
            <table:covered-table-cell table:style-name="Cell1032">
              <text:p text:style-name="P1201"/>
            </table:covered-table-cell>
            <table:table-cell table:style-name="Cell1033">
              <text:p text:style-name="P1202"><text:span text:style-name="T1202_1">油料短少不足</text:span></text:p>
            </table:table-cell>
            <table:table-cell table:style-name="Cell1034">
              <text:p text:style-name="P1203"><text:span text:style-name="T1203_1">ˇ</text:span></text:p>
            </table:table-cell>
            <table:table-cell table:style-name="Cell1035">
              <text:p text:style-name="P1204"/>
            </table:table-cell>
            <table:table-cell table:style-name="Cell1036">
              <text:p text:style-name="P1205"/>
            </table:table-cell>
          </table:table-row>
          <table:table-row table:style-name="Row156">
            <table:covered-table-cell table:style-name="Cell1037">
              <text:p text:style-name="P1206"/>
            </table:covered-table-cell>
            <table:covered-table-cell table:style-name="Cell1038">
              <text:p text:style-name="P1207"/>
            </table:covered-table-cell>
            <table:table-cell table:style-name="Cell1039">
              <text:p text:style-name="P1208"><text:span text:style-name="T1208_1">電瓶液量短少</text:span></text:p>
            </table:table-cell>
            <table:table-cell table:style-name="Cell1040">
              <text:p text:style-name="P1209"/>
            </table:table-cell>
            <table:table-cell table:style-name="Cell1041">
              <text:p text:style-name="P1210"><text:span text:style-name="T1210_1">ˇ</text:span></text:p>
            </table:table-cell>
            <table:table-cell table:style-name="Cell1042">
              <text:p text:style-name="P1211"/>
            </table:table-cell>
          </table:table-row>
          <table:table-row table:style-name="Row157">
            <table:covered-table-cell table:style-name="Cell1043">
              <text:p text:style-name="P1212"/>
            </table:covered-table-cell>
            <table:covered-table-cell table:style-name="Cell1044">
              <text:p text:style-name="P1213"/>
            </table:covered-table-cell>
            <table:table-cell table:style-name="Cell1045">
              <text:p text:style-name="P1214"><text:span text:style-name="T1214_1">經測試性能異常</text:span></text:p>
            </table:table-cell>
            <table:table-cell table:style-name="Cell1046">
              <text:p text:style-name="P1215"><text:span text:style-name="T1215_1">ˇ</text:span></text:p>
            </table:table-cell>
            <table:table-cell table:style-name="Cell1047">
              <text:p text:style-name="P1216"/>
            </table:table-cell>
            <table:table-cell table:style-name="Cell1048">
              <text:p text:style-name="P1217"/>
            </table:table-cell>
          </table:table-row>
          <table:table-row table:style-name="Row158">
            <table:table-cell table:style-name="Cell1049" table:number-rows-spanned="5">
              <text:p text:style-name="P1218"/>
            </table:table-cell>
            <table:table-cell table:style-name="Cell1050" table:number-rows-spanned="3">
              <text:p text:style-name="P1219"><text:span text:style-name="T1219_1">照明器材</text:span></text:p>
            </table:table-cell>
            <table:table-cell table:style-name="Cell1051">
              <text:p text:style-name="P1220"><text:span text:style-name="T1220_1">未隨車攜帶</text:span></text:p>
            </table:table-cell>
            <table:table-cell table:style-name="Cell1052">
              <text:p text:style-name="P1221"><text:span text:style-name="T1221_1">ˇ</text:span></text:p>
            </table:table-cell>
            <table:table-cell table:style-name="Cell1053">
              <text:p text:style-name="P1222"/>
            </table:table-cell>
            <table:table-cell table:style-name="Cell1054">
              <text:p text:style-name="P1223"/>
            </table:table-cell>
          </table:table-row>
          <table:table-row table:style-name="Row159">
            <table:covered-table-cell table:style-name="Cell1055">
              <text:p text:style-name="P1224"/>
            </table:covered-table-cell>
            <table:covered-table-cell table:style-name="Cell1056">
              <text:p text:style-name="P1225"/>
            </table:covered-table-cell>
            <table:table-cell table:style-name="Cell1057">
              <text:p text:style-name="P1226"><text:span text:style-name="T1226_1">延長線一併攜帶</text:span></text:p>
            </table:table-cell>
            <table:table-cell table:style-name="Cell1058">
              <text:p text:style-name="P1227"/>
            </table:table-cell>
            <table:table-cell table:style-name="Cell1059">
              <text:p text:style-name="P1228"><text:span text:style-name="T1228_1">ˇ</text:span></text:p>
            </table:table-cell>
            <table:table-cell table:style-name="Cell1060">
              <text:p text:style-name="P1229"/>
            </table:table-cell>
          </table:table-row>
          <table:table-row table:style-name="Row160">
            <table:covered-table-cell table:style-name="Cell1061">
              <text:p text:style-name="P1230"/>
            </table:covered-table-cell>
            <table:covered-table-cell table:style-name="Cell1062">
              <text:p text:style-name="P1231"/>
            </table:covered-table-cell>
            <table:table-cell table:style-name="Cell1063">
              <text:p text:style-name="P1232"><text:span text:style-name="T1232_1">經測試功能異常</text:span></text:p>
            </table:table-cell>
            <table:table-cell table:style-name="Cell1064">
              <text:p text:style-name="P1233"><text:span text:style-name="T1233_1">ˇ</text:span></text:p>
            </table:table-cell>
            <table:table-cell table:style-name="Cell1065">
              <text:p text:style-name="P1234"/>
            </table:table-cell>
            <table:table-cell table:style-name="Cell1066">
              <text:p text:style-name="P1235"/>
            </table:table-cell>
          </table:table-row>
          <table:table-row table:style-name="Row161">
            <table:covered-table-cell table:style-name="Cell1067">
              <text:p text:style-name="P1236"/>
            </table:covered-table-cell>
            <table:table-cell table:style-name="Cell1068" table:number-rows-spanned="2">
              <text:p text:style-name="P1237"><text:span text:style-name="T1237_1">照<text:s/>明<text:s/>燈</text:span></text:p>
            </table:table-cell>
            <table:table-cell table:style-name="Cell1069">
              <text:p text:style-name="P1238"><text:span text:style-name="T1238_1">電池短少或電力不足</text:span></text:p>
            </table:table-cell>
            <table:table-cell table:style-name="Cell1070">
              <text:p text:style-name="P1239"><text:span text:style-name="T1239_1">ˇ</text:span></text:p>
            </table:table-cell>
            <table:table-cell table:style-name="Cell1071">
              <text:p text:style-name="P1240"/>
            </table:table-cell>
            <table:table-cell table:style-name="Cell1072">
              <text:p text:style-name="P1241"/>
            </table:table-cell>
          </table:table-row>
          <table:table-row table:style-name="Row162">
            <table:covered-table-cell table:style-name="Cell1073">
              <text:p text:style-name="P1242"/>
            </table:covered-table-cell>
            <table:covered-table-cell table:style-name="Cell1074">
              <text:p text:style-name="P1243"/>
            </table:covered-table-cell>
            <table:table-cell table:style-name="Cell1075">
              <text:p text:style-name="P1244"><text:span text:style-name="T1244_1">經測試功能異常</text:span></text:p>
            </table:table-cell>
            <table:table-cell table:style-name="Cell1076">
              <text:p text:style-name="P1245"><text:span text:style-name="T1245_1">ˇ</text:span></text:p>
            </table:table-cell>
            <table:table-cell table:style-name="Cell1077">
              <text:p text:style-name="P1246"/>
            </table:table-cell>
            <table:table-cell table:style-name="Cell1078">
              <text:p text:style-name="P1247"/>
            </table:table-cell>
          </table:table-row>
          <table:table-row table:style-name="Row163">
            <table:table-cell table:style-name="Cell1079" table:number-rows-spanned="6">
              <text:p text:style-name="P1248"><text:span text:style-name="T1248_1">輔助裝備</text:span></text:p>
            </table:table-cell>
            <table:table-cell table:style-name="Cell1080" table:number-rows-spanned="6">
              <text:p text:style-name="P1249"><text:span text:style-name="T1249_1">空氣壓縮機</text:span></text:p>
            </table:table-cell>
            <table:table-cell table:style-name="Cell1081">
              <text:p text:style-name="P1250"><text:span text:style-name="T1250_1">引擎發動者未能發動</text:span></text:p>
            </table:table-cell>
            <table:table-cell table:style-name="Cell1082">
              <text:p text:style-name="P1251"><text:span text:style-name="T1251_1">ˇ</text:span></text:p>
            </table:table-cell>
            <table:table-cell table:style-name="Cell1083">
              <text:p text:style-name="P1252"/>
            </table:table-cell>
            <table:table-cell table:style-name="Cell1084">
              <text:p text:style-name="P1253"/>
            </table:table-cell>
          </table:table-row>
          <table:table-row table:style-name="Row164">
            <table:covered-table-cell table:style-name="Cell1085">
              <text:p text:style-name="P1254"/>
            </table:covered-table-cell>
            <table:covered-table-cell table:style-name="Cell1086">
              <text:p text:style-name="P1255"/>
            </table:covered-table-cell>
            <table:table-cell table:style-name="Cell1087">
              <text:p text:style-name="P1256"><text:span text:style-name="T1256_1">油料短少不足</text:span></text:p>
            </table:table-cell>
            <table:table-cell table:style-name="Cell1088">
              <text:p text:style-name="P1257"><text:span text:style-name="T1257_1">ˇ</text:span></text:p>
            </table:table-cell>
            <table:table-cell table:style-name="Cell1089">
              <text:p text:style-name="P1258"/>
            </table:table-cell>
            <table:table-cell table:style-name="Cell1090">
              <text:p text:style-name="P1259"/>
            </table:table-cell>
          </table:table-row>
          <table:table-row table:style-name="Row165">
            <table:covered-table-cell table:style-name="Cell1091">
              <text:p text:style-name="P1260"/>
            </table:covered-table-cell>
            <table:covered-table-cell table:style-name="Cell1092">
              <text:p text:style-name="P1261"/>
            </table:covered-table-cell>
            <table:table-cell table:style-name="Cell1093">
              <text:p text:style-name="P1262"><text:span text:style-name="T1262_1">機油短少不足</text:span></text:p>
            </table:table-cell>
            <table:table-cell table:style-name="Cell1094">
              <text:p text:style-name="P1263"><text:span text:style-name="T1263_1">ˇ</text:span></text:p>
            </table:table-cell>
            <table:table-cell table:style-name="Cell1095">
              <text:p text:style-name="P1264"/>
            </table:table-cell>
            <table:table-cell table:style-name="Cell1096">
              <text:p text:style-name="P1265"/>
            </table:table-cell>
          </table:table-row>
          <table:table-row table:style-name="Row166">
            <table:covered-table-cell table:style-name="Cell1097">
              <text:p text:style-name="P1266"/>
            </table:covered-table-cell>
            <table:covered-table-cell table:style-name="Cell1098">
              <text:p text:style-name="P1267"/>
            </table:covered-table-cell>
            <table:table-cell table:style-name="Cell1099">
              <text:p text:style-name="P1268"><text:span text:style-name="T1268_1">接頭、儀表功能異常</text:span></text:p>
            </table:table-cell>
            <table:table-cell table:style-name="Cell1100">
              <text:p text:style-name="P1269"/>
            </table:table-cell>
            <table:table-cell table:style-name="Cell1101">
              <text:p text:style-name="P1270"><text:span text:style-name="T1270_1">ˇ</text:span></text:p>
            </table:table-cell>
            <table:table-cell table:style-name="Cell1102">
              <text:p text:style-name="P1271"/>
            </table:table-cell>
          </table:table-row>
          <table:table-row table:style-name="Row167">
            <table:covered-table-cell table:style-name="Cell1103">
              <text:p text:style-name="P1272"/>
            </table:covered-table-cell>
            <table:covered-table-cell table:style-name="Cell1104">
              <text:p text:style-name="P1273"/>
            </table:covered-table-cell>
            <table:table-cell table:style-name="Cell1105">
              <text:p text:style-name="P1274"><text:span text:style-name="T1274_1">放置位置會吸入車輛排氣</text:span></text:p>
            </table:table-cell>
            <table:table-cell table:style-name="Cell1106">
              <text:p text:style-name="P1275"/>
            </table:table-cell>
            <table:table-cell table:style-name="Cell1107">
              <text:p text:style-name="P1276"><text:span text:style-name="T1276_1">ˇ</text:span></text:p>
            </table:table-cell>
            <table:table-cell table:style-name="Cell1108">
              <text:p text:style-name="P1277"/>
            </table:table-cell>
          </table:table-row>
          <table:table-row table:style-name="Row168">
            <table:covered-table-cell table:style-name="Cell1109">
              <text:p text:style-name="P1278"/>
            </table:covered-table-cell>
            <table:covered-table-cell table:style-name="Cell1110">
              <text:p text:style-name="P1279"/>
            </table:covered-table-cell>
            <table:table-cell table:style-name="Cell1111">
              <text:p text:style-name="P1280"><text:span text:style-name="T1280_1">經測試未能正常動作</text:span></text:p>
            </table:table-cell>
            <table:table-cell table:style-name="Cell1112">
              <text:p text:style-name="P1281"><text:span text:style-name="T1281_1">ˇ</text:span></text:p>
            </table:table-cell>
            <table:table-cell table:style-name="Cell1113">
              <text:p text:style-name="P1282"/>
            </table:table-cell>
            <table:table-cell table:style-name="Cell1114">
              <text:p text:style-name="P1283"/>
            </table:table-cell>
          </table:table-row>
          <table:table-row table:style-name="Row169">
            <table:table-cell table:style-name="Cell1115" table:number-rows-spanned="3">
              <text:p text:style-name="P1284"><text:span text:style-name="T1284_1">個人防護裝備</text:span></text:p>
            </table:table-cell>
            <table:table-cell table:style-name="Cell1116" table:number-rows-spanned="3">
              <text:p text:style-name="P1285"><text:span text:style-name="T1285_1">消防衣、帽、鞋</text:span></text:p>
            </table:table-cell>
            <table:table-cell table:style-name="Cell1117">
              <text:p text:style-name="P1286"><text:span text:style-name="T1286_1">未依序編號，放置凌亂</text:span></text:p>
            </table:table-cell>
            <table:table-cell table:style-name="Cell1118">
              <text:p text:style-name="P1287"><text:span text:style-name="T1287_1">ˇ</text:span></text:p>
            </table:table-cell>
            <table:table-cell table:style-name="Cell1119">
              <text:p text:style-name="P1288"/>
            </table:table-cell>
            <table:table-cell table:style-name="Cell1120">
              <text:p text:style-name="P1289"/>
            </table:table-cell>
          </table:table-row>
          <table:table-row table:style-name="Row170">
            <table:covered-table-cell table:style-name="Cell1121">
              <text:p text:style-name="P1290"/>
            </table:covered-table-cell>
            <table:covered-table-cell table:style-name="Cell1122">
              <text:p text:style-name="P1291"/>
            </table:covered-table-cell>
            <table:table-cell table:style-name="Cell1123">
              <text:p text:style-name="P1292"><text:span text:style-name="T1292_1">消防衣內層拆除</text:span></text:p>
            </table:table-cell>
            <table:table-cell table:style-name="Cell1124">
              <text:p text:style-name="P1293"><text:span text:style-name="T1293_1">ˇ</text:span></text:p>
            </table:table-cell>
            <table:table-cell table:style-name="Cell1125">
              <text:p text:style-name="P1294"/>
            </table:table-cell>
            <table:table-cell table:style-name="Cell1126">
              <text:p text:style-name="P1295"/>
            </table:table-cell>
          </table:table-row>
          <table:table-row table:style-name="Row171">
            <table:covered-table-cell table:style-name="Cell1127">
              <text:p text:style-name="P1296"/>
            </table:covered-table-cell>
            <table:covered-table-cell table:style-name="Cell1128">
              <text:p text:style-name="P1297"/>
            </table:covered-table-cell>
            <table:table-cell table:style-name="Cell1129">
              <text:p text:style-name="P1298"><text:span text:style-name="T1298_1">未備手套</text:span></text:p>
            </table:table-cell>
            <table:table-cell table:style-name="Cell1130">
              <text:p text:style-name="P1299"/>
            </table:table-cell>
            <table:table-cell table:style-name="Cell1131">
              <text:p text:style-name="P1300"><text:span text:style-name="T1300_1">ˇ</text:span></text:p>
            </table:table-cell>
            <table:table-cell table:style-name="Cell1132">
              <text:p text:style-name="P1301"/>
            </table:table-cell>
          </table:table-row>
          <table:table-row table:style-name="Row172">
            <table:table-cell table:style-name="Cell1133" table:number-rows-spanned="8">
              <text:p text:style-name="P1302"/>
            </table:table-cell>
            <table:table-cell table:style-name="Cell1134" table:number-rows-spanned="8">
              <text:p text:style-name="P1303"><text:span text:style-name="T1303_1">空氣呼吸器</text:span></text:p>
            </table:table-cell>
            <table:table-cell table:style-name="Cell1135">
              <text:p text:style-name="P1304"><text:span text:style-name="T1304_1">壓力低於250bar</text:span></text:p>
            </table:table-cell>
            <table:table-cell table:style-name="Cell1136">
              <text:p text:style-name="P1305"><text:span text:style-name="T1305_1">ˇ</text:span></text:p>
            </table:table-cell>
            <table:table-cell table:style-name="Cell1137">
              <text:p text:style-name="P1306"/>
            </table:table-cell>
            <table:table-cell table:style-name="Cell1138">
              <text:p text:style-name="P1307"/>
            </table:table-cell>
          </table:table-row>
          <table:table-row table:style-name="Row173">
            <table:covered-table-cell table:style-name="Cell1139">
              <text:p text:style-name="P1308"/>
            </table:covered-table-cell>
            <table:covered-table-cell table:style-name="Cell1140">
              <text:p text:style-name="P1309"/>
            </table:covered-table-cell>
            <table:table-cell table:style-name="Cell1141">
              <text:p text:style-name="P1310"><text:span text:style-name="T1310_1">放置位置不易取用</text:span></text:p>
            </table:table-cell>
            <table:table-cell table:style-name="Cell1142">
              <text:p text:style-name="P1311"/>
            </table:table-cell>
            <table:table-cell table:style-name="Cell1143">
              <text:p text:style-name="P1312"><text:span text:style-name="T1312_1">ˇ</text:span></text:p>
            </table:table-cell>
            <table:table-cell table:style-name="Cell1144">
              <text:p text:style-name="P1313"/>
            </table:table-cell>
          </table:table-row>
          <table:table-row table:style-name="Row174">
            <table:covered-table-cell table:style-name="Cell1145">
              <text:p text:style-name="P1314"/>
            </table:covered-table-cell>
            <table:covered-table-cell table:style-name="Cell1146">
              <text:p text:style-name="P1315"/>
            </table:covered-table-cell>
            <table:table-cell table:style-name="Cell1147">
              <text:p text:style-name="P1316"><text:span text:style-name="T1316_1">面罩污穢</text:span></text:p>
            </table:table-cell>
            <table:table-cell table:style-name="Cell1148">
              <text:p text:style-name="P1317"/>
            </table:table-cell>
            <table:table-cell table:style-name="Cell1149">
              <text:p text:style-name="P1318"><text:span text:style-name="T1318_1">ˇ</text:span></text:p>
            </table:table-cell>
            <table:table-cell table:style-name="Cell1150">
              <text:p text:style-name="P1319"/>
            </table:table-cell>
          </table:table-row>
          <table:table-row table:style-name="Row175">
            <table:covered-table-cell table:style-name="Cell1151">
              <text:p text:style-name="P1320"/>
            </table:covered-table-cell>
            <table:covered-table-cell table:style-name="Cell1152">
              <text:p text:style-name="P1321"/>
            </table:covered-table-cell>
            <table:table-cell table:style-name="Cell1153">
              <text:p text:style-name="P1322"><text:span text:style-name="T1322_1">面罩為個人使用者，未備有收藏袋</text:span></text:p>
            </table:table-cell>
            <table:table-cell table:style-name="Cell1154">
              <text:p text:style-name="P1323"/>
            </table:table-cell>
            <table:table-cell table:style-name="Cell1155">
              <text:p text:style-name="P1324"><text:span text:style-name="T1324_1">ˇ</text:span></text:p>
            </table:table-cell>
            <table:table-cell table:style-name="Cell1156">
              <text:p text:style-name="P1325"/>
            </table:table-cell>
          </table:table-row>
          <table:table-row table:style-name="Row176">
            <table:covered-table-cell table:style-name="Cell1157">
              <text:p text:style-name="P1326"/>
            </table:covered-table-cell>
            <table:covered-table-cell table:style-name="Cell1158">
              <text:p text:style-name="P1327"/>
            </table:covered-table-cell>
            <table:table-cell table:style-name="Cell1159">
              <text:p text:style-name="P1328"><text:span text:style-name="T1328_1">面鏡受損模糊</text:span></text:p>
            </table:table-cell>
            <table:table-cell table:style-name="Cell1160">
              <text:p text:style-name="P1329"/>
            </table:table-cell>
            <table:table-cell table:style-name="Cell1161">
              <text:p text:style-name="P1330"><text:span text:style-name="T1330_1">ˇ</text:span></text:p>
            </table:table-cell>
            <table:table-cell table:style-name="Cell1162">
              <text:p text:style-name="P1331"/>
            </table:table-cell>
          </table:table-row>
          <table:table-row table:style-name="Row177">
            <table:covered-table-cell table:style-name="Cell1163">
              <text:p text:style-name="P1332"/>
            </table:covered-table-cell>
            <table:covered-table-cell table:style-name="Cell1164">
              <text:p text:style-name="P1333"/>
            </table:covered-table-cell>
            <table:table-cell table:style-name="Cell1165">
              <text:p text:style-name="P1334"><text:span text:style-name="T1334_1">各項接頭、開關其中之一異常</text:span></text:p>
            </table:table-cell>
            <table:table-cell table:style-name="Cell1166">
              <text:p text:style-name="P1335"><text:span text:style-name="T1335_1">ˇ</text:span></text:p>
            </table:table-cell>
            <table:table-cell table:style-name="Cell1167">
              <text:p text:style-name="P1336"/>
            </table:table-cell>
            <table:table-cell table:style-name="Cell1168">
              <text:p text:style-name="P1337"/>
            </table:table-cell>
          </table:table-row>
          <table:table-row table:style-name="Row178">
            <table:covered-table-cell table:style-name="Cell1169">
              <text:p text:style-name="P1338"/>
            </table:covered-table-cell>
            <table:covered-table-cell table:style-name="Cell1170">
              <text:p text:style-name="P1339"/>
            </table:covered-table-cell>
            <table:table-cell table:style-name="Cell1171">
              <text:p text:style-name="P1340"><text:span text:style-name="T1340_1">空氣瓶與背架未固定良好</text:span></text:p>
            </table:table-cell>
            <table:table-cell table:style-name="Cell1172">
              <text:p text:style-name="P1341"><text:span text:style-name="T1341_1">ˇ</text:span></text:p>
            </table:table-cell>
            <table:table-cell table:style-name="Cell1173">
              <text:p text:style-name="P1342"/>
            </table:table-cell>
            <table:table-cell table:style-name="Cell1174">
              <text:p text:style-name="P1343"/>
            </table:table-cell>
          </table:table-row>
          <table:table-row table:style-name="Row179">
            <table:covered-table-cell table:style-name="Cell1175">
              <text:p text:style-name="P1344"/>
            </table:covered-table-cell>
            <table:covered-table-cell table:style-name="Cell1176">
              <text:p text:style-name="P1345"/>
            </table:covered-table-cell>
            <table:table-cell table:style-name="Cell1177">
              <text:p text:style-name="P1346"><text:span text:style-name="T1346_1">經測試未能正常操作</text:span></text:p>
            </table:table-cell>
            <table:table-cell table:style-name="Cell1178">
              <text:p text:style-name="P1347"><text:span text:style-name="T1347_1">ˇ</text:span></text:p>
            </table:table-cell>
            <table:table-cell table:style-name="Cell1179">
              <text:p text:style-name="P1348"/>
            </table:table-cell>
            <table:table-cell table:style-name="Cell1180">
              <text:p text:style-name="P1349"/>
            </table:table-cell>
          </table:table-row>
        </table:table>
        <text:p text:style-name="P1350"/>
      </text:section>
      <text:section text:style-name="S6" text:name="S6">
        <table:table table:style-name="Table9">
          <table:table-column table:style-name="Column73"/>
          <table:table-column table:style-name="Column74"/>
          <table:table-column table:style-name="Column75"/>
          <table:table-column table:style-name="Column76"/>
          <table:table-column table:style-name="Column77"/>
          <table:table-column table:style-name="Column78"/>
          <table:table-column table:style-name="Column79"/>
          <table:table-column table:style-name="Column80"/>
          <table:table-column table:style-name="Column81"/>
          <table:table-column table:style-name="Column82"/>
          <table:table-column table:style-name="Column83"/>
          <table:table-column table:style-name="Column84"/>
          <table:table-column table:style-name="Column85"/>
          <table:table-row table:style-name="Row180">
            <table:table-cell table:style-name="Cell1181" table:number-columns-spanned="13">
              <text:p text:style-name="P1351"><draw:frame svg:x="-0.256cm" svg:y="-1.296cm" svg:width="2.805cm" svg:height="1.005cm" draw:style-name="FR8" text:anchor-type="char" draw:z-index="4"><draw:text-box><text:p text:style-name="P1352"><text:span text:style-name="T1352_1">附</text:span><text:span text:style-name="T1352_2">件9</text:span></text:p></draw:text-box></draw:frame><text:span text:style-name="T1352_3">水上救生及潛水裝備器材管理維護</text:span><text:span text:style-name="T1352_4">檢查評分表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81">
            <table:table-cell table:style-name="Cell1182" table:number-columns-spanned="2">
              <text:p text:style-name="P1353"><text:span text:style-name="T1353_1">受<text:s/>檢</text:span></text:p>
              <text:p text:style-name="P1354"><text:span text:style-name="T1354_1">單</text:span><text:span text:style-name="T1354_2"><text:s/></text:span><text:span text:style-name="T1354_3">位</text:span></text:p>
            </table:table-cell>
            <table:covered-table-cell/>
            <table:table-cell table:style-name="Cell1183" table:number-columns-spanned="3">
              <text:p text:style-name="P1355"/>
            </table:table-cell>
            <table:covered-table-cell/>
            <table:covered-table-cell/>
            <table:table-cell table:style-name="Cell1184" table:number-columns-spanned="2">
              <text:p text:style-name="P1356"><text:span text:style-name="T1356_1">受<text:s text:c="2"/>檢</text:span></text:p>
              <text:p text:style-name="P1357"><text:span text:style-name="T1357_1">日</text:span><text:span text:style-name="T1357_2"><text:s text:c="2"/></text:span><text:span text:style-name="T1357_3">期</text:span></text:p>
            </table:table-cell>
            <table:covered-table-cell/>
            <table:table-cell table:style-name="Cell1185" table:number-columns-spanned="6">
              <text:p text:style-name="P1358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82">
            <table:table-cell table:style-name="Cell1186" table:number-columns-spanned="5">
              <text:p text:style-name="P1359"><text:span text:style-name="T1359_1">檢查項目</text:span></text:p>
            </table:table-cell>
            <table:covered-table-cell/>
            <table:covered-table-cell/>
            <table:covered-table-cell/>
            <table:covered-table-cell/>
            <table:table-cell table:style-name="Cell1187">
              <text:p text:style-name="P1360"><text:span text:style-name="T1360_1">優</text:span></text:p>
              <text:p text:style-name="P1361"><text:span text:style-name="T1361_1">(9.1-10)</text:span></text:p>
            </table:table-cell>
            <table:table-cell table:style-name="Cell1188" table:number-columns-spanned="2">
              <text:p text:style-name="P1362"><text:span text:style-name="T1362_1">甲</text:span></text:p>
              <text:p text:style-name="P1363"><text:span text:style-name="T1363_1">(</text:span><text:span text:style-name="T1363_2">8.1-9)</text:span></text:p>
            </table:table-cell>
            <table:covered-table-cell/>
            <table:table-cell table:style-name="Cell1189">
              <text:p text:style-name="P1364"><text:span text:style-name="T1364_1">乙</text:span><text:span text:style-name="T1364_2"><text:s/>(6.1-8)</text:span></text:p>
            </table:table-cell>
            <table:table-cell table:style-name="Cell1190">
              <text:p text:style-name="P1365"><text:span text:style-name="T1365_1">丙</text:span><text:span text:style-name="T1365_2">(3.1-6)</text:span></text:p>
            </table:table-cell>
            <table:table-cell table:style-name="Cell1191">
              <text:p text:style-name="P1366"><text:span text:style-name="T1366_1">丁</text:span></text:p>
              <text:p text:style-name="P1367"><text:span text:style-name="T1367_1">(0-3)</text:span></text:p>
            </table:table-cell>
            <table:table-cell table:style-name="Cell1192">
              <text:p text:style-name="P1368"><text:span text:style-name="T1368_1">分<text:s/>數</text:span></text:p>
            </table:table-cell>
            <table:table-cell table:style-name="Cell1193">
              <text:p text:style-name="P1369"><text:span text:style-name="T1369_1">備<text:s text:c="3"/>註</text:span></text:p>
            </table:table-cell>
          </table:table-row>
          <table:table-row table:style-name="Row183">
            <table:table-cell table:style-name="Cell1194" table:number-rows-spanned="5">
              <text:p text:style-name="P1370"><text:span text:style-name="T1370_1">救</text:span></text:p>
              <text:p text:style-name="P1371"><text:span text:style-name="T1371_1">生</text:span></text:p>
              <text:p text:style-name="P1372"><text:span text:style-name="T1372_1">艇</text:span></text:p>
            </table:table-cell>
            <table:table-cell table:style-name="Cell1195" table:number-columns-spanned="4">
              <text:p text:style-name="P1373"><text:span text:style-name="T1373_1">１</text:span><text:span text:style-name="T1373_2">.</text:span><text:span text:style-name="T1373_3">舟艇有無破損、裂痕，槳是否堪用</text:span></text:p>
            </table:table-cell>
            <table:covered-table-cell/>
            <table:covered-table-cell/>
            <table:covered-table-cell/>
            <table:table-cell table:style-name="Cell1196">
              <text:p text:style-name="P1374"/>
            </table:table-cell>
            <table:table-cell table:style-name="Cell1197" table:number-columns-spanned="2">
              <text:p text:style-name="P1375"/>
            </table:table-cell>
            <table:covered-table-cell/>
            <table:table-cell table:style-name="Cell1198">
              <text:p text:style-name="P1376"/>
            </table:table-cell>
            <table:table-cell table:style-name="Cell1199">
              <text:p text:style-name="P1377"/>
            </table:table-cell>
            <table:table-cell table:style-name="Cell1200">
              <text:p text:style-name="P1378"/>
            </table:table-cell>
            <table:table-cell table:style-name="Cell1201">
              <text:p text:style-name="P1379"/>
            </table:table-cell>
            <table:table-cell table:style-name="Cell1202">
              <text:p text:style-name="P1380"/>
            </table:table-cell>
          </table:table-row>
          <table:table-row table:style-name="Row184">
            <table:covered-table-cell table:style-name="Cell1203">
              <text:p text:style-name="P1381"/>
            </table:covered-table-cell>
            <table:table-cell table:style-name="Cell1204" table:number-columns-spanned="4">
              <text:p text:style-name="P1382"><text:span text:style-name="T1382_1">２</text:span><text:span text:style-name="T1382_2">.</text:span><text:span text:style-name="T1382_3">舟艇是否清潔</text:span></text:p>
            </table:table-cell>
            <table:covered-table-cell/>
            <table:covered-table-cell/>
            <table:covered-table-cell/>
            <table:table-cell table:style-name="Cell1205">
              <text:p text:style-name="P1383"/>
            </table:table-cell>
            <table:table-cell table:style-name="Cell1206" table:number-columns-spanned="2">
              <text:p text:style-name="P1384"/>
            </table:table-cell>
            <table:covered-table-cell/>
            <table:table-cell table:style-name="Cell1207">
              <text:p text:style-name="P1385"/>
            </table:table-cell>
            <table:table-cell table:style-name="Cell1208">
              <text:p text:style-name="P1386"/>
            </table:table-cell>
            <table:table-cell table:style-name="Cell1209">
              <text:p text:style-name="P1387"/>
            </table:table-cell>
            <table:table-cell table:style-name="Cell1210">
              <text:p text:style-name="P1388"/>
            </table:table-cell>
            <table:table-cell table:style-name="Cell1211">
              <text:p text:style-name="P1389"/>
            </table:table-cell>
          </table:table-row>
          <table:table-row table:style-name="Row185">
            <table:covered-table-cell table:style-name="Cell1212">
              <text:p text:style-name="P1390"/>
            </table:covered-table-cell>
            <table:table-cell table:style-name="Cell1213" table:number-columns-spanned="4">
              <text:p text:style-name="P1391"><text:span text:style-name="T1391_1">３</text:span><text:span text:style-name="T1391_2">.</text:span><text:span text:style-name="T1391_3">保養</text:span><text:span text:style-name="T1391_4">檢查是否確實</text:span></text:p>
            </table:table-cell>
            <table:covered-table-cell/>
            <table:covered-table-cell/>
            <table:covered-table-cell/>
            <table:table-cell table:style-name="Cell1214">
              <text:p text:style-name="P1392"/>
            </table:table-cell>
            <table:table-cell table:style-name="Cell1215" table:number-columns-spanned="2">
              <text:p text:style-name="P1393"/>
            </table:table-cell>
            <table:covered-table-cell/>
            <table:table-cell table:style-name="Cell1216">
              <text:p text:style-name="P1394"/>
            </table:table-cell>
            <table:table-cell table:style-name="Cell1217">
              <text:p text:style-name="P1395"/>
            </table:table-cell>
            <table:table-cell table:style-name="Cell1218">
              <text:p text:style-name="P1396"/>
            </table:table-cell>
            <table:table-cell table:style-name="Cell1219">
              <text:p text:style-name="P1397"/>
            </table:table-cell>
            <table:table-cell table:style-name="Cell1220">
              <text:p text:style-name="P1398"/>
            </table:table-cell>
          </table:table-row>
          <table:table-row table:style-name="Row186">
            <table:covered-table-cell table:style-name="Cell1221">
              <text:p text:style-name="P1399"/>
            </table:covered-table-cell>
            <table:table-cell table:style-name="Cell1222" table:number-columns-spanned="4">
              <text:p text:style-name="P1400"><text:span text:style-name="T1400_1">４</text:span><text:span text:style-name="T1400_2">.</text:span><text:span text:style-name="T1400_3">各項缺失、損壞有無適當處理</text:span></text:p>
            </table:table-cell>
            <table:covered-table-cell/>
            <table:covered-table-cell/>
            <table:covered-table-cell/>
            <table:table-cell table:style-name="Cell1223">
              <text:p text:style-name="P1401"/>
            </table:table-cell>
            <table:table-cell table:style-name="Cell1224" table:number-columns-spanned="2">
              <text:p text:style-name="P1402"/>
            </table:table-cell>
            <table:covered-table-cell/>
            <table:table-cell table:style-name="Cell1225">
              <text:p text:style-name="P1403"/>
            </table:table-cell>
            <table:table-cell table:style-name="Cell1226">
              <text:p text:style-name="P1404"/>
            </table:table-cell>
            <table:table-cell table:style-name="Cell1227">
              <text:p text:style-name="P1405"/>
            </table:table-cell>
            <table:table-cell table:style-name="Cell1228">
              <text:p text:style-name="P1406"/>
            </table:table-cell>
            <table:table-cell table:style-name="Cell1229">
              <text:p text:style-name="P1407"/>
            </table:table-cell>
          </table:table-row>
          <table:table-row table:style-name="Row187">
            <table:covered-table-cell table:style-name="Cell1230">
              <text:p text:style-name="P1408"/>
            </table:covered-table-cell>
            <table:table-cell table:style-name="Cell1231" table:number-columns-spanned="4">
              <text:p text:style-name="P1409"><text:span text:style-name="T1409_1">５</text:span><text:span text:style-name="T1409_2">.</text:span><text:span text:style-name="T1409_3">舟艇氣囊壓力是否充足</text:span></text:p>
            </table:table-cell>
            <table:covered-table-cell/>
            <table:covered-table-cell/>
            <table:covered-table-cell/>
            <table:table-cell table:style-name="Cell1232">
              <text:p text:style-name="P1410"/>
            </table:table-cell>
            <table:table-cell table:style-name="Cell1233" table:number-columns-spanned="2">
              <text:p text:style-name="P1411"/>
            </table:table-cell>
            <table:covered-table-cell/>
            <table:table-cell table:style-name="Cell1234">
              <text:p text:style-name="P1412"/>
            </table:table-cell>
            <table:table-cell table:style-name="Cell1235">
              <text:p text:style-name="P1413"/>
            </table:table-cell>
            <table:table-cell table:style-name="Cell1236">
              <text:p text:style-name="P1414"/>
            </table:table-cell>
            <table:table-cell table:style-name="Cell1237">
              <text:p text:style-name="P1415"/>
            </table:table-cell>
            <table:table-cell table:style-name="Cell1238">
              <text:p text:style-name="P1416"/>
            </table:table-cell>
          </table:table-row>
          <table:table-row table:style-name="Row188">
            <table:table-cell table:style-name="Cell1239" table:number-rows-spanned="2">
              <text:p text:style-name="P1417"><text:span text:style-name="T1417_1">救</text:span></text:p>
              <text:p text:style-name="P1418"><text:span text:style-name="T1418_1">生</text:span></text:p>
              <text:p text:style-name="P1419"><text:span text:style-name="T1419_1">圈</text:span></text:p>
            </table:table-cell>
            <table:table-cell table:style-name="Cell1240" table:number-columns-spanned="4">
              <text:p text:style-name="P1420"><text:span text:style-name="T1420_1">１</text:span><text:span text:style-name="T1420_2">.</text:span><text:span text:style-name="T1420_3">氣囊密閉情形是否良好</text:span></text:p>
            </table:table-cell>
            <table:covered-table-cell/>
            <table:covered-table-cell/>
            <table:covered-table-cell/>
            <table:table-cell table:style-name="Cell1241">
              <text:p text:style-name="P1421"/>
            </table:table-cell>
            <table:table-cell table:style-name="Cell1242" table:number-columns-spanned="2">
              <text:p text:style-name="P1422"/>
            </table:table-cell>
            <table:covered-table-cell/>
            <table:table-cell table:style-name="Cell1243">
              <text:p text:style-name="P1423"/>
            </table:table-cell>
            <table:table-cell table:style-name="Cell1244">
              <text:p text:style-name="P1424"/>
            </table:table-cell>
            <table:table-cell table:style-name="Cell1245">
              <text:p text:style-name="P1425"/>
            </table:table-cell>
            <table:table-cell table:style-name="Cell1246">
              <text:p text:style-name="P1426"/>
            </table:table-cell>
            <table:table-cell table:style-name="Cell1247">
              <text:p text:style-name="P1427"/>
            </table:table-cell>
          </table:table-row>
          <table:table-row table:style-name="Row189">
            <table:covered-table-cell table:style-name="Cell1248">
              <text:p text:style-name="P1428"/>
            </table:covered-table-cell>
            <table:table-cell table:style-name="Cell1249" table:number-columns-spanned="4">
              <text:p text:style-name="P1429"><text:span text:style-name="T1429_1">２</text:span><text:span text:style-name="T1429_2">.</text:span><text:span text:style-name="T1429_3">救生圈是否堪用</text:span></text:p>
            </table:table-cell>
            <table:covered-table-cell/>
            <table:covered-table-cell/>
            <table:covered-table-cell/>
            <table:table-cell table:style-name="Cell1250">
              <text:p text:style-name="P1430"/>
            </table:table-cell>
            <table:table-cell table:style-name="Cell1251" table:number-columns-spanned="2">
              <text:p text:style-name="P1431"/>
            </table:table-cell>
            <table:covered-table-cell/>
            <table:table-cell table:style-name="Cell1252">
              <text:p text:style-name="P1432"/>
            </table:table-cell>
            <table:table-cell table:style-name="Cell1253">
              <text:p text:style-name="P1433"/>
            </table:table-cell>
            <table:table-cell table:style-name="Cell1254">
              <text:p text:style-name="P1434"/>
            </table:table-cell>
            <table:table-cell table:style-name="Cell1255">
              <text:p text:style-name="P1435"/>
            </table:table-cell>
            <table:table-cell table:style-name="Cell1256">
              <text:p text:style-name="P1436"/>
            </table:table-cell>
          </table:table-row>
          <table:table-row table:style-name="Row190">
            <table:table-cell table:style-name="Cell1257" table:number-rows-spanned="2">
              <text:p text:style-name="P1437"><text:span text:style-name="T1437_1">救</text:span></text:p>
              <text:p text:style-name="P1438"><text:span text:style-name="T1438_1">生</text:span></text:p>
              <text:p text:style-name="P1439"><text:span text:style-name="T1439_1">衣</text:span></text:p>
            </table:table-cell>
            <table:table-cell table:style-name="Cell1258" table:number-columns-spanned="4">
              <text:p text:style-name="P1440"><text:span text:style-name="T1440_1">１</text:span><text:span text:style-name="T1440_2">.</text:span><text:span text:style-name="T1440_3">氣囊密閉情形是否良好</text:span></text:p>
            </table:table-cell>
            <table:covered-table-cell/>
            <table:covered-table-cell/>
            <table:covered-table-cell/>
            <table:table-cell table:style-name="Cell1259">
              <text:p text:style-name="P1441"/>
            </table:table-cell>
            <table:table-cell table:style-name="Cell1260" table:number-columns-spanned="2">
              <text:p text:style-name="P1442"/>
            </table:table-cell>
            <table:covered-table-cell/>
            <table:table-cell table:style-name="Cell1261">
              <text:p text:style-name="P1443"/>
            </table:table-cell>
            <table:table-cell table:style-name="Cell1262">
              <text:p text:style-name="P1444"/>
            </table:table-cell>
            <table:table-cell table:style-name="Cell1263">
              <text:p text:style-name="P1445"/>
            </table:table-cell>
            <table:table-cell table:style-name="Cell1264">
              <text:p text:style-name="P1446"/>
            </table:table-cell>
            <table:table-cell table:style-name="Cell1265">
              <text:p text:style-name="P1447"/>
            </table:table-cell>
          </table:table-row>
          <table:table-row table:style-name="Row191">
            <table:covered-table-cell table:style-name="Cell1266">
              <text:p text:style-name="P1448"/>
            </table:covered-table-cell>
            <table:table-cell table:style-name="Cell1267" table:number-columns-spanned="4">
              <text:p text:style-name="P1449"><text:span text:style-name="T1449_1">２</text:span><text:span text:style-name="T1449_2">.</text:span><text:span text:style-name="T1449_3">救生衣是否堪用</text:span></text:p>
            </table:table-cell>
            <table:covered-table-cell/>
            <table:covered-table-cell/>
            <table:covered-table-cell/>
            <table:table-cell table:style-name="Cell1268">
              <text:p text:style-name="P1450"/>
            </table:table-cell>
            <table:table-cell table:style-name="Cell1269" table:number-columns-spanned="2">
              <text:p text:style-name="P1451"/>
            </table:table-cell>
            <table:covered-table-cell/>
            <table:table-cell table:style-name="Cell1270">
              <text:p text:style-name="P1452"/>
            </table:table-cell>
            <table:table-cell table:style-name="Cell1271">
              <text:p text:style-name="P1453"/>
            </table:table-cell>
            <table:table-cell table:style-name="Cell1272">
              <text:p text:style-name="P1454"/>
            </table:table-cell>
            <table:table-cell table:style-name="Cell1273">
              <text:p text:style-name="P1455"/>
            </table:table-cell>
            <table:table-cell table:style-name="Cell1274">
              <text:p text:style-name="P1456"/>
            </table:table-cell>
          </table:table-row>
          <table:table-row table:style-name="Row192">
            <table:table-cell table:style-name="Cell1275" table:number-rows-spanned="7">
              <text:p text:style-name="P1457"><text:span text:style-name="T1457_1">船　　外　　機</text:span></text:p>
            </table:table-cell>
            <table:table-cell table:style-name="Cell1276" table:number-columns-spanned="4">
              <text:p text:style-name="P1458"><text:span text:style-name="T1458_1">１</text:span><text:span text:style-name="T1458_2">.</text:span><text:span text:style-name="T1458_3">操作器是否操作正常</text:span></text:p>
            </table:table-cell>
            <table:covered-table-cell/>
            <table:covered-table-cell/>
            <table:covered-table-cell/>
            <table:table-cell table:style-name="Cell1277">
              <text:p text:style-name="P1459"/>
            </table:table-cell>
            <table:table-cell table:style-name="Cell1278" table:number-columns-spanned="2">
              <text:p text:style-name="P1460"/>
            </table:table-cell>
            <table:covered-table-cell/>
            <table:table-cell table:style-name="Cell1279">
              <text:p text:style-name="P1461"/>
            </table:table-cell>
            <table:table-cell table:style-name="Cell1280">
              <text:p text:style-name="P1462"/>
            </table:table-cell>
            <table:table-cell table:style-name="Cell1281">
              <text:p text:style-name="P1463"/>
            </table:table-cell>
            <table:table-cell table:style-name="Cell1282">
              <text:p text:style-name="P1464"/>
            </table:table-cell>
            <table:table-cell table:style-name="Cell1283">
              <text:p text:style-name="P1465"/>
            </table:table-cell>
          </table:table-row>
          <table:table-row table:style-name="Row193">
            <table:covered-table-cell table:style-name="Cell1284">
              <text:p text:style-name="P1466"/>
            </table:covered-table-cell>
            <table:table-cell table:style-name="Cell1285" table:number-columns-spanned="4">
              <text:p text:style-name="P1467"><text:span text:style-name="T1467_1">２</text:span><text:span text:style-name="T1467_2">.</text:span><text:span text:style-name="T1467_3">車葉是否堪用、有無變形</text:span></text:p>
            </table:table-cell>
            <table:covered-table-cell/>
            <table:covered-table-cell/>
            <table:covered-table-cell/>
            <table:table-cell table:style-name="Cell1286">
              <text:p text:style-name="P1468"/>
            </table:table-cell>
            <table:table-cell table:style-name="Cell1287" table:number-columns-spanned="2">
              <text:p text:style-name="P1469"/>
            </table:table-cell>
            <table:covered-table-cell/>
            <table:table-cell table:style-name="Cell1288">
              <text:p text:style-name="P1470"/>
            </table:table-cell>
            <table:table-cell table:style-name="Cell1289">
              <text:p text:style-name="P1471"/>
            </table:table-cell>
            <table:table-cell table:style-name="Cell1290">
              <text:p text:style-name="P1472"/>
            </table:table-cell>
            <table:table-cell table:style-name="Cell1291">
              <text:p text:style-name="P1473"/>
            </table:table-cell>
            <table:table-cell table:style-name="Cell1292">
              <text:p text:style-name="P1474"/>
            </table:table-cell>
          </table:table-row>
          <table:table-row table:style-name="Row194">
            <table:covered-table-cell table:style-name="Cell1293">
              <text:p text:style-name="P1475"/>
            </table:covered-table-cell>
            <table:table-cell table:style-name="Cell1294" table:number-columns-spanned="4">
              <text:p text:style-name="P1476"><text:span text:style-name="T1476_1">３</text:span><text:span text:style-name="T1476_2">.</text:span><text:span text:style-name="T1476_3">修理工具是否齊全、清潔、無鏽</text:span></text:p>
            </table:table-cell>
            <table:covered-table-cell/>
            <table:covered-table-cell/>
            <table:covered-table-cell/>
            <table:table-cell table:style-name="Cell1295">
              <text:p text:style-name="P1477"/>
            </table:table-cell>
            <table:table-cell table:style-name="Cell1296" table:number-columns-spanned="2">
              <text:p text:style-name="P1478"/>
            </table:table-cell>
            <table:covered-table-cell/>
            <table:table-cell table:style-name="Cell1297">
              <text:p text:style-name="P1479"/>
            </table:table-cell>
            <table:table-cell table:style-name="Cell1298">
              <text:p text:style-name="P1480"/>
            </table:table-cell>
            <table:table-cell table:style-name="Cell1299">
              <text:p text:style-name="P1481"/>
            </table:table-cell>
            <table:table-cell table:style-name="Cell1300">
              <text:p text:style-name="P1482"/>
            </table:table-cell>
            <table:table-cell table:style-name="Cell1301">
              <text:p text:style-name="P1483"/>
            </table:table-cell>
          </table:table-row>
          <table:table-row table:style-name="Row195">
            <table:covered-table-cell table:style-name="Cell1302">
              <text:p text:style-name="P1484"/>
            </table:covered-table-cell>
            <table:table-cell table:style-name="Cell1303" table:number-columns-spanned="4">
              <text:p text:style-name="P1485"><text:span text:style-name="T1485_1">４</text:span><text:span text:style-name="T1485_2">.</text:span><text:span text:style-name="T1485_3">污水泵及自動開關是否良好</text:span></text:p>
            </table:table-cell>
            <table:covered-table-cell/>
            <table:covered-table-cell/>
            <table:covered-table-cell/>
            <table:table-cell table:style-name="Cell1304">
              <text:p text:style-name="P1486"/>
            </table:table-cell>
            <table:table-cell table:style-name="Cell1305" table:number-columns-spanned="2">
              <text:p text:style-name="P1487"/>
            </table:table-cell>
            <table:covered-table-cell/>
            <table:table-cell table:style-name="Cell1306">
              <text:p text:style-name="P1488"/>
            </table:table-cell>
            <table:table-cell table:style-name="Cell1307">
              <text:p text:style-name="P1489"/>
            </table:table-cell>
            <table:table-cell table:style-name="Cell1308">
              <text:p text:style-name="P1490"/>
            </table:table-cell>
            <table:table-cell table:style-name="Cell1309">
              <text:p text:style-name="P1491"/>
            </table:table-cell>
            <table:table-cell table:style-name="Cell1310">
              <text:p text:style-name="P1492"/>
            </table:table-cell>
          </table:table-row>
          <table:table-row table:style-name="Row196">
            <table:covered-table-cell table:style-name="Cell1311">
              <text:p text:style-name="P1493"/>
            </table:covered-table-cell>
            <table:table-cell table:style-name="Cell1312" table:number-columns-spanned="4">
              <text:p text:style-name="P1494"><text:span text:style-name="T1494_1">５</text:span><text:span text:style-name="T1494_2">.</text:span><text:span text:style-name="T1494_3">油量是否保持三分之二以上</text:span></text:p>
            </table:table-cell>
            <table:covered-table-cell/>
            <table:covered-table-cell/>
            <table:covered-table-cell/>
            <table:table-cell table:style-name="Cell1313">
              <text:p text:style-name="P1495"/>
            </table:table-cell>
            <table:table-cell table:style-name="Cell1314" table:number-columns-spanned="2">
              <text:p text:style-name="P1496"/>
            </table:table-cell>
            <table:covered-table-cell/>
            <table:table-cell table:style-name="Cell1315">
              <text:p text:style-name="P1497"/>
            </table:table-cell>
            <table:table-cell table:style-name="Cell1316">
              <text:p text:style-name="P1498"/>
            </table:table-cell>
            <table:table-cell table:style-name="Cell1317">
              <text:p text:style-name="P1499"/>
            </table:table-cell>
            <table:table-cell table:style-name="Cell1318">
              <text:p text:style-name="P1500"/>
            </table:table-cell>
            <table:table-cell table:style-name="Cell1319">
              <text:p text:style-name="P1501"/>
            </table:table-cell>
          </table:table-row>
          <table:table-row table:style-name="Row197">
            <table:covered-table-cell table:style-name="Cell1320">
              <text:p text:style-name="P1502"/>
            </table:covered-table-cell>
            <table:table-cell table:style-name="Cell1321" table:number-columns-spanned="4">
              <text:p text:style-name="P1503"><text:span text:style-name="T1503_1">６</text:span><text:span text:style-name="T1503_2">.</text:span><text:span text:style-name="T1503_3">保養檢查是否確實</text:span></text:p>
            </table:table-cell>
            <table:covered-table-cell/>
            <table:covered-table-cell/>
            <table:covered-table-cell/>
            <table:table-cell table:style-name="Cell1322">
              <text:p text:style-name="P1504"/>
            </table:table-cell>
            <table:table-cell table:style-name="Cell1323" table:number-columns-spanned="2">
              <text:p text:style-name="P1505"/>
            </table:table-cell>
            <table:covered-table-cell/>
            <table:table-cell table:style-name="Cell1324">
              <text:p text:style-name="P1506"/>
            </table:table-cell>
            <table:table-cell table:style-name="Cell1325">
              <text:p text:style-name="P1507"/>
            </table:table-cell>
            <table:table-cell table:style-name="Cell1326">
              <text:p text:style-name="P1508"/>
            </table:table-cell>
            <table:table-cell table:style-name="Cell1327">
              <text:p text:style-name="P1509"/>
            </table:table-cell>
            <table:table-cell table:style-name="Cell1328">
              <text:p text:style-name="P1510"/>
            </table:table-cell>
          </table:table-row>
          <table:table-row table:style-name="Row198">
            <table:covered-table-cell table:style-name="Cell1329">
              <text:p text:style-name="P1511"/>
            </table:covered-table-cell>
            <table:table-cell table:style-name="Cell1330" table:number-columns-spanned="4">
              <text:p text:style-name="P1512"><text:span text:style-name="T1512_1">７</text:span><text:span text:style-name="T1512_2">.</text:span><text:span text:style-name="T1512_3">各項缺失、故障有無適當處理</text:span></text:p>
            </table:table-cell>
            <table:covered-table-cell/>
            <table:covered-table-cell/>
            <table:covered-table-cell/>
            <table:table-cell table:style-name="Cell1331">
              <text:p text:style-name="P1513"/>
            </table:table-cell>
            <table:table-cell table:style-name="Cell1332" table:number-columns-spanned="2">
              <text:p text:style-name="P1514"/>
            </table:table-cell>
            <table:covered-table-cell/>
            <table:table-cell table:style-name="Cell1333">
              <text:p text:style-name="P1515"/>
            </table:table-cell>
            <table:table-cell table:style-name="Cell1334">
              <text:p text:style-name="P1516"/>
            </table:table-cell>
            <table:table-cell table:style-name="Cell1335">
              <text:p text:style-name="P1517"/>
            </table:table-cell>
            <table:table-cell table:style-name="Cell1336">
              <text:p text:style-name="P1518"/>
            </table:table-cell>
            <table:table-cell table:style-name="Cell1337">
              <text:p text:style-name="P1519"/>
            </table:table-cell>
          </table:table-row>
          <table:table-row table:style-name="Row199">
            <table:table-cell table:style-name="Cell1338" table:number-rows-spanned="5">
              <text:p text:style-name="P1520"><text:span text:style-name="T1520_1">潛</text:span></text:p>
              <text:p text:style-name="P1521"><text:span text:style-name="T1521_1">水</text:span></text:p>
              <text:p text:style-name="P1522"><text:span text:style-name="T1522_1">裝</text:span></text:p>
              <text:p text:style-name="P1523"><text:span text:style-name="T1523_1">備</text:span></text:p>
            </table:table-cell>
            <table:table-cell table:style-name="Cell1339" table:number-columns-spanned="4">
              <text:p text:style-name="P1524"><text:span text:style-name="T1524_1">１</text:span><text:span text:style-name="T1524_2">.</text:span><text:span text:style-name="T1524_3">氣瓶有無充氣</text:span></text:p>
            </table:table-cell>
            <table:covered-table-cell/>
            <table:covered-table-cell/>
            <table:covered-table-cell/>
            <table:table-cell table:style-name="Cell1340">
              <text:p text:style-name="P1525"/>
            </table:table-cell>
            <table:table-cell table:style-name="Cell1341" table:number-columns-spanned="2">
              <text:p text:style-name="P1526"/>
            </table:table-cell>
            <table:covered-table-cell/>
            <table:table-cell table:style-name="Cell1342">
              <text:p text:style-name="P1527"/>
            </table:table-cell>
            <table:table-cell table:style-name="Cell1343">
              <text:p text:style-name="P1528"/>
            </table:table-cell>
            <table:table-cell table:style-name="Cell1344">
              <text:p text:style-name="P1529"/>
            </table:table-cell>
            <table:table-cell table:style-name="Cell1345">
              <text:p text:style-name="P1530"/>
            </table:table-cell>
            <table:table-cell table:style-name="Cell1346">
              <text:p text:style-name="P1531"/>
            </table:table-cell>
          </table:table-row>
          <table:table-row table:style-name="Row200">
            <table:covered-table-cell table:style-name="Cell1347">
              <text:p text:style-name="P1532"/>
            </table:covered-table-cell>
            <table:table-cell table:style-name="Cell1348" table:number-columns-spanned="4">
              <text:p text:style-name="P1533"><text:span text:style-name="T1533_1">２</text:span><text:span text:style-name="T1533_2">.</text:span><text:span text:style-name="T1533_3">氣密圈是否完整</text:span></text:p>
            </table:table-cell>
            <table:covered-table-cell/>
            <table:covered-table-cell/>
            <table:covered-table-cell/>
            <table:table-cell table:style-name="Cell1349">
              <text:p text:style-name="P1534"/>
            </table:table-cell>
            <table:table-cell table:style-name="Cell1350" table:number-columns-spanned="2">
              <text:p text:style-name="P1535"/>
            </table:table-cell>
            <table:covered-table-cell/>
            <table:table-cell table:style-name="Cell1351">
              <text:p text:style-name="P1536"/>
            </table:table-cell>
            <table:table-cell table:style-name="Cell1352">
              <text:p text:style-name="P1537"/>
            </table:table-cell>
            <table:table-cell table:style-name="Cell1353">
              <text:p text:style-name="P1538"/>
            </table:table-cell>
            <table:table-cell table:style-name="Cell1354">
              <text:p text:style-name="P1539"/>
            </table:table-cell>
            <table:table-cell table:style-name="Cell1355">
              <text:p text:style-name="P1540"/>
            </table:table-cell>
          </table:table-row>
          <table:table-row table:style-name="Row201">
            <table:covered-table-cell table:style-name="Cell1356">
              <text:p text:style-name="P1541"/>
            </table:covered-table-cell>
            <table:table-cell table:style-name="Cell1357" table:number-columns-spanned="4">
              <text:p text:style-name="P1542"><text:span text:style-name="T1542_1">３</text:span><text:span text:style-name="T1542_2">.</text:span><text:span text:style-name="T1542_3">調節器一、二級頭是否正常完整</text:span></text:p>
            </table:table-cell>
            <table:covered-table-cell/>
            <table:covered-table-cell/>
            <table:covered-table-cell/>
            <table:table-cell table:style-name="Cell1358">
              <text:p text:style-name="P1543"/>
            </table:table-cell>
            <table:table-cell table:style-name="Cell1359" table:number-columns-spanned="2">
              <text:p text:style-name="P1544"/>
            </table:table-cell>
            <table:covered-table-cell/>
            <table:table-cell table:style-name="Cell1360">
              <text:p text:style-name="P1545"/>
            </table:table-cell>
            <table:table-cell table:style-name="Cell1361">
              <text:p text:style-name="P1546"/>
            </table:table-cell>
            <table:table-cell table:style-name="Cell1362">
              <text:p text:style-name="P1547"/>
            </table:table-cell>
            <table:table-cell table:style-name="Cell1363">
              <text:p text:style-name="P1548"/>
            </table:table-cell>
            <table:table-cell table:style-name="Cell1364">
              <text:p text:style-name="P1549"/>
            </table:table-cell>
          </table:table-row>
          <table:table-row table:style-name="Row202">
            <table:covered-table-cell table:style-name="Cell1365">
              <text:p text:style-name="P1550"/>
            </table:covered-table-cell>
            <table:table-cell table:style-name="Cell1366" table:number-columns-spanned="4">
              <text:p text:style-name="P1551"><text:span text:style-name="T1551_1">４</text:span><text:span text:style-name="T1551_2">.</text:span><text:span text:style-name="T1551_3">ＢＣ氣囊有無積水，背架帶是否完整</text:span></text:p>
            </table:table-cell>
            <table:covered-table-cell/>
            <table:covered-table-cell/>
            <table:covered-table-cell/>
            <table:table-cell table:style-name="Cell1367">
              <text:p text:style-name="P1552"/>
            </table:table-cell>
            <table:table-cell table:style-name="Cell1368" table:number-columns-spanned="2">
              <text:p text:style-name="P1553"/>
            </table:table-cell>
            <table:covered-table-cell/>
            <table:table-cell table:style-name="Cell1369">
              <text:p text:style-name="P1554"/>
            </table:table-cell>
            <table:table-cell table:style-name="Cell1370">
              <text:p text:style-name="P1555"/>
            </table:table-cell>
            <table:table-cell table:style-name="Cell1371">
              <text:p text:style-name="P1556"/>
            </table:table-cell>
            <table:table-cell table:style-name="Cell1372">
              <text:p text:style-name="P1557"/>
            </table:table-cell>
            <table:table-cell table:style-name="Cell1373">
              <text:p text:style-name="P1558"/>
            </table:table-cell>
          </table:table-row>
          <table:table-row table:style-name="Row203">
            <table:covered-table-cell table:style-name="Cell1374">
              <text:p text:style-name="P1559"/>
            </table:covered-table-cell>
            <table:table-cell table:style-name="Cell1375" table:number-columns-spanned="4">
              <text:p text:style-name="P1560"><text:span text:style-name="T1560_1">５</text:span><text:span text:style-name="T1560_2">.</text:span><text:span text:style-name="T1560_3">零件是否齊全、保養狀況是否良好</text:span></text:p>
            </table:table-cell>
            <table:covered-table-cell/>
            <table:covered-table-cell/>
            <table:covered-table-cell/>
            <table:table-cell table:style-name="Cell1376">
              <text:p text:style-name="P1561"/>
            </table:table-cell>
            <table:table-cell table:style-name="Cell1377" table:number-columns-spanned="2">
              <text:p text:style-name="P1562"/>
            </table:table-cell>
            <table:covered-table-cell/>
            <table:table-cell table:style-name="Cell1378">
              <text:p text:style-name="P1563"/>
            </table:table-cell>
            <table:table-cell table:style-name="Cell1379">
              <text:p text:style-name="P1564"/>
            </table:table-cell>
            <table:table-cell table:style-name="Cell1380">
              <text:p text:style-name="P1565"/>
            </table:table-cell>
            <table:table-cell table:style-name="Cell1381">
              <text:p text:style-name="P1566"/>
            </table:table-cell>
            <table:table-cell table:style-name="Cell1382">
              <text:p text:style-name="P1567"/>
            </table:table-cell>
          </table:table-row>
          <table:table-row table:style-name="Row204">
            <table:table-cell table:style-name="Cell1383" table:number-rows-spanned="2">
              <text:p text:style-name="P1568"><text:span text:style-name="T1568_1">其他</text:span></text:p>
            </table:table-cell>
            <table:table-cell table:style-name="Cell1384" table:number-columns-spanned="4">
              <text:p text:style-name="P1569"/>
            </table:table-cell>
            <table:covered-table-cell/>
            <table:covered-table-cell/>
            <table:covered-table-cell/>
            <table:table-cell table:style-name="Cell1385">
              <text:p text:style-name="P1570"/>
            </table:table-cell>
            <table:table-cell table:style-name="Cell1386" table:number-columns-spanned="2">
              <text:p text:style-name="P1571"/>
            </table:table-cell>
            <table:covered-table-cell/>
            <table:table-cell table:style-name="Cell1387">
              <text:p text:style-name="P1572"/>
            </table:table-cell>
            <table:table-cell table:style-name="Cell1388">
              <text:p text:style-name="P1573"/>
            </table:table-cell>
            <table:table-cell table:style-name="Cell1389">
              <text:p text:style-name="P1574"/>
            </table:table-cell>
            <table:table-cell table:style-name="Cell1390">
              <text:p text:style-name="P1575"/>
            </table:table-cell>
            <table:table-cell table:style-name="Cell1391">
              <text:p text:style-name="P1576"/>
            </table:table-cell>
          </table:table-row>
          <table:table-row table:style-name="Row205">
            <table:covered-table-cell table:style-name="Cell1392">
              <text:p text:style-name="P1577"/>
            </table:covered-table-cell>
            <table:table-cell table:style-name="Cell1393" table:number-columns-spanned="4">
              <text:p text:style-name="P1578"/>
            </table:table-cell>
            <table:covered-table-cell/>
            <table:covered-table-cell/>
            <table:covered-table-cell/>
            <table:table-cell table:style-name="Cell1394">
              <text:p text:style-name="P1579"/>
            </table:table-cell>
            <table:table-cell table:style-name="Cell1395" table:number-columns-spanned="2">
              <text:p text:style-name="P1580"/>
            </table:table-cell>
            <table:covered-table-cell/>
            <table:table-cell table:style-name="Cell1396">
              <text:p text:style-name="P1581"/>
            </table:table-cell>
            <table:table-cell table:style-name="Cell1397">
              <text:p text:style-name="P1582"/>
            </table:table-cell>
            <table:table-cell table:style-name="Cell1398">
              <text:p text:style-name="P1583"/>
            </table:table-cell>
            <table:table-cell table:style-name="Cell1399">
              <text:p text:style-name="P1584"/>
            </table:table-cell>
            <table:table-cell table:style-name="Cell1400">
              <text:p text:style-name="P1585"/>
            </table:table-cell>
          </table:table-row>
          <table:table-row table:style-name="Row206">
            <table:table-cell table:style-name="Cell1401">
              <text:p text:style-name="P1586"><text:span text:style-name="T1586_1">總</text:span></text:p>
              <text:p text:style-name="P1587"><text:span text:style-name="T1587_1">分</text:span></text:p>
            </table:table-cell>
            <table:table-cell table:style-name="Cell1402" table:number-columns-spanned="2">
              <text:p text:style-name="P1588"/>
            </table:table-cell>
            <table:covered-table-cell/>
            <table:table-cell table:style-name="Cell1403">
              <text:p text:style-name="P1589"><text:span text:style-name="T1589_1">檢</text:span><text:span text:style-name="T1589_2">查</text:span></text:p>
              <text:p text:style-name="P1590"><text:span text:style-name="T1590_1">人員</text:span></text:p>
            </table:table-cell>
            <table:table-cell table:style-name="Cell1404" table:number-columns-spanned="4">
              <text:p text:style-name="P1591"/>
            </table:table-cell>
            <table:covered-table-cell/>
            <table:covered-table-cell/>
            <table:covered-table-cell/>
            <table:table-cell table:style-name="Cell1405">
              <text:p text:style-name="P1592"><text:span text:style-name="T1592_1">會檢</text:span></text:p>
              <text:p text:style-name="P1593"><text:span text:style-name="T1593_1">人</text:span><text:span text:style-name="T1593_2">員</text:span></text:p>
            </table:table-cell>
            <table:table-cell table:style-name="Cell1406" table:number-columns-spanned="4">
              <text:p text:style-name="P1594"/>
            </table:table-cell>
            <table:covered-table-cell/>
            <table:covered-table-cell/>
            <table:covered-table-cell/>
          </table:table-row>
          <table:table-row table:style-name="Row207">
            <table:table-cell table:style-name="Cell1407" table:number-columns-spanned="13">
              <text:p text:style-name="P1595"><text:span text:style-name="T1595_1">說明：救生潛水裝備檢查之總分</text:span><text:span text:style-name="T1595_2">＝</text:span><text:span text:style-name="T1595_3">加總各項目得分(取小數點後一位)<text:s/>÷實際檢查項目×</text:span><text:span text:style-name="T1595_4">10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</text:section>
      <text:section text:style-name="S7" text:name="S7">
        <table:table table:style-name="Table10">
          <table:table-column table:style-name="Column86"/>
          <table:table-column table:style-name="Column87"/>
          <table:table-column table:style-name="Column88"/>
          <table:table-column table:style-name="Column89"/>
          <table:table-column table:style-name="Column90"/>
          <table:table-column table:style-name="Column91"/>
          <table:table-column table:style-name="Column92"/>
          <table:table-column table:style-name="Column93"/>
          <table:table-column table:style-name="Column94"/>
          <table:table-column table:style-name="Column95"/>
          <table:table-column table:style-name="Column96"/>
          <table:table-column table:style-name="Column97"/>
          <table:table-column table:style-name="Column98"/>
          <table:table-row table:style-name="Row208">
            <table:table-cell table:style-name="Cell1408" table:number-columns-spanned="13">
              <text:p text:style-name="P1596"><text:span text:style-name="T1596_1">單位：<text:s text:c="11"/>廠牌：<text:s text:c="12"/>年份：<text:s text:c="12"/>車種：<text:s text:c="11"/>車號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09">
            <table:table-cell table:style-name="Cell1409" table:number-columns-spanned="13">
              <text:p text:style-name="P1597"><text:span text:style-name="T1597_1">使用符號：合格：</text:span><text:span text:style-name="T1597_2"></text:span><text:span text:style-name="T1597_3"><text:s text:c="2"/>已改正：</text:span><text:span text:style-name="T1597_4">○</text:span><text:span text:style-name="T1597_5"><text:s text:c="2"/>調整：Ａ　修理：Ｂ　更換：Ｃ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0">
            <table:table-cell table:style-name="Cell1410" table:number-columns-spanned="13">
              <text:p text:style-name="P1598"><text:span text:style-name="T1598_1">實施日期：<text:s text:c="2"/>年<text:s text:c="2"/>月<text:s text:c="2"/>日<text:s text:c="2"/>時<text:s text:c="2"/>分<text:s/>保養</text:span><text:span text:style-name="T1598_2">(</text:span><text:span text:style-name="T1598_3">修護</text:span><text:span text:style-name="T1598_4">)</text:span><text:span text:style-name="T1598_5">里程：<text:s text:c="3"/>公里<text:s/>下次保養里程：<text:s text:c="5"/>公里</text:span><text:span text:style-name="T1598_6">(</text:span><text:span text:style-name="T1598_7">保養</text:span><text:span text:style-name="T1598_8">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1">
            <table:table-cell table:style-name="Cell1411" table:number-columns-spanned="7">
              <text:p text:style-name="P1599"><text:span text:style-name="T1599_1">使用區分：</text:span><text:span text:style-name="T1599_2"></text:span><text:span text:style-name="T1599_3">消防車　</text:span><text:span text:style-name="T1599_4"></text:span><text:span text:style-name="T1599_5">救災車　</text:span><text:span text:style-name="T1599_6"></text:span><text:span text:style-name="T1599_7">消防勤務車　</text:span><text:span text:style-name="T1599_8"></text:span><text:span text:style-name="T1599_9">救護車　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412" table:number-columns-spanned="6">
              <text:p text:style-name="P1600"><text:span text:style-name="T1600_1">交車時間：　月　日　時　分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2">
            <table:table-cell table:style-name="Cell1413" table:number-columns-spanned="13">
              <text:p text:style-name="P1601"><text:span text:style-name="T1601_1">實施項目：</text:span><text:span text:style-name="T1601_2"></text:span><text:span text:style-name="T1601_3">Ｌ保養</text:span><text:span text:style-name="T1601_4"><text:s text:c="10"/></text:span><text:span text:style-name="T1601_5"></text:span><text:span text:style-name="T1601_6">Ｓ保養</text:span><text:span text:style-name="T1601_7"><text:s text:c="11"/>　</text:span><text:span text:style-name="T1601_8">　　　修護：</text:span><text:span text:style-name="T1601_9"></text:span><text:span text:style-name="T1601_10">小修　</text:span><text:span text:style-name="T1601_11"></text:span><text:span text:style-name="T1601_12">中修　</text:span><text:span text:style-name="T1601_13"></text:span><text:span text:style-name="T1601_14">外修管制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3">
            <table:table-cell table:style-name="Cell1414" table:number-columns-spanned="13">
              <text:p text:style-name="P1602"><text:span text:style-name="T1602_1">修護項目：</text:span><text:span text:style-name="T1602_2"></text:span><text:span text:style-name="T1602_3">引擎<text:s/></text:span><text:span text:style-name="T1602_4"></text:span><text:span text:style-name="T1602_5">底盤<text:s/></text:span><text:span text:style-name="T1602_6"></text:span><text:span text:style-name="T1602_7">剎車<text:s/></text:span><text:span text:style-name="T1602_8"></text:span><text:span text:style-name="T1602_9">板金<text:s/></text:span><text:span text:style-name="T1602_10"></text:span><text:span text:style-name="T1602_11">噴漆<text:s/></text:span><text:span text:style-name="T1602_12"></text:span><text:span text:style-name="T1602_13">電路<text:s/></text:span><text:span text:style-name="T1602_14"></text:span><text:span text:style-name="T1602_15">裝潢　</text:span><text:span text:style-name="T1602_16"></text:span><text:span text:style-name="T1602_17">ＬＳ保養　</text:span><text:span text:style-name="T1602_18"></text:span><text:span text:style-name="T1602_19">安檢　</text:span><text:span text:style-name="T1602_20"></text:span><text:span text:style-name="T1602_21">全車整修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4">
            <table:table-cell table:style-name="Cell1415" table:number-columns-spanned="13">
              <text:p text:style-name="P1603"><text:span text:style-name="T1603_1">Ｌ保養項目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5">
            <table:table-cell table:style-name="Cell1416" table:number-columns-spanned="13">
              <text:p text:style-name="P1604"><text:span text:style-name="T1604_1">引擎熄火檢查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6">
            <table:table-cell table:style-name="Cell1417" table:number-columns-spanned="13">
              <text:p text:style-name="P1605"><text:span text:style-name="T1605_1"></text:span><text:span text:style-name="T1605_2">檢查燃油、冷卻水、剎車油等管路、接頭及各組件是否洩漏　　　</text:span><text:span text:style-name="T1605_3"></text:span><text:span text:style-name="T1605_4">引擎機油油質油面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7">
            <table:table-cell table:style-name="Cell1418" table:number-columns-spanned="13">
              <text:p text:style-name="P1606"><text:span text:style-name="T1606_1"></text:span><text:span text:style-name="T1606_2">檔風玻璃沖洗劑液面　</text:span><text:span text:style-name="T1606_3"></text:span><text:span text:style-name="T1606_4">剎車、離合器總泵及動力方向機油面　</text:span><text:span text:style-name="T1606_5"></text:span><text:span text:style-name="T1606_6">電瓶、電液比重　</text:span><text:span text:style-name="T1606_7"></text:span><text:span text:style-name="T1606_8">油門連桿及作用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8">
            <table:table-cell table:style-name="Cell1419" table:number-columns-spanned="13">
              <text:p text:style-name="P1607"><text:span text:style-name="T1607_1"></text:span><text:span text:style-name="T1607_2">水箱水質水面　</text:span><text:span text:style-name="T1607_3"></text:span><text:span text:style-name="T1607_4">各項皮帶張力　</text:span><text:span text:style-name="T1607_5"></text:span><text:span text:style-name="T1607_6">各部清潔　</text:span><text:span text:style-name="T1607_7"></text:span><text:span text:style-name="T1607_8">輪胎氣壓　</text:span><text:span text:style-name="T1607_9"></text:span><text:span text:style-name="T1607_10">各項電腦感知器接點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9">
            <table:table-cell table:style-name="Cell1420" table:number-columns-spanned="13">
              <text:p text:style-name="P1608"><text:span text:style-name="T1608_1">引擎在正常溫度下運轉檢查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0">
            <table:table-cell table:style-name="Cell1421" table:number-columns-spanned="13">
              <text:p text:style-name="P1609"><text:span text:style-name="T1609_1"></text:span><text:span text:style-name="T1609_2">點火正時　</text:span><text:span text:style-name="T1609_3"></text:span><text:span text:style-name="T1609_4">引擎怠速：　　　　傍路電磁閥測試Ａ：　　Ｂ：　　　Ｃ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1">
            <table:table-cell table:style-name="Cell1422" table:number-columns-spanned="13">
              <text:p text:style-name="P1610"><text:span text:style-name="T1610_1"></text:span><text:span text:style-name="T1610_2">P.T.O</text:span><text:span text:style-name="T1610_3">轉速　　</text:span><text:span text:style-name="T1610_4"></text:span><text:span text:style-name="T1610_5">不正常雜音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2">
            <table:table-cell table:style-name="Cell1423" table:number-columns-spanned="13">
              <text:p text:style-name="P1611"><text:span text:style-name="T1611_1">駕駛室內部檢查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3">
            <table:table-cell table:style-name="Cell1424" table:number-columns-spanned="13">
              <text:p text:style-name="P1612"><text:span text:style-name="T1612_1"></text:span><text:span text:style-name="T1612_2">機油燈　</text:span><text:span text:style-name="T1612_3"></text:span><text:span text:style-name="T1612_4">溫度表　</text:span><text:span text:style-name="T1612_5"></text:span><text:span text:style-name="T1612_6">剎車儲氣箱壓力　</text:span><text:span text:style-name="T1612_7"></text:span><text:span text:style-name="T1612_8">充電警示燈　</text:span><text:span text:style-name="T1612_9"></text:span><text:span text:style-name="T1612_10">各部燈光作用　</text:span><text:span text:style-name="T1612_11"></text:span><text:span text:style-name="T1612_12">雨刷及沖洗器作用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4">
            <table:table-cell table:style-name="Cell1425" table:number-columns-spanned="13">
              <text:p text:style-name="P1613"><text:span text:style-name="T1613_1"></text:span><text:span text:style-name="T1613_2">喇叭　　</text:span><text:span text:style-name="T1613_3"></text:span><text:span text:style-name="T1613_4">電動窗　　</text:span><text:span text:style-name="T1613_5"></text:span><text:span text:style-name="T1613_6">安全帶　　</text:span><text:span text:style-name="T1613_7"></text:span><text:span text:style-name="T1613_8">冷暖氣　　</text:span><text:span text:style-name="T1613_9"></text:span><text:span text:style-name="T1613_10">後視鏡　　</text:span><text:span text:style-name="T1613_11"></text:span><text:span text:style-name="T1613_12">手剎車作用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5">
            <table:table-cell table:style-name="Cell1426" table:number-columns-spanned="13">
              <text:p text:style-name="P1614"><text:span text:style-name="T1614_1">車身底盤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6">
            <table:table-cell table:style-name="Cell1427" table:number-columns-spanned="13">
              <text:p text:style-name="P1615"><text:span text:style-name="T1615_1"></text:span><text:span text:style-name="T1615_2">車身漆面及標誌　</text:span><text:span text:style-name="T1615_3"></text:span><text:span text:style-name="T1615_4">輪胎　</text:span><text:span text:style-name="T1615_5"></text:span><text:span text:style-name="T1615_6">輪軸　</text:span><text:span text:style-name="T1615_7"></text:span><text:span text:style-name="T1615_8">輪胎螺帽緊度　</text:span><text:span text:style-name="T1615_9"></text:span><text:span text:style-name="T1615_10">胎紋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7">
            <table:table-cell table:style-name="Cell1428" table:number-columns-spanned="13">
              <text:p text:style-name="P1616"><text:span text:style-name="T1616_1">Ｓ保養項目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8">
            <table:table-cell table:style-name="Cell1429" table:number-columns-spanned="13">
              <text:p text:style-name="P1617"><text:span text:style-name="T1617_1"></text:span><text:span text:style-name="T1617_2">引擎機油　</text:span><text:span text:style-name="T1617_3"></text:span><text:span text:style-name="T1617_4">空氣濾心　</text:span><text:span text:style-name="T1617_5"></text:span><text:span text:style-name="T1617_6">汽柴油濾心　</text:span><text:span text:style-name="T1617_7"></text:span><text:span text:style-name="T1617_8">機油心　</text:span><text:span text:style-name="T1617_9"></text:span><text:span text:style-name="T1617_10">變速箱油　</text:span><text:span text:style-name="T1617_11"></text:span><text:span text:style-name="T1617_12">剎車油　</text:span><text:span text:style-name="T1617_13"></text:span><text:span text:style-name="T1617_14">差速箱油　</text:span><text:span text:style-name="T1617_15"></text:span><text:span text:style-name="T1617_16">水箱精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9">
            <table:table-cell table:style-name="Cell1430" table:number-columns-spanned="13">
              <text:p text:style-name="P1618"><text:span text:style-name="T1618_1"></text:span><text:span text:style-name="T1618_2">冷氣系統　</text:span><text:span text:style-name="T1618_3"></text:span><text:span text:style-name="T1618_4">冷氣出口濾網　</text:span><text:span text:style-name="T1618_5"></text:span><text:span text:style-name="T1618_6">方向機油　</text:span><text:span text:style-name="T1618_7"></text:span><text:span text:style-name="T1618_8">拉桿防塵套注油　</text:span><text:span text:style-name="T1618_9"></text:span><text:span text:style-name="T1618_10">拉桿和尚頭　</text:span><text:span text:style-name="T1618_11"></text:span><text:span text:style-name="T1618_12">三角架<text:s text:c="2"/></text:span><text:span text:style-name="T1618_13"></text:span><text:span text:style-name="T1618_14">水泵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30">
            <table:table-cell table:style-name="Cell1431" table:number-columns-spanned="13">
              <text:p text:style-name="P1619"><text:span text:style-name="T1619_1"></text:span><text:span text:style-name="T1619_2">避震器　</text:span><text:span text:style-name="T1619_3"></text:span><text:span text:style-name="T1619_4">鋼板彈簧　</text:span><text:span text:style-name="T1619_5"></text:span><text:span text:style-name="T1619_6">剎車總泵　</text:span><text:span text:style-name="T1619_7"></text:span><text:span text:style-name="T1619_8">剎車分泵　</text:span><text:span text:style-name="T1619_9"></text:span><text:span text:style-name="T1619_10">剎車來令片及附件　</text:span><text:span text:style-name="T1619_11"></text:span><text:span text:style-name="T1619_12">離合器總泵<text:s text:c="4"/></text:span><text:span text:style-name="T1619_13"></text:span><text:span text:style-name="T1619_14">剎車氣泵及儲壓筒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31">
            <table:table-cell table:style-name="Cell1432" table:number-columns-spanned="13">
              <text:p text:style-name="P1620"><text:span text:style-name="T1620_1"></text:span><text:span text:style-name="T1620_2">離合器分泵　</text:span><text:span text:style-name="T1620_3"></text:span><text:span text:style-name="T1620_4">水箱測漏　<text:s text:c="2"/></text:span><text:span text:style-name="T1620_5"></text:span><text:span text:style-name="T1620_6">電瓶　</text:span><text:span text:style-name="T1620_7"></text:span><text:span text:style-name="T1620_8">電液比重1<text:s text:c="3"/>2<text:s text:c="3"/>3<text:s text:c="3"/>4<text:s text:c="3"/>5<text:s text:c="3"/>6<text:s text:c="14"/></text:span><text:span text:style-name="T1620_9"></text:span><text:span text:style-name="T1620_10">含Ｌ保養部分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32">
            <table:table-cell table:style-name="Cell1433" table:number-columns-spanned="13">
              <text:p text:style-name="P1621"><text:span text:style-name="T1621_1">路試：</text:span><text:span text:style-name="T1621_2"></text:span><text:span text:style-name="T1621_3">剎車作用<text:s text:c="3"/></text:span><text:span text:style-name="T1621_4"></text:span><text:span text:style-name="T1621_5">離合器<text:s text:c="3"/></text:span><text:span text:style-name="T1621_6"></text:span><text:span text:style-name="T1621_7">轉向系統作用<text:s text:c="3"/></text:span><text:span text:style-name="T1621_8"></text:span><text:span text:style-name="T1621_9">各部儀表燈光作用<text:s/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33">
            <table:table-cell table:style-name="Cell1434" table:number-columns-spanned="13">
              <text:p text:style-name="P1622"><text:span text:style-name="T1622_1"></text:span><text:span text:style-name="T1622_2">異聲<text:s text:c="7"/></text:span><text:span text:style-name="T1622_3"></text:span><text:span text:style-name="T1622_4">雨刷<text:s text:c="5"/></text:span><text:span text:style-name="T1622_5"></text:span><text:span text:style-name="T1622_6">喇叭<text:s text:c="11"/></text:span><text:span text:style-name="T1622_7"></text:span><text:span text:style-name="T1622_8">警報器<text:s text:c="13"/></text:span><text:span text:style-name="T1622_9"></text:span><text:span text:style-name="T1622_10">正常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34">
            <table:table-cell table:style-name="Cell1435" table:number-columns-spanned="13">
              <text:p text:style-name="P1623"><text:span text:style-name="T1623_1">泵浦系統：</text:span><text:span text:style-name="T1623_2"></text:span><text:span text:style-name="T1623_3">P.T.O</text:span><text:span text:style-name="T1623_4">裝置<text:s text:c="4"/></text:span><text:span text:style-name="T1623_5"></text:span><text:span text:style-name="T1623_6">主泵浦<text:s text:c="2"/></text:span><text:span text:style-name="T1623_7"></text:span><text:span text:style-name="T1623_8">黃油杯<text:s text:c="3"/></text:span><text:span text:style-name="T1623_9"></text:span><text:span text:style-name="T1623_10">真空泵浦<text:s text:c="3"/></text:span><text:span text:style-name="T1623_11"></text:span><text:span text:style-name="T1623_12">真空潤滑機油<text:s text:c="3"/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35">
            <table:table-cell table:style-name="Cell1436" table:number-columns-spanned="13">
              <text:p text:style-name="P1624"><text:span text:style-name="T1624_1"></text:span><text:span text:style-name="T1624_2">進出水口球閥<text:s text:c="2"/></text:span><text:span text:style-name="T1624_3"></text:span><text:span text:style-name="T1624_4">進水口<text:s text:c="3"/></text:span><text:span text:style-name="T1624_5"></text:span><text:span text:style-name="T1624_6">水帶<text:s text:c="3"/></text:span><text:span text:style-name="T1624_7"></text:span><text:span text:style-name="T1624_8">瞄子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36">
            <table:table-cell table:style-name="Cell1437" table:number-columns-spanned="13">
              <text:p text:style-name="P1625"><text:span text:style-name="T1625_1">化學系統：</text:span><text:span text:style-name="T1625_2"></text:span><text:span text:style-name="T1625_3">氮氣壓力<text:s text:c="4"/></text:span><text:span text:style-name="T1625_4"></text:span><text:span text:style-name="T1625_5">乾粉功能<text:s text:c="4"/></text:span><text:span text:style-name="T1625_6"></text:span><text:span text:style-name="T1625_7">泡沬功能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37">
            <table:table-cell table:style-name="Cell1438" table:number-columns-spanned="13">
              <text:p text:style-name="P1626"><text:span text:style-name="T1626_1">雲梯系統：</text:span><text:span text:style-name="T1626_2"></text:span><text:span text:style-name="T1626_3">油壓系統<text:s text:c="4"/></text:span><text:span text:style-name="T1626_4"></text:span><text:span text:style-name="T1626_5">控制裝置<text:s text:c="4"/></text:span><text:span text:style-name="T1626_6"></text:span><text:span text:style-name="T1626_7">射水裝置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38">
            <table:table-cell table:style-name="Cell1439" table:number-columns-spanned="5">
              <text:p text:style-name="P1627"><text:span text:style-name="T1627_1">修護：</text:span></text:p>
            </table:table-cell>
            <table:covered-table-cell/>
            <table:covered-table-cell/>
            <table:covered-table-cell/>
            <table:covered-table-cell/>
            <table:table-cell table:style-name="Cell1440" table:number-columns-spanned="4">
              <text:p text:style-name="P1628"><text:span text:style-name="T1628_1">估<text:s text:c="3"/>計/實計工時</text:span></text:p>
            </table:table-cell>
            <table:covered-table-cell/>
            <table:covered-table-cell/>
            <table:covered-table-cell/>
            <table:table-cell table:style-name="Cell1441" table:number-columns-spanned="2">
              <text:p text:style-name="P1629"><text:span text:style-name="T1629_1">承修人</text:span></text:p>
            </table:table-cell>
            <table:covered-table-cell/>
            <table:table-cell table:style-name="Cell1442" table:number-columns-spanned="2">
              <text:p text:style-name="P1630"><text:span text:style-name="T1630_1">完工</text:span></text:p>
            </table:table-cell>
            <table:covered-table-cell/>
          </table:table-row>
          <table:table-row table:style-name="Row239">
            <table:table-cell table:style-name="Cell1443" table:number-columns-spanned="5">
              <text:p text:style-name="P1631"><text:span text:style-name="T1631_1">引擎部分：</text:span></text:p>
            </table:table-cell>
            <table:covered-table-cell/>
            <table:covered-table-cell/>
            <table:covered-table-cell/>
            <table:covered-table-cell/>
            <table:table-cell table:style-name="Cell1444" table:number-columns-spanned="4">
              <text:p text:style-name="P1632"><text:span text:style-name="T1632_1">/</text:span></text:p>
            </table:table-cell>
            <table:covered-table-cell/>
            <table:covered-table-cell/>
            <table:covered-table-cell/>
            <table:table-cell table:style-name="Cell1445" table:number-columns-spanned="2">
              <text:p text:style-name="P1633"/>
            </table:table-cell>
            <table:covered-table-cell/>
            <table:table-cell table:style-name="Cell1446" table:number-columns-spanned="2">
              <text:p text:style-name="P1634"/>
            </table:table-cell>
            <table:covered-table-cell/>
          </table:table-row>
          <table:table-row table:style-name="Row240">
            <table:table-cell table:style-name="Cell1447" table:number-columns-spanned="5">
              <text:p text:style-name="P1635"><text:span text:style-name="T1635_1">底盤部分：</text:span></text:p>
            </table:table-cell>
            <table:covered-table-cell/>
            <table:covered-table-cell/>
            <table:covered-table-cell/>
            <table:covered-table-cell/>
            <table:table-cell table:style-name="Cell1448" table:number-columns-spanned="4">
              <text:p text:style-name="P1636"><text:span text:style-name="T1636_1">/</text:span></text:p>
            </table:table-cell>
            <table:covered-table-cell/>
            <table:covered-table-cell/>
            <table:covered-table-cell/>
            <table:table-cell table:style-name="Cell1449" table:number-columns-spanned="2">
              <text:p text:style-name="P1637"/>
            </table:table-cell>
            <table:covered-table-cell/>
            <table:table-cell table:style-name="Cell1450" table:number-columns-spanned="2">
              <text:p text:style-name="P1638"/>
            </table:table-cell>
            <table:covered-table-cell/>
          </table:table-row>
          <table:table-row table:style-name="Row241">
            <table:table-cell table:style-name="Cell1451" table:number-columns-spanned="5">
              <text:p text:style-name="P1639"><text:span text:style-name="T1639_1">剎車部分：</text:span></text:p>
            </table:table-cell>
            <table:covered-table-cell/>
            <table:covered-table-cell/>
            <table:covered-table-cell/>
            <table:covered-table-cell/>
            <table:table-cell table:style-name="Cell1452" table:number-columns-spanned="4">
              <text:p text:style-name="P1640"><text:span text:style-name="T1640_1">/</text:span></text:p>
            </table:table-cell>
            <table:covered-table-cell/>
            <table:covered-table-cell/>
            <table:covered-table-cell/>
            <table:table-cell table:style-name="Cell1453" table:number-columns-spanned="2">
              <text:p text:style-name="P1641"/>
            </table:table-cell>
            <table:covered-table-cell/>
            <table:table-cell table:style-name="Cell1454" table:number-columns-spanned="2">
              <text:p text:style-name="P1642"/>
            </table:table-cell>
            <table:covered-table-cell/>
          </table:table-row>
          <table:table-row table:style-name="Row242">
            <table:table-cell table:style-name="Cell1455" table:number-columns-spanned="5">
              <text:p text:style-name="P1643"><text:span text:style-name="T1643_1">板金部分：</text:span></text:p>
            </table:table-cell>
            <table:covered-table-cell/>
            <table:covered-table-cell/>
            <table:covered-table-cell/>
            <table:covered-table-cell/>
            <table:table-cell table:style-name="Cell1456" table:number-columns-spanned="4">
              <text:p text:style-name="P1644"><text:span text:style-name="T1644_1">/</text:span></text:p>
            </table:table-cell>
            <table:covered-table-cell/>
            <table:covered-table-cell/>
            <table:covered-table-cell/>
            <table:table-cell table:style-name="Cell1457" table:number-columns-spanned="2">
              <text:p text:style-name="P1645"/>
            </table:table-cell>
            <table:covered-table-cell/>
            <table:table-cell table:style-name="Cell1458" table:number-columns-spanned="2">
              <text:p text:style-name="P1646"/>
            </table:table-cell>
            <table:covered-table-cell/>
          </table:table-row>
          <table:table-row table:style-name="Row243">
            <table:table-cell table:style-name="Cell1459" table:number-columns-spanned="5">
              <text:p text:style-name="P1647"><text:span text:style-name="T1647_1">噴漆部分：</text:span></text:p>
            </table:table-cell>
            <table:covered-table-cell/>
            <table:covered-table-cell/>
            <table:covered-table-cell/>
            <table:covered-table-cell/>
            <table:table-cell table:style-name="Cell1460" table:number-columns-spanned="4">
              <text:p text:style-name="P1648"><text:span text:style-name="T1648_1">/</text:span></text:p>
            </table:table-cell>
            <table:covered-table-cell/>
            <table:covered-table-cell/>
            <table:covered-table-cell/>
            <table:table-cell table:style-name="Cell1461" table:number-columns-spanned="2">
              <text:p text:style-name="P1649"/>
            </table:table-cell>
            <table:covered-table-cell/>
            <table:table-cell table:style-name="Cell1462" table:number-columns-spanned="2">
              <text:p text:style-name="P1650"/>
            </table:table-cell>
            <table:covered-table-cell/>
          </table:table-row>
          <table:table-row table:style-name="Row244">
            <table:table-cell table:style-name="Cell1463" table:number-columns-spanned="5">
              <text:p text:style-name="P1651"><text:span text:style-name="T1651_1">電路部分：</text:span></text:p>
            </table:table-cell>
            <table:covered-table-cell/>
            <table:covered-table-cell/>
            <table:covered-table-cell/>
            <table:covered-table-cell/>
            <table:table-cell table:style-name="Cell1464" table:number-columns-spanned="4">
              <text:p text:style-name="P1652"><text:span text:style-name="T1652_1">/</text:span></text:p>
            </table:table-cell>
            <table:covered-table-cell/>
            <table:covered-table-cell/>
            <table:covered-table-cell/>
            <table:table-cell table:style-name="Cell1465" table:number-columns-spanned="2">
              <text:p text:style-name="P1653"/>
            </table:table-cell>
            <table:covered-table-cell/>
            <table:table-cell table:style-name="Cell1466" table:number-columns-spanned="2">
              <text:p text:style-name="P1654"/>
            </table:table-cell>
            <table:covered-table-cell/>
          </table:table-row>
          <table:table-row table:style-name="Row245">
            <table:table-cell table:style-name="Cell1467" table:number-columns-spanned="5">
              <text:p text:style-name="P1655"><text:span text:style-name="T1655_1">裝璜部分：</text:span></text:p>
            </table:table-cell>
            <table:covered-table-cell/>
            <table:covered-table-cell/>
            <table:covered-table-cell/>
            <table:covered-table-cell/>
            <table:table-cell table:style-name="Cell1468" table:number-columns-spanned="4">
              <text:p text:style-name="P1656"><text:span text:style-name="T1656_1">/</text:span></text:p>
            </table:table-cell>
            <table:covered-table-cell/>
            <table:covered-table-cell/>
            <table:covered-table-cell/>
            <table:table-cell table:style-name="Cell1469" table:number-columns-spanned="2">
              <text:p text:style-name="P1657"/>
            </table:table-cell>
            <table:covered-table-cell/>
            <table:table-cell table:style-name="Cell1470" table:number-columns-spanned="2">
              <text:p text:style-name="P1658"/>
            </table:table-cell>
            <table:covered-table-cell/>
          </table:table-row>
          <table:table-row table:style-name="Row246">
            <table:table-cell table:style-name="Cell1471" table:number-columns-spanned="5">
              <text:p text:style-name="P1659"><text:span text:style-name="T1659_1">泵浦部分：</text:span></text:p>
            </table:table-cell>
            <table:covered-table-cell/>
            <table:covered-table-cell/>
            <table:covered-table-cell/>
            <table:covered-table-cell/>
            <table:table-cell table:style-name="Cell1472" table:number-columns-spanned="4">
              <text:p text:style-name="P1660"><text:span text:style-name="T1660_1">/</text:span></text:p>
            </table:table-cell>
            <table:covered-table-cell/>
            <table:covered-table-cell/>
            <table:covered-table-cell/>
            <table:table-cell table:style-name="Cell1473" table:number-columns-spanned="2">
              <text:p text:style-name="P1661"/>
            </table:table-cell>
            <table:covered-table-cell/>
            <table:table-cell table:style-name="Cell1474" table:number-columns-spanned="2">
              <text:p text:style-name="P1662"/>
            </table:table-cell>
            <table:covered-table-cell/>
          </table:table-row>
          <table:table-row table:style-name="Row247">
            <table:table-cell table:style-name="Cell1475" table:number-columns-spanned="5">
              <text:p text:style-name="P1663"><text:span text:style-name="T1663_1">Ｌ<text:s/>保<text:s/>養：</text:span></text:p>
            </table:table-cell>
            <table:covered-table-cell/>
            <table:covered-table-cell/>
            <table:covered-table-cell/>
            <table:covered-table-cell/>
            <table:table-cell table:style-name="Cell1476" table:number-columns-spanned="4">
              <text:p text:style-name="P1664"><text:span text:style-name="T1664_1">/</text:span></text:p>
            </table:table-cell>
            <table:covered-table-cell/>
            <table:covered-table-cell/>
            <table:covered-table-cell/>
            <table:table-cell table:style-name="Cell1477" table:number-columns-spanned="2">
              <text:p text:style-name="P1665"/>
            </table:table-cell>
            <table:covered-table-cell/>
            <table:table-cell table:style-name="Cell1478" table:number-columns-spanned="2">
              <text:p text:style-name="P1666"/>
            </table:table-cell>
            <table:covered-table-cell/>
          </table:table-row>
          <table:table-row table:style-name="Row248">
            <table:table-cell table:style-name="Cell1479" table:number-columns-spanned="5">
              <text:p text:style-name="P1667"><text:span text:style-name="T1667_1">Ｓ<text:s/>保<text:s/>養：</text:span></text:p>
            </table:table-cell>
            <table:covered-table-cell/>
            <table:covered-table-cell/>
            <table:covered-table-cell/>
            <table:covered-table-cell/>
            <table:table-cell table:style-name="Cell1480" table:number-columns-spanned="4">
              <text:p text:style-name="P1668"><text:span text:style-name="T1668_1">/</text:span></text:p>
            </table:table-cell>
            <table:covered-table-cell/>
            <table:covered-table-cell/>
            <table:covered-table-cell/>
            <table:table-cell table:style-name="Cell1481" table:number-columns-spanned="2">
              <text:p text:style-name="P1669"/>
            </table:table-cell>
            <table:covered-table-cell/>
            <table:table-cell table:style-name="Cell1482" table:number-columns-spanned="2">
              <text:p text:style-name="P1670"/>
            </table:table-cell>
            <table:covered-table-cell/>
          </table:table-row>
          <table:table-row table:style-name="Row249">
            <table:table-cell table:style-name="Cell1483" table:number-columns-spanned="5">
              <text:p text:style-name="P1671"><text:span text:style-name="T1671_1">安<text:s text:c="4"/>檢：</text:span></text:p>
            </table:table-cell>
            <table:covered-table-cell/>
            <table:covered-table-cell/>
            <table:covered-table-cell/>
            <table:covered-table-cell/>
            <table:table-cell table:style-name="Cell1484" table:number-columns-spanned="4">
              <text:p text:style-name="P1672"><text:span text:style-name="T1672_1">/</text:span></text:p>
            </table:table-cell>
            <table:covered-table-cell/>
            <table:covered-table-cell/>
            <table:covered-table-cell/>
            <table:table-cell table:style-name="Cell1485" table:number-columns-spanned="2">
              <text:p text:style-name="P1673"/>
            </table:table-cell>
            <table:covered-table-cell/>
            <table:table-cell table:style-name="Cell1486" table:number-columns-spanned="2">
              <text:p text:style-name="P1674"/>
            </table:table-cell>
            <table:covered-table-cell/>
          </table:table-row>
          <table:table-row table:style-name="Row250">
            <table:table-cell table:style-name="Cell1487" table:number-columns-spanned="5">
              <text:p text:style-name="P1675"><text:span text:style-name="T1675_1">全車整修：</text:span></text:p>
            </table:table-cell>
            <table:covered-table-cell/>
            <table:covered-table-cell/>
            <table:covered-table-cell/>
            <table:covered-table-cell/>
            <table:table-cell table:style-name="Cell1488" table:number-columns-spanned="4">
              <text:p text:style-name="P1676"><text:span text:style-name="T1676_1">/</text:span></text:p>
            </table:table-cell>
            <table:covered-table-cell/>
            <table:covered-table-cell/>
            <table:covered-table-cell/>
            <table:table-cell table:style-name="Cell1489" table:number-columns-spanned="2">
              <text:p text:style-name="P1677"/>
            </table:table-cell>
            <table:covered-table-cell/>
            <table:table-cell table:style-name="Cell1490" table:number-columns-spanned="2">
              <text:p text:style-name="P1678"/>
            </table:table-cell>
            <table:covered-table-cell/>
          </table:table-row>
          <table:table-row table:style-name="Row251">
            <table:table-cell table:style-name="Cell1491" table:number-rows-spanned="2">
              <text:p text:style-name="P1679"><text:span text:style-name="T1679_1">初</text:span></text:p>
              <text:p text:style-name="P1680"><text:span text:style-name="T1680_1">檢</text:span></text:p>
              <text:p text:style-name="P1681"><text:span text:style-name="T1681_1">登</text:span></text:p>
              <text:p text:style-name="P1682"><text:span text:style-name="T1682_1">錄</text:span></text:p>
            </table:table-cell>
            <table:table-cell table:style-name="Cell1492" table:number-columns-spanned="4" table:number-rows-spanned="2">
              <text:p text:style-name="P1683"/>
            </table:table-cell>
            <table:covered-table-cell/>
            <table:covered-table-cell/>
            <table:covered-table-cell/>
            <table:table-cell table:style-name="Cell1493" table:number-columns-spanned="4" table:number-rows-spanned="2">
              <text:p text:style-name="P1684"><text:span text:style-name="T1684_1"></text:span><text:span text:style-name="T1684_2">隨車工具</text:span></text:p>
              <text:p text:style-name="P1685"/>
              <text:p text:style-name="P1686"><text:span text:style-name="T1686_1"></text:span><text:span text:style-name="T1686_2">備胎</text:span></text:p>
            </table:table-cell>
            <table:covered-table-cell/>
            <table:covered-table-cell/>
            <table:covered-table-cell/>
            <table:table-cell table:style-name="Cell1494" table:number-columns-spanned="4">
              <text:p text:style-name="P1687"><text:span text:style-name="T1687_1"></text:span><text:span text:style-name="T1687_2">進廠燃油存量</text:span></text:p>
              <text:p text:style-name="P1688"/>
              <text:p text:style-name="P1689"><text:span text:style-name="T1689_1">　　</text:span><text:span text:style-name="T1689_2">Ｅ</text:span><text:span text:style-name="T1689_3">　<text:s/></text:span><text:span text:style-name="T1689_4"></text:span><text:span text:style-name="T1689_5">　<text:s/></text:span><text:span text:style-name="T1689_6">Ｆ</text:span></text:p>
            </table:table-cell>
            <table:covered-table-cell/>
            <table:covered-table-cell/>
            <table:covered-table-cell/>
          </table:table-row>
          <table:table-row table:style-name="Row252">
            <table:covered-table-cell table:style-name="Cell1495">
              <text:p text:style-name="P1690"/>
            </table:covered-table-cell>
            <table:covered-table-cell table:style-name="Cell1496">
              <text:p text:style-name="P1691"/>
            </table:covered-table-cell>
            <table:covered-table-cell/>
            <table:covered-table-cell/>
            <table:covered-table-cell/>
            <table:covered-table-cell table:style-name="Cell1497">
              <text:p text:style-name="P1692"/>
            </table:covered-table-cell>
            <table:covered-table-cell/>
            <table:covered-table-cell/>
            <table:covered-table-cell/>
            <table:table-cell table:style-name="Cell1498" table:number-columns-spanned="4">
              <text:p text:style-name="P1693"><text:span text:style-name="T1693_1">最初檢驗員</text:span></text:p>
            </table:table-cell>
            <table:covered-table-cell/>
            <table:covered-table-cell/>
            <table:covered-table-cell/>
          </table:table-row>
          <table:table-row table:style-name="Row253">
            <table:table-cell table:style-name="Cell1499" table:number-rows-spanned="5">
              <text:p text:style-name="P1694"><text:span text:style-name="T1694_1">更</text:span></text:p>
              <text:p text:style-name="P1695"><text:span text:style-name="T1695_1">換</text:span></text:p>
              <text:p text:style-name="P1696"><text:span text:style-name="T1696_1">料</text:span></text:p>
              <text:p text:style-name="P1697"><text:span text:style-name="T1697_1">件</text:span></text:p>
            </table:table-cell>
            <table:table-cell table:style-name="Cell1500">
              <text:p text:style-name="P1698"><text:span text:style-name="T1698_1">區分</text:span></text:p>
            </table:table-cell>
            <table:table-cell table:style-name="Cell1501" table:number-columns-spanned="4">
              <text:p text:style-name="P1699"><text:span text:style-name="T1699_1">庫存料件</text:span></text:p>
            </table:table-cell>
            <table:covered-table-cell/>
            <table:covered-table-cell/>
            <table:covered-table-cell/>
            <table:table-cell table:style-name="Cell1502" table:number-columns-spanned="7">
              <text:p text:style-name="P1700"><text:span text:style-name="T1700_1">外購料件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54">
            <table:covered-table-cell table:style-name="Cell1503">
              <text:p text:style-name="P1701"/>
            </table:covered-table-cell>
            <table:table-cell table:style-name="Cell1504">
              <text:p text:style-name="P1702"><text:span text:style-name="T1702_1">品名</text:span></text:p>
            </table:table-cell>
            <table:table-cell table:style-name="Cell1505">
              <text:p text:style-name="P1703"/>
            </table:table-cell>
            <table:table-cell table:style-name="Cell1506">
              <text:p text:style-name="P1704"/>
            </table:table-cell>
            <table:table-cell table:style-name="Cell1507" table:number-columns-spanned="2">
              <text:p text:style-name="P1705"/>
            </table:table-cell>
            <table:covered-table-cell/>
            <table:table-cell table:style-name="Cell1508" table:number-columns-spanned="2">
              <text:p text:style-name="P1706"/>
            </table:table-cell>
            <table:covered-table-cell/>
            <table:table-cell table:style-name="Cell1509" table:number-columns-spanned="2">
              <text:p text:style-name="P1707"/>
            </table:table-cell>
            <table:covered-table-cell/>
            <table:table-cell table:style-name="Cell1510" table:number-columns-spanned="2">
              <text:p text:style-name="P1708"/>
            </table:table-cell>
            <table:covered-table-cell/>
            <table:table-cell table:style-name="Cell1511">
              <text:p text:style-name="P1709"/>
            </table:table-cell>
          </table:table-row>
          <table:table-row table:style-name="Row255">
            <table:covered-table-cell table:style-name="Cell1512">
              <text:p text:style-name="P1710"/>
            </table:covered-table-cell>
            <table:table-cell table:style-name="Cell1513">
              <text:p text:style-name="P1711"><text:span text:style-name="T1711_1">單位</text:span></text:p>
            </table:table-cell>
            <table:table-cell table:style-name="Cell1514">
              <text:p text:style-name="P1712"/>
            </table:table-cell>
            <table:table-cell table:style-name="Cell1515">
              <text:p text:style-name="P1713"/>
            </table:table-cell>
            <table:table-cell table:style-name="Cell1516" table:number-columns-spanned="2">
              <text:p text:style-name="P1714"/>
            </table:table-cell>
            <table:covered-table-cell/>
            <table:table-cell table:style-name="Cell1517" table:number-columns-spanned="2">
              <text:p text:style-name="P1715"/>
            </table:table-cell>
            <table:covered-table-cell/>
            <table:table-cell table:style-name="Cell1518" table:number-columns-spanned="2">
              <text:p text:style-name="P1716"/>
            </table:table-cell>
            <table:covered-table-cell/>
            <table:table-cell table:style-name="Cell1519" table:number-columns-spanned="2">
              <text:p text:style-name="P1717"/>
            </table:table-cell>
            <table:covered-table-cell/>
            <table:table-cell table:style-name="Cell1520">
              <text:p text:style-name="P1718"/>
            </table:table-cell>
          </table:table-row>
          <table:table-row table:style-name="Row256">
            <table:covered-table-cell table:style-name="Cell1521">
              <text:p text:style-name="P1719"/>
            </table:covered-table-cell>
            <table:table-cell table:style-name="Cell1522">
              <text:p text:style-name="P1720"><text:span text:style-name="T1720_1">數量</text:span></text:p>
            </table:table-cell>
            <table:table-cell table:style-name="Cell1523">
              <text:p text:style-name="P1721"/>
            </table:table-cell>
            <table:table-cell table:style-name="Cell1524">
              <text:p text:style-name="P1722"/>
            </table:table-cell>
            <table:table-cell table:style-name="Cell1525" table:number-columns-spanned="2">
              <text:p text:style-name="P1723"/>
            </table:table-cell>
            <table:covered-table-cell/>
            <table:table-cell table:style-name="Cell1526" table:number-columns-spanned="2">
              <text:p text:style-name="P1724"/>
            </table:table-cell>
            <table:covered-table-cell/>
            <table:table-cell table:style-name="Cell1527" table:number-columns-spanned="2">
              <text:p text:style-name="P1725"/>
            </table:table-cell>
            <table:covered-table-cell/>
            <table:table-cell table:style-name="Cell1528" table:number-columns-spanned="2">
              <text:p text:style-name="P1726"/>
            </table:table-cell>
            <table:covered-table-cell/>
            <table:table-cell table:style-name="Cell1529">
              <text:p text:style-name="P1727"/>
            </table:table-cell>
          </table:table-row>
          <table:table-row table:style-name="Row257">
            <table:covered-table-cell table:style-name="Cell1530">
              <text:p text:style-name="P1728"/>
            </table:covered-table-cell>
            <table:table-cell table:style-name="Cell1531">
              <text:p text:style-name="P1729"><text:span text:style-name="T1729_1">金額</text:span></text:p>
            </table:table-cell>
            <table:table-cell table:style-name="Cell1532">
              <text:p text:style-name="P1730"/>
            </table:table-cell>
            <table:table-cell table:style-name="Cell1533">
              <text:p text:style-name="P1731"/>
            </table:table-cell>
            <table:table-cell table:style-name="Cell1534" table:number-columns-spanned="2">
              <text:p text:style-name="P1732"/>
            </table:table-cell>
            <table:covered-table-cell/>
            <table:table-cell table:style-name="Cell1535" table:number-columns-spanned="2">
              <text:p text:style-name="P1733"/>
            </table:table-cell>
            <table:covered-table-cell/>
            <table:table-cell table:style-name="Cell1536" table:number-columns-spanned="2">
              <text:p text:style-name="P1734"/>
            </table:table-cell>
            <table:covered-table-cell/>
            <table:table-cell table:style-name="Cell1537" table:number-columns-spanned="2">
              <text:p text:style-name="P1735"/>
            </table:table-cell>
            <table:covered-table-cell/>
            <table:table-cell table:style-name="Cell1538">
              <text:p text:style-name="P1736"/>
            </table:table-cell>
          </table:table-row>
          <table:table-row table:style-name="Row258">
            <table:table-cell table:style-name="Cell1539">
              <text:p text:style-name="P1737"><text:span text:style-name="T1737_1">備註</text:span></text:p>
            </table:table-cell>
            <table:table-cell table:style-name="Cell1540" table:number-columns-spanned="12">
              <text:p text:style-name="P1738"><text:span text:style-name="T1738_1">1.非車輛所屬配件或私人貴重物品請自行保管。</text:span></text:p>
              <text:p text:style-name="P1739"><text:span text:style-name="T1739_1">2.對車輛維修品質或工作項目有疑義，請即反映保養場主管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59">
            <table:table-cell table:style-name="Cell1541" table:number-columns-spanned="13">
              <text:p text:style-name="P1740"><text:span text:style-name="T1740_1">保養修護人員：<text:s text:c="20"/>線上檢驗人員：<text:s text:c="18"/>年<text:s text:c="4"/>月<text:s text:c="4"/>日<text:s text:c="3"/>時<text:s text:c="4"/>分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60">
            <table:table-cell table:style-name="Cell1542" table:number-columns-spanned="13">
              <text:p text:style-name="P1741"><text:span text:style-name="T1741_1">保養廠主管：<text:s text:c="17"/>日期：<text:s text:c="5"/>年<text:s text:c="5"/>月<text:s text:c="5"/>日<text:s text:c="4"/>時<text:s text:c="4"/>分<text:s text:c="2"/>接收者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1742"><draw:frame svg:x="-0.004cm" svg:y="-1.057cm" svg:width="2.805cm" svg:height="1.071cm" draw:style-name="FR9" text:anchor-type="char" draw:z-index="5"><draw:text-box><text:p text:style-name="P1743"><text:span text:style-name="T1743_1">附</text:span><text:span text:style-name="T1743_2">件10</text:span></text:p></draw:text-box></draw:frame><text:span text:style-name="T1743_3">消防局消防車輛潤滑保養修護檢查實施紀錄表</text:span></text:p>
      </text:section>
      <text:section text:style-name="S8" text:name="S8">
        <table:table table:style-name="Table11">
          <table:table-column table:style-name="Column99"/>
          <table:table-column table:style-name="Column100"/>
          <table:table-column table:style-name="Column101"/>
          <table:table-column table:style-name="Column102"/>
          <table:table-column table:style-name="Column103"/>
          <table:table-column table:style-name="Column104"/>
          <table:table-column table:style-name="Column105"/>
          <table:table-column table:style-name="Column106"/>
          <table:table-column table:style-name="Column107"/>
          <table:table-column table:style-name="Column108"/>
          <table:table-column table:style-name="Column109"/>
          <table:table-row table:style-name="Row261">
            <table:table-cell table:style-name="Cell1543" table:number-columns-spanned="11">
              <text:p text:style-name="P1744"><draw:frame svg:x="-0.076cm" svg:y="-1.138cm" svg:width="2.805cm" svg:height="1.071cm" draw:style-name="FR10" text:anchor-type="char" draw:z-index="9"><draw:text-box><text:p text:style-name="P1745"><text:span text:style-name="T1745_1">附</text:span><text:span text:style-name="T1745_2">件</text:span><text:span text:style-name="T1745_3">11</text:span></text:p></draw:text-box></draw:frame><text:span text:style-name="T1745_4">消<text:tab/>防<text:tab/>車<text:tab/>輛<text:tab/>裝<text:tab/>備<text:tab/>器<text:tab/>材<text:tab/>保<text:tab/>養<text:tab/>業<text:tab/>務<text:tab/>檢<text:tab/>查<text:tab/>評<text:tab/>分<text:tab/>表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62">
            <table:table-cell table:style-name="Cell1544" table:number-columns-spanned="2">
              <text:p text:style-name="P1746"><text:span text:style-name="T1746_1">受<text:tab/>檢<text:tab/>單<text:tab/>位</text:span></text:p>
            </table:table-cell>
            <table:covered-table-cell/>
            <table:table-cell table:style-name="Cell1545" table:number-columns-spanned="3">
              <text:p text:style-name="P1747"/>
            </table:table-cell>
            <table:covered-table-cell/>
            <table:covered-table-cell/>
            <table:table-cell table:style-name="Cell1546" table:number-columns-spanned="3">
              <text:p text:style-name="P1748"><text:span text:style-name="T1748_1">檢<text:tab/>查<text:tab/>日<text:tab/>期</text:span></text:p>
            </table:table-cell>
            <table:covered-table-cell/>
            <table:covered-table-cell/>
            <table:table-cell table:style-name="Cell1547" table:number-columns-spanned="3">
              <text:p text:style-name="P1749"/>
            </table:table-cell>
            <table:covered-table-cell/>
            <table:covered-table-cell/>
          </table:table-row>
          <table:table-row table:style-name="Row263">
            <table:table-cell table:style-name="Cell1548" table:number-rows-spanned="2">
              <text:p text:style-name="P1750"><text:span text:style-name="T1750_1">區</text:span><text:span text:style-name="T1750_2"><text:s/></text:span><text:span text:style-name="T1750_3">分</text:span></text:p>
            </table:table-cell>
            <table:table-cell table:style-name="Cell1549" table:number-columns-spanned="6" table:number-rows-spanned="2">
              <text:p text:style-name="P1751"><text:span text:style-name="T1751_1">檢查項目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550" table:number-columns-spanned="2" table:number-rows-spanned="2">
              <text:p text:style-name="P1752"><text:span text:style-name="T1752_1">配</text:span></text:p>
              <text:p text:style-name="P1753"><text:span text:style-name="T1753_1">分</text:span></text:p>
            </table:table-cell>
            <table:covered-table-cell/>
            <table:table-cell table:style-name="Cell1551" table:number-columns-spanned="2">
              <text:p text:style-name="P1754"><text:span text:style-name="T1754_1">得<text:tab/>分</text:span></text:p>
            </table:table-cell>
            <table:covered-table-cell/>
          </table:table-row>
          <table:table-row table:style-name="Row264">
            <table:covered-table-cell table:style-name="Cell1552">
              <text:p text:style-name="P1755"/>
            </table:covered-table-cell>
            <table:covered-table-cell table:style-name="Cell1553">
              <text:p text:style-name="P1756"/>
            </table:covered-table-cell>
            <table:covered-table-cell/>
            <table:covered-table-cell/>
            <table:covered-table-cell/>
            <table:covered-table-cell/>
            <table:covered-table-cell/>
            <table:covered-table-cell table:style-name="Cell1554">
              <text:p text:style-name="P1757"/>
            </table:covered-table-cell>
            <table:covered-table-cell/>
            <table:table-cell table:style-name="Cell1555">
              <text:p text:style-name="P1758"><text:span text:style-name="T1758_1">局本部</text:span></text:p>
            </table:table-cell>
            <table:table-cell table:style-name="Cell1556">
              <text:p text:style-name="P1759"><text:span text:style-name="T1759_1">大（中）隊</text:span></text:p>
              <text:p text:style-name="P1760"><text:span text:style-name="T1760_1">同級單位</text:span></text:p>
            </table:table-cell>
          </table:table-row>
          <table:table-row table:style-name="Row265">
            <table:table-cell table:style-name="Cell1557" table:number-rows-spanned="6">
              <text:p text:style-name="P1761"/>
              <text:p text:style-name="P1762"/>
              <text:p text:style-name="P1763"><text:span text:style-name="T1763_1">計</text:span></text:p>
              <text:p text:style-name="P1764"/>
              <text:p text:style-name="P1765"/>
              <text:p text:style-name="P1766"/>
              <text:p text:style-name="P1767"><text:span text:style-name="T1767_1">畫</text:span></text:p>
            </table:table-cell>
            <table:table-cell table:style-name="Cell1558" table:number-columns-spanned="6">
              <text:p text:style-name="P1768"><text:span text:style-name="T1768_1">擬訂是否依據確實（附原簽稿）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559" table:number-columns-spanned="2">
              <text:p text:style-name="P1769"><text:span text:style-name="T1769_1">15</text:span></text:p>
            </table:table-cell>
            <table:covered-table-cell/>
            <table:table-cell table:style-name="Cell1560">
              <text:p text:style-name="P1770"/>
            </table:table-cell>
            <table:table-cell table:style-name="Cell1561">
              <text:p text:style-name="P1771"/>
            </table:table-cell>
          </table:table-row>
          <table:table-row table:style-name="Row266">
            <table:covered-table-cell table:style-name="Cell1562">
              <text:p text:style-name="P1772"/>
            </table:covered-table-cell>
            <table:table-cell table:style-name="Cell1563" table:number-columns-spanned="6">
              <text:p text:style-name="P1773"><text:span text:style-name="T1773_1">內容是否將有關規定納入並明確敘明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564" table:number-columns-spanned="2">
              <text:p text:style-name="P1774"><text:span text:style-name="T1774_1">30</text:span></text:p>
            </table:table-cell>
            <table:covered-table-cell/>
            <table:table-cell table:style-name="Cell1565">
              <text:p text:style-name="P1775"/>
            </table:table-cell>
            <table:table-cell table:style-name="Cell1566">
              <text:p text:style-name="P1776"/>
            </table:table-cell>
          </table:table-row>
          <table:table-row table:style-name="Row267">
            <table:covered-table-cell table:style-name="Cell1567">
              <text:p text:style-name="P1777"/>
            </table:covered-table-cell>
            <table:table-cell table:style-name="Cell1568" table:number-columns-spanned="6">
              <text:p text:style-name="P1778"><text:span text:style-name="T1778_1">是否於實施檢查兩週前發布檢查計畫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569" table:number-columns-spanned="2">
              <text:p text:style-name="P1779"><text:span text:style-name="T1779_1">30</text:span></text:p>
            </table:table-cell>
            <table:covered-table-cell/>
            <table:table-cell table:style-name="Cell1570">
              <text:p text:style-name="P1780"/>
            </table:table-cell>
            <table:table-cell table:style-name="Cell1571">
              <text:p text:style-name="P1781"/>
            </table:table-cell>
          </table:table-row>
          <table:table-row table:style-name="Row268">
            <table:covered-table-cell table:style-name="Cell1572">
              <text:p text:style-name="P1782"/>
            </table:covered-table-cell>
            <table:table-cell table:style-name="Cell1573" table:number-columns-spanned="6">
              <text:p text:style-name="P1783"><text:span text:style-name="T1783_1">是否有副陳上級備查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574" table:number-columns-spanned="2">
              <text:p text:style-name="P1784"><text:span text:style-name="T1784_1">15</text:span></text:p>
            </table:table-cell>
            <table:covered-table-cell/>
            <table:table-cell table:style-name="Cell1575">
              <text:p text:style-name="P1785"/>
            </table:table-cell>
            <table:table-cell table:style-name="Cell1576">
              <text:p text:style-name="P1786"/>
            </table:table-cell>
          </table:table-row>
          <table:table-row table:style-name="Row269">
            <table:covered-table-cell table:style-name="Cell1577">
              <text:p text:style-name="P1787"/>
            </table:covered-table-cell>
            <table:table-cell table:style-name="Cell1578" table:number-columns-spanned="6">
              <text:p text:style-name="P1788"><text:span text:style-name="T1788_1">是否按隸屬系統行文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579" table:number-columns-spanned="2">
              <text:p text:style-name="P1789"><text:span text:style-name="T1789_1">10</text:span></text:p>
            </table:table-cell>
            <table:covered-table-cell/>
            <table:table-cell table:style-name="Cell1580">
              <text:p text:style-name="P1790"/>
            </table:table-cell>
            <table:table-cell table:style-name="Cell1581">
              <text:p text:style-name="P1791"/>
            </table:table-cell>
          </table:table-row>
          <table:table-row table:style-name="Row270">
            <table:covered-table-cell table:style-name="Cell1582">
              <text:p text:style-name="P1792"/>
            </table:covered-table-cell>
            <table:table-cell table:style-name="Cell1583" table:number-columns-spanned="6">
              <text:p text:style-name="P1793"><text:span text:style-name="T1793_1">合</text:span><text:span text:style-name="T1793_2"><text:s/></text:span><text:span text:style-name="T1793_3">計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584" table:number-columns-spanned="2">
              <text:p text:style-name="P1794"/>
            </table:table-cell>
            <table:covered-table-cell/>
            <table:table-cell table:style-name="Cell1585">
              <text:p text:style-name="P1795"/>
            </table:table-cell>
            <table:table-cell table:style-name="Cell1586">
              <text:p text:style-name="P1796"/>
            </table:table-cell>
          </table:table-row>
          <table:table-row table:style-name="Row271">
            <table:table-cell table:style-name="Cell1587" table:number-rows-spanned="6">
              <text:p text:style-name="P1797"/>
              <text:p text:style-name="P1798"/>
              <text:p text:style-name="P1799"><text:span text:style-name="T1799_1">執</text:span></text:p>
              <text:p text:style-name="P1800"/>
              <text:p text:style-name="P1801"/>
              <text:p text:style-name="P1802"/>
              <text:p text:style-name="P1803"><text:span text:style-name="T1803_1">行</text:span></text:p>
            </table:table-cell>
            <table:table-cell table:style-name="Cell1588" table:number-columns-spanned="6">
              <text:p text:style-name="P1804"><text:span text:style-name="T1804_1">是否依照計畫規定實施檢查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589" table:number-columns-spanned="2">
              <text:p text:style-name="P1805"><text:span text:style-name="T1805_1">30</text:span></text:p>
            </table:table-cell>
            <table:covered-table-cell/>
            <table:table-cell table:style-name="Cell1590">
              <text:p text:style-name="P1806"/>
            </table:table-cell>
            <table:table-cell table:style-name="Cell1591">
              <text:p text:style-name="P1807"/>
            </table:table-cell>
          </table:table-row>
          <table:table-row table:style-name="Row272">
            <table:covered-table-cell table:style-name="Cell1592">
              <text:p text:style-name="P1808"/>
            </table:covered-table-cell>
            <table:table-cell table:style-name="Cell1593" table:number-columns-spanned="6">
              <text:p text:style-name="P1809"><text:span text:style-name="T1809_1">檢查內容及次數是否與檢查週期表規定相符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594" table:number-columns-spanned="2">
              <text:p text:style-name="P1810"><text:span text:style-name="T1810_1">20</text:span></text:p>
            </table:table-cell>
            <table:covered-table-cell/>
            <table:table-cell table:style-name="Cell1595">
              <text:p text:style-name="P1811"/>
            </table:table-cell>
            <table:table-cell table:style-name="Cell1596">
              <text:p text:style-name="P1812"/>
            </table:table-cell>
          </table:table-row>
          <table:table-row table:style-name="Row273">
            <table:covered-table-cell table:style-name="Cell1597">
              <text:p text:style-name="P1813"/>
            </table:covered-table-cell>
            <table:table-cell table:style-name="Cell1598" table:number-columns-spanned="6">
              <text:p text:style-name="P1814"><text:span text:style-name="T1814_1">各次檢查時隔是否適當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599" table:number-columns-spanned="2">
              <text:p text:style-name="P1815"><text:span text:style-name="T1815_1">10</text:span></text:p>
            </table:table-cell>
            <table:covered-table-cell/>
            <table:table-cell table:style-name="Cell1600">
              <text:p text:style-name="P1816"/>
            </table:table-cell>
            <table:table-cell table:style-name="Cell1601">
              <text:p text:style-name="P1817"/>
            </table:table-cell>
          </table:table-row>
          <table:table-row table:style-name="Row274">
            <table:covered-table-cell table:style-name="Cell1602">
              <text:p text:style-name="P1818"/>
            </table:covered-table-cell>
            <table:table-cell table:style-name="Cell1603" table:number-columns-spanned="6">
              <text:p text:style-name="P1819"><text:span text:style-name="T1819_1">是否按規定使用各式表卡及完整建檔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04" table:number-columns-spanned="2">
              <text:p text:style-name="P1820"><text:span text:style-name="T1820_1">10</text:span></text:p>
            </table:table-cell>
            <table:covered-table-cell/>
            <table:table-cell table:style-name="Cell1605">
              <text:p text:style-name="P1821"/>
            </table:table-cell>
            <table:table-cell table:style-name="Cell1606">
              <text:p text:style-name="P1822"/>
            </table:table-cell>
          </table:table-row>
          <table:table-row table:style-name="Row275">
            <table:covered-table-cell table:style-name="Cell1607">
              <text:p text:style-name="P1823"/>
            </table:covered-table-cell>
            <table:table-cell table:style-name="Cell1608" table:number-columns-spanned="6">
              <text:p text:style-name="P1824"><text:span text:style-name="T1824_1">帳卡與物品是否相符、登記清楚，是否清點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09" table:number-columns-spanned="2">
              <text:p text:style-name="P1825"><text:span text:style-name="T1825_1">30</text:span></text:p>
            </table:table-cell>
            <table:covered-table-cell/>
            <table:table-cell table:style-name="Cell1610">
              <text:p text:style-name="P1826"/>
            </table:table-cell>
            <table:table-cell table:style-name="Cell1611">
              <text:p text:style-name="P1827"/>
            </table:table-cell>
          </table:table-row>
          <table:table-row table:style-name="Row276">
            <table:covered-table-cell table:style-name="Cell1612">
              <text:p text:style-name="P1828"/>
            </table:covered-table-cell>
            <table:table-cell table:style-name="Cell1613" table:number-columns-spanned="6">
              <text:p text:style-name="P1829"><text:span text:style-name="T1829_1">合計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14" table:number-columns-spanned="2">
              <text:p text:style-name="P1830"/>
            </table:table-cell>
            <table:covered-table-cell/>
            <table:table-cell table:style-name="Cell1615">
              <text:p text:style-name="P1831"/>
            </table:table-cell>
            <table:table-cell table:style-name="Cell1616">
              <text:p text:style-name="P1832"/>
            </table:table-cell>
          </table:table-row>
          <table:table-row table:style-name="Row277">
            <table:table-cell table:style-name="Cell1617" table:number-rows-spanned="7">
              <text:p text:style-name="P1833"/>
              <text:p text:style-name="P1834"/>
              <text:p text:style-name="P1835"/>
              <text:p text:style-name="P1836"/>
              <text:p text:style-name="P1837"><text:span text:style-name="T1837_1">考</text:span></text:p>
              <text:p text:style-name="P1838"/>
              <text:p text:style-name="P1839"/>
              <text:p text:style-name="P1840"/>
              <text:p text:style-name="P1841"><text:span text:style-name="T1841_1">核</text:span></text:p>
            </table:table-cell>
            <table:table-cell table:style-name="Cell1618" table:number-columns-spanned="6">
              <text:p text:style-name="P1842"><text:span text:style-name="T1842_1">對署、局</text:span><text:span text:style-name="T1842_2">(</text:span><text:span text:style-name="T1842_3">大隊及同級單位）當年度檢（抽）查所公布之</text:span><text:span text:style-name="T1842_4">缺點有無改進措施及副陳署、局</text:span><text:span text:style-name="T1842_5">(</text:span><text:span text:style-name="T1842_6">大隊及同級單位）備查。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19" table:number-columns-spanned="2">
              <text:p text:style-name="P1843"/>
              <text:p text:style-name="P1844"><text:span text:style-name="T1844_1">20</text:span></text:p>
            </table:table-cell>
            <table:covered-table-cell/>
            <table:table-cell table:style-name="Cell1620">
              <text:p text:style-name="P1845"/>
            </table:table-cell>
            <table:table-cell table:style-name="Cell1621">
              <text:p text:style-name="P1846"/>
            </table:table-cell>
          </table:table-row>
          <table:table-row table:style-name="Row278">
            <table:covered-table-cell table:style-name="Cell1622">
              <text:p text:style-name="P1847"/>
            </table:covered-table-cell>
            <table:table-cell table:style-name="Cell1623" table:number-columns-spanned="6">
              <text:p text:style-name="P1848"><text:span text:style-name="T1848_1">對所屬單位檢查後有無檢討紀錄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24" table:number-columns-spanned="2">
              <text:p text:style-name="P1849"><text:span text:style-name="T1849_1">20</text:span></text:p>
            </table:table-cell>
            <table:covered-table-cell/>
            <table:table-cell table:style-name="Cell1625">
              <text:p text:style-name="P1850"/>
            </table:table-cell>
            <table:table-cell table:style-name="Cell1626">
              <text:p text:style-name="P1851"/>
            </table:table-cell>
          </table:table-row>
          <table:table-row table:style-name="Row279">
            <table:covered-table-cell table:style-name="Cell1627">
              <text:p text:style-name="P1852"/>
            </table:covered-table-cell>
            <table:table-cell table:style-name="Cell1628" table:number-columns-spanned="6">
              <text:p text:style-name="P1853"><text:span text:style-name="T1853_1">帳物不符或缺失有無追蹤複查紀錄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29" table:number-columns-spanned="2">
              <text:p text:style-name="P1854"><text:span text:style-name="T1854_1">20</text:span></text:p>
            </table:table-cell>
            <table:covered-table-cell/>
            <table:table-cell table:style-name="Cell1630">
              <text:p text:style-name="P1855"/>
            </table:table-cell>
            <table:table-cell table:style-name="Cell1631">
              <text:p text:style-name="P1856"/>
            </table:table-cell>
          </table:table-row>
          <table:table-row table:style-name="Row280">
            <table:covered-table-cell table:style-name="Cell1632">
              <text:p text:style-name="P1857"/>
            </table:covered-table-cell>
            <table:table-cell table:style-name="Cell1633" table:number-columns-spanned="6">
              <text:p text:style-name="P1858"><text:span text:style-name="T1858_1">對所屬檢查成績、名次是否評定發布及副陳上級備查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34" table:number-columns-spanned="2">
              <text:p text:style-name="P1859"><text:span text:style-name="T1859_1">10</text:span></text:p>
            </table:table-cell>
            <table:covered-table-cell/>
            <table:table-cell table:style-name="Cell1635">
              <text:p text:style-name="P1860"/>
            </table:table-cell>
            <table:table-cell table:style-name="Cell1636">
              <text:p text:style-name="P1861"/>
            </table:table-cell>
          </table:table-row>
          <table:table-row table:style-name="Row281">
            <table:covered-table-cell table:style-name="Cell1637">
              <text:p text:style-name="P1862"/>
            </table:covered-table-cell>
            <table:table-cell table:style-name="Cell1638" table:number-columns-spanned="6">
              <text:p text:style-name="P1863"><text:span text:style-name="T1863_1">是否依規定辦理檢查成績獎懲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39" table:number-columns-spanned="2">
              <text:p text:style-name="P1864"><text:span text:style-name="T1864_1">20</text:span></text:p>
            </table:table-cell>
            <table:covered-table-cell/>
            <table:table-cell table:style-name="Cell1640">
              <text:p text:style-name="P1865"/>
            </table:table-cell>
            <table:table-cell table:style-name="Cell1641">
              <text:p text:style-name="P1866"/>
            </table:table-cell>
          </table:table-row>
          <table:table-row table:style-name="Row282">
            <table:covered-table-cell table:style-name="Cell1642">
              <text:p text:style-name="P1867"/>
            </table:covered-table-cell>
            <table:table-cell table:style-name="Cell1643" table:number-columns-spanned="6">
              <text:p text:style-name="P1868"><text:span text:style-name="T1868_1">報繳（廢）及送修裝備是否於檢查兩週前報出（附相關文<text:s/></text:span><text:span text:style-name="T1868_2">件）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44" table:number-columns-spanned="2">
              <text:p text:style-name="P1869"/>
              <text:p text:style-name="P1870"><text:span text:style-name="T1870_1">10</text:span></text:p>
            </table:table-cell>
            <table:covered-table-cell/>
            <table:table-cell table:style-name="Cell1645">
              <text:p text:style-name="P1871"/>
            </table:table-cell>
            <table:table-cell table:style-name="Cell1646">
              <text:p text:style-name="P1872"/>
            </table:table-cell>
          </table:table-row>
          <table:table-row table:style-name="Row283">
            <table:covered-table-cell table:style-name="Cell1647">
              <text:p text:style-name="P1873"/>
            </table:covered-table-cell>
            <table:table-cell table:style-name="Cell1648" table:number-columns-spanned="6">
              <text:p text:style-name="P1874"><text:span text:style-name="T1874_1">合計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49" table:number-columns-spanned="2">
              <text:p text:style-name="P1875"/>
            </table:table-cell>
            <table:covered-table-cell/>
            <table:table-cell table:style-name="Cell1650">
              <text:p text:style-name="P1876"/>
            </table:table-cell>
            <table:table-cell table:style-name="Cell1651">
              <text:p text:style-name="P1877"/>
            </table:table-cell>
          </table:table-row>
          <table:table-row table:style-name="Row284">
            <table:table-cell table:style-name="Cell1652" table:number-rows-spanned="7">
              <text:p text:style-name="P1878"><text:span text:style-name="T1878_1">基<text:s/>層<text:s/>單<text:s/>位</text:span><text:span text:style-name="T1878_2">(分隊)</text:span></text:p>
              <text:p text:style-name="P1879"/>
            </table:table-cell>
            <table:table-cell table:style-name="Cell1653" table:number-columns-spanned="6">
              <text:p text:style-name="P1880"><text:span text:style-name="T1880_1">對上級發布之裝備檢查文件是否適切處理及彙裝完整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54" table:number-columns-spanned="2">
              <text:p text:style-name="P1881"><text:span text:style-name="T1881_1">20</text:span></text:p>
            </table:table-cell>
            <table:covered-table-cell/>
            <table:table-cell table:style-name="Cell1655" table:number-columns-spanned="2">
              <text:p text:style-name="P1882"/>
            </table:table-cell>
            <table:covered-table-cell/>
          </table:table-row>
          <table:table-row table:style-name="Row285">
            <table:covered-table-cell table:style-name="Cell1656">
              <text:p text:style-name="P1883"/>
            </table:covered-table-cell>
            <table:table-cell table:style-name="Cell1657" table:number-columns-spanned="6">
              <text:p text:style-name="P1884"><text:span text:style-name="T1884_1">帳卡等是否依規定登記、相符及完整彙集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58" table:number-columns-spanned="2">
              <text:p text:style-name="P1885"><text:span text:style-name="T1885_1">20</text:span></text:p>
            </table:table-cell>
            <table:covered-table-cell/>
            <table:table-cell table:style-name="Cell1659" table:number-columns-spanned="2">
              <text:p text:style-name="P1886"/>
            </table:table-cell>
            <table:covered-table-cell/>
          </table:table-row>
          <table:table-row table:style-name="Row286">
            <table:covered-table-cell table:style-name="Cell1660">
              <text:p text:style-name="P1887"/>
            </table:covered-table-cell>
            <table:table-cell table:style-name="Cell1661" table:number-columns-spanned="6">
              <text:p text:style-name="P1888"><text:span text:style-name="T1888_1">是否照檢查週期表之規定執行檢查及清點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62" table:number-columns-spanned="2">
              <text:p text:style-name="P1889"><text:span text:style-name="T1889_1">10</text:span></text:p>
            </table:table-cell>
            <table:covered-table-cell/>
            <table:table-cell table:style-name="Cell1663" table:number-columns-spanned="2">
              <text:p text:style-name="P1890"/>
            </table:table-cell>
            <table:covered-table-cell/>
          </table:table-row>
          <table:table-row table:style-name="Row287">
            <table:covered-table-cell table:style-name="Cell1664">
              <text:p text:style-name="P1891"/>
            </table:covered-table-cell>
            <table:table-cell table:style-name="Cell1665" table:number-columns-spanned="6">
              <text:p text:style-name="P1892"><text:span text:style-name="T1892_1">是否按規定使用各項表單、紀錄完整並彙裝整齊（影本以</text:span></text:p>
              <text:p text:style-name="P1893"><text:span text:style-name="T1893_1">零分計算）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66" table:number-columns-spanned="2">
              <text:p text:style-name="P1894"><text:span text:style-name="T1894_1">30</text:span></text:p>
            </table:table-cell>
            <table:covered-table-cell/>
            <table:table-cell table:style-name="Cell1667" table:number-columns-spanned="2">
              <text:p text:style-name="P1895"/>
            </table:table-cell>
            <table:covered-table-cell/>
          </table:table-row>
          <table:table-row table:style-name="Row288">
            <table:covered-table-cell table:style-name="Cell1668">
              <text:p text:style-name="P1896"/>
            </table:covered-table-cell>
            <table:table-cell table:style-name="Cell1669" table:number-columns-spanned="6">
              <text:p text:style-name="P1897"><text:span text:style-name="T1897_1">對保養不良及損壞之裝備是否主動處理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70" table:number-columns-spanned="2">
              <text:p text:style-name="P1898"><text:span text:style-name="T1898_1">10</text:span></text:p>
            </table:table-cell>
            <table:covered-table-cell/>
            <table:table-cell table:style-name="Cell1671" table:number-columns-spanned="2">
              <text:p text:style-name="P1899"/>
            </table:table-cell>
            <table:covered-table-cell/>
          </table:table-row>
          <table:table-row table:style-name="Row289">
            <table:covered-table-cell table:style-name="Cell1672">
              <text:p text:style-name="P1900"/>
            </table:covered-table-cell>
            <table:table-cell table:style-name="Cell1673" table:number-columns-spanned="6">
              <text:p text:style-name="P1901"><text:span text:style-name="T1901_1">對裝備保養優劣人員有無考核紀錄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74" table:number-columns-spanned="2">
              <text:p text:style-name="P1902"><text:span text:style-name="T1902_1">10</text:span></text:p>
            </table:table-cell>
            <table:covered-table-cell/>
            <table:table-cell table:style-name="Cell1675" table:number-columns-spanned="2">
              <text:p text:style-name="P1903"/>
            </table:table-cell>
            <table:covered-table-cell/>
          </table:table-row>
          <table:table-row table:style-name="Row290">
            <table:covered-table-cell table:style-name="Cell1676">
              <text:p text:style-name="P1904"/>
            </table:covered-table-cell>
            <table:table-cell table:style-name="Cell1677" table:number-columns-spanned="6">
              <text:p text:style-name="P1905"><text:span text:style-name="T1905_1">合計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78" table:number-columns-spanned="4">
              <text:p text:style-name="P1906"/>
            </table:table-cell>
            <table:covered-table-cell/>
            <table:covered-table-cell/>
            <table:covered-table-cell/>
          </table:table-row>
          <table:table-row table:style-name="Row291">
            <table:table-cell table:style-name="Cell1679">
              <text:p text:style-name="P1907"><text:span text:style-name="T1907_1">總</text:span></text:p>
              <text:p text:style-name="P1908"/>
              <text:p text:style-name="P1909"><text:span text:style-name="T1909_1">分</text:span></text:p>
            </table:table-cell>
            <table:table-cell table:style-name="Cell1680" table:number-columns-spanned="2">
              <text:p text:style-name="P1910"/>
            </table:table-cell>
            <table:covered-table-cell/>
            <table:table-cell table:style-name="Cell1681">
              <text:p text:style-name="P1911"><text:span text:style-name="T1911_1">檢<text:s/>查<text:s/>人<text:s/>員</text:span></text:p>
            </table:table-cell>
            <table:table-cell table:style-name="Cell1682" table:number-columns-spanned="2">
              <text:p text:style-name="P1912"/>
            </table:table-cell>
            <table:covered-table-cell/>
            <table:table-cell table:style-name="Cell1683">
              <text:p text:style-name="P1913"><text:span text:style-name="T1913_1">會</text:span><text:span text:style-name="T1913_2"><text:s/></text:span><text:span text:style-name="T1913_3">檢</text:span><text:span text:style-name="T1913_4"><text:s/>人<text:s/>員</text:span></text:p>
            </table:table-cell>
            <table:table-cell table:style-name="Cell1684" table:number-columns-spanned="4">
              <text:p text:style-name="P1914"/>
            </table:table-cell>
            <table:covered-table-cell/>
            <table:covered-table-cell/>
            <table:covered-table-cell/>
          </table:table-row>
        </table:table>
        <text:p text:style-name="P1915"><text:span text:style-name="T1915_1">備<text:s/>註<text:s/>：</text:span></text:p>
        <text:p text:style-name="P1916"><text:span text:style-name="T1916_1">各級消防機關檢查所屬單位業務檢查計分方式如下：</text:span></text:p>
        <text:p text:style-name="P1917"><text:span text:style-name="T1917_1">一、署檢</text:span><text:span text:style-name="T1917_2">(訪)</text:span><text:span text:style-name="T1917_3">查</text:span><text:span text:style-name="T1917_4">各級消防機關業務檢查總分計分比例如下：</text:span></text:p>
        <text:p text:style-name="P1918"><text:span text:style-name="T1918_1">(一)</text:span><text:span text:style-name="T1918_2">消防局及同</text:span><text:span text:style-name="T1918_3">級</text:span><text:span text:style-name="T1918_4">單位佔業務總分</text:span><text:span text:style-name="T1918_5">30%</text:span><text:span text:style-name="T1918_6">(</text:span><text:span text:style-name="T1918_7">計畫</text:span><text:span text:style-name="T1918_8"><text:s/>20%<text:s/></text:span><text:span text:style-name="T1918_9">、</text:span><text:span text:style-name="T1918_10">執行考核各40%</text:span><text:span text:style-name="T1918_11">)</text:span><text:span text:style-name="T1918_12">。</text:span></text:p>
        <text:p text:style-name="P1919"><text:span text:style-name="T1919_1">(二)</text:span><text:span text:style-name="T1919_2">大</text:span><text:span text:style-name="T1919_3">(中)</text:span><text:span text:style-name="T1919_4">隊及同級單位佔業務總分</text:span><text:span text:style-name="T1919_5">30%(</text:span><text:span text:style-name="T1919_6">計畫</text:span><text:span text:style-name="T1919_7">20%<text:s/></text:span><text:span text:style-name="T1919_8">、執行考核</text:span><text:span text:style-name="T1919_9">各40</text:span><text:span text:style-name="T1919_10">%</text:span><text:span text:style-name="T1919_11">)</text:span><text:span text:style-name="T1919_12">。</text:span></text:p>
        <text:p text:style-name="P1920"><text:span text:style-name="T1920_1">(三)</text:span><text:span text:style-name="T1920_2">基層及同級單位佔業務總</text:span><text:span text:style-name="T1920_3">分</text:span><text:span text:style-name="T1920_4">40%</text:span><text:span text:style-name="T1920_5"><text:s/></text:span><text:span text:style-name="T1920_6">。</text:span></text:p>
        <text:p text:style-name="P1921"><text:span text:style-name="T1921_1">二</text:span><text:span text:style-name="T1921_2"><text:s/></text:span><text:span text:style-name="T1921_3">、</text:span><text:span text:style-name="T1921_4"><text:s/></text:span><text:span text:style-name="T1921_5">局檢查所屬計分比例為：</text:span></text:p>
        <text:p text:style-name="P1922"><text:span text:style-name="T1922_1">(一)</text:span><text:span text:style-name="T1922_2"><text:s/></text:span><text:span text:style-name="T1922_3">大</text:span><text:span text:style-name="T1922_4">(中)</text:span><text:span text:style-name="T1922_5">隊及同級單位佔業務總分50%</text:span><text:span text:style-name="T1922_6">(</text:span><text:span text:style-name="T1922_7">計畫</text:span><text:span text:style-name="T1922_8">20%</text:span><text:span text:style-name="T1922_9">、執行考核</text:span><text:span text:style-name="T1922_10">各</text:span><text:span text:style-name="T1922_11">40%</text:span><text:span text:style-name="T1922_12">)</text:span><text:span text:style-name="T1922_13">。</text:span></text:p>
        <text:p text:style-name="P1923"><text:span text:style-name="T1923_1">(二)</text:span><text:span text:style-name="T1923_2">基層及同級單位佔業務總分</text:span><text:span text:style-name="T1923_3">50%</text:span><text:span text:style-name="T1923_4">。</text:span></text:p>
        <text:p text:style-name="P1924"><text:span text:style-name="T1924_1">三</text:span><text:span text:style-name="T1924_2"><text:s/></text:span><text:span text:style-name="T1924_3">、</text:span><text:span text:style-name="T1924_4"><text:s/></text:span><text:span text:style-name="T1924_5">大隊檢查所屬計分比例為：</text:span></text:p>
        <text:p text:style-name="P1925"><text:span text:style-name="T1925_1">(一)中隊及同級單位佔業務總分50%</text:span><text:span text:style-name="T1925_2">（</text:span><text:span text:style-name="T1925_3">計畫</text:span><text:span text:style-name="T1925_4">20%</text:span><text:span text:style-name="T1925_5">、執行考核各40%）。</text:span></text:p>
        <text:p text:style-name="P1926"><text:span text:style-name="T1926_1">(二)基層及同級單位佔業務總分50%。<text:s/></text:span></text:p>
        <text:p text:style-name="P1927"><text:span text:style-name="T1927_1">四<text:s/>、中隊檢查所屬計分比例為：基層及同級單位佔業務總分</text:span><text:span text:style-name="T1927_2">100</text:span><text:span text:style-name="T1927_3">%</text:span><text:span text:style-name="T1927_4">。</text:span></text:p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lbertus Extra Bold" svg:font-family="Albertus Extra Bold" style:font-pitch="variable" style:font-family-generic="swiss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DFKai-SB" svg:font-family="DFKai-SB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17ca5" style:text-underline-style="none"/>
    </style:style>
    <style:style style:name="txt121" style:family="text" style:parent-style-name="Default_20_Paragraph_20_Font">
      <style:text-properties style:font-name="Tahoma" fo:font-size="7pt" style:font-size-asian="7pt" style:font-name-complex="Tahoma" style:font-size-complex="7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No_20_Spacing" style:display-name="No Spacing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Block_20_Text" style:display-name="Block Text" style:family="paragraph" style:parent-style-name="Normal">
      <style:paragraph-properties fo:text-indent="-0.3cm" fo:margin-left="0.499cm" fo:margin-right="0.199cm"/>
      <style:text-properties style:font-name="Times New Roman" fo:font-size="10pt" style:font-name-asian="新細明體" style:font-size-asian="10pt" style:font-name-complex="Times New Roman" style:font-size-complex="10pt"/>
    </style:style>
    <style:style style:name="Annotation_20_text" style:display-name="Annotation text" style:family="paragraph" style:parent-style-name="Normal">
      <style:text-properties style:font-name="細明體" style:font-name-asian="細明體" style:font-name-complex="Times New Roman" style:font-size-complex="10pt"/>
    </style:style>
    <style:style style:name="註解文字_20_字元" style:display-name="註解文字 字元" style:family="text" style:parent-style-name="Default_20_Paragraph_20_Font">
      <style:text-properties style:font-name="細明體" style:font-name-asian="細明體" style:font-name-complex="Times New Roman" style:font-size-complex="10pt"/>
    </style:style>
    <style:style style:name="文2" style:family="paragraph" style:parent-style-name="Normal">
      <style:paragraph-properties fo:text-align="justify" style:line-height-at-least="0.741cm"/>
      <style:text-properties fo:letter-spacing="0.168cm" style:font-name="細明體" style:font-name-asian="細明體" style:font-name-complex="Times New Roman" style:font-size-complex="10pt"/>
    </style:style>
    <style:style style:name="Table_20_Paragraph" style:display-name="Table Paragraph" style:family="paragraph" style:parent-style-name="Normal">
      <style:text-properties style:font-name="新細明體" fo:font-size="11pt" style:font-name-asian="新細明體" style:font-size-asian="11pt" style:font-name-complex="新細明體" fo:language-asian="en" fo:country-asian="US"/>
    </style:style>
    <style:style style:name="Body_20_Text" style:display-name="Body Text" style:family="paragraph" style:parent-style-name="Normal">
      <style:text-properties style:font-name="DFKai-SB" fo:font-size="14pt" style:font-name-asian="DFKai-SB" style:font-size-asian="14pt" style:font-name-complex="DFKai-SB" style:font-size-complex="14pt" fo:language-asian="en" fo:country-asian="US"/>
    </style:style>
    <style:style style:name="本文_20_字元" style:display-name="本文 字元" style:family="text" style:parent-style-name="Default_20_Paragraph_20_Font">
      <style:text-properties style:font-name="DFKai-SB" fo:font-size="14pt" style:font-name-asian="DFKai-SB" style:font-size-asian="14pt" style:font-name-complex="DFKai-SB" style:font-size-complex="14pt" fo:language-asian="en" fo:country-asian="US"/>
    </style:style>
    <style:style style:name="List_20_Paragraph" style:display-name="List Paragraph" style:family="paragraph" style:parent-style-name="Normal">
      <style:paragraph-properties fo:margin-left="0.847cm"/>
    </style:style>
    <style:style style:name="標題_20_41" style:display-name="標題 41" style:family="paragraph" style:parent-style-name="Normal" style:default-outline-level="5">
      <style:paragraph-properties fo:margin-left="0.27cm"/>
      <style:text-properties style:font-name="新細明體" fo:font-size="16pt" style:font-name-asian="新細明體" style:font-size-asian="16pt" style:font-name-complex="新細明體" style:font-size-complex="16pt" fo:language-asian="en" fo:country-asian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4cm" fo:padding-bottom="0cm" fo:margin-bottom="2.54cm" fo:padding-left="0cm" fo:margin-left="3.17cm" fo:padding-right="0cm" fo:margin-right="3.17cm"/>
    </style:page-layout>
    <style:page-layout style:name="pm2">
      <style:page-layout-properties style:print-orientation="portrait" fo:page-width="21.003cm" fo:page-height="29.704cm" fo:padding-top="0cm" fo:margin-top="2.54cm" fo:padding-bottom="0cm" fo:margin-bottom="2.54cm" fo:padding-left="0cm" fo:margin-left="3.17cm" fo:padding-right="0cm" fo:margin-right="3.17cm"/>
    </style:page-layout>
    <style:page-layout style:name="pm3">
      <style:page-layout-properties style:print-orientation="portrait" fo:page-width="21.001cm" fo:page-height="29.7cm" fo:padding-top="0cm" fo:margin-top="0.952cm" fo:padding-bottom="0cm" fo:margin-bottom="0.635cm" fo:padding-left="0cm" fo:margin-left="1.501cm" fo:padding-right="0cm" fo:margin-right="2cm"/>
    </style:page-layout>
    <style:page-layout style:name="pm4">
      <style:page-layout-properties style:print-orientation="portrait" fo:page-width="21.001cm" fo:page-height="29.7cm" fo:padding-top="0cm" fo:margin-top="2.54cm" fo:padding-bottom="0cm" fo:margin-bottom="2.54cm" fo:padding-left="0cm" fo:margin-left="1.905cm" fo:padding-right="0cm" fo:margin-right="1.905cm"/>
    </style:page-layout>
    <style:page-layout style:name="pm5">
      <style:page-layout-properties style:print-orientation="portrait" fo:page-width="21.001cm" fo:page-height="29.7cm" fo:padding-top="0cm" fo:margin-top="3.175cm" fo:padding-bottom="0cm" fo:margin-bottom="3.175cm" fo:padding-left="0cm" fo:margin-left="2.54cm" fo:padding-right="0cm" fo:margin-right="2.54cm"/>
    </style:page-layout>
    <style:page-layout style:name="pm6">
      <style:page-layout-properties style:print-orientation="portrait" fo:page-width="21.001cm" fo:page-height="29.7cm" fo:padding-top="0cm" fo:margin-top="2.002cm" fo:padding-bottom="0cm" fo:margin-bottom="0.751cm" fo:padding-left="0cm" fo:margin-left="2.54cm" fo:padding-right="0cm" fo:margin-right="2.54cm"/>
    </style:page-layout>
    <style:page-layout style:name="pm7">
      <style:page-layout-properties style:print-orientation="portrait" fo:page-width="21.001cm" fo:page-height="29.7cm" fo:padding-top="0cm" fo:margin-top="2.002cm" fo:padding-bottom="0cm" fo:margin-bottom="0.751cm" fo:padding-left="0cm" fo:margin-left="2.54cm" fo:padding-right="0cm" fo:margin-right="2.54cm"/>
    </style:page-layout>
    <style:page-layout style:name="pm8">
      <style:page-layout-properties style:print-orientation="portrait" fo:page-width="21.001cm" fo:page-height="29.7cm" fo:padding-top="0cm" fo:margin-top="2.002cm" fo:padding-bottom="0cm" fo:margin-bottom="1.199cm" fo:padding-left="0cm" fo:margin-left="2.54cm" fo:padding-right="0cm" fo:margin-right="2.54cm"/>
      <style:footer-style>
        <style:header-footer-properties fo:min-height="-0.448cm" style:dynamic-spacing="true"/>
      </style:footer-style>
    </style:page-layout>
    <style:style style:name="P1" style:family="paragraph" style:parent-style-name="Body_20_Text" style:master-page-name="MasterPage7">
      <style:paragraph-properties fo:line-height="6%"/>
      <style:text-properties fo:font-size="1pt" style:font-size-asian="1pt"/>
    </style:style>
  </office:automatic-styles>
  <office:master-styles>
    <style:master-page style:name="Standard" style:page-layout-name="pm1"/>
    <style:master-page style:name="MasterPage1" style:page-layout-name="pm2"/>
    <style:master-page style:name="MasterPage2" style:page-layout-name="pm3"/>
    <style:master-page style:name="MasterPage3" style:page-layout-name="pm4"/>
    <style:master-page style:name="MasterPage4" style:page-layout-name="pm5"/>
    <style:master-page style:name="MasterPage5" style:page-layout-name="pm6"/>
    <style:master-page style:name="MasterPage6" style:page-layout-name="pm7"/>
    <style:master-page style:name="MasterPage7" style:page-layout-name="pm8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FD</meta:initial-creator>
    <meta:creation-date>2016-03-28T08:58:00</meta:creation-date>
    <dc:creator>jasonbs</dc:creator>
    <dc:date>2016-03-28T08:58:00</dc:date>
    <meta:print-date>2016-03-18T03:03:00</meta:print-date>
    <meta:editing-cycles>2</meta:editing-cycles>
    <meta:editing-duration>PT1M</meta:editing-duration>
    <meta:document-statistic meta:page-count="12" meta:paragraph-count="17" meta:row-count="62" meta:word-count="1313" meta:character-count="8782" meta:non-whitespace-character-count="7486"/>
  </office:meta>
</office:document-meta>
</file>